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0" svg:font-family="0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28.702cm" table:align="margins"/>
    </style:style>
    <style:style style:name="Tabela1.A" style:family="table-column">
      <style:table-column-properties style:column-width="5.74cm" style:rel-column-width="13107*"/>
    </style:style>
    <style:style style:name="Tabe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a1.E1" style:family="table-cell">
      <style:table-cell-properties fo:padding="0.097cm" fo:border="0.5pt solid #000000"/>
    </style:style>
    <style:style style:name="Tabela1.A2" style:family="table-cell">
      <style:table-cell-properties fo:padding="0.097cm" fo:border-left="0.5pt solid #000000" fo:border-right="none" fo:border-top="none" fo:border-bottom="0.5pt solid #000000"/>
    </style:style>
    <style:style style:name="Tabela1.E2" style:family="table-cell">
      <style:table-cell-properties fo:padding="0.097cm" fo:border-left="0.5pt solid #000000" fo:border-right="0.5pt solid #000000" fo:border-top="none" fo:border-bottom="0.5pt solid #000000"/>
    </style:style>
    <style:style style:name="Tabela2" style:family="table">
      <style:table-properties style:width="28.702cm" table:align="margins"/>
    </style:style>
    <style:style style:name="Tabela2.A" style:family="table-column">
      <style:table-column-properties style:column-width="5.74cm" style:rel-column-width="13107*"/>
    </style:style>
    <style:style style:name="Tabela2.A1" style:family="table-cell">
      <style:table-cell-properties fo:padding="0.097cm" fo:border-left="0.5pt solid #000000" fo:border-right="none" fo:border-top="0.5pt solid #000000" fo:border-bottom="0.5pt solid #000000"/>
    </style:style>
    <style:style style:name="Tabela2.E1" style:family="table-cell">
      <style:table-cell-properties fo:padding="0.097cm" fo:border="0.5pt solid #000000"/>
    </style:style>
    <style:style style:name="Tabela2.A2" style:family="table-cell">
      <style:table-cell-properties fo:padding="0.097cm" fo:border-left="0.5pt solid #000000" fo:border-right="none" fo:border-top="none" fo:border-bottom="0.5pt solid #000000"/>
    </style:style>
    <style:style style:name="Tabela2.E2" style:family="table-cell">
      <style:table-cell-properties fo:padding="0.097cm" fo:border-left="0.5pt solid #000000" fo:border-right="0.5pt solid #000000" fo:border-top="none" fo:border-bottom="0.5pt solid #000000"/>
    </style:style>
    <style:style style:name="Tabela3" style:family="table">
      <style:table-properties style:width="28.702cm" table:align="margins"/>
    </style:style>
    <style:style style:name="Tabela3.A" style:family="table-column">
      <style:table-column-properties style:column-width="5.74cm" style:rel-column-width="13107*"/>
    </style:style>
    <style:style style:name="Tabela3.A1" style:family="table-cell">
      <style:table-cell-properties fo:padding="0.097cm" fo:border-left="0.5pt solid #000000" fo:border-right="none" fo:border-top="0.5pt solid #000000" fo:border-bottom="0.5pt solid #000000"/>
    </style:style>
    <style:style style:name="Tabela3.E1" style:family="table-cell">
      <style:table-cell-properties fo:padding="0.097cm" fo:border="0.5pt solid #000000"/>
    </style:style>
    <style:style style:name="Tabela3.A2" style:family="table-cell">
      <style:table-cell-properties fo:padding="0.097cm" fo:border-left="0.5pt solid #000000" fo:border-right="none" fo:border-top="none" fo:border-bottom="0.5pt solid #000000"/>
    </style:style>
    <style:style style:name="Tabela3.E2" style:family="table-cell">
      <style:table-cell-properties fo:padding="0.097cm" fo:border-left="0.5pt solid #000000" fo:border-right="0.5pt solid #000000" fo:border-top="none" fo:border-bottom="0.5pt solid #000000"/>
    </style:style>
    <style:style style:name="Tabela4" style:family="table">
      <style:table-properties style:width="28.702cm" table:align="margins"/>
    </style:style>
    <style:style style:name="Tabela4.A" style:family="table-column">
      <style:table-column-properties style:column-width="5.74cm" style:rel-column-width="13107*"/>
    </style:style>
    <style:style style:name="Tabela4.A1" style:family="table-cell">
      <style:table-cell-properties fo:padding="0.097cm" fo:border-left="0.5pt solid #000000" fo:border-right="none" fo:border-top="0.5pt solid #000000" fo:border-bottom="0.5pt solid #000000"/>
    </style:style>
    <style:style style:name="Tabela4.E1" style:family="table-cell">
      <style:table-cell-properties fo:padding="0.097cm" fo:border="0.5pt solid #000000"/>
    </style:style>
    <style:style style:name="Tabela4.A2" style:family="table-cell">
      <style:table-cell-properties fo:padding="0.097cm" fo:border-left="0.5pt solid #000000" fo:border-right="none" fo:border-top="none" fo:border-bottom="0.5pt solid #000000"/>
    </style:style>
    <style:style style:name="Tabela4.E2" style:family="table-cell">
      <style:table-cell-properties fo:padding="0.097cm" fo:border-left="0.5pt solid #000000" fo:border-right="0.5pt solid #000000" fo:border-top="none" fo:border-bottom="0.5pt solid #000000"/>
    </style:style>
    <style:style style:name="Tabela5" style:family="table">
      <style:table-properties style:width="28.702cm" table:align="margins"/>
    </style:style>
    <style:style style:name="Tabela5.A" style:family="table-column">
      <style:table-column-properties style:column-width="5.74cm" style:rel-column-width="13107*"/>
    </style:style>
    <style:style style:name="Tabela5.A1" style:family="table-cell">
      <style:table-cell-properties fo:padding="0.097cm" fo:border-left="0.5pt solid #000000" fo:border-right="none" fo:border-top="0.5pt solid #000000" fo:border-bottom="0.5pt solid #000000"/>
    </style:style>
    <style:style style:name="Tabela5.E1" style:family="table-cell">
      <style:table-cell-properties fo:padding="0.097cm" fo:border="0.5pt solid #000000"/>
    </style:style>
    <style:style style:name="Tabela5.A2" style:family="table-cell">
      <style:table-cell-properties fo:padding="0.097cm" fo:border-left="0.5pt solid #000000" fo:border-right="none" fo:border-top="none" fo:border-bottom="0.5pt solid #000000"/>
    </style:style>
    <style:style style:name="Tabela5.E2" style:family="table-cell">
      <style:table-cell-properties fo:padding="0.097cm" fo:border-left="0.5pt solid #000000" fo:border-right="0.5pt solid #000000" fo:border-top="none" fo:border-bottom="0.5pt solid #000000"/>
    </style:style>
    <style:style style:name="Tabela6" style:family="table">
      <style:table-properties style:width="28.702cm" table:align="margins"/>
    </style:style>
    <style:style style:name="Tabela6.A" style:family="table-column">
      <style:table-column-properties style:column-width="5.74cm" style:rel-column-width="13107*"/>
    </style:style>
    <style:style style:name="Tabela6.A1" style:family="table-cell">
      <style:table-cell-properties fo:padding="0.097cm" fo:border-left="0.5pt solid #000000" fo:border-right="none" fo:border-top="0.5pt solid #000000" fo:border-bottom="0.5pt solid #000000"/>
    </style:style>
    <style:style style:name="Tabela6.E1" style:family="table-cell">
      <style:table-cell-properties fo:padding="0.097cm" fo:border="0.5pt solid #000000"/>
    </style:style>
    <style:style style:name="Tabela6.A2" style:family="table-cell">
      <style:table-cell-properties fo:padding="0.097cm" fo:border-left="0.5pt solid #000000" fo:border-right="none" fo:border-top="none" fo:border-bottom="0.5pt solid #000000"/>
    </style:style>
    <style:style style:name="Tabela6.E2" style:family="table-cell">
      <style:table-cell-properties fo:padding="0.097cm" fo:border-left="0.5pt solid #000000" fo:border-right="0.5pt solid #000000" fo:border-top="none" fo:border-bottom="0.5pt solid #000000"/>
    </style:style>
    <style:style style:name="Tabela7" style:family="table">
      <style:table-properties style:width="28.702cm" table:align="margins"/>
    </style:style>
    <style:style style:name="Tabela7.A" style:family="table-column">
      <style:table-column-properties style:column-width="5.74cm" style:rel-column-width="13107*"/>
    </style:style>
    <style:style style:name="Tabela7.A1" style:family="table-cell">
      <style:table-cell-properties fo:padding="0.097cm" fo:border-left="0.5pt solid #000000" fo:border-right="none" fo:border-top="0.5pt solid #000000" fo:border-bottom="0.5pt solid #000000"/>
    </style:style>
    <style:style style:name="Tabela7.E1" style:family="table-cell">
      <style:table-cell-properties fo:padding="0.097cm" fo:border="0.5pt solid #000000"/>
    </style:style>
    <style:style style:name="Tabela7.A2" style:family="table-cell">
      <style:table-cell-properties fo:padding="0.097cm" fo:border-left="0.5pt solid #000000" fo:border-right="none" fo:border-top="none" fo:border-bottom="0.5pt solid #000000"/>
    </style:style>
    <style:style style:name="Tabela7.E2" style:family="table-cell">
      <style:table-cell-properties fo:padding="0.097cm" fo:border-left="0.5pt solid #000000" fo:border-right="0.5pt solid #000000" fo:border-top="none" fo:border-bottom="0.5pt solid #000000"/>
    </style:style>
    <style:style style:name="Tabela8" style:family="table">
      <style:table-properties style:width="28.702cm" table:align="margins"/>
    </style:style>
    <style:style style:name="Tabela8.A" style:family="table-column">
      <style:table-column-properties style:column-width="5.74cm" style:rel-column-width="13107*"/>
    </style:style>
    <style:style style:name="Tabela8.A1" style:family="table-cell">
      <style:table-cell-properties fo:padding="0.097cm" fo:border-left="0.5pt solid #000000" fo:border-right="none" fo:border-top="0.5pt solid #000000" fo:border-bottom="0.5pt solid #000000"/>
    </style:style>
    <style:style style:name="Tabela8.E1" style:family="table-cell">
      <style:table-cell-properties fo:padding="0.097cm" fo:border="0.5pt solid #000000"/>
    </style:style>
    <style:style style:name="Tabela8.A2" style:family="table-cell">
      <style:table-cell-properties fo:padding="0.097cm" fo:border-left="0.5pt solid #000000" fo:border-right="none" fo:border-top="none" fo:border-bottom="0.5pt solid #000000"/>
    </style:style>
    <style:style style:name="Tabela8.E2" style:family="table-cell">
      <style:table-cell-properties fo:padding="0.097cm" fo:border-left="0.5pt solid #000000" fo:border-right="0.5pt solid #000000" fo:border-top="none" fo:border-bottom="0.5pt solid #000000"/>
    </style:style>
    <style:style style:name="Tabela9" style:family="table">
      <style:table-properties style:width="28.702cm" table:align="margins"/>
    </style:style>
    <style:style style:name="Tabela9.A" style:family="table-column">
      <style:table-column-properties style:column-width="5.74cm" style:rel-column-width="13107*"/>
    </style:style>
    <style:style style:name="Tabela9.A1" style:family="table-cell">
      <style:table-cell-properties fo:padding="0.097cm" fo:border-left="0.5pt solid #000000" fo:border-right="none" fo:border-top="0.5pt solid #000000" fo:border-bottom="0.5pt solid #000000"/>
    </style:style>
    <style:style style:name="Tabela9.E1" style:family="table-cell">
      <style:table-cell-properties fo:padding="0.097cm" fo:border="0.5pt solid #000000"/>
    </style:style>
    <style:style style:name="Tabela9.A2" style:family="table-cell">
      <style:table-cell-properties fo:padding="0.097cm" fo:border-left="0.5pt solid #000000" fo:border-right="none" fo:border-top="none" fo:border-bottom="0.5pt solid #000000"/>
    </style:style>
    <style:style style:name="Tabela9.E2" style:family="table-cell">
      <style:table-cell-properties fo:padding="0.097cm" fo:border-left="0.5pt solid #000000" fo:border-right="0.5pt solid #000000" fo:border-top="none" fo:border-bottom="0.5pt solid #000000"/>
    </style:style>
    <style:style style:name="Tabela10" style:family="table">
      <style:table-properties style:width="28.702cm" table:align="margins"/>
    </style:style>
    <style:style style:name="Tabela10.A" style:family="table-column">
      <style:table-column-properties style:column-width="5.74cm" style:rel-column-width="13107*"/>
    </style:style>
    <style:style style:name="Tabela10.A1" style:family="table-cell">
      <style:table-cell-properties fo:padding="0.097cm" fo:border-left="0.5pt solid #000000" fo:border-right="none" fo:border-top="0.5pt solid #000000" fo:border-bottom="0.5pt solid #000000"/>
    </style:style>
    <style:style style:name="Tabela10.E1" style:family="table-cell">
      <style:table-cell-properties fo:padding="0.097cm" fo:border="0.5pt solid #000000"/>
    </style:style>
    <style:style style:name="Tabela10.A2" style:family="table-cell">
      <style:table-cell-properties fo:padding="0.097cm" fo:border-left="0.5pt solid #000000" fo:border-right="none" fo:border-top="none" fo:border-bottom="0.5pt solid #000000"/>
    </style:style>
    <style:style style:name="Tabela10.E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2pt" style:text-underline-style="none" fo:font-weight="normal" officeooo:rsid="00132b44" officeooo:paragraph-rsid="000d25a9" style:font-size-asian="12pt" style:font-weight-asian="normal" style:font-name-complex="Times New Roman1" style:font-size-complex="12pt" style:font-weight-complex="normal"/>
    </style:style>
    <style:style style:name="P2" style:family="paragraph" style:parent-style-name="Table_20_Contents">
      <style:text-properties style:font-name="Times New Roman" fo:font-size="12pt" style:text-underline-style="none" fo:font-weight="normal" officeooo:rsid="000975a4" officeooo:paragraph-rsid="000d25a9" style:font-size-asian="12pt" style:font-weight-asian="normal" style:font-name-complex="Times New Roman1" style:font-size-complex="12pt" style:font-weight-complex="normal"/>
    </style:style>
    <style:style style:name="P3" style:family="paragraph" style:parent-style-name="Standard">
      <style:text-properties style:font-name="Times New Roman" fo:font-size="12pt" fo:font-weight="normal" officeooo:rsid="0005f30c" officeooo:paragraph-rsid="000d25a9" style:font-size-asian="12pt" style:font-weight-asian="normal" style:font-size-complex="12pt" style:font-weight-complex="normal"/>
    </style:style>
    <style:style style:name="P4" style:family="paragraph" style:parent-style-name="Table_20_Contents">
      <style:text-properties style:font-name="Times New Roman" fo:font-size="12pt" fo:font-weight="normal" officeooo:rsid="001bc522" officeooo:paragraph-rsid="000d25a9" style:font-size-asian="12pt" style:font-weight-asian="normal" style:font-size-complex="12pt" style:font-weight-complex="normal"/>
    </style:style>
    <style:style style:name="P5" style:family="paragraph" style:parent-style-name="Table_20_Contents">
      <style:text-properties style:font-name="Times New Roman" fo:font-size="12pt" fo:font-weight="normal" officeooo:rsid="0019577f" officeooo:paragraph-rsid="000d25a9" style:font-size-asian="12pt" style:font-weight-asian="normal" style:font-size-complex="12pt" style:font-weight-complex="normal"/>
    </style:style>
    <style:style style:name="P6" style:family="paragraph" style:parent-style-name="Table_20_Contents">
      <style:paragraph-properties fo:text-align="start" style:justify-single-word="false"/>
      <style:text-properties style:font-name="Times New Roman" fo:font-size="12pt" fo:font-style="normal" fo:font-weight="normal" officeooo:rsid="00081334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7" style:family="paragraph" style:parent-style-name="Standard">
      <style:text-properties style:font-name="Times New Roman" fo:font-size="12pt" fo:font-style="normal" fo:font-weight="normal" officeooo:rsid="0005f30c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8" style:family="paragraph" style:parent-style-name="Table_20_Contents">
      <style:text-properties style:font-name="Times New Roman" fo:font-size="12pt" fo:font-style="normal" fo:font-weight="normal" officeooo:rsid="001bc522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9" style:family="paragraph" style:parent-style-name="Table_20_Contents">
      <style:text-properties style:font-name="Times New Roman" fo:font-size="12pt" fo:font-style="normal" fo:font-weight="normal" officeooo:rsid="0019577f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10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2pt" fo:font-style="normal" style:text-underline-style="none" fo:font-weight="normal" officeooo:rsid="00132b44" officeooo:paragraph-rsid="000d25a9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1" style:family="paragraph" style:parent-style-name="Table_20_Contents">
      <style:text-properties style:font-name="Times New Roman" fo:font-size="12pt" fo:font-style="normal" style:text-underline-style="none" fo:font-weight="normal" officeooo:rsid="000975a4" officeooo:paragraph-rsid="000d25a9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2" style:family="paragraph" style:parent-style-name="Standard">
      <style:text-properties style:font-name="Times New Roman" fo:font-size="11pt" fo:font-style="normal" fo:font-weight="normal" officeooo:rsid="002466a2" officeooo:paragraph-rsid="002b57bd" style:font-size-asian="11pt" style:font-style-asian="normal" style:font-weight-asian="normal" style:font-size-complex="11pt" style:font-style-complex="normal" style:font-weight-complex="normal"/>
    </style:style>
    <style:style style:name="P13" style:family="paragraph" style:parent-style-name="Table_20_Contents">
      <style:text-properties style:font-name="Times New Roman" fo:font-size="11pt" fo:font-style="normal" fo:font-weight="normal" officeooo:rsid="002466a2" officeooo:paragraph-rsid="002b57bd" style:font-size-asian="11pt" style:font-style-asian="normal" style:font-weight-asian="normal" style:font-size-complex="11pt" style:font-style-complex="normal" style:font-weight-complex="normal"/>
    </style:style>
    <style:style style:name="P14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2466a2" officeooo:paragraph-rsid="002b57bd" style:font-size-asian="11pt" style:font-style-asian="normal" style:font-weight-asian="normal" style:font-size-complex="11pt" style:font-style-complex="normal" style:font-weight-complex="normal"/>
    </style:style>
    <style:style style:name="P15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2466a2" officeooo:paragraph-rsid="004a83ce" style:font-size-asian="11pt" style:font-style-asian="normal" style:font-weight-asian="normal" style:font-size-complex="11pt" style:font-style-complex="normal" style:font-weight-complex="normal"/>
    </style:style>
    <style:style style:name="P16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2466a2" officeooo:paragraph-rsid="00507079" style:font-size-asian="11pt" style:font-style-asian="normal" style:font-weight-asian="normal" style:font-size-complex="11pt" style:font-style-complex="normal" style:font-weight-complex="normal"/>
    </style:style>
    <style:style style:name="P17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2466a2" officeooo:paragraph-rsid="0018aea9" style:font-size-asian="11pt" style:font-style-asian="normal" style:font-weight-asian="normal" style:font-size-complex="11pt" style:font-style-complex="normal" style:font-weight-complex="normal"/>
    </style:style>
    <style:style style:name="P18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2466a2" officeooo:paragraph-rsid="0027abbc" style:font-size-asian="11pt" style:font-style-asian="normal" style:font-weight-asian="normal" style:font-size-complex="11pt" style:font-style-complex="normal" style:font-weight-complex="normal"/>
    </style:style>
    <style:style style:name="P19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2466a2" officeooo:paragraph-rsid="001e41b3" style:font-size-asian="11pt" style:font-style-asian="normal" style:font-weight-asian="normal" style:font-size-complex="11pt" style:font-style-complex="normal" style:font-weight-complex="normal"/>
    </style:style>
    <style:style style:name="P20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2466a2" officeooo:paragraph-rsid="0030ee95" style:font-size-asian="11pt" style:font-style-asian="normal" style:font-weight-asian="normal" style:font-size-complex="11pt" style:font-style-complex="normal" style:font-weight-complex="normal"/>
    </style:style>
    <style:style style:name="P21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2466a2" officeooo:paragraph-rsid="0000907a" style:font-size-asian="11pt" style:font-style-asian="normal" style:font-weight-asian="normal" style:font-size-complex="11pt" style:font-style-complex="normal" style:font-weight-complex="normal"/>
    </style:style>
    <style:style style:name="P22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2466a2" officeooo:paragraph-rsid="0031e9b5" style:font-size-asian="11pt" style:font-style-asian="normal" style:font-weight-asian="normal" style:font-size-complex="11pt" style:font-style-complex="normal" style:font-weight-complex="normal"/>
    </style:style>
    <style:style style:name="P23" style:family="paragraph" style:parent-style-name="Standard">
      <style:text-properties style:font-name="Times New Roman" fo:font-size="11pt" fo:font-style="normal" fo:font-weight="normal" officeooo:rsid="002466a2" officeooo:paragraph-rsid="004a83ce" style:font-size-asian="11pt" style:font-style-asian="normal" style:font-weight-asian="normal" style:font-size-complex="11pt" style:font-style-complex="normal" style:font-weight-complex="normal"/>
    </style:style>
    <style:style style:name="P24" style:family="paragraph" style:parent-style-name="Table_20_Contents">
      <style:text-properties style:font-name="Times New Roman" fo:font-size="11pt" fo:font-style="normal" fo:font-weight="normal" officeooo:rsid="002466a2" officeooo:paragraph-rsid="004a83ce" style:font-size-asian="11pt" style:font-style-asian="normal" style:font-weight-asian="normal" style:font-size-complex="11pt" style:font-style-complex="normal" style:font-weight-complex="normal"/>
    </style:style>
    <style:style style:name="P25" style:family="paragraph" style:parent-style-name="Standard">
      <style:text-properties style:font-name="Times New Roman" fo:font-size="11pt" fo:font-style="normal" fo:font-weight="normal" officeooo:rsid="002466a2" officeooo:paragraph-rsid="0018aea9" style:font-size-asian="11pt" style:font-style-asian="normal" style:font-weight-asian="normal" style:font-size-complex="11pt" style:font-style-complex="normal" style:font-weight-complex="normal"/>
    </style:style>
    <style:style style:name="P26" style:family="paragraph" style:parent-style-name="Table_20_Contents">
      <style:text-properties style:font-name="Times New Roman" fo:font-size="11pt" fo:font-style="normal" fo:font-weight="normal" officeooo:rsid="002466a2" officeooo:paragraph-rsid="0018aea9" style:font-size-asian="11pt" style:font-style-asian="normal" style:font-weight-asian="normal" style:font-size-complex="11pt" style:font-style-complex="normal" style:font-weight-complex="normal"/>
    </style:style>
    <style:style style:name="P27" style:family="paragraph" style:parent-style-name="Standard">
      <style:text-properties style:font-name="Times New Roman" fo:font-size="11pt" fo:font-style="normal" fo:font-weight="normal" officeooo:rsid="002466a2" officeooo:paragraph-rsid="0027abbc" style:font-size-asian="11pt" style:font-style-asian="normal" style:font-weight-asian="normal" style:font-size-complex="11pt" style:font-style-complex="normal" style:font-weight-complex="normal"/>
    </style:style>
    <style:style style:name="P28" style:family="paragraph" style:parent-style-name="Table_20_Contents">
      <style:text-properties style:font-name="Times New Roman" fo:font-size="11pt" fo:font-style="normal" fo:font-weight="normal" officeooo:rsid="002466a2" officeooo:paragraph-rsid="0027abbc" style:font-size-asian="11pt" style:font-style-asian="normal" style:font-weight-asian="normal" style:font-size-complex="11pt" style:font-style-complex="normal" style:font-weight-complex="normal"/>
    </style:style>
    <style:style style:name="P29" style:family="paragraph" style:parent-style-name="Standard">
      <style:text-properties style:font-name="Times New Roman" fo:font-size="11pt" fo:font-style="normal" fo:font-weight="normal" officeooo:rsid="002466a2" officeooo:paragraph-rsid="001e41b3" style:font-size-asian="11pt" style:font-style-asian="normal" style:font-weight-asian="normal" style:font-size-complex="11pt" style:font-style-complex="normal" style:font-weight-complex="normal"/>
    </style:style>
    <style:style style:name="P30" style:family="paragraph" style:parent-style-name="Table_20_Contents">
      <style:text-properties style:font-name="Times New Roman" fo:font-size="11pt" fo:font-style="normal" fo:font-weight="normal" officeooo:rsid="002466a2" officeooo:paragraph-rsid="001e41b3" style:font-size-asian="11pt" style:font-style-asian="normal" style:font-weight-asian="normal" style:font-size-complex="11pt" style:font-style-complex="normal" style:font-weight-complex="normal"/>
    </style:style>
    <style:style style:name="P31" style:family="paragraph" style:parent-style-name="Standard">
      <style:text-properties style:font-name="Times New Roman" fo:font-size="11pt" fo:font-style="normal" fo:font-weight="normal" officeooo:rsid="002466a2" officeooo:paragraph-rsid="0030ee95" style:font-size-asian="11pt" style:font-style-asian="normal" style:font-weight-asian="normal" style:font-size-complex="11pt" style:font-style-complex="normal" style:font-weight-complex="normal"/>
    </style:style>
    <style:style style:name="P32" style:family="paragraph" style:parent-style-name="Table_20_Contents">
      <style:text-properties style:font-name="Times New Roman" fo:font-size="11pt" fo:font-style="normal" fo:font-weight="normal" officeooo:rsid="002466a2" officeooo:paragraph-rsid="0030ee95" style:font-size-asian="11pt" style:font-style-asian="normal" style:font-weight-asian="normal" style:font-size-complex="11pt" style:font-style-complex="normal" style:font-weight-complex="normal"/>
    </style:style>
    <style:style style:name="P33" style:family="paragraph" style:parent-style-name="Standard">
      <style:text-properties style:font-name="Times New Roman" fo:font-size="11pt" fo:font-style="normal" fo:font-weight="normal" officeooo:rsid="002466a2" officeooo:paragraph-rsid="0000907a" style:font-size-asian="11pt" style:font-style-asian="normal" style:font-weight-asian="normal" style:font-size-complex="11pt" style:font-style-complex="normal" style:font-weight-complex="normal"/>
    </style:style>
    <style:style style:name="P34" style:family="paragraph" style:parent-style-name="Table_20_Contents">
      <style:text-properties style:font-name="Times New Roman" fo:font-size="11pt" fo:font-style="normal" fo:font-weight="normal" officeooo:rsid="002466a2" officeooo:paragraph-rsid="0000907a" style:font-size-asian="11pt" style:font-style-asian="normal" style:font-weight-asian="normal" style:font-size-complex="11pt" style:font-style-complex="normal" style:font-weight-complex="normal"/>
    </style:style>
    <style:style style:name="P35" style:family="paragraph" style:parent-style-name="Standard">
      <style:text-properties style:font-name="Times New Roman" fo:font-size="11pt" fo:font-style="normal" fo:font-weight="normal" officeooo:rsid="002466a2" officeooo:paragraph-rsid="0031e9b5" style:font-size-asian="11pt" style:font-style-asian="normal" style:font-weight-asian="normal" style:font-size-complex="11pt" style:font-style-complex="normal" style:font-weight-complex="normal"/>
    </style:style>
    <style:style style:name="P36" style:family="paragraph" style:parent-style-name="Table_20_Contents">
      <style:text-properties style:font-name="Times New Roman" fo:font-size="11pt" fo:font-style="normal" fo:font-weight="normal" officeooo:rsid="002466a2" officeooo:paragraph-rsid="0031e9b5" style:font-size-asian="11pt" style:font-style-asian="normal" style:font-weight-asian="normal" style:font-size-complex="11pt" style:font-style-complex="normal" style:font-weight-complex="normal"/>
    </style:style>
    <style:style style:name="P37" style:family="paragraph" style:parent-style-name="Table_20_Contents">
      <style:text-properties style:font-name="Times New Roman" fo:font-size="11pt" fo:font-style="normal" fo:font-weight="normal" officeooo:rsid="002466a2" officeooo:paragraph-rsid="004d412f" style:font-size-asian="11pt" style:font-style-asian="normal" style:font-weight-asian="normal" style:font-size-complex="11pt" style:font-style-complex="normal" style:font-weight-complex="normal"/>
    </style:style>
    <style:style style:name="P38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081334" officeooo:paragraph-rsid="002b57bd" style:font-size-asian="11pt" style:font-style-asian="normal" style:font-weight-asian="normal" style:font-size-complex="11pt" style:font-style-complex="normal" style:font-weight-complex="normal"/>
    </style:style>
    <style:style style:name="P39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081334" officeooo:paragraph-rsid="004a83ce" style:font-size-asian="11pt" style:font-style-asian="normal" style:font-weight-asian="normal" style:font-size-complex="11pt" style:font-style-complex="normal" style:font-weight-complex="normal"/>
    </style:style>
    <style:style style:name="P40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081334" officeooo:paragraph-rsid="00090633" style:font-size-asian="11pt" style:font-style-asian="normal" style:font-weight-asian="normal" style:font-size-complex="11pt" style:font-style-complex="normal" style:font-weight-complex="normal"/>
    </style:style>
    <style:style style:name="P41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081334" officeooo:paragraph-rsid="0027abbc" style:font-size-asian="11pt" style:font-style-asian="normal" style:font-weight-asian="normal" style:font-size-complex="11pt" style:font-style-complex="normal" style:font-weight-complex="normal"/>
    </style:style>
    <style:style style:name="P42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081334" officeooo:paragraph-rsid="004be9e4" style:font-size-asian="11pt" style:font-style-asian="normal" style:font-weight-asian="normal" style:font-size-complex="11pt" style:font-style-complex="normal" style:font-weight-complex="normal"/>
    </style:style>
    <style:style style:name="P43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081334" officeooo:paragraph-rsid="0030ee95" style:font-size-asian="11pt" style:font-style-asian="normal" style:font-weight-asian="normal" style:font-size-complex="11pt" style:font-style-complex="normal" style:font-weight-complex="normal"/>
    </style:style>
    <style:style style:name="P44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081334" officeooo:paragraph-rsid="00081334" style:font-size-asian="11pt" style:font-style-asian="normal" style:font-weight-asian="normal" style:font-size-complex="11pt" style:font-style-complex="normal" style:font-weight-complex="normal"/>
    </style:style>
    <style:style style:name="P45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081334" officeooo:paragraph-rsid="0031e9b5" style:font-size-asian="11pt" style:font-style-asian="normal" style:font-weight-asian="normal" style:font-size-complex="11pt" style:font-style-complex="normal" style:font-weight-complex="normal"/>
    </style:style>
    <style:style style:name="P46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rsid="00081334" officeooo:paragraph-rsid="004b002d" style:font-size-asian="11pt" style:font-style-asian="normal" style:font-weight-asian="normal" style:font-size-complex="11pt" style:font-style-complex="normal" style:font-weight-complex="normal"/>
    </style:style>
    <style:style style:name="P47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rsid="00081334" officeooo:paragraph-rsid="0031e9b5" style:font-size-asian="11pt" style:font-style-asian="normal" style:font-weight-asian="normal" style:font-size-complex="11pt" style:font-style-complex="normal" style:font-weight-complex="normal"/>
    </style:style>
    <style:style style:name="P48" style:family="paragraph" style:parent-style-name="Table_20_Contents">
      <style:text-properties style:font-name="Times New Roman" fo:font-size="11pt" fo:font-style="normal" fo:font-weight="normal" officeooo:rsid="00081334" officeooo:paragraph-rsid="004b002d" style:font-size-asian="11pt" style:font-style-asian="normal" style:font-weight-asian="normal" style:font-size-complex="11pt" style:font-style-complex="normal" style:font-weight-complex="normal"/>
    </style:style>
    <style:style style:name="P49" style:family="paragraph" style:parent-style-name="Table_20_Contents">
      <style:text-properties style:font-name="Times New Roman" fo:font-size="11pt" fo:font-style="normal" fo:font-weight="normal" officeooo:rsid="00081334" officeooo:paragraph-rsid="0031e9b5" style:font-size-asian="11pt" style:font-style-asian="normal" style:font-weight-asian="normal" style:font-size-complex="11pt" style:font-style-complex="normal" style:font-weight-complex="normal"/>
    </style:style>
    <style:style style:name="P50" style:family="paragraph" style:parent-style-name="Standard">
      <style:text-properties style:font-name="Times New Roman" fo:font-size="11pt" fo:font-style="normal" fo:font-weight="normal" officeooo:paragraph-rsid="001e41b3" style:font-size-asian="11pt" style:font-style-asian="normal" style:font-weight-asian="normal" style:font-size-complex="11pt" style:font-style-complex="normal" style:font-weight-complex="normal"/>
    </style:style>
    <style:style style:name="P51" style:family="paragraph" style:parent-style-name="Table_20_Contents">
      <style:text-properties style:font-name="Times New Roman" fo:font-size="11pt" fo:font-style="normal" fo:font-weight="normal" officeooo:paragraph-rsid="001e41b3" style:font-size-asian="11pt" style:font-style-asian="normal" style:font-weight-asian="normal" style:font-size-complex="11pt" style:font-style-complex="normal" style:font-weight-complex="normal"/>
    </style:style>
    <style:style style:name="P52" style:family="paragraph" style:parent-style-name="Standard">
      <style:text-properties style:font-name="Times New Roman" fo:font-size="11pt" fo:font-style="normal" fo:font-weight="normal" officeooo:paragraph-rsid="0027abbc" style:font-size-asian="11pt" style:font-style-asian="normal" style:font-weight-asian="normal" style:font-size-complex="11pt" style:font-style-complex="normal" style:font-weight-complex="normal"/>
    </style:style>
    <style:style style:name="P53" style:family="paragraph" style:parent-style-name="Table_20_Contents">
      <style:text-properties style:font-name="Times New Roman" fo:font-size="11pt" fo:font-style="normal" fo:font-weight="normal" officeooo:paragraph-rsid="0027abbc" style:font-size-asian="11pt" style:font-style-asian="normal" style:font-weight-asian="normal" style:font-size-complex="11pt" style:font-style-complex="normal" style:font-weight-complex="normal"/>
    </style:style>
    <style:style style:name="P54" style:family="paragraph" style:parent-style-name="Standard">
      <style:text-properties style:font-name="Times New Roman" fo:font-size="11pt" fo:font-style="normal" fo:font-weight="normal" officeooo:paragraph-rsid="0030ee95" style:font-size-asian="11pt" style:font-style-asian="normal" style:font-weight-asian="normal" style:font-size-complex="11pt" style:font-style-complex="normal" style:font-weight-complex="normal"/>
    </style:style>
    <style:style style:name="P55" style:family="paragraph" style:parent-style-name="Table_20_Contents">
      <style:text-properties style:font-name="Times New Roman" fo:font-size="11pt" fo:font-style="normal" fo:font-weight="normal" officeooo:paragraph-rsid="0030ee95" style:font-size-asian="11pt" style:font-style-asian="normal" style:font-weight-asian="normal" style:font-size-complex="11pt" style:font-style-complex="normal" style:font-weight-complex="normal"/>
    </style:style>
    <style:style style:name="P56" style:family="paragraph" style:parent-style-name="Standard">
      <style:paragraph-properties fo:orphans="0" fo:widows="0">
        <style:tab-stops/>
      </style:paragraph-properties>
      <style:text-properties style:font-name="Times New Roman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P57" style:family="paragraph" style:parent-style-name="Standard">
      <style:paragraph-properties fo:orphans="0" fo:widows="0">
        <style:tab-stops/>
      </style:paragraph-properties>
      <style:text-properties style:font-name="Times New Roman" fo:font-size="11pt" fo:font-style="normal" fo:font-weight="normal" officeooo:paragraph-rsid="0027abbc" style:font-size-asian="11pt" style:font-style-asian="normal" style:font-weight-asian="normal" style:font-size-complex="11pt" style:font-style-complex="normal" style:font-weight-complex="normal"/>
    </style:style>
    <style:style style:name="P58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paragraph-rsid="0027abbc" style:font-size-asian="11pt" style:font-style-asian="normal" style:font-weight-asian="normal" style:font-size-complex="11pt" style:font-style-complex="normal" style:font-weight-complex="normal"/>
    </style:style>
    <style:style style:name="P59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paragraph-rsid="004effce" style:font-size-asian="11pt" style:font-style-asian="normal" style:font-weight-asian="normal" style:font-size-complex="11pt" style:font-style-complex="normal" style:font-weight-complex="normal"/>
    </style:style>
    <style:style style:name="P60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paragraph-rsid="004c7f71" style:font-size-asian="11pt" style:font-style-asian="normal" style:font-weight-asian="normal" style:font-size-complex="11pt" style:font-style-complex="normal" style:font-weight-complex="normal"/>
    </style:style>
    <style:style style:name="P61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P62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paragraph-rsid="0031e9b5" style:font-size-asian="11pt" style:font-style-asian="normal" style:font-weight-asian="normal" style:font-size-complex="11pt" style:font-style-complex="normal" style:font-weight-complex="normal"/>
    </style:style>
    <style:style style:name="P63" style:family="paragraph" style:parent-style-name="Standard">
      <style:text-properties style:font-name="Times New Roman" fo:font-size="11pt" fo:font-style="normal" fo:font-weight="normal" officeooo:paragraph-rsid="004b002d" style:font-size-asian="11pt" style:font-style-asian="normal" style:font-weight-asian="normal" style:font-size-complex="11pt" style:font-style-complex="normal" style:font-weight-complex="normal"/>
    </style:style>
    <style:style style:name="P64" style:family="paragraph" style:parent-style-name="Table_20_Contents">
      <style:text-properties style:font-name="Times New Roman" fo:font-size="11pt" fo:font-style="normal" fo:font-weight="normal" officeooo:paragraph-rsid="004b002d" style:font-size-asian="11pt" style:font-style-asian="normal" style:font-weight-asian="normal" style:font-size-complex="11pt" style:font-style-complex="normal" style:font-weight-complex="normal"/>
    </style:style>
    <style:style style:name="P65" style:family="paragraph" style:parent-style-name="Standard">
      <style:text-properties style:font-name="Times New Roman" fo:font-size="11pt" fo:font-style="normal" fo:font-weight="normal" officeooo:paragraph-rsid="002981f5" style:font-size-asian="11pt" style:font-style-asian="normal" style:font-weight-asian="normal" style:font-size-complex="11pt" style:font-style-complex="normal" style:font-weight-complex="normal"/>
    </style:style>
    <style:style style:name="P66" style:family="paragraph" style:parent-style-name="Table_20_Contents">
      <style:text-properties style:font-name="Times New Roman" fo:font-size="11pt" fo:font-style="normal" fo:font-weight="normal" officeooo:paragraph-rsid="002981f5" style:font-size-asian="11pt" style:font-style-asian="normal" style:font-weight-asian="normal" style:font-size-complex="11pt" style:font-style-complex="normal" style:font-weight-complex="normal"/>
    </style:style>
    <style:style style:name="P67" style:family="paragraph" style:parent-style-name="Standard">
      <style:text-properties style:font-name="Times New Roman" fo:font-size="11pt" fo:font-style="normal" fo:font-weight="normal" officeooo:paragraph-rsid="0031e9b5" style:font-size-asian="11pt" style:font-style-asian="normal" style:font-weight-asian="normal" style:font-size-complex="11pt" style:font-style-complex="normal" style:font-weight-complex="normal"/>
    </style:style>
    <style:style style:name="P68" style:family="paragraph" style:parent-style-name="Table_20_Contents">
      <style:text-properties style:font-name="Times New Roman" fo:font-size="11pt" fo:font-style="normal" fo:font-weight="normal" officeooo:paragraph-rsid="0031e9b5" style:font-size-asian="11pt" style:font-style-asian="normal" style:font-weight-asian="normal" style:font-size-complex="11pt" style:font-style-complex="normal" style:font-weight-complex="normal"/>
    </style:style>
    <style:style style:name="P69" style:family="paragraph" style:parent-style-name="Table_20_Contents">
      <style:text-properties style:font-name="Times New Roman" fo:font-size="11pt" fo:font-style="normal" fo:font-weight="normal" officeooo:paragraph-rsid="004be9e4" style:font-size-asian="11pt" style:font-style-asian="normal" style:font-weight-asian="normal" style:font-size-complex="11pt" style:font-style-complex="normal" style:font-weight-complex="normal"/>
    </style:style>
    <style:style style:name="P70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rsid="000b9b35" officeooo:paragraph-rsid="004be9e4" style:font-size-asian="11pt" style:font-style-asian="normal" style:font-weight-asian="normal" style:font-size-complex="11pt" style:font-style-complex="normal" style:font-weight-complex="normal"/>
    </style:style>
    <style:style style:name="P71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rsid="000b9b35" officeooo:paragraph-rsid="0027abbc" style:font-size-asian="11pt" style:font-style-asian="normal" style:font-weight-asian="normal" style:font-size-complex="11pt" style:font-style-complex="normal" style:font-weight-complex="normal"/>
    </style:style>
    <style:style style:name="P72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rsid="000b9b35" officeooo:paragraph-rsid="0030ee95" style:font-size-asian="11pt" style:font-style-asian="normal" style:font-weight-asian="normal" style:font-size-complex="11pt" style:font-style-complex="normal" style:font-weight-complex="normal"/>
    </style:style>
    <style:style style:name="P73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rsid="000b9b35" officeooo:paragraph-rsid="004d412f" style:font-size-asian="11pt" style:font-style-asian="normal" style:font-weight-asian="normal" style:font-size-complex="11pt" style:font-style-complex="normal" style:font-weight-complex="normal"/>
    </style:style>
    <style:style style:name="P74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rsid="000b9b35" officeooo:paragraph-rsid="004effce" style:font-size-asian="11pt" style:font-style-asian="normal" style:font-weight-asian="normal" style:font-size-complex="11pt" style:font-style-complex="normal" style:font-weight-complex="normal"/>
    </style:style>
    <style:style style:name="P75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rsid="000b9b35" officeooo:paragraph-rsid="003a1b77" style:font-size-asian="11pt" style:font-style-asian="normal" style:font-weight-asian="normal" style:font-size-complex="11pt" style:font-style-complex="normal" style:font-weight-complex="normal"/>
    </style:style>
    <style:style style:name="P76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rsid="000b9b35" officeooo:paragraph-rsid="0031e9b5" style:font-size-asian="11pt" style:font-style-asian="normal" style:font-weight-asian="normal" style:font-size-complex="11pt" style:font-style-complex="normal" style:font-weight-complex="normal"/>
    </style:style>
    <style:style style:name="P77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rsid="000b9b35" officeooo:paragraph-rsid="004b002d" style:font-size-asian="11pt" style:font-style-asian="normal" style:font-weight-asian="normal" style:font-size-complex="11pt" style:font-style-complex="normal" style:font-weight-complex="normal"/>
    </style:style>
    <style:style style:name="P78" style:family="paragraph" style:parent-style-name="Table_20_Contents">
      <style:paragraph-properties fo:text-align="start" style:justify-single-word="false" fo:orphans="0" fo:widows="0">
        <style:tab-stops/>
      </style:paragraph-properties>
      <style:text-properties style:font-name="Times New Roman" fo:font-size="11pt" fo:font-style="normal" fo:font-weight="normal" officeooo:rsid="000b9b35" officeooo:paragraph-rsid="004be9e4" style:font-size-asian="11pt" style:font-style-asian="normal" style:font-weight-asian="normal" style:font-size-complex="11pt" style:font-style-complex="normal" style:font-weight-complex="normal"/>
    </style:style>
    <style:style style:name="P79" style:family="paragraph" style:parent-style-name="Table_20_Contents">
      <style:paragraph-properties fo:text-align="start" style:justify-single-word="false" fo:orphans="0" fo:widows="0">
        <style:tab-stops/>
      </style:paragraph-properties>
      <style:text-properties style:font-name="Times New Roman" fo:font-size="11pt" fo:font-style="normal" fo:font-weight="normal" officeooo:rsid="000b9b35" officeooo:paragraph-rsid="0027abbc" style:font-size-asian="11pt" style:font-style-asian="normal" style:font-weight-asian="normal" style:font-size-complex="11pt" style:font-style-complex="normal" style:font-weight-complex="normal"/>
    </style:style>
    <style:style style:name="P80" style:family="paragraph" style:parent-style-name="Table_20_Contents">
      <style:paragraph-properties fo:text-align="start" style:justify-single-word="false" fo:orphans="0" fo:widows="0">
        <style:tab-stops/>
      </style:paragraph-properties>
      <style:text-properties style:font-name="Times New Roman" fo:font-size="11pt" fo:font-style="normal" fo:font-weight="normal" officeooo:rsid="000b9b35" officeooo:paragraph-rsid="0030ee95" style:font-size-asian="11pt" style:font-style-asian="normal" style:font-weight-asian="normal" style:font-size-complex="11pt" style:font-style-complex="normal" style:font-weight-complex="normal"/>
    </style:style>
    <style:style style:name="P81" style:family="paragraph" style:parent-style-name="Table_20_Contents">
      <style:text-properties style:font-name="Times New Roman" fo:font-size="11pt" fo:font-style="normal" fo:font-weight="normal" officeooo:rsid="000b9b35" officeooo:paragraph-rsid="004d412f" style:font-size-asian="11pt" style:font-style-asian="normal" style:font-weight-asian="normal" style:font-size-complex="11pt" style:font-style-complex="normal" style:font-weight-complex="normal"/>
    </style:style>
    <style:style style:name="P82" style:family="paragraph" style:parent-style-name="Table_20_Contents">
      <style:text-properties style:font-name="Times New Roman" fo:font-size="11pt" fo:font-style="normal" fo:font-weight="normal" officeooo:rsid="000b9b35" officeooo:paragraph-rsid="0030ee95" style:font-size-asian="11pt" style:font-style-asian="normal" style:font-weight-asian="normal" style:font-size-complex="11pt" style:font-style-complex="normal" style:font-weight-complex="normal"/>
    </style:style>
    <style:style style:name="P83" style:family="paragraph" style:parent-style-name="Table_20_Contents">
      <style:text-properties style:font-name="Times New Roman" fo:font-size="11pt" fo:font-style="normal" fo:font-weight="normal" officeooo:rsid="000b9b35" officeooo:paragraph-rsid="004b002d" style:font-size-asian="11pt" style:font-style-asian="normal" style:font-weight-asian="normal" style:font-size-complex="11pt" style:font-style-complex="normal" style:font-weight-complex="normal"/>
    </style:style>
    <style:style style:name="P84" style:family="paragraph" style:parent-style-name="Table_20_Contents">
      <style:text-properties style:font-name="Times New Roman" fo:font-size="11pt" fo:font-style="normal" fo:font-weight="normal" officeooo:rsid="000b9b35" officeooo:paragraph-rsid="0031e9b5" style:font-size-asian="11pt" style:font-style-asian="normal" style:font-weight-asian="normal" style:font-size-complex="11pt" style:font-style-complex="normal" style:font-weight-complex="normal"/>
    </style:style>
    <style:style style:name="P85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aebe5" officeooo:paragraph-rsid="00251903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86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aebe5" officeooo:paragraph-rsid="0008aa29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87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aebe5" officeooo:paragraph-rsid="0010487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88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aebe5" officeooo:paragraph-rsid="000e2ff4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89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aebe5" officeooo:paragraph-rsid="000d25a9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90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aebe5" officeooo:paragraph-rsid="00296032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91" style:family="paragraph" style:parent-style-name="No_20_Spacing">
      <style:paragraph-properties fo:text-align="start" style:justify-single-word="false"/>
      <style:text-properties style:font-name="Times New Roman" fo:font-size="11pt" fo:font-style="normal" style:text-underline-style="none" fo:font-weight="normal" officeooo:rsid="001aebe5" officeooo:paragraph-rsid="001021aa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92" style:family="paragraph" style:parent-style-name="No_20_Spacing">
      <style:paragraph-properties fo:text-align="start" style:justify-single-word="false"/>
      <style:text-properties style:font-name="Times New Roman" fo:font-size="11pt" fo:font-style="normal" style:text-underline-style="none" fo:font-weight="normal" officeooo:rsid="001aebe5" officeooo:paragraph-rsid="00107699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93" style:family="paragraph" style:parent-style-name="Table_20_Contents">
      <style:paragraph-properties fo:text-align="start" style:justify-single-word="false"/>
      <style:text-properties style:font-name="Times New Roman" fo:font-size="11pt" fo:font-style="normal" style:text-underline-style="none" fo:font-weight="normal" officeooo:rsid="001aebe5" officeooo:paragraph-rsid="00107699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94" style:family="paragraph" style:parent-style-name="No_20_Spacing">
      <style:paragraph-properties fo:text-align="start" style:justify-single-word="false"/>
      <style:text-properties style:font-name="Times New Roman" fo:font-size="11pt" fo:font-style="normal" style:text-underline-style="none" fo:font-weight="normal" officeooo:rsid="001aebe5" officeooo:paragraph-rsid="001187a9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95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0d6294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96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20bb88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97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12df2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98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1e3a99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99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136f1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00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136d79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01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20f6a0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02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153889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03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16a42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04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14795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05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0de2ff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06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197773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07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1032b" officeooo:paragraph-rsid="0011032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08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0992b" officeooo:paragraph-rsid="0012df2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09" style:family="paragraph" style:parent-style-name="No_20_Spacing">
      <style:text-properties style:font-name="Times New Roman" fo:font-size="11pt" fo:font-style="normal" style:text-underline-style="none" fo:font-weight="normal" officeooo:rsid="001f4325" officeooo:paragraph-rsid="000de2ff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10" style:family="paragraph" style:parent-style-name="Standard">
      <style:text-properties style:font-name="Times New Roman" fo:font-size="11pt" fo:font-style="normal" style:text-underline-style="none" fo:font-weight="normal" officeooo:rsid="001f4325" officeooo:paragraph-rsid="000de2ff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11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f4325" officeooo:paragraph-rsid="00296032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12" style:family="paragraph" style:parent-style-name="No_20_Spacing">
      <style:text-properties style:font-name="Times New Roman" fo:font-size="11pt" fo:font-style="normal" style:text-underline-style="none" fo:font-weight="normal" officeooo:rsid="001f4325" officeooo:paragraph-rsid="00197773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13" style:family="paragraph" style:parent-style-name="Standard">
      <style:text-properties style:font-name="Times New Roman" fo:font-size="11pt" fo:font-style="normal" style:text-underline-style="none" fo:font-weight="normal" officeooo:rsid="001f4325" officeooo:paragraph-rsid="00197773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14" style:family="paragraph" style:parent-style-name="Table_20_Contents">
      <style:text-properties style:font-name="Times New Roman" fo:font-size="11pt" fo:font-style="normal" style:text-underline-style="none" fo:font-weight="normal" officeooo:rsid="001f4325" officeooo:paragraph-rsid="0014795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15" style:family="paragraph" style:parent-style-name="Standard">
      <style:text-properties style:font-name="Times New Roman" fo:font-size="11pt" fo:font-style="normal" style:text-underline-style="none" fo:font-weight="normal" officeooo:rsid="000975a4" officeooo:paragraph-rsid="000d6294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16" style:family="paragraph" style:parent-style-name="Table_20_Contents">
      <style:text-properties style:font-name="Times New Roman" fo:font-size="11pt" fo:font-style="normal" style:text-underline-style="none" fo:font-weight="normal" officeooo:rsid="000975a4" officeooo:paragraph-rsid="000d6294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17" style:family="paragraph" style:parent-style-name="Table_20_Contents">
      <style:text-properties style:font-name="Times New Roman" fo:font-size="11pt" fo:font-style="normal" style:text-underline-style="none" fo:font-weight="normal" officeooo:rsid="000975a4" officeooo:paragraph-rsid="00136f1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18" style:family="paragraph" style:parent-style-name="Standard">
      <style:text-properties style:font-name="Times New Roman" fo:font-size="11pt" fo:font-style="normal" style:text-underline-style="none" fo:font-weight="normal" officeooo:rsid="000975a4" officeooo:paragraph-rsid="000de2ff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19" style:family="paragraph" style:parent-style-name="Table_20_Contents">
      <style:text-properties style:font-name="Times New Roman" fo:font-size="11pt" fo:font-style="normal" style:text-underline-style="none" fo:font-weight="normal" officeooo:rsid="000975a4" officeooo:paragraph-rsid="000de2ff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20" style:family="paragraph" style:parent-style-name="Standard">
      <style:text-properties style:font-name="Times New Roman" fo:font-size="11pt" fo:font-style="normal" style:text-underline-style="none" fo:font-weight="normal" officeooo:rsid="000975a4" officeooo:paragraph-rsid="0014795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21" style:family="paragraph" style:parent-style-name="Table_20_Contents">
      <style:text-properties style:font-name="Times New Roman" fo:font-size="11pt" fo:font-style="normal" style:text-underline-style="none" fo:font-weight="normal" officeooo:rsid="000975a4" officeooo:paragraph-rsid="0014795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22" style:family="paragraph" style:parent-style-name="Standard">
      <style:text-properties style:font-name="Times New Roman" fo:font-size="11pt" fo:font-style="normal" style:text-underline-style="none" fo:font-weight="normal" officeooo:rsid="000975a4" officeooo:paragraph-rsid="00197773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23" style:family="paragraph" style:parent-style-name="Table_20_Contents">
      <style:text-properties style:font-name="Times New Roman" fo:font-size="11pt" fo:font-style="normal" style:text-underline-style="none" fo:font-weight="normal" officeooo:rsid="000975a4" officeooo:paragraph-rsid="0012df2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24" style:family="paragraph" style:parent-style-name="Table_20_Contents">
      <style:text-properties style:font-name="Times New Roman" fo:font-size="11pt" fo:font-style="normal" style:text-underline-style="none" fo:font-weight="normal" officeooo:rsid="000975a4" officeooo:paragraph-rsid="00153889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25" style:family="paragraph" style:parent-style-name="Table_20_Contents">
      <style:text-properties style:font-name="Times New Roman" fo:font-size="11pt" fo:font-style="normal" style:text-underline-style="none" fo:font-weight="normal" officeooo:rsid="000975a4" officeooo:paragraph-rsid="0010487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26" style:family="paragraph" style:parent-style-name="Table_20_Contents">
      <style:text-properties style:font-name="Times New Roman" fo:font-size="11pt" fo:font-style="normal" style:text-underline-style="none" fo:font-weight="normal" officeooo:rsid="000975a4" officeooo:paragraph-rsid="0010fc09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27" style:family="paragraph" style:parent-style-name="Table_20_Contents">
      <style:text-properties style:font-name="Times New Roman" fo:font-size="11pt" fo:font-style="normal" style:text-underline-style="none" fo:font-weight="normal" officeooo:rsid="000975a4" officeooo:paragraph-rsid="0016a42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28" style:family="paragraph" style:parent-style-name="Table_20_Contents">
      <style:text-properties style:font-name="Times New Roman" fo:font-size="11pt" fo:font-style="normal" style:text-underline-style="none" fo:font-weight="normal" officeooo:rsid="000975a4" officeooo:paragraph-rsid="00183927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29" style:family="paragraph" style:parent-style-name="Standard">
      <style:text-properties style:font-name="Times New Roman" fo:font-size="11pt" fo:font-style="normal" style:text-underline-style="none" fo:font-weight="normal" officeooo:rsid="001c0774" officeooo:paragraph-rsid="0016a42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30" style:family="paragraph" style:parent-style-name="Table_20_Contents">
      <style:text-properties style:font-name="Times New Roman" fo:font-size="11pt" fo:font-style="normal" style:text-underline-style="none" fo:font-weight="normal" officeooo:rsid="001c0774" officeooo:paragraph-rsid="0016a42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31" style:family="paragraph" style:parent-style-name="Standard">
      <style:text-properties style:font-name="Times New Roman" fo:font-size="11pt" fo:font-style="normal" style:text-underline-style="none" fo:font-weight="normal" officeooo:rsid="001c0774" officeooo:paragraph-rsid="0014795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32" style:family="paragraph" style:parent-style-name="Table_20_Contents">
      <style:text-properties style:font-name="Times New Roman" fo:font-size="11pt" fo:font-style="normal" style:text-underline-style="none" fo:font-weight="normal" officeooo:rsid="0012df21" officeooo:paragraph-rsid="0012df2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33" style:family="paragraph" style:parent-style-name="Table_20_Contents">
      <style:text-properties style:font-name="Times New Roman" fo:font-size="11pt" fo:font-style="normal" style:text-underline-style="none" fo:font-weight="normal" officeooo:rsid="00136f11" officeooo:paragraph-rsid="00136f1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34" style:family="paragraph" style:parent-style-name="Table_20_Contents">
      <style:text-properties style:font-name="Times New Roman" fo:font-size="11pt" fo:font-style="normal" style:text-underline-style="none" fo:font-weight="normal" officeooo:rsid="0018fe71" officeooo:paragraph-rsid="0010fc09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35" style:family="paragraph" style:parent-style-name="Table_20_Contents">
      <style:text-properties style:font-name="Times New Roman" fo:font-size="11pt" fo:font-style="normal" style:text-underline-style="none" fo:font-weight="normal" officeooo:rsid="0018fe71" officeooo:paragraph-rsid="000d6294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36" style:family="paragraph" style:parent-style-name="Table_20_Contents">
      <style:text-properties style:font-name="Times New Roman" fo:font-size="11pt" fo:font-style="normal" style:text-underline-style="none" fo:font-weight="normal" officeooo:rsid="0018fe71" officeooo:paragraph-rsid="00153889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37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style:text-underline-style="none" fo:font-weight="normal" officeooo:rsid="001aebe5" officeooo:paragraph-rsid="00251903" style:font-size-asian="11pt" style:font-weight-asian="normal" style:font-name-complex="Times New Roman1" style:font-size-complex="11pt" style:font-weight-complex="normal"/>
    </style:style>
    <style:style style:name="P138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style:text-underline-style="none" fo:font-weight="normal" officeooo:rsid="00132b44" officeooo:paragraph-rsid="000d6294" style:font-size-asian="11pt" style:font-weight-asian="normal" style:font-name-complex="Times New Roman1" style:font-size-complex="11pt" style:font-weight-complex="normal"/>
    </style:style>
    <style:style style:name="P139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style:text-underline-style="none" fo:font-weight="normal" officeooo:rsid="00132b44" officeooo:paragraph-rsid="001f4f6c" style:font-size-asian="11pt" style:font-weight-asian="normal" style:font-name-complex="Times New Roman1" style:font-size-complex="11pt" style:font-weight-complex="normal"/>
    </style:style>
    <style:style style:name="P140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style:text-underline-style="none" fo:font-weight="normal" officeooo:rsid="00132b44" officeooo:paragraph-rsid="00136f11" style:font-size-asian="11pt" style:font-weight-asian="normal" style:font-name-complex="Times New Roman1" style:font-size-complex="11pt" style:font-weight-complex="normal"/>
    </style:style>
    <style:style style:name="P141" style:family="paragraph" style:parent-style-name="Table_20_Contents">
      <style:text-properties style:font-name="Times New Roman" fo:font-size="11pt" style:text-underline-style="none" fo:font-weight="normal" officeooo:rsid="000975a4" officeooo:paragraph-rsid="000d6294" style:font-size-asian="11pt" style:font-weight-asian="normal" style:font-name-complex="Times New Roman1" style:font-size-complex="11pt" style:font-weight-complex="normal"/>
    </style:style>
    <style:style style:name="P142" style:family="paragraph" style:parent-style-name="Table_20_Contents">
      <style:text-properties style:font-name="Times New Roman" fo:font-size="11pt" style:text-underline-style="none" fo:font-weight="normal" officeooo:rsid="000975a4" officeooo:paragraph-rsid="00136f11" style:font-size-asian="11pt" style:font-weight-asian="normal" style:font-name-complex="Times New Roman1" style:font-size-complex="11pt" style:font-weight-complex="normal"/>
    </style:style>
    <style:style style:name="P143" style:family="paragraph" style:parent-style-name="Table_20_Contents">
      <style:paragraph-properties fo:text-align="start" style:justify-single-word="false"/>
      <style:text-properties fo:font-size="12pt" fo:font-weight="normal" officeooo:paragraph-rsid="000d25a9" style:font-size-asian="12pt" style:font-weight-asian="normal" style:font-size-complex="12pt" style:font-weight-complex="normal"/>
    </style:style>
    <style:style style:name="P144" style:family="paragraph" style:parent-style-name="No_20_Spacing">
      <style:text-properties fo:font-size="12pt" fo:font-weight="normal" officeooo:paragraph-rsid="000d25a9" style:font-size-asian="12pt" style:font-weight-asian="normal" style:font-size-complex="12pt" style:font-weight-complex="normal"/>
    </style:style>
    <style:style style:name="P145" style:family="paragraph" style:parent-style-name="No_20_Spacing">
      <style:paragraph-properties fo:text-align="start" style:justify-single-word="false"/>
      <style:text-properties fo:font-size="12pt" fo:font-weight="normal" officeooo:rsid="00229eac" officeooo:paragraph-rsid="000d25a9" style:font-size-asian="12pt" style:font-weight-asian="normal" style:font-size-complex="12pt" style:font-weight-complex="normal"/>
    </style:style>
    <style:style style:name="P146" style:family="paragraph" style:parent-style-name="Table_20_Contents">
      <style:text-properties fo:font-size="12pt" fo:font-weight="normal" officeooo:rsid="001ed3cd" officeooo:paragraph-rsid="000d25a9" style:font-size-asian="12pt" style:font-weight-asian="normal" style:font-size-complex="12pt" style:font-weight-complex="normal"/>
    </style:style>
    <style:style style:name="P147" style:family="paragraph" style:parent-style-name="Table_20_Contents">
      <style:paragraph-properties fo:text-align="center" style:justify-single-word="false"/>
      <style:text-properties fo:font-size="12pt" fo:font-weight="normal" officeooo:rsid="001717a6" officeooo:paragraph-rsid="000d25a9" style:font-size-asian="12pt" style:font-weight-asian="normal" style:font-size-complex="12pt" style:font-weight-complex="normal"/>
    </style:style>
    <style:style style:name="P148" style:family="paragraph" style:parent-style-name="Table_20_Contents">
      <style:text-properties fo:font-size="12pt" fo:font-weight="normal" officeooo:rsid="001717a6" officeooo:paragraph-rsid="000d25a9" style:font-size-asian="12pt" style:font-weight-asian="normal" style:font-size-complex="12pt" style:font-weight-complex="normal"/>
    </style:style>
    <style:style style:name="P149" style:family="paragraph" style:parent-style-name="Table_20_Contents">
      <style:paragraph-properties fo:text-align="start" style:justify-single-word="false"/>
      <style:text-properties fo:font-size="12pt" fo:font-weight="normal" officeooo:rsid="001717a6" officeooo:paragraph-rsid="000d25a9" style:font-size-asian="12pt" style:font-weight-asian="normal" style:font-size-complex="12pt" style:font-weight-complex="normal"/>
    </style:style>
    <style:style style:name="P150" style:family="paragraph" style:parent-style-name="Table_20_Contents">
      <style:paragraph-properties fo:text-align="center" style:justify-single-word="false"/>
      <style:text-properties fo:font-size="12pt" fo:font-weight="normal" officeooo:rsid="000cd677" officeooo:paragraph-rsid="000d25a9" style:font-size-asian="12pt" style:font-weight-asian="normal" style:font-size-complex="12pt" style:font-weight-complex="normal"/>
    </style:style>
    <style:style style:name="P151" style:family="paragraph" style:parent-style-name="Table_20_Contents">
      <style:paragraph-properties fo:text-align="center" style:justify-single-word="false"/>
      <style:text-properties fo:font-size="12pt" fo:font-weight="normal" officeooo:paragraph-rsid="000d25a9" style:font-size-asian="12pt" style:font-weight-asian="normal" style:font-size-complex="12pt" style:font-weight-complex="normal"/>
    </style:style>
    <style:style style:name="P152" style:family="paragraph" style:parent-style-name="Standard">
      <style:paragraph-properties fo:text-align="center" style:justify-single-word="false"/>
      <style:text-properties fo:font-size="12pt" officeooo:paragraph-rsid="000d25a9" style:font-size-asian="12pt" style:font-size-complex="12pt"/>
    </style:style>
    <style:style style:name="P153" style:family="paragraph" style:parent-style-name="Standard">
      <style:paragraph-properties fo:text-align="start" style:justify-single-word="false"/>
      <style:text-properties fo:font-size="12pt" officeooo:paragraph-rsid="000d25a9" style:font-size-asian="12pt" style:font-size-complex="12pt"/>
    </style:style>
    <style:style style:name="P154" style:family="paragraph" style:parent-style-name="Standard">
      <style:text-properties fo:font-size="12pt" style:font-size-asian="12pt" style:font-size-complex="12pt"/>
    </style:style>
    <style:style style:name="P155" style:family="paragraph" style:parent-style-name="Text_20_body">
      <style:text-properties fo:font-size="12pt" fo:font-style="normal" style:text-underline-style="none" fo:font-weight="normal" officeooo:rsid="0019d6f6" officeooo:paragraph-rsid="000d25a9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56" style:family="paragraph" style:parent-style-name="Table_20_Contents">
      <style:paragraph-properties fo:text-align="start" style:justify-single-word="false"/>
      <style:text-properties fo:font-size="12pt" fo:font-style="normal" fo:font-weight="normal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157" style:family="paragraph" style:parent-style-name="No_20_Spacing">
      <style:text-properties fo:font-size="12pt" fo:font-style="normal" fo:font-weight="normal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158" style:family="paragraph" style:parent-style-name="No_20_Spacing">
      <style:paragraph-properties fo:text-align="start" style:justify-single-word="false"/>
      <style:text-properties fo:font-size="12pt" fo:font-style="normal" fo:font-weight="normal" officeooo:rsid="00229eac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159" style:family="paragraph" style:parent-style-name="Table_20_Contents">
      <style:text-properties fo:font-size="12pt" fo:font-style="normal" fo:font-weight="normal" officeooo:rsid="001ed3cd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160" style:family="paragraph" style:parent-style-name="Table_20_Contents">
      <style:paragraph-properties fo:text-align="center" style:justify-single-word="false"/>
      <style:text-properties fo:font-size="12pt" fo:font-style="normal" fo:font-weight="normal" officeooo:rsid="001717a6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161" style:family="paragraph" style:parent-style-name="Table_20_Contents">
      <style:text-properties fo:font-size="12pt" fo:font-style="normal" fo:font-weight="normal" officeooo:rsid="001717a6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162" style:family="paragraph" style:parent-style-name="Table_20_Contents">
      <style:paragraph-properties fo:text-align="start" style:justify-single-word="false"/>
      <style:text-properties fo:font-size="12pt" fo:font-style="normal" fo:font-weight="normal" officeooo:rsid="001717a6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163" style:family="paragraph" style:parent-style-name="Table_20_Contents">
      <style:paragraph-properties fo:text-align="center" style:justify-single-word="false"/>
      <style:text-properties fo:font-size="12pt" fo:font-style="normal" fo:font-weight="normal" officeooo:rsid="000cd677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164" style:family="paragraph" style:parent-style-name="Table_20_Contents">
      <style:paragraph-properties fo:text-align="center" style:justify-single-word="false"/>
      <style:text-properties fo:font-size="12pt" fo:font-style="normal" fo:font-weight="normal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165" style:family="paragraph" style:parent-style-name="Text_20_body">
      <style:text-properties fo:font-size="11pt" fo:font-style="normal" style:text-underline-style="none" fo:font-weight="normal" officeooo:rsid="002b603d" officeooo:paragraph-rsid="000d6294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66" style:family="paragraph" style:parent-style-name="Text_20_body">
      <style:text-properties fo:font-size="11pt" fo:font-style="normal" style:text-underline-style="none" fo:font-weight="normal" officeooo:rsid="002b603d" officeooo:paragraph-rsid="0012df2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67" style:family="paragraph" style:parent-style-name="Text_20_body">
      <style:text-properties fo:font-size="11pt" fo:font-style="normal" style:text-underline-style="none" fo:font-weight="normal" officeooo:rsid="000de2ff" officeooo:paragraph-rsid="000de2ff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68" style:family="paragraph" style:parent-style-name="Text_20_body">
      <style:text-properties fo:font-size="11pt" fo:font-style="normal" style:text-underline-style="none" fo:font-weight="normal" officeooo:rsid="00156d23" officeooo:paragraph-rsid="000d6294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69" style:family="paragraph" style:parent-style-name="Text_20_body">
      <style:text-properties fo:font-size="11pt" fo:font-style="normal" style:text-underline-style="none" fo:font-weight="normal" officeooo:rsid="00156d23" officeooo:paragraph-rsid="000de2ff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70" style:family="paragraph" style:parent-style-name="Text_20_body">
      <style:text-properties fo:font-size="11pt" fo:font-style="normal" style:text-underline-style="none" fo:font-weight="normal" officeooo:rsid="00178c05" officeooo:paragraph-rsid="000de2ff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71" style:family="paragraph" style:parent-style-name="Text_20_body">
      <style:text-properties fo:font-size="11pt" fo:font-style="normal" style:text-underline-style="none" fo:font-weight="normal" officeooo:rsid="00178c05" officeooo:paragraph-rsid="001187a9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72" style:family="paragraph" style:parent-style-name="Text_20_body">
      <style:text-properties fo:font-size="11pt" fo:font-style="normal" style:text-underline-style="none" fo:font-weight="normal" officeooo:rsid="00178c05" officeooo:paragraph-rsid="00197773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73" style:family="paragraph" style:parent-style-name="Text_20_body">
      <style:text-properties fo:font-size="11pt" fo:font-style="normal" style:text-underline-style="none" fo:font-weight="normal" officeooo:rsid="00179632" officeooo:paragraph-rsid="000d6294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74" style:family="paragraph" style:parent-style-name="Text_20_body">
      <style:text-properties fo:font-size="11pt" fo:font-style="normal" style:text-underline-style="none" fo:font-weight="normal" officeooo:rsid="00179632" officeooo:paragraph-rsid="000de2ff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75" style:family="paragraph" style:parent-style-name="Text_20_body">
      <style:text-properties fo:font-size="11pt" fo:font-style="normal" style:text-underline-style="none" fo:font-weight="normal" officeooo:rsid="0018fe71" officeooo:paragraph-rsid="000d6294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76" style:family="paragraph" style:parent-style-name="Text_20_body">
      <style:text-properties fo:font-size="11pt" fo:font-style="normal" style:text-underline-style="none" fo:font-weight="normal" officeooo:rsid="0018fe71" officeooo:paragraph-rsid="00153889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77" style:family="paragraph" style:parent-style-name="Text_20_body">
      <style:text-properties fo:font-size="11pt" fo:font-style="normal" style:text-underline-style="none" fo:font-weight="normal" officeooo:rsid="000e2ff4" officeooo:paragraph-rsid="000e2ff4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78" style:family="paragraph" style:parent-style-name="Text_20_body">
      <style:text-properties fo:font-size="11pt" fo:font-style="normal" style:text-underline-style="none" fo:font-weight="normal" officeooo:rsid="000e2ff4" officeooo:paragraph-rsid="001b18df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79" style:family="paragraph" style:parent-style-name="Text_20_body">
      <style:text-properties fo:font-size="11pt" fo:font-style="normal" style:text-underline-style="none" fo:font-weight="normal" officeooo:rsid="0019ae6a" officeooo:paragraph-rsid="000d6294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80" style:family="paragraph" style:parent-style-name="Text_20_body">
      <style:text-properties fo:font-size="11pt" fo:font-style="normal" style:text-underline-style="none" fo:font-weight="normal" officeooo:rsid="0019ae6a" officeooo:paragraph-rsid="000e2ff4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81" style:family="paragraph" style:parent-style-name="Text_20_body">
      <style:text-properties fo:font-size="11pt" fo:font-style="normal" style:text-underline-style="none" fo:font-weight="normal" officeooo:rsid="001c0774" officeooo:paragraph-rsid="000d6294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82" style:family="paragraph" style:parent-style-name="Text_20_body">
      <style:text-properties fo:font-size="11pt" fo:font-style="normal" style:text-underline-style="none" fo:font-weight="normal" officeooo:rsid="001c0774" officeooo:paragraph-rsid="000e2ff4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83" style:family="paragraph" style:parent-style-name="Text_20_body">
      <style:text-properties fo:font-size="11pt" fo:font-style="normal" style:text-underline-style="none" fo:font-weight="normal" officeooo:rsid="001d8dd2" officeooo:paragraph-rsid="000de2ff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84" style:family="paragraph" style:parent-style-name="Text_20_body">
      <style:text-properties fo:font-size="11pt" fo:font-style="normal" style:text-underline-style="none" fo:font-weight="normal" officeooo:rsid="001d8dd2" officeooo:paragraph-rsid="00183927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85" style:family="paragraph" style:parent-style-name="Text_20_body">
      <style:text-properties fo:font-size="11pt" fo:font-style="normal" style:text-underline-style="none" fo:font-weight="normal" officeooo:rsid="0010fc09" officeooo:paragraph-rsid="0010fc09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86" style:family="paragraph" style:parent-style-name="No_20_Spacing">
      <style:text-properties fo:font-size="11pt" fo:font-style="normal" fo:font-weight="normal" officeooo:paragraph-rsid="00251903" style:font-size-asian="11pt" style:font-style-asian="normal" style:font-weight-asian="normal" style:font-size-complex="11pt" style:font-style-complex="normal" style:font-weight-complex="normal"/>
    </style:style>
    <style:style style:name="P187" style:family="paragraph" style:parent-style-name="No_20_Spacing">
      <style:paragraph-properties fo:text-align="start" style:justify-single-word="false"/>
      <style:text-properties fo:font-size="11pt" fo:font-style="normal" fo:font-weight="normal" officeooo:paragraph-rsid="00251903" style:font-size-asian="11pt" style:font-style-asian="normal" style:font-weight-asian="normal" style:font-size-complex="11pt" style:font-style-complex="normal" style:font-weight-complex="normal"/>
    </style:style>
    <style:style style:name="P188" style:family="paragraph" style:parent-style-name="No_20_Spacing">
      <style:paragraph-properties fo:text-align="start" style:justify-single-word="false"/>
      <style:text-properties fo:font-size="11pt" fo:font-style="normal" fo:font-weight="normal" officeooo:paragraph-rsid="00100dbe" style:font-size-asian="11pt" style:font-style-asian="normal" style:font-weight-asian="normal" style:font-size-complex="11pt" style:font-style-complex="normal" style:font-weight-complex="normal"/>
    </style:style>
    <style:style style:name="P189" style:family="paragraph" style:parent-style-name="No_20_Spacing">
      <style:paragraph-properties fo:text-align="start" style:justify-single-word="false"/>
      <style:text-properties fo:font-size="11pt" fo:font-style="normal" fo:font-weight="normal" officeooo:paragraph-rsid="0010487b" style:font-size-asian="11pt" style:font-style-asian="normal" style:font-weight-asian="normal" style:font-size-complex="11pt" style:font-style-complex="normal" style:font-weight-complex="normal"/>
    </style:style>
    <style:style style:name="P190" style:family="paragraph" style:parent-style-name="No_20_Spacing">
      <style:paragraph-properties fo:text-align="start" style:justify-single-word="false"/>
      <style:text-properties fo:font-size="11pt" fo:font-style="normal" fo:font-weight="normal" officeooo:paragraph-rsid="0014795b" style:font-size-asian="11pt" style:font-style-asian="normal" style:font-weight-asian="normal" style:font-size-complex="11pt" style:font-style-complex="normal" style:font-weight-complex="normal"/>
    </style:style>
    <style:style style:name="P191" style:family="paragraph" style:parent-style-name="Table_20_Contents">
      <style:paragraph-properties fo:text-align="start" style:justify-single-word="false"/>
      <style:text-properties fo:font-size="11pt" fo:font-style="normal" fo:font-weight="normal" officeooo:paragraph-rsid="000d25a9" style:font-size-asian="11pt" style:font-style-asian="normal" style:font-weight-asian="normal" style:font-size-complex="11pt" style:font-style-complex="normal" style:font-weight-complex="normal"/>
    </style:style>
    <style:style style:name="P192" style:family="paragraph" style:parent-style-name="No_20_Spacing">
      <style:paragraph-properties fo:text-align="start" style:justify-single-word="false"/>
      <style:text-properties fo:font-size="11pt" fo:font-style="normal" fo:font-weight="normal" officeooo:rsid="001021aa" officeooo:paragraph-rsid="001021aa" style:font-size-asian="11pt" style:font-style-asian="normal" style:font-weight-asian="normal" style:font-size-complex="11pt" style:font-style-complex="normal" style:font-weight-complex="normal"/>
    </style:style>
    <style:style style:name="P193" style:family="paragraph" style:parent-style-name="No_20_Spacing">
      <style:text-properties fo:font-size="11pt" fo:font-style="normal" fo:font-weight="normal" officeooo:paragraph-rsid="0010487b" style:font-size-asian="11pt" style:font-style-asian="normal" style:font-weight-asian="normal" style:font-size-complex="11pt" style:font-style-complex="normal" style:font-weight-complex="normal"/>
    </style:style>
    <style:style style:name="P194" style:family="paragraph" style:parent-style-name="No_20_Spacing">
      <style:paragraph-properties fo:text-align="start" style:justify-single-word="false"/>
      <style:text-properties fo:font-size="11pt" fo:font-style="normal" fo:font-weight="normal" officeooo:rsid="00107699" officeooo:paragraph-rsid="00107699" style:font-size-asian="11pt" style:font-style-asian="normal" style:font-weight-asian="normal" style:font-size-complex="11pt" style:font-style-complex="normal" style:font-weight-complex="normal"/>
    </style:style>
    <style:style style:name="P195" style:family="paragraph" style:parent-style-name="No_20_Spacing">
      <style:paragraph-properties fo:text-align="start" style:justify-single-word="false"/>
      <style:text-properties fo:font-size="11pt" fo:font-style="normal" fo:font-weight="normal" officeooo:rsid="00107699" officeooo:paragraph-rsid="001187a9" style:font-size-asian="11pt" style:font-style-asian="normal" style:font-weight-asian="normal" style:font-size-complex="11pt" style:font-style-complex="normal" style:font-weight-complex="normal"/>
    </style:style>
    <style:style style:name="P196" style:family="paragraph" style:parent-style-name="No_20_Spacing">
      <style:text-properties fo:font-size="11pt" fo:font-style="normal" fo:font-weight="normal" officeooo:paragraph-rsid="0014795b" style:font-size-asian="11pt" style:font-style-asian="normal" style:font-weight-asian="normal" style:font-size-complex="11pt" style:font-style-complex="normal" style:font-weight-complex="normal"/>
    </style:style>
    <style:style style:name="P197" style:family="paragraph" style:parent-style-name="No_20_Spacing">
      <style:paragraph-properties fo:text-align="start" style:justify-single-word="false"/>
      <style:text-properties fo:font-size="11pt" fo:font-style="normal" fo:font-weight="normal" officeooo:rsid="001187a9" officeooo:paragraph-rsid="001187a9" style:font-size-asian="11pt" style:font-style-asian="normal" style:font-weight-asian="normal" style:font-size-complex="11pt" style:font-style-complex="normal" style:font-weight-complex="normal"/>
    </style:style>
    <style:style style:name="P198" style:family="paragraph" style:parent-style-name="No_20_Spacing">
      <style:text-properties fo:font-size="11pt" fo:font-style="normal" fo:font-weight="normal" officeooo:paragraph-rsid="00270483" style:font-size-asian="11pt" style:font-style-asian="normal" style:font-weight-asian="normal" style:font-size-complex="11pt" style:font-style-complex="normal" style:font-weight-complex="normal"/>
    </style:style>
    <style:style style:name="P199" style:family="paragraph" style:parent-style-name="Table_20_Contents">
      <style:text-properties fo:font-size="11pt" fo:font-style="normal" fo:font-weight="normal" officeooo:paragraph-rsid="000d25a9" style:font-size-asian="11pt" style:font-style-asian="normal" style:font-weight-asian="normal" style:font-size-complex="11pt" style:font-style-complex="normal" style:font-weight-complex="normal"/>
    </style:style>
    <style:style style:name="P200" style:family="paragraph" style:parent-style-name="Table_20_Contents">
      <style:paragraph-properties fo:text-align="start" style:justify-single-word="false"/>
      <style:text-properties fo:font-size="11pt" fo:font-style="normal" fo:font-weight="normal" officeooo:rsid="000de2ff" officeooo:paragraph-rsid="000de2ff" style:font-size-asian="11pt" style:font-style-asian="normal" style:font-weight-asian="normal" style:font-size-complex="11pt" style:font-style-complex="normal" style:font-weight-complex="normal"/>
    </style:style>
    <style:style style:name="P201" style:family="paragraph" style:parent-style-name="Table_20_Contents">
      <style:paragraph-properties fo:text-align="start" style:justify-single-word="false"/>
      <style:text-properties fo:font-size="11pt" fo:font-style="normal" fo:font-weight="normal" officeooo:rsid="000e2ff4" officeooo:paragraph-rsid="000e2ff4" style:font-size-asian="11pt" style:font-style-asian="normal" style:font-weight-asian="normal" style:font-size-complex="11pt" style:font-style-complex="normal" style:font-weight-complex="normal"/>
    </style:style>
    <style:style style:name="P202" style:family="paragraph" style:parent-style-name="No_20_Spacing">
      <style:text-properties fo:font-size="11pt" fo:font-weight="normal" officeooo:paragraph-rsid="00251903" style:font-size-asian="11pt" style:font-weight-asian="normal" style:font-size-complex="11pt" style:font-weight-complex="normal"/>
    </style:style>
    <style:style style:name="P203" style:family="paragraph" style:parent-style-name="No_20_Spacing">
      <style:paragraph-properties fo:text-align="start" style:justify-single-word="false"/>
      <style:text-properties fo:font-size="11pt" fo:font-weight="normal" officeooo:paragraph-rsid="00251903" style:font-size-asian="11pt" style:font-weight-asian="normal" style:font-size-complex="11pt" style:font-weight-complex="normal"/>
    </style:style>
    <style:style style:name="P204" style:family="paragraph" style:parent-style-name="Table_20_Contents">
      <style:paragraph-properties fo:text-align="start" style:justify-single-word="false"/>
      <style:text-properties fo:font-size="11pt" fo:font-weight="normal" officeooo:paragraph-rsid="000d25a9" style:font-size-asian="11pt" style:font-weight-asian="normal" style:font-size-complex="11pt" style:font-weight-complex="normal"/>
    </style:style>
    <style:style style:name="P205" style:family="paragraph" style:parent-style-name="No_20_Spacing">
      <style:paragraph-properties fo:text-align="start" style:justify-single-word="false"/>
      <style:text-properties fo:font-size="11pt" fo:font-weight="normal" officeooo:rsid="001021aa" officeooo:paragraph-rsid="001021aa" style:font-size-asian="11pt" style:font-weight-asian="normal" style:font-size-complex="11pt" style:font-weight-complex="normal"/>
    </style:style>
    <style:style style:name="P206" style:family="paragraph" style:parent-style-name="Table_20_Contents">
      <style:text-properties fo:font-size="11pt" fo:font-weight="normal" officeooo:paragraph-rsid="000d25a9" style:font-size-asian="11pt" style:font-weight-asian="normal" style:font-size-complex="11pt" style:font-weight-complex="normal"/>
    </style:style>
    <style:style style:name="P207" style:family="paragraph" style:parent-style-name="Table_20_Contents">
      <style:paragraph-properties fo:text-align="start" style:justify-single-word="false"/>
      <style:text-properties fo:font-size="11pt" fo:font-weight="normal" officeooo:rsid="000de2ff" officeooo:paragraph-rsid="000de2ff" style:font-size-asian="11pt" style:font-weight-asian="normal" style:font-size-complex="11pt" style:font-weight-complex="normal"/>
    </style:style>
    <style:style style:name="P208" style:family="paragraph" style:parent-style-name="Table_20_Contents">
      <style:text-properties style:font-name="Times New Roman" fo:font-size="11pt" fo:font-style="normal" style:text-underline-style="none" fo:font-weight="normal" officeooo:rsid="001c0774" officeooo:paragraph-rsid="0014795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09" style:family="paragraph" style:parent-style-name="Table_20_Contents">
      <style:text-properties style:font-name="Times New Roman" fo:font-size="11pt" fo:font-style="normal" style:text-underline-style="none" fo:font-weight="normal" officeooo:rsid="001d8dd2" officeooo:paragraph-rsid="0014795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10" style:family="paragraph" style:parent-style-name="Table_20_Contents">
      <style:text-properties style:font-name="Times New Roman" fo:font-size="11pt" fo:font-style="normal" style:text-underline-style="none" fo:font-weight="normal" officeooo:rsid="001f4325" officeooo:paragraph-rsid="0014795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11" style:family="paragraph" style:parent-style-name="Table_20_Contents">
      <style:text-properties style:font-name="Times New Roman" fo:font-size="11pt" fo:font-style="normal" style:text-underline-style="none" fo:font-weight="normal" officeooo:rsid="000975a4" officeooo:paragraph-rsid="0015f22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12" style:family="paragraph" style:parent-style-name="No_20_Spacing">
      <style:text-properties style:font-name="Times New Roman" fo:font-size="11pt" fo:font-style="normal" style:text-underline-style="none" fo:font-weight="normal" officeooo:rsid="001c0774" officeooo:paragraph-rsid="0014795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13" style:family="paragraph" style:parent-style-name="No_20_Spacing">
      <style:paragraph-properties fo:text-align="start" style:justify-single-word="false"/>
      <style:text-properties style:font-name="Times New Roman" fo:font-size="11pt" fo:font-style="normal" style:text-underline-style="none" fo:font-weight="normal" officeooo:rsid="001c0774" officeooo:paragraph-rsid="0014795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14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aebe5" officeooo:paragraph-rsid="0015f22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15" style:family="paragraph" style:parent-style-name="No_20_Spacing">
      <style:paragraph-properties fo:text-align="start" style:justify-single-word="false"/>
      <style:text-properties style:font-name="Times New Roman" fo:font-size="11pt" fo:font-style="normal" style:text-underline-style="none" fo:font-weight="normal" officeooo:rsid="001aebe5" officeooo:paragraph-rsid="0015f22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16" style:family="paragraph" style:parent-style-name="No_20_Spacing">
      <style:text-properties fo:font-size="11pt" fo:font-style="normal" fo:font-weight="normal" officeooo:paragraph-rsid="0015f221" style:font-size-asian="11pt" style:font-style-asian="normal" style:font-weight-asian="normal" style:font-size-complex="11pt" style:font-style-complex="normal" style:font-weight-complex="normal"/>
    </style:style>
    <style:style style:name="P217" style:family="paragraph" style:parent-style-name="No_20_Spacing">
      <style:paragraph-properties fo:text-align="start" style:justify-single-word="false"/>
      <style:text-properties fo:font-size="11pt" fo:font-style="normal" fo:font-weight="normal" officeooo:paragraph-rsid="0015f221" style:font-size-asian="11pt" style:font-style-asian="normal" style:font-weight-asian="normal" style:font-size-complex="11pt" style:font-style-complex="normal" style:font-weight-complex="normal"/>
    </style:style>
    <style:style style:name="P218" style:family="paragraph" style:parent-style-name="Standard">
      <style:paragraph-properties fo:text-align="center" style:justify-single-word="false"/>
      <style:text-properties fo:font-size="12pt" officeooo:paragraph-rsid="000d25a9" style:font-size-asian="12pt" style:font-size-complex="12pt"/>
    </style:style>
    <style:style style:name="P219" style:family="paragraph" style:parent-style-name="Standard">
      <style:text-properties style:font-name="Times New Roman" fo:font-size="11pt" fo:font-style="normal" style:text-underline-style="none" fo:font-weight="normal" officeooo:rsid="000975a4" officeooo:paragraph-rsid="0015f22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T1" style:family="text">
      <style:text-properties fo:font-weight="bold" officeooo:rsid="001ed3cd" style:font-weight-asian="bold" style:font-weight-complex="bold"/>
    </style:style>
    <style:style style:name="T2" style:family="text">
      <style:text-properties fo:font-weight="bold" officeooo:rsid="001bc522" style:font-weight-asian="bold" style:font-weight-complex="bold"/>
    </style:style>
    <style:style style:name="T3" style:family="text">
      <style:text-properties fo:font-weight="bold" officeooo:rsid="0008934c" style:font-weight-asian="bold" style:font-weight-complex="bold"/>
    </style:style>
    <style:style style:name="T4" style:family="text">
      <style:text-properties fo:font-weight="bold" officeooo:rsid="0002d5cb" style:font-weight-asian="bold" style:font-weight-complex="bold"/>
    </style:style>
    <style:style style:name="T5" style:family="text">
      <style:text-properties fo:font-weight="bold" officeooo:rsid="0013305d" style:font-weight-asian="bold" style:font-weight-complex="bold"/>
    </style:style>
    <style:style style:name="T6" style:family="text">
      <style:text-properties fo:font-weight="bold" officeooo:rsid="000f064d" style:font-weight-asian="bold" style:font-weight-complex="bold"/>
    </style:style>
    <style:style style:name="T7" style:family="text">
      <style:text-properties officeooo:rsid="00196c69"/>
    </style:style>
    <style:style style:name="T8" style:family="text">
      <style:text-properties officeooo:rsid="000cd677"/>
    </style:style>
    <style:style style:name="T9" style:family="text">
      <style:text-properties officeooo:rsid="000da949"/>
    </style:style>
    <style:style style:name="T10" style:family="text">
      <style:text-properties officeooo:rsid="001788e1"/>
    </style:style>
    <style:style style:name="T11" style:family="text">
      <style:text-properties style:font-name="Times New Roman"/>
    </style:style>
    <style:style style:name="T12" style:family="text">
      <style:text-properties style:font-name="Times New Roman" style:text-underline-style="none" style:font-name-complex="Times New Roman1"/>
    </style:style>
    <style:style style:name="T13" style:family="text">
      <style:text-properties style:font-name="Times New Roman" style:text-underline-style="none" officeooo:rsid="0012c7ec" style:font-name-complex="Times New Roman1"/>
    </style:style>
    <style:style style:name="T14" style:family="text">
      <style:text-properties style:font-name="Times New Roman" style:text-underline-style="none" officeooo:rsid="001703dd" style:font-name-complex="Times New Roman1"/>
    </style:style>
    <style:style style:name="T15" style:family="text">
      <style:text-properties style:font-name="Times New Roman" style:text-underline-style="none" officeooo:rsid="001aebe5" style:font-name-complex="Times New Roman1"/>
    </style:style>
    <style:style style:name="T16" style:family="text">
      <style:text-properties style:font-name="Times New Roman" style:text-underline-style="none" officeooo:rsid="0008aa29" style:font-name-complex="Times New Roman1"/>
    </style:style>
    <style:style style:name="T17" style:family="text">
      <style:text-properties style:font-name="Times New Roman" style:text-underline-style="none" officeooo:rsid="0033c014" style:font-name-complex="Times New Roman1"/>
    </style:style>
    <style:style style:name="T18" style:family="text">
      <style:text-properties style:font-name="Times New Roman" style:text-underline-style="none" officeooo:rsid="0013871a" style:font-name-complex="Times New Roman1"/>
    </style:style>
    <style:style style:name="T19" style:family="text">
      <style:text-properties style:font-name="Times New Roman" style:text-underline-style="none" officeooo:rsid="001b228a" style:font-name-complex="Times New Roman1"/>
    </style:style>
    <style:style style:name="T20" style:family="text">
      <style:text-properties style:font-name="Times New Roman" style:text-underline-style="none" officeooo:rsid="00118654" style:font-name-complex="Times New Roman1"/>
    </style:style>
    <style:style style:name="T21" style:family="text">
      <style:text-properties style:font-name="Times New Roman" style:text-underline-style="none" officeooo:rsid="00135be2" style:font-name-complex="Times New Roman1"/>
    </style:style>
    <style:style style:name="T22" style:family="text">
      <style:text-properties style:font-name="Times New Roman" style:text-underline-style="none" officeooo:rsid="0019c2ca" style:font-name-complex="Times New Roman1"/>
    </style:style>
    <style:style style:name="T23" style:family="text">
      <style:text-properties style:font-name="Times New Roman" style:text-underline-style="none" officeooo:rsid="0023aae3" style:font-name-complex="Times New Roman1"/>
    </style:style>
    <style:style style:name="T24" style:family="text">
      <style:text-properties style:font-name="Times New Roman" style:text-underline-style="none" officeooo:rsid="00100dbe" style:font-name-complex="Times New Roman1"/>
    </style:style>
    <style:style style:name="T25" style:family="text">
      <style:text-properties style:font-name="Times New Roman" style:text-underline-style="none" officeooo:rsid="004478df" style:font-name-complex="Times New Roman1"/>
    </style:style>
    <style:style style:name="T26" style:family="text">
      <style:text-properties style:font-name="Times New Roman" style:text-underline-style="none" officeooo:rsid="00251903" style:font-name-complex="Times New Roman1"/>
    </style:style>
    <style:style style:name="T27" style:family="text">
      <style:text-properties style:font-name="Times New Roman" style:text-underline-style="none" officeooo:rsid="0026442f" style:font-name-complex="Times New Roman1"/>
    </style:style>
    <style:style style:name="T28" style:family="text">
      <style:text-properties style:font-name="Times New Roman" style:text-underline-style="none" officeooo:rsid="0011de29" style:font-name-complex="Times New Roman1"/>
    </style:style>
    <style:style style:name="T29" style:family="text">
      <style:text-properties style:font-name="Times New Roman" style:text-underline-style="none" officeooo:rsid="001088f3" style:font-name-complex="Times New Roman1"/>
    </style:style>
    <style:style style:name="T30" style:family="text">
      <style:text-properties style:font-name="Times New Roman" style:text-underline-style="none" officeooo:rsid="001ff8d5" style:font-name-complex="Times New Roman1"/>
    </style:style>
    <style:style style:name="T31" style:family="text">
      <style:text-properties style:font-name="Times New Roman" style:text-underline-style="none" officeooo:rsid="002ca827" style:font-name-complex="Times New Roman1"/>
    </style:style>
    <style:style style:name="T32" style:family="text">
      <style:text-properties style:font-name="Times New Roman" style:text-underline-style="none" officeooo:rsid="0021af28" style:font-name-complex="Times New Roman1"/>
    </style:style>
    <style:style style:name="T33" style:family="text">
      <style:text-properties style:font-name="Times New Roman" style:text-underline-style="none" officeooo:rsid="00182943" style:font-name-complex="Times New Roman1"/>
    </style:style>
    <style:style style:name="T34" style:family="text">
      <style:text-properties style:font-name="Times New Roman" style:text-underline-style="none" officeooo:rsid="000f042a" style:font-name-complex="Times New Roman1"/>
    </style:style>
    <style:style style:name="T35" style:family="text">
      <style:text-properties style:font-name="Times New Roman" style:text-underline-style="none" officeooo:rsid="00156d23" style:font-name-complex="Times New Roman1"/>
    </style:style>
    <style:style style:name="T36" style:family="text">
      <style:text-properties style:font-name="Times New Roman" style:text-underline-style="none" officeooo:rsid="001b18df" style:font-name-complex="Times New Roman1"/>
    </style:style>
    <style:style style:name="T37" style:family="text">
      <style:text-properties style:font-name="Times New Roman" style:text-underline-style="none" officeooo:rsid="0019cb37" style:font-name-complex="Times New Roman1"/>
    </style:style>
    <style:style style:name="T38" style:family="text">
      <style:text-properties style:font-name="Times New Roman" style:text-underline-style="none" officeooo:rsid="0018fe71" style:font-name-complex="Times New Roman1"/>
    </style:style>
    <style:style style:name="T39" style:family="text">
      <style:text-properties style:font-name="Times New Roman" style:text-underline-style="none" officeooo:rsid="00179632" style:font-name-complex="Times New Roman1"/>
    </style:style>
    <style:style style:name="T40" style:family="text">
      <style:text-properties style:font-name="Times New Roman" style:text-underline-style="none" officeooo:rsid="001e3a99" style:font-name-complex="Times New Roman1"/>
    </style:style>
    <style:style style:name="T41" style:family="text">
      <style:text-properties style:font-name="Times New Roman" style:text-underline-style="none" officeooo:rsid="0019ae6a" style:font-name-complex="Times New Roman1"/>
    </style:style>
    <style:style style:name="T42" style:family="text">
      <style:text-properties style:font-name="Times New Roman" style:text-underline-style="none" officeooo:rsid="001c0774" style:font-name-complex="Times New Roman1"/>
    </style:style>
    <style:style style:name="T43" style:family="text">
      <style:text-properties style:font-name="Times New Roman" style:text-underline-style="none" officeooo:rsid="0021ede3" style:font-name-complex="Times New Roman1"/>
    </style:style>
    <style:style style:name="T44" style:family="text">
      <style:text-properties style:font-name="Times New Roman" style:text-underline-style="none" officeooo:rsid="001f4325" style:font-name-complex="Times New Roman1"/>
    </style:style>
    <style:style style:name="T45" style:family="text">
      <style:text-properties style:font-name="Times New Roman" style:text-underline-style="none" officeooo:rsid="00210ef6" style:font-name-complex="Times New Roman1"/>
    </style:style>
    <style:style style:name="T46" style:family="text">
      <style:text-properties style:font-name="Times New Roman" style:text-underline-style="none" officeooo:rsid="001e2f9a" style:font-name-complex="Times New Roman1"/>
    </style:style>
    <style:style style:name="T47" style:family="text">
      <style:text-properties style:font-name="Times New Roman" style:text-underline-style="none" officeooo:rsid="001d8dd2" style:font-name-complex="Times New Roman1"/>
    </style:style>
    <style:style style:name="T48" style:family="text">
      <style:text-properties style:font-name="Times New Roman" style:text-underline-style="none" officeooo:rsid="0010487b" style:font-name-complex="Times New Roman1"/>
    </style:style>
    <style:style style:name="T49" style:family="text">
      <style:text-properties style:font-name="Times New Roman" style:text-underline-style="none" officeooo:rsid="0010fc09" style:font-name-complex="Times New Roman1"/>
    </style:style>
    <style:style style:name="T50" style:family="text">
      <style:text-properties style:font-name="Times New Roman" fo:font-style="normal" style:text-underline-style="none" officeooo:rsid="0012c7ec" style:font-style-asian="normal" style:font-name-complex="Times New Roman1" style:font-style-complex="normal"/>
    </style:style>
    <style:style style:name="T51" style:family="text">
      <style:text-properties style:font-name="Times New Roman" fo:font-style="normal" style:text-underline-style="none" officeooo:rsid="001703dd" style:font-style-asian="normal" style:font-name-complex="Times New Roman1" style:font-style-complex="normal"/>
    </style:style>
    <style:style style:name="T52" style:family="text">
      <style:text-properties style:font-name="Times New Roman" fo:font-style="normal" style:text-underline-style="none" officeooo:rsid="001b228a" style:font-style-asian="normal" style:font-name-complex="Times New Roman1" style:font-style-complex="normal"/>
    </style:style>
    <style:style style:name="T53" style:family="text">
      <style:text-properties style:font-name="Times New Roman" fo:font-style="normal" style:text-underline-style="none" officeooo:rsid="0011de29" style:font-style-asian="normal" style:font-name-complex="Times New Roman1" style:font-style-complex="normal"/>
    </style:style>
    <style:style style:name="T54" style:family="text">
      <style:text-properties style:font-name="Times New Roman" fo:font-style="normal" style:text-underline-style="none" officeooo:rsid="001088f3" style:font-style-asian="normal" style:font-name-complex="Times New Roman1" style:font-style-complex="normal"/>
    </style:style>
    <style:style style:name="T55" style:family="text">
      <style:text-properties style:font-name="Times New Roman" fo:font-style="normal" style:text-underline-style="none" officeooo:rsid="00182943" style:font-style-asian="normal" style:font-name-complex="Times New Roman1" style:font-style-complex="normal"/>
    </style:style>
    <style:style style:name="T56" style:family="text">
      <style:text-properties style:font-name="Times New Roman" fo:font-style="normal" style:text-underline-style="none" officeooo:rsid="00156d23" style:font-style-asian="normal" style:font-name-complex="Times New Roman1" style:font-style-complex="normal"/>
    </style:style>
    <style:style style:name="T57" style:family="text">
      <style:text-properties style:font-name="Times New Roman" fo:font-style="normal" style:text-underline-style="none" officeooo:rsid="0015c1fe" style:font-style-asian="normal" style:font-name-complex="Times New Roman1" style:font-style-complex="normal"/>
    </style:style>
    <style:style style:name="T58" style:family="text">
      <style:text-properties style:font-name="Times New Roman" fo:font-style="normal" style:text-underline-style="none" officeooo:rsid="00179632" style:font-style-asian="normal" style:font-name-complex="Times New Roman1" style:font-style-complex="normal"/>
    </style:style>
    <style:style style:name="T59" style:family="text">
      <style:text-properties style:font-name="Times New Roman" officeooo:rsid="001aebe5"/>
    </style:style>
    <style:style style:name="T60" style:family="text">
      <style:text-properties style:font-name="Times New Roman" officeooo:rsid="0033c014"/>
    </style:style>
    <style:style style:name="T61" style:family="text">
      <style:text-properties style:font-name="Times New Roman" officeooo:rsid="001ff1e9"/>
    </style:style>
    <style:style style:name="T62" style:family="text">
      <style:text-properties style:font-name="Times New Roman" officeooo:rsid="001f4325"/>
    </style:style>
    <style:style style:name="T63" style:family="text">
      <style:text-properties style:font-name="Times New Roman" officeooo:rsid="001b228a"/>
    </style:style>
    <style:style style:name="T64" style:family="text">
      <style:text-properties style:font-name="Times New Roman" officeooo:rsid="00118654"/>
    </style:style>
    <style:style style:name="T65" style:family="text">
      <style:text-properties style:font-name="Times New Roman" officeooo:rsid="00210ef6"/>
    </style:style>
    <style:style style:name="T66" style:family="text">
      <style:text-properties officeooo:rsid="004478df"/>
    </style:style>
    <style:style style:name="T67" style:family="text">
      <style:text-properties officeooo:rsid="00251903"/>
    </style:style>
    <style:style style:name="T68" style:family="text">
      <style:text-properties officeooo:rsid="00100dbe"/>
    </style:style>
    <style:style style:name="T69" style:family="text">
      <style:text-properties officeooo:rsid="00264d49"/>
    </style:style>
    <style:style style:name="T70" style:family="text">
      <style:text-properties officeooo:rsid="0019cb37"/>
    </style:style>
    <style:style style:name="T71" style:family="text">
      <style:text-properties officeooo:rsid="0033c014"/>
    </style:style>
    <style:style style:name="T72" style:family="text">
      <style:text-properties officeooo:rsid="0012c7ec"/>
    </style:style>
    <style:style style:name="T73" style:family="text">
      <style:text-properties officeooo:rsid="00135be2"/>
    </style:style>
    <style:style style:name="T74" style:family="text">
      <style:text-properties officeooo:rsid="00136f11"/>
    </style:style>
    <style:style style:name="T75" style:family="text">
      <style:text-properties officeooo:rsid="0019c2ca"/>
    </style:style>
    <style:style style:name="T76" style:family="text">
      <style:text-properties officeooo:rsid="0023aae3"/>
    </style:style>
    <style:style style:name="T77" style:family="text">
      <style:text-properties officeooo:rsid="002ca827"/>
    </style:style>
    <style:style style:name="T78" style:family="text">
      <style:text-properties officeooo:rsid="0013871a"/>
    </style:style>
    <style:style style:name="T79" style:family="text">
      <style:text-properties officeooo:rsid="001b228a"/>
    </style:style>
    <style:style style:name="T80" style:family="text">
      <style:text-properties officeooo:rsid="00118654"/>
    </style:style>
    <style:style style:name="T81" style:family="text">
      <style:text-properties officeooo:rsid="0012df21"/>
    </style:style>
    <style:style style:name="T82" style:family="text">
      <style:text-properties officeooo:rsid="001ff1e9"/>
    </style:style>
    <style:style style:name="T83" style:family="text">
      <style:text-properties officeooo:rsid="000f042a"/>
    </style:style>
    <style:style style:name="T84" style:family="text">
      <style:text-properties officeooo:rsid="00126a64"/>
    </style:style>
    <style:style style:name="T85" style:family="text">
      <style:text-properties officeooo:rsid="001b18df"/>
    </style:style>
    <style:style style:name="T86" style:family="text">
      <style:text-properties officeooo:rsid="0011032b"/>
    </style:style>
    <style:style style:name="T87" style:family="text">
      <style:text-properties officeooo:rsid="0019782a"/>
    </style:style>
    <style:style style:name="T88" style:family="text">
      <style:text-properties officeooo:rsid="002b57bd"/>
    </style:style>
    <style:style style:name="T89" style:family="text">
      <style:text-properties officeooo:rsid="004a83ce"/>
    </style:style>
    <style:style style:name="T90" style:family="text">
      <style:text-properties officeooo:rsid="00468403"/>
    </style:style>
    <style:style style:name="T91" style:family="text">
      <style:text-properties officeooo:rsid="001ae992"/>
    </style:style>
    <style:style style:name="T92" style:family="text">
      <style:text-properties officeooo:rsid="00507079"/>
    </style:style>
    <style:style style:name="T93" style:family="text">
      <style:text-properties officeooo:rsid="001bcfbe"/>
    </style:style>
    <style:style style:name="T94" style:family="text">
      <style:text-properties officeooo:rsid="0029c6ab"/>
    </style:style>
    <style:style style:name="T95" style:family="text">
      <style:text-properties officeooo:rsid="003af75a"/>
    </style:style>
    <style:style style:name="T96" style:family="text">
      <style:text-properties officeooo:rsid="001785b0"/>
    </style:style>
    <style:style style:name="T97" style:family="text">
      <style:text-properties officeooo:rsid="002d5390"/>
    </style:style>
    <style:style style:name="T98" style:family="text">
      <style:text-properties officeooo:rsid="001088f3"/>
    </style:style>
    <style:style style:name="T99" style:family="text">
      <style:text-properties officeooo:rsid="00156d23"/>
    </style:style>
    <style:style style:name="T100" style:family="text">
      <style:text-properties officeooo:rsid="0013e37c"/>
    </style:style>
    <style:style style:name="T101" style:family="text">
      <style:text-properties officeooo:rsid="00255486"/>
    </style:style>
    <style:style style:name="T102" style:family="text">
      <style:text-properties officeooo:rsid="0049f5c5"/>
    </style:style>
    <style:style style:name="T103" style:family="text">
      <style:text-properties officeooo:rsid="004be9e4"/>
    </style:style>
    <style:style style:name="T104" style:family="text">
      <style:text-properties officeooo:rsid="0047545d"/>
    </style:style>
    <style:style style:name="T105" style:family="text">
      <style:text-properties officeooo:rsid="004c188e"/>
    </style:style>
    <style:style style:name="T106" style:family="text">
      <style:text-properties officeooo:rsid="004ad6a9"/>
    </style:style>
    <style:style style:name="T107" style:family="text">
      <style:text-properties officeooo:rsid="000de2ff"/>
    </style:style>
    <style:style style:name="T108" style:family="text">
      <style:text-properties officeooo:rsid="0030ee95"/>
    </style:style>
    <style:style style:name="T109" style:family="text">
      <style:text-properties fo:font-style="normal" officeooo:rsid="00179632" style:font-style-asian="normal" style:font-style-complex="normal"/>
    </style:style>
    <style:style style:name="T110" style:family="text">
      <style:text-properties fo:font-style="normal" officeooo:rsid="001ff1e9" style:font-style-asian="normal" style:font-style-complex="normal"/>
    </style:style>
    <style:style style:name="T111" style:family="text">
      <style:text-properties fo:font-style="normal" officeooo:rsid="001b228a" style:font-style-asian="normal" style:font-style-complex="normal"/>
    </style:style>
    <style:style style:name="T112" style:family="text">
      <style:text-properties fo:font-style="normal" officeooo:rsid="0015c1fe" style:font-style-asian="normal" style:font-style-complex="normal"/>
    </style:style>
    <style:style style:name="T113" style:family="text">
      <style:text-properties fo:font-style="normal" officeooo:rsid="00118654" style:font-style-asian="normal" style:font-style-complex="normal"/>
    </style:style>
    <style:style style:name="T114" style:family="text">
      <style:text-properties fo:font-style="normal" officeooo:rsid="0016886f" style:font-style-asian="normal" style:font-style-complex="normal"/>
    </style:style>
    <style:style style:name="T115" style:family="text">
      <style:text-properties fo:font-style="normal" officeooo:rsid="00136f11" style:font-style-asian="normal" style:font-style-complex="normal"/>
    </style:style>
    <style:style style:name="T116" style:family="text">
      <style:text-properties fo:font-style="normal" officeooo:rsid="001f4f6c" style:font-style-asian="normal" style:font-style-complex="normal"/>
    </style:style>
    <style:style style:name="T117" style:family="text">
      <style:text-properties officeooo:rsid="00179632"/>
    </style:style>
    <style:style style:name="T118" style:family="text">
      <style:text-properties officeooo:rsid="0015c1fe"/>
    </style:style>
    <style:style style:name="T119" style:family="text">
      <style:text-properties officeooo:rsid="00153a21"/>
    </style:style>
    <style:style style:name="T120" style:family="text">
      <style:text-properties officeooo:rsid="002cbd71"/>
    </style:style>
    <style:style style:name="T121" style:family="text">
      <style:text-properties officeooo:rsid="001a6bbe"/>
    </style:style>
    <style:style style:name="T122" style:family="text">
      <style:text-properties officeooo:rsid="004d412f"/>
    </style:style>
    <style:style style:name="T123" style:family="text">
      <style:text-properties officeooo:rsid="00452129"/>
    </style:style>
    <style:style style:name="T124" style:family="text">
      <style:text-properties officeooo:rsid="0055f620"/>
    </style:style>
    <style:style style:name="T125" style:family="text">
      <style:text-properties officeooo:rsid="00463da6"/>
    </style:style>
    <style:style style:name="T126" style:family="text">
      <style:text-properties officeooo:rsid="0018fe71"/>
    </style:style>
    <style:style style:name="T127" style:family="text">
      <style:text-properties officeooo:rsid="002ab57f"/>
    </style:style>
    <style:style style:name="T128" style:family="text">
      <style:text-properties officeooo:rsid="0020bb88"/>
    </style:style>
    <style:style style:name="T129" style:family="text">
      <style:text-properties officeooo:rsid="001e3a99"/>
    </style:style>
    <style:style style:name="T130" style:family="text">
      <style:text-properties officeooo:rsid="00153889"/>
    </style:style>
    <style:style style:name="T131" style:family="text">
      <style:text-properties officeooo:rsid="003e58c4"/>
    </style:style>
    <style:style style:name="T132" style:family="text">
      <style:text-properties officeooo:rsid="004752ed"/>
    </style:style>
    <style:style style:name="T133" style:family="text">
      <style:text-properties officeooo:rsid="00440361"/>
    </style:style>
    <style:style style:name="T134" style:family="text">
      <style:text-properties officeooo:rsid="0020f6a0"/>
    </style:style>
    <style:style style:name="T135" style:family="text">
      <style:text-properties officeooo:rsid="002e89b6"/>
    </style:style>
    <style:style style:name="T136" style:family="text">
      <style:text-properties officeooo:rsid="00494173"/>
    </style:style>
    <style:style style:name="T137" style:family="text">
      <style:text-properties officeooo:rsid="0019ae6a"/>
    </style:style>
    <style:style style:name="T138" style:family="text">
      <style:text-properties officeooo:rsid="00126077"/>
    </style:style>
    <style:style style:name="T139" style:family="text">
      <style:text-properties officeooo:rsid="002f2881"/>
    </style:style>
    <style:style style:name="T140" style:family="text">
      <style:text-properties officeooo:rsid="00472b6f"/>
    </style:style>
    <style:style style:name="T141" style:family="text">
      <style:text-properties officeooo:rsid="003c9114"/>
    </style:style>
    <style:style style:name="T142" style:family="text">
      <style:text-properties officeooo:rsid="0013b752"/>
    </style:style>
    <style:style style:name="T143" style:family="text">
      <style:text-properties officeooo:rsid="001c0774"/>
    </style:style>
    <style:style style:name="T144" style:family="text">
      <style:text-properties officeooo:rsid="0016a42b"/>
    </style:style>
    <style:style style:name="T145" style:family="text">
      <style:text-properties officeooo:rsid="003106c5"/>
    </style:style>
    <style:style style:name="T146" style:family="text">
      <style:text-properties officeooo:rsid="00445fb4"/>
    </style:style>
    <style:style style:name="T147" style:family="text">
      <style:text-properties officeooo:rsid="003ddc87"/>
    </style:style>
    <style:style style:name="T148" style:family="text">
      <style:text-properties officeooo:rsid="001aebe5"/>
    </style:style>
    <style:style style:name="T149" style:family="text">
      <style:text-properties officeooo:rsid="0031e9b5"/>
    </style:style>
    <style:style style:name="T150" style:family="text">
      <style:text-properties officeooo:rsid="00315ffd"/>
    </style:style>
    <style:style style:name="T151" style:family="text">
      <style:text-properties officeooo:rsid="001d8dd2"/>
    </style:style>
    <style:style style:name="T152" style:family="text">
      <style:text-properties officeooo:rsid="00183927"/>
    </style:style>
    <style:style style:name="T153" style:family="text">
      <style:text-properties officeooo:rsid="004b1748"/>
    </style:style>
    <style:style style:name="T154" style:family="text">
      <style:text-properties officeooo:rsid="00447dec"/>
    </style:style>
    <style:style style:name="T155" style:family="text">
      <style:text-properties officeooo:rsid="004c7f71"/>
    </style:style>
    <style:style style:name="T156" style:family="text">
      <style:text-properties officeooo:rsid="002fb6b5"/>
    </style:style>
    <style:style style:name="T157" style:family="text">
      <style:text-properties officeooo:rsid="001bfa32"/>
    </style:style>
    <style:style style:name="T158" style:family="text">
      <style:text-properties officeooo:rsid="004effce"/>
    </style:style>
    <style:style style:name="T159" style:family="text">
      <style:text-properties officeooo:rsid="003664ea"/>
    </style:style>
    <style:style style:name="T160" style:family="text">
      <style:text-properties officeooo:rsid="002a94af"/>
    </style:style>
    <style:style style:name="T161" style:family="text">
      <style:text-properties officeooo:rsid="003a1b77"/>
    </style:style>
    <style:style style:name="T162" style:family="text">
      <style:text-properties officeooo:rsid="001e2f9a"/>
    </style:style>
    <style:style style:name="T163" style:family="text">
      <style:text-properties officeooo:rsid="001f4325"/>
    </style:style>
    <style:style style:name="T164" style:family="text">
      <style:text-properties officeooo:rsid="00197773"/>
    </style:style>
    <style:style style:name="T165" style:family="text">
      <style:text-properties officeooo:rsid="00473385"/>
    </style:style>
    <style:style style:name="T166" style:family="text">
      <style:text-properties officeooo:rsid="003ca6fb"/>
    </style:style>
    <style:style style:name="T167" style:family="text">
      <style:text-properties officeooo:rsid="002ff97f"/>
    </style:style>
    <style:style style:name="T168" style:family="text">
      <style:text-properties officeooo:rsid="0035cafd"/>
    </style:style>
    <style:style style:name="T169" style:family="text">
      <style:text-properties officeooo:rsid="000e2ff4"/>
    </style:style>
    <style:style style:name="T170" style:family="text">
      <style:text-properties officeooo:rsid="004b002d"/>
    </style:style>
    <style:style style:name="T171" style:family="text">
      <style:text-properties officeooo:rsid="0032c8d4"/>
    </style:style>
    <style:style style:name="T172" style:family="text">
      <style:text-properties officeooo:rsid="000b9b35"/>
    </style:style>
    <style:style style:name="T173" style:family="text">
      <style:text-properties officeooo:rsid="0010487b"/>
    </style:style>
    <style:style style:name="T174" style:family="text">
      <style:text-properties officeooo:rsid="0010fc09"/>
    </style:style>
    <style:style style:name="T175" style:family="text">
      <style:text-properties officeooo:rsid="00110069"/>
    </style:style>
    <style:style style:name="T176" style:family="text">
      <style:text-properties officeooo:rsid="00136d79"/>
    </style:style>
    <style:style style:name="T177" style:family="text">
      <style:text-properties officeooo:rsid="0013a8b9"/>
    </style:style>
    <style:style style:name="T178" style:family="text">
      <style:text-properties officeooo:rsid="0014795b"/>
    </style:style>
    <style:style style:name="T179" style:family="text">
      <style:text-properties officeooo:rsid="0015f221"/>
    </style:style>
    <style:style style:name="T180" style:family="text">
      <style:text-properties officeooo:rsid="001ff8d5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2"><text:span text:style-name="T2">Jadłospis na dzień </text:span><text:span text:style-name="T3">1</text:span><text:span text:style-name="T6">1</text:span><text:span text:style-name="T2">.</text:span><text:span text:style-name="T4">0</text:span><text:span text:style-name="T6">8</text:span><text:span text:style-name="T5">.202</text:span><text:span text:style-name="T4">6</text:span><text:span text:style-name="T2"> </text:span><text:span text:style-name="T1">(jadłospis może ulec zmianie)</text:span></text:p>
      <table:table table:name="Tabela1" table:style-name="Tabela1">
        <table:table-column table:style-name="Tabela1.A" table:number-columns-repeated="5"/>
        <table:table-row>
          <table:table-cell table:style-name="Tabela1.A1" office:value-type="string">
            <text:p text:style-name="P159">P<text:span text:style-name="T7">OSIŁEK</text:span></text:p>
          </table:table-cell>
          <table:table-cell table:style-name="Tabela1.A1" office:value-type="string">
            <text:p text:style-name="P160">D01 </text:p>
            <text:p text:style-name="P161">DIETA PODSTAWOWA</text:p>
            <text:p text:style-name="P160"/>
          </table:table-cell>
          <table:table-cell table:style-name="Tabela1.A1" office:value-type="string">
            <text:p text:style-name="P160"><text:span text:style-name="T8">D0</text:span><text:span text:style-name="T9">2</text:span></text:p>
            <text:p text:style-name="P161">DIETA ŁATWOSTRAWNA</text:p>
            <text:p text:style-name="P163"><text:s/></text:p>
          </table:table-cell>
          <table:table-cell table:style-name="Tabela1.A1" office:value-type="string">
            <text:p text:style-name="P160">D03 </text:p>
            <text:p text:style-name="P162">DIETA Z OGR. ŁATWO PRZYSWAJALNYCH WĘGLOWODANÓW</text:p>
          </table:table-cell>
          <table:table-cell table:style-name="Tabela1.E1" office:value-type="string">
            <text:p text:style-name="P160">D05 </text:p>
            <text:p text:style-name="P162">DIETA ŁATWOSTRAWNA </text:p>
            <text:p text:style-name="P162">Z OGR. TŁUSZCZU</text:p>
            <text:p text:style-name="P160"/>
          </table:table-cell>
        </table:table-row>
        <table:table-row>
          <table:table-cell table:style-name="Tabela1.A2" office:value-type="string">
            <text:p text:style-name="P8">Ś<text:span text:style-name="T10">NIADANIE</text:span></text:p>
          </table:table-cell>
          <table:table-cell table:style-name="Tabela1.A2" office:value-type="string">
            <text:p text:style-name="P216"><text:span text:style-name="T13">Ryż</text:span><text:span text:style-name="T14"> got.</text:span><text:span text:style-name="T15"> na ml. 350ml (A:1), kawa ml. 250ml (A:1,7), chleb miesz. </text:span><text:span text:style-name="T16">2</text:span><text:span text:style-name="T15">0g (A:1,3,6,7,</text:span><text:span text:style-name="T17">11</text:span><text:span text:style-name="T15">),</text:span> <text:span text:style-name="T18">bułka kajzerka </text:span><text:span text:style-name="T19"><text:s/>(A:1,3,6,7,</text:span><text:span text:style-name="T20">11</text:span><text:span text:style-name="T19">), </text:span><text:span text:style-name="T66">m</text:span>a<text:span text:style-name="T67">sło</text:span> 10g – 2szt <text:span text:style-name="T67">(A:7)</text:span>, <text:span text:style-name="T179">polędwica sopocka</text:span><text:span text:style-name="T77"> 60g </text:span><text:span text:style-name="T179">(A:6,7,9)</text:span><text:span text:style-name="T30">,</text:span><text:span text:style-name="T21"> jogurt owocowy 1szt (A:7), </text:span><text:span text:style-name="T22">sałata </text:span><text:span text:style-name="T23">karb.</text:span><text:span text:style-name="T22">, </text:span></text:p>
          </table:table-cell>
          <table:table-cell table:style-name="Tabela1.A2" office:value-type="string">
            <text:p text:style-name="P216"><text:span text:style-name="T14"><text:s/></text:span><text:span text:style-name="T13">Ryż</text:span><text:span text:style-name="T24"> </text:span><text:span text:style-name="T14">got.</text:span><text:span text:style-name="T15"> na ml. 350ml (A:1), kawa ml. 250ml (A:1,7), chleb miesz. </text:span><text:span text:style-name="T16">2</text:span><text:span text:style-name="T15">0g (A:1,3,6,7,</text:span><text:span text:style-name="T17">11</text:span><text:span text:style-name="T15">)</text:span><text:span text:style-name="T68">, </text:span><text:span text:style-name="T18">bułka kajzerka </text:span><text:span text:style-name="T19"><text:s/>(A:1,3,6,7,</text:span><text:span text:style-name="T20">11</text:span><text:span text:style-name="T19">),</text:span><text:span text:style-name="T25">m</text:span><text:span text:style-name="T19">a</text:span><text:span text:style-name="T26">sło</text:span><text:span text:style-name="T19"> 10g – 2szt </text:span><text:span text:style-name="T26">(A:7)</text:span><text:span text:style-name="T68"> , </text:span><text:span text:style-name="T179">polędwica sopocka</text:span><text:span text:style-name="T77"> 60g </text:span><text:span text:style-name="T179">(A:6,7,9)</text:span><text:span text:style-name="T30">,</text:span><text:span text:style-name="T21"> jogurt owocowy 1szt (A:7), </text:span><text:span text:style-name="T22">sałata </text:span><text:span text:style-name="T23">karb.</text:span><text:span text:style-name="T22">, </text:span></text:p>
          </table:table-cell>
          <table:table-cell table:style-name="Tabela1.A2" office:value-type="string">
            <text:p text:style-name="P214"><text:s/>Kawa ml. 250ml (A:1,7), chleb <text:span text:style-name="T69">raz</text:span>. <text:span text:style-name="T70">6</text:span>0g (A:1,3,6,7,<text:span text:style-name="T71">11</text:span>), <text:span text:style-name="T66">m</text:span>a<text:span text:style-name="T67">sło</text:span> 10g – <text:span text:style-name="T67">1</text:span>szt <text:span text:style-name="T67">(A:7)</text:span>, <text:span text:style-name="T179">polędwica sopocka</text:span><text:span text:style-name="T77"> 60g </text:span><text:span text:style-name="T179">(A:6,7,9)</text:span><text:span text:style-name="T180">,</text:span><text:span text:style-name="T73"> jogurt </text:span><text:span text:style-name="T74">naturalny</text:span><text:span text:style-name="T73"> 1szt (A:7), <text:s/></text:span><text:span text:style-name="T75">sałata </text:span><text:span text:style-name="T76">karb.</text:span><text:span text:style-name="T75">, </text:span></text:p>
          </table:table-cell>
          <table:table-cell table:style-name="Tabela1.E2" office:value-type="string">
            <text:p text:style-name="P217"><text:span text:style-name="T13">Ryż</text:span><text:span text:style-name="T24"> </text:span><text:span text:style-name="T14">got. </text:span><text:span text:style-name="T15">na ml. 350ml (A:1), kawa ml. 250ml (A:1,7), chleb miesz. </text:span><text:span text:style-name="T16">2</text:span><text:span text:style-name="T15">0g, (A:1,3,6,7,</text:span><text:span text:style-name="T17">11</text:span><text:span text:style-name="T15">), </text:span><text:span text:style-name="T18">bułka kajzerka </text:span><text:span text:style-name="T19"><text:s/>(A:1,3,6,7,</text:span><text:span text:style-name="T20">11</text:span><text:span text:style-name="T19">),</text:span><text:span text:style-name="T27"> </text:span><text:span text:style-name="T25">m</text:span><text:span text:style-name="T27">a</text:span><text:span text:style-name="T26">sło</text:span><text:span text:style-name="T27"> 10g – </text:span><text:span text:style-name="T26">1</text:span><text:span text:style-name="T27">szt </text:span><text:span text:style-name="T26">(A:7)</text:span>, <text:span text:style-name="T179">polędwica sopocka</text:span><text:span text:style-name="T77"> 60g </text:span><text:span text:style-name="T179">(A:6,7,9)</text:span><text:span text:style-name="T30">,</text:span><text:span text:style-name="T21"> jogurt owocowy 1szt (A:7), </text:span><text:span text:style-name="T22">sałata </text:span><text:span text:style-name="T23">karb.</text:span><text:span text:style-name="T22">, </text:span></text:p>
            <text:p text:style-name="P188"/>
          </table:table-cell>
        </table:table-row>
        <table:table-row>
          <table:table-cell table:style-name="Tabela1.A2" office:value-type="string">
            <text:p text:style-name="P8">II Ś<text:span text:style-name="T10">NIADANIE</text:span></text:p>
          </table:table-cell>
          <table:table-cell table:style-name="Tabela1.A2" office:value-type="string">
            <text:p text:style-name="P199"/>
          </table:table-cell>
          <table:table-cell table:style-name="Tabela1.A2" office:value-type="string">
            <text:p text:style-name="P191"/>
          </table:table-cell>
          <table:table-cell table:style-name="Tabela1.A2" office:value-type="string">
            <text:p text:style-name="P200"><text:span text:style-name="T77">Sok pomidorowy 1szt</text:span>, </text:p>
          </table:table-cell>
          <table:table-cell table:style-name="Tabela1.E2" office:value-type="string">
            <text:p text:style-name="P191"/>
          </table:table-cell>
        </table:table-row>
        <table:table-row>
          <table:table-cell table:style-name="Tabela1.A2" office:value-type="string">
            <text:p text:style-name="P8">O<text:span text:style-name="T10">BIAD</text:span></text:p>
          </table:table-cell>
          <table:table-cell table:style-name="Tabela1.A2" office:value-type="string">
            <text:p text:style-name="P116"><text:span text:style-name="T73">Zupa ogórkowa z mak. 350ml (A:1,7,9), </text:span><text:span text:style-name="T78">pieczeń rzymska w sosie pieczarkowym 170g </text:span><text:span text:style-name="T79">(A:1,3,6,7,</text:span><text:span text:style-name="T78">9,</text:span><text:span text:style-name="T80">11</text:span><text:span text:style-name="T79">), </text:span><text:span text:style-name="T73">ziemniaki got. z kop. 200g, </text:span><text:span text:style-name="T179">marchewka opr.</text:span><text:span text:style-name="T73"> 150g (A:1,7), </text:span><text:span text:style-name="T78">kompot owocowy 250ml, </text:span></text:p>
          </table:table-cell>
          <table:table-cell table:style-name="Tabela1.A2" office:value-type="string">
            <text:p text:style-name="P116"><text:span text:style-name="T73">Zupa ogórkowa z mak. 350ml (A:1,7,9), klopsik got. w sosie kop. 170g (A:</text:span><text:span text:style-name="T79">1,3,6,7,</text:span><text:span text:style-name="T73">9,</text:span><text:span text:style-name="T80">11</text:span><text:span text:style-name="T79">), </text:span><text:span text:style-name="T73">ziemniaki got. z kop. 200g, marchewka opr. 150g (A:1,7), </text:span><text:span text:style-name="T78">kompot owocowy 250ml, </text:span></text:p>
          </table:table-cell>
          <table:table-cell table:style-name="Tabela1.A2" office:value-type="string">
            <text:p text:style-name="P123"><text:span text:style-name="T73">Zupa ogórkowa z mak. 350ml (A:1,7,9), klopsik got. w sosie kop. 170g (A:</text:span><text:span text:style-name="T79">1,3,6,7,</text:span><text:span text:style-name="T73">9,</text:span><text:span text:style-name="T80">11</text:span><text:span text:style-name="T79">), </text:span><text:span text:style-name="T73">ziemniaki got. z kop. 200g, marchewka opr. 150g (A:1,7), </text:span><text:span text:style-name="T78">kompot owocowy </text:span><text:span text:style-name="T81">b/c </text:span><text:span text:style-name="T78">250ml, </text:span></text:p>
          </table:table-cell>
          <table:table-cell table:style-name="Tabela1.E2" office:value-type="string">
            <text:p text:style-name="P132">Kasza kuk. got. na wyw. 350ml (A:9), <text:span text:style-name="T73">klopsik got. w sosie kop. 170g (A:</text:span><text:span text:style-name="T79">1,3,6,7,</text:span><text:span text:style-name="T73">9,</text:span><text:span text:style-name="T80">11</text:span><text:span text:style-name="T79">), </text:span><text:span text:style-name="T73">ziemniaki got. z kop. 200g, marchewka opr. 150g (A:1,7), </text:span><text:span text:style-name="T78">kompot owocowy 250ml, </text:span></text:p>
          </table:table-cell>
        </table:table-row>
        <table:table-row>
          <table:table-cell table:style-name="Tabela1.A2" office:value-type="string">
            <text:p text:style-name="P8">K<text:span text:style-name="T10">OLACJA</text:span></text:p>
          </table:table-cell>
          <table:table-cell table:style-name="Tabela1.A2" office:value-type="string">
            <text:p text:style-name="P95">Chleb <text:span text:style-name="T82">miesz.</text:span><text:span text:style-name="T83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78">kiełbasa </text:span><text:span text:style-name="T77">krakowska</text:span><text:span text:style-name="T78"> 60g (A:1,9), </text:span><text:span text:style-name="T85">musztarda 20g (A:10), </text:span><text:span text:style-name="T73">serek mini 1szt (A:7), </text:span><text:span text:style-name="T78">ogórek św. 40g, </text:span><text:span text:style-name="T73">sałata karb., </text:span></text:p>
          </table:table-cell>
          <table:table-cell table:style-name="Tabela1.A2" office:value-type="string">
            <text:p text:style-name="P95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 <text:s/></text:span><text:span text:style-name="T73">szynka wieprz. got. 60g (A:6,7), serek mini 1szt (A:7), sałata karb., </text:span></text:p>
          </table:table-cell>
          <table:table-cell table:style-name="Tabela1.A2" office:value-type="string">
            <text:p text:style-name="P96">Chleb <text:span text:style-name="T86">razowy</text:span><text:span text:style-name="T82"> (A:1,3,6,7,</text:span><text:span text:style-name="T71">11</text:span><text:span text:style-name="T82">) masło 10g (A:7), </text:span><text:s/>herbata <text:span text:style-name="T84">250ml, </text:span><text:span text:style-name="T73">szynka wieprz. got. 60g (A:6,7)</text:span><text:span text:style-name="T85">, </text:span><text:span text:style-name="T78">ogórek św. 40g, </text:span><text:span text:style-name="T73">serek mini 1szt (A:7), </text:span><text:span text:style-name="T78">ogórek św. 40g, </text:span><text:span text:style-name="T73">sałata karb., </text:span></text:p>
            <text:p text:style-name="P107"/>
          </table:table-cell>
          <table:table-cell table:style-name="Tabela1.E2" office:value-type="string">
            <text:p text:style-name="P97">Chleb <text:span text:style-name="T82">miesz.</text:span><text:span text:style-name="T70">8</text:span><text:span text:style-name="T82">0g (A:1,3,6,7,</text:span><text:span text:style-name="T71">11</text:span><text:span text:style-name="T82">) masło 10g (A:7), </text:span><text:s/>herbata <text:span text:style-name="T84">250ml, </text:span><text:span text:style-name="T73">szynka wieprz. got. 60g (A:6,7), serek mini 1szt (A:7), sałata karb., </text:span></text:p>
            <text:p text:style-name="P108"/>
          </table:table-cell>
        </table:table-row>
        <table:table-row>
          <table:table-cell table:style-name="Tabela1.A2" office:value-type="string">
            <text:p text:style-name="P9">P<text:span text:style-name="T10">OSIŁEK UZUPEŁNIAJĄCY</text:span></text:p>
          </table:table-cell>
          <table:table-cell table:style-name="Tabela1.A2" office:value-type="string">
            <text:p text:style-name="P165"><text:span text:style-name="T73">Bułka drożdżowa z dżemem 1szt </text:span><text:span text:style-name="T79">(A:1,3,6,7,</text:span><text:span text:style-name="T80">11</text:span><text:span text:style-name="T79">),</text:span><text:span text:style-name="T73"> </text:span></text:p>
          </table:table-cell>
          <table:table-cell table:style-name="Tabela1.A2" office:value-type="string">
            <text:p text:style-name="P165"><text:span text:style-name="T73">Bułka drożdżowa z dżemem 1szt </text:span><text:span text:style-name="T79">(A:1,3,6,7,</text:span><text:span text:style-name="T80">11</text:span><text:span text:style-name="T79">),</text:span><text:span text:style-name="T73"> </text:span></text:p>
          </table:table-cell>
          <table:table-cell table:style-name="Tabela1.A2" office:value-type="string">
            <text:p text:style-name="P167">Budyń ow. got. b/c 200ml (A:7), </text:p>
          </table:table-cell>
          <table:table-cell table:style-name="Tabela1.E2" office:value-type="string">
            <text:p text:style-name="P166"><text:span text:style-name="T73">Bułka drożdżowa z dżemem 1szt </text:span><text:span text:style-name="T79">(A:1,3,6,7,</text:span><text:span text:style-name="T80">11</text:span><text:span text:style-name="T79">),</text:span><text:span text:style-name="T73"> </text:span></text:p>
          </table:table-cell>
        </table:table-row>
        <table:table-row>
          <table:table-cell table:style-name="Tabela1.A2" office:value-type="string">
            <text:p text:style-name="P7">W<text:span text:style-name="T10">ARTOŚCI ODŻYWCZE</text:span></text:p>
          </table:table-cell>
          <table:table-cell table:style-name="Tabela1.A2" office:value-type="string">
            <text:p text:style-name="P15">Energia:<text:span text:style-name="T87">22</text:span><text:span text:style-name="T88">9</text:span><text:span text:style-name="T87">1,25</text:span> kcal</text:p>
            <text:p text:style-name="P15">Białko:<text:span text:style-name="T87">9</text:span><text:span text:style-name="T88">8</text:span><text:span text:style-name="T87">,11</text:span>g</text:p>
            <text:p text:style-name="P15">Tłuszcz:<text:span text:style-name="T89">80,27</text:span>g</text:p>
            <text:p text:style-name="P15">w tym kw.tłu.nasyc.:<text:span text:style-name="T87">2</text:span><text:span text:style-name="T88">6</text:span><text:span text:style-name="T87">,1</text:span>g</text:p>
            <text:p text:style-name="P15">Węglowodany:<text:span text:style-name="T89">315,98</text:span>g</text:p>
            <text:p text:style-name="P15">w tym cukry:<text:span text:style-name="T88">4</text:span><text:span text:style-name="T90">6</text:span><text:span text:style-name="T87">,7</text:span>g</text:p>
            <text:p text:style-name="P39">Błonnik-<text:span text:style-name="T87">3</text:span><text:span text:style-name="T88">2</text:span><text:span text:style-name="T87">,11</text:span>g</text:p>
            <text:p text:style-name="P39">Sól-<text:span text:style-name="T88">8</text:span><text:span text:style-name="T89">,1</text:span>g</text:p>
          </table:table-cell>
          <table:table-cell table:style-name="Tabela1.A2" office:value-type="string">
            <text:p text:style-name="P23">Energia: <text:span text:style-name="T91">21</text:span><text:span text:style-name="T88">9</text:span><text:span text:style-name="T91">3,6</text:span>kcal</text:p>
            <text:p text:style-name="P16">Białko:<text:span text:style-name="T88">96</text:span><text:span text:style-name="T91">,75</text:span>g</text:p>
            <text:p text:style-name="P15">Tłuszcz:<text:span text:style-name="T91">77,8</text:span>g</text:p>
            <text:p text:style-name="P15">w tym kw.tłu.nasyc.:<text:span text:style-name="T91">2</text:span><text:span text:style-name="T88">5</text:span><text:span text:style-name="T91">,17</text:span>g</text:p>
            <text:p text:style-name="P15">Węglowodany:<text:span text:style-name="T91">3</text:span><text:span text:style-name="T88">1</text:span><text:span text:style-name="T91">0,02</text:span>g</text:p>
            <text:p text:style-name="P24">w tym cukry:<text:span text:style-name="T88">4</text:span><text:span text:style-name="T90">5</text:span><text:span text:style-name="T91">,4</text:span>g</text:p>
            <text:p text:style-name="P39">Błonnik-<text:span text:style-name="T91">31</text:span>g</text:p>
            <text:p text:style-name="P39">Sól-<text:span text:style-name="T88">7</text:span><text:span text:style-name="T91">,2</text:span>g</text:p>
          </table:table-cell>
          <table:table-cell table:style-name="Tabela1.A2" office:value-type="string">
            <text:p text:style-name="P25">Energia: <text:span text:style-name="T91">2</text:span><text:span text:style-name="T92">10</text:span><text:span text:style-name="T91">8,9</text:span>kcal</text:p>
            <text:p text:style-name="P17">Białko:<text:span text:style-name="T88">9</text:span><text:span text:style-name="T92">1</text:span><text:span text:style-name="T93">,5</text:span>g</text:p>
            <text:p text:style-name="P17">Tłuszcz:<text:span text:style-name="T93">7</text:span><text:span text:style-name="T88">0</text:span><text:span text:style-name="T93">,01</text:span>g</text:p>
            <text:p text:style-name="P17">w tym kw.tłu.nasyc.:<text:span text:style-name="T93">24,43</text:span>g</text:p>
            <text:p text:style-name="P17">Węglowodany:<text:span text:style-name="T88">29</text:span><text:span text:style-name="T93">5,56</text:span>g</text:p>
            <text:p text:style-name="P26">w tym cukry:<text:span text:style-name="T88">3</text:span><text:span text:style-name="T90">0</text:span><text:span text:style-name="T93">,3</text:span>g</text:p>
            <text:p text:style-name="P40">Błonnik-<text:span text:style-name="T93">3</text:span><text:span text:style-name="T88">1</text:span><text:span text:style-name="T93">,2</text:span>g</text:p>
            <text:p text:style-name="P40">Sól-<text:span text:style-name="T88">7</text:span><text:span text:style-name="T93">,2</text:span>g</text:p>
          </table:table-cell>
          <table:table-cell table:style-name="Tabela1.E2" office:value-type="string">
            <text:p text:style-name="P27">Energia:<text:span text:style-name="T93">2</text:span><text:span text:style-name="T92">1</text:span><text:span text:style-name="T88">2</text:span><text:span text:style-name="T92">1</text:span> kcal</text:p>
            <text:p text:style-name="P18">Białko:<text:span text:style-name="T88">94</text:span><text:span text:style-name="T93">,4</text:span>g</text:p>
            <text:p text:style-name="P18">Tłuszcz:<text:span text:style-name="T88">6</text:span><text:span text:style-name="T176">4</text:span><text:span text:style-name="T93">,01</text:span>g</text:p>
            <text:p text:style-name="P18">w tym kw.tłu.nasyc.:<text:span text:style-name="T93">24,09</text:span>g</text:p>
            <text:p text:style-name="P18">Węglowodany:<text:span text:style-name="T93">310,3</text:span>g</text:p>
            <text:p text:style-name="P28">w tym cukry:<text:span text:style-name="T88">4</text:span><text:span text:style-name="T90">5</text:span><text:span text:style-name="T93">,8</text:span>g</text:p>
            <text:p text:style-name="P41">Błonnik-<text:span text:style-name="T94">30,65</text:span>g</text:p>
            <text:p text:style-name="P41">Sól-<text:span text:style-name="T88">7</text:span><text:span text:style-name="T93">,1</text:span>g</text:p>
          </table:table-cell>
        </table:table-row>
        <table:table-row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164">D07 </text:p>
            <text:p text:style-name="P156">D<text:span text:style-name="T8">IETA BOGATOBIAŁKOWA</text:span></text:p>
            <text:p text:style-name="P164"/>
          </table:table-cell>
          <table:table-cell table:style-name="Tabela1.A2" office:value-type="string">
            <text:p text:style-name="P160"><text:span text:style-name="T9">P</text:span>01 </text:p>
            <text:p text:style-name="P160">DIETA PODSTAWOWA - <text:span text:style-name="T95">PEDIATRYCZNY</text:span></text:p>
          </table:table-cell>
          <table:table-cell table:style-name="Tabela1.A2" office:value-type="string">
            <text:p text:style-name="P160"><text:span text:style-name="T8"><text:s/></text:span><text:span text:style-name="T96">C</text:span><text:span text:style-name="T8">0</text:span><text:span text:style-name="T9">2</text:span></text:p>
            <text:p text:style-name="P160">DIETA <text:span text:style-name="T95">KOBIET W OKRESIE LAKTACJI</text:span></text:p>
          </table:table-cell>
          <table:table-cell table:style-name="Tabela1.E2" office:value-type="string">
            <text:p text:style-name="P161"/>
          </table:table-cell>
        </table:table-row>
        <text:soft-page-break/>
        <table:table-row>
          <table:table-cell table:style-name="Tabela1.A2" office:value-type="string">
            <text:p text:style-name="P8">Ś<text:span text:style-name="T10">NIADANIE</text:span></text:p>
          </table:table-cell>
          <table:table-cell table:style-name="Tabela1.A2" office:value-type="string">
            <text:p text:style-name="P216"><text:span text:style-name="T13">Ryż</text:span><text:span text:style-name="T14"> got.</text:span><text:span text:style-name="T15"> na ml. 350ml (A:1), kawa ml. 250ml (A:1,7), chleb miesz. </text:span><text:span text:style-name="T16">2</text:span><text:span text:style-name="T15">0g (A:1,3,6,7,</text:span><text:span text:style-name="T17">11</text:span><text:span text:style-name="T15">),</text:span> <text:span text:style-name="T18">bułka kajzerka </text:span><text:span text:style-name="T19"><text:s/>(A:1,3,6,7,</text:span><text:span text:style-name="T20">11</text:span><text:span text:style-name="T19">), </text:span><text:span text:style-name="T25">m</text:span><text:span text:style-name="T19">a</text:span><text:span text:style-name="T26">sło</text:span><text:span text:style-name="T19"> 10g – 2szt </text:span><text:span text:style-name="T26">(A:7)</text:span>, <text:span text:style-name="T179">polędwica sopocka</text:span><text:span text:style-name="T77"> 60g </text:span><text:span text:style-name="T179">(A:6,7,9)</text:span><text:span text:style-name="T30">,</text:span><text:span text:style-name="T21"> jogurt owocowy 1szt (A:7), </text:span><text:span text:style-name="T22">sałata </text:span><text:span text:style-name="T23">karb.</text:span><text:span text:style-name="T22">, </text:span></text:p>
          </table:table-cell>
          <table:table-cell table:style-name="Tabela1.A2" office:value-type="string">
            <text:p text:style-name="P186"><text:span text:style-name="T13">Ryż</text:span><text:span text:style-name="T14"> got.</text:span><text:span text:style-name="T15"> na ml. 350ml (A:1), </text:span><text:span text:style-name="T19">ka</text:span><text:span text:style-name="T28">wa ml.</text:span><text:span text:style-name="T29"> </text:span><text:span text:style-name="T19">250ml (A:1,7),</text:span><text:span text:style-name="T15"> chleb miesz. </text:span><text:span text:style-name="T16">2</text:span><text:span text:style-name="T15">0g (A:1,3,6,7,</text:span><text:span text:style-name="T17">11</text:span><text:span text:style-name="T15">),</text:span> <text:span text:style-name="T18">bułka kajzerka </text:span><text:span text:style-name="T19"><text:s/>(A:1,3,6,7,</text:span><text:span text:style-name="T20">11</text:span><text:span text:style-name="T19">), </text:span><text:span text:style-name="T25">m</text:span><text:span text:style-name="T19">a</text:span><text:span text:style-name="T26">sło</text:span><text:span text:style-name="T19"> 10g – 2szt </text:span><text:span text:style-name="T26">(A:7)</text:span>, <text:span text:style-name="T179">polędwica sopocka</text:span><text:span text:style-name="T77"> 60g </text:span><text:span text:style-name="T179">(A:6,7,9)</text:span><text:span text:style-name="T30">, </text:span><text:span text:style-name="T31">jogurt owocowy</text:span><text:span text:style-name="T30"> (A:7), sałata karb., </text:span></text:p>
          </table:table-cell>
          <table:table-cell table:style-name="Tabela1.A2" office:value-type="string">
            <text:p text:style-name="P216"><text:span text:style-name="T13">Ryż</text:span><text:span text:style-name="T14"> got.</text:span><text:span text:style-name="T15"> na ml. 350ml (A:1), </text:span><text:span text:style-name="T19">ka</text:span><text:span text:style-name="T28">wa ml.</text:span><text:span text:style-name="T29"> </text:span><text:span text:style-name="T19">250ml (A:1,7),</text:span><text:span text:style-name="T15"> chleb miesz. </text:span><text:span text:style-name="T16">4</text:span><text:span text:style-name="T15">0g (A:1,3,6,7,</text:span><text:span text:style-name="T17">11</text:span><text:span text:style-name="T15">),</text:span> <text:span text:style-name="T18">bułka kajzerka </text:span><text:span text:style-name="T19"><text:s/>(A:1,3,6,7,</text:span><text:span text:style-name="T20">11</text:span><text:span text:style-name="T19">), </text:span><text:span text:style-name="T25">m</text:span><text:span text:style-name="T19">a</text:span><text:span text:style-name="T26">sło</text:span><text:span text:style-name="T19"> 10g – 2szt </text:span><text:span text:style-name="T26">(A:7)</text:span>, <text:span text:style-name="T179">polędwica sopocka</text:span><text:span text:style-name="T77"> 60g </text:span><text:span text:style-name="T179">(A:6,7,9)</text:span><text:span text:style-name="T30">,</text:span><text:span text:style-name="T21"> jogurt owocowy 1szt (A:7), </text:span><text:span text:style-name="T22">sałata </text:span><text:span text:style-name="T23">karb.</text:span><text:span text:style-name="T22">, </text:span></text:p>
          </table:table-cell>
          <table:table-cell table:style-name="Tabela1.E2" office:value-type="string">
            <text:p text:style-name="P157"><text:span text:style-name="T33"/></text:p>
          </table:table-cell>
        </table:table-row>
        <table:table-row>
          <table:table-cell table:style-name="Tabela1.A2" office:value-type="string">
            <text:p text:style-name="P8">II Ś<text:span text:style-name="T10">NIADANIE</text:span></text:p>
          </table:table-cell>
          <table:table-cell table:style-name="Tabela1.A2" office:value-type="string">
            <text:p text:style-name="P192"><text:span text:style-name="T15">S</text:span><text:span text:style-name="T12">ok owocowo-warzywny 1szt, </text:span></text:p>
          </table:table-cell>
          <table:table-cell table:style-name="Tabela1.A2" office:value-type="string">
            <text:p text:style-name="P91">Sok owocowo-warzywny 1szt,</text:p>
          </table:table-cell>
          <table:table-cell table:style-name="Tabela1.A2" office:value-type="string">
            <text:p text:style-name="P91">Sok owocowo-warzywny 1szt,</text:p>
          </table:table-cell>
          <table:table-cell table:style-name="Tabela1.E2" office:value-type="string">
            <text:p text:style-name="P158"><text:span text:style-name="T15"/></text:p>
          </table:table-cell>
        </table:table-row>
        <table:table-row>
          <table:table-cell table:style-name="Tabela1.A2" office:value-type="string">
            <text:p text:style-name="P8">O<text:span text:style-name="T10">BIAD</text:span></text:p>
          </table:table-cell>
          <table:table-cell table:style-name="Tabela1.A2" office:value-type="string">
            <text:p text:style-name="P123"><text:span text:style-name="T73">Zupa ogórkowa z mak. 350ml (A:1,7,9), klopsik got. w sosie kop. </text:span><text:span text:style-name="T81">26</text:span><text:span text:style-name="T73">0g (A:</text:span><text:span text:style-name="T79">1,3,6,7,</text:span><text:span text:style-name="T73">9,</text:span><text:span text:style-name="T80">11</text:span><text:span text:style-name="T79">), </text:span><text:span text:style-name="T73">ziemniaki got. z kop. 200g, marchewka opr. 150g (A:1,7), </text:span><text:span text:style-name="T78">kompot owocowy 250ml, </text:span></text:p>
          </table:table-cell>
          <table:table-cell table:style-name="Tabela1.A2" office:value-type="string">
            <text:p text:style-name="P123"><text:span text:style-name="T73">Zupa ogórkowa z mak. 350ml (A:1,7,9), </text:span><text:span text:style-name="T78">pieczeń rzymska w sosie pieczarkowym 170g </text:span><text:span text:style-name="T79">(A:1,3,6,7,</text:span><text:span text:style-name="T78">9,</text:span><text:span text:style-name="T80">11</text:span><text:span text:style-name="T79">), </text:span><text:span text:style-name="T73">ziemniaki got. z kop. 200g, </text:span><text:span text:style-name="T78">buraczki</text:span><text:span text:style-name="T73"> 150g (A:1,7), </text:span><text:span text:style-name="T78">kompot owocowy 250ml, </text:span></text:p>
          </table:table-cell>
          <table:table-cell table:style-name="Tabela1.A2" office:value-type="string">
            <text:p text:style-name="P132">Kasza kuk. got. na wyw. 350ml (A:9), <text:span text:style-name="T73">klopsik got. w sosie kop. 170g (A:</text:span><text:span text:style-name="T79">1,3,6,7,</text:span><text:span text:style-name="T73">9,</text:span><text:span text:style-name="T80">11</text:span><text:span text:style-name="T79">), </text:span><text:span text:style-name="T73">ziemniaki got. z kop. 200g, marchewka opr. 150g (A:1,7), </text:span><text:span text:style-name="T78">kompot owocowy 250ml, </text:span></text:p>
          </table:table-cell>
          <table:table-cell table:style-name="Tabela1.E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8">K<text:span text:style-name="T10">OLACJA</text:span></text:p>
          </table:table-cell>
          <table:table-cell table:style-name="Tabela1.A2" office:value-type="string">
            <text:p text:style-name="P97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73">szynka wieprz. got. 60g (A:6,7), serek mini </text:span><text:span text:style-name="T97">2</text:span><text:span text:style-name="T73">szt (A:7), sałata karb., </text:span></text:p>
          </table:table-cell>
          <table:table-cell table:style-name="Tabela1.A2" office:value-type="string">
            <text:p text:style-name="P98">Chleb <text:span text:style-name="T82">miesz.</text:span><text:span text:style-name="T83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73">szynka wieprz. got. 60g (A:6,7), serek mini 1szt (A:7), sałata karb., </text:span><text:span text:style-name="T78">ogórek św. 40g,</text:span></text:p>
          </table:table-cell>
          <table:table-cell table:style-name="Tabela1.A2" office:value-type="string">
            <text:p text:style-name="P97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73">szynka wieprz. got. 60g (A:6,7), serek mini 1szt (A:7), sałata karb., </text:span></text:p>
          </table:table-cell>
          <table:table-cell table:style-name="Tabela1.E2" office:value-type="string">
            <text:p text:style-name="P10"/>
          </table:table-cell>
        </table:table-row>
        <table:table-row>
          <table:table-cell table:style-name="Tabela1.A2" office:value-type="string">
            <text:p text:style-name="P9">P<text:span text:style-name="T10">OSIŁEK UZUPEŁNIAJĄCY</text:span></text:p>
          </table:table-cell>
          <table:table-cell table:style-name="Tabela1.A2" office:value-type="string">
            <text:p text:style-name="P166"><text:span text:style-name="T73">Bułka drożdżowa z dżemem 1szt </text:span><text:span text:style-name="T79">(A:1,3,6,7,</text:span><text:span text:style-name="T80">11</text:span><text:span text:style-name="T79">),</text:span><text:span text:style-name="T73"> </text:span></text:p>
          </table:table-cell>
          <table:table-cell table:style-name="Tabela1.A2" office:value-type="string">
            <text:p text:style-name="P166"><text:span text:style-name="T73">Bułka drożdżowa z dżemem 1szt </text:span><text:span text:style-name="T79">(A:1,3,6,7,</text:span><text:span text:style-name="T80">11</text:span><text:span text:style-name="T79">),</text:span><text:span text:style-name="T73"> </text:span></text:p>
          </table:table-cell>
          <table:table-cell table:style-name="Tabela1.A2" office:value-type="string">
            <text:p text:style-name="P166"><text:span text:style-name="T73">Bułka drożdżowa z dżemem 1szt </text:span><text:span text:style-name="T79">(A:1,3,6,7,</text:span><text:span text:style-name="T80">11</text:span><text:span text:style-name="T79">),</text:span><text:span text:style-name="T73"> </text:span></text:p>
          </table:table-cell>
          <table:table-cell table:style-name="Tabela1.E2" office:value-type="string">
            <text:p text:style-name="P155"/>
          </table:table-cell>
        </table:table-row>
        <table:table-row>
          <table:table-cell table:style-name="Tabela1.A2" office:value-type="string">
            <text:p text:style-name="P7">W<text:span text:style-name="T10">ARTOŚCI ODŻYWCZE</text:span></text:p>
          </table:table-cell>
          <table:table-cell table:style-name="Tabela1.A2" office:value-type="string">
            <text:p text:style-name="P12">Energia: <text:span text:style-name="T91">2</text:span><text:span text:style-name="T88">341,2</text:span>kcal</text:p>
            <text:p text:style-name="P14">Białko:<text:span text:style-name="T88">134</text:span>g</text:p>
            <text:p text:style-name="P14">Tłuszcz:<text:span text:style-name="T91">7</text:span><text:span text:style-name="T88">9</text:span><text:span text:style-name="T91">,</text:span><text:span text:style-name="T88">1</text:span>g</text:p>
            <text:p text:style-name="P14">w tym kw.tłu.nasyc.:<text:span text:style-name="T91">2</text:span><text:span text:style-name="T88">5</text:span><text:span text:style-name="T91">,</text:span><text:span text:style-name="T88">4</text:span>g</text:p>
            <text:p text:style-name="P14">Węglowodany:<text:span text:style-name="T91">3</text:span><text:span text:style-name="T88">15</text:span>g</text:p>
            <text:p text:style-name="P13">w tym cukry:<text:span text:style-name="T88">47</text:span>g</text:p>
            <text:p text:style-name="P38">Błonnik-<text:span text:style-name="T91">3</text:span><text:span text:style-name="T88">3</text:span>g</text:p>
            <text:p text:style-name="P38">Sól-<text:span text:style-name="T88">7</text:span><text:span text:style-name="T91">,</text:span><text:span text:style-name="T88">4</text:span>g</text:p>
          </table:table-cell>
          <table:table-cell table:style-name="Tabela1.A2" office:value-type="string">
            <text:p text:style-name="P14">Energia:<text:span text:style-name="T87">22</text:span><text:span text:style-name="T88">97</text:span><text:span text:style-name="T87">,</text:span><text:span text:style-name="T88">4</text:span> kcal</text:p>
            <text:p text:style-name="P14">Białko:<text:span text:style-name="T87">9</text:span><text:span text:style-name="T88">8</text:span><text:span text:style-name="T87">,</text:span><text:span text:style-name="T88">4</text:span>g</text:p>
            <text:p text:style-name="P14">Tłuszcz:<text:span text:style-name="T176">76</text:span><text:span text:style-name="T89">,2</text:span>g</text:p>
            <text:p text:style-name="P14">w tym kw.tłu.nasyc.:<text:span text:style-name="T87">2</text:span><text:span text:style-name="T88">6</text:span>g</text:p>
            <text:p text:style-name="P14">Węglowodany:<text:span text:style-name="T89">315,8</text:span>g</text:p>
            <text:p text:style-name="P14">w tym cukry:<text:span text:style-name="T88">4</text:span><text:span text:style-name="T90">6</text:span><text:span text:style-name="T87">,7</text:span>g</text:p>
            <text:p text:style-name="P38">Błonnik-<text:span text:style-name="T87">3</text:span><text:span text:style-name="T88">2</text:span><text:span text:style-name="T87">,11</text:span>g</text:p>
            <text:p text:style-name="P38">Sól-<text:span text:style-name="T88">8</text:span><text:span text:style-name="T89">,1</text:span>g</text:p>
          </table:table-cell>
          <table:table-cell table:style-name="Tabela1.A2" office:value-type="string">
            <text:p text:style-name="P12">Energia: <text:span text:style-name="T91">2</text:span><text:span text:style-name="T88">320</text:span>kcal</text:p>
            <text:p text:style-name="P14">Białko:<text:span text:style-name="T88">98</text:span>g</text:p>
            <text:p text:style-name="P14">Tłuszcz:<text:span text:style-name="T91">77,8</text:span>g</text:p>
            <text:p text:style-name="P14">w tym kw.tłu.nasyc.:<text:span text:style-name="T91">2</text:span><text:span text:style-name="T88">5</text:span><text:span text:style-name="T91">,1</text:span>g</text:p>
            <text:p text:style-name="P14">Węglowodany:<text:span text:style-name="T91">3</text:span><text:span text:style-name="T88">1</text:span><text:span text:style-name="T91">0,2</text:span>g</text:p>
            <text:p text:style-name="P13">w tym cukry:<text:span text:style-name="T88">46,4</text:span>g</text:p>
            <text:p text:style-name="P38">Błonnik-<text:span text:style-name="T91">31,</text:span><text:span text:style-name="T88">1</text:span>g</text:p>
            <text:p text:style-name="P38">Sól-<text:span text:style-name="T88">7</text:span><text:span text:style-name="T91">,</text:span><text:span text:style-name="T88">3</text:span>g</text:p>
          </table:table-cell>
          <table:table-cell table:style-name="Tabela1.E2" office:value-type="string">
            <text:p text:style-name="P6"/>
          </table:table-cell>
        </table:table-row>
      </table:table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oft-page-break/><text:span text:style-name="T2">Jadłospis na dzień </text:span><text:span text:style-name="T3">1</text:span><text:span text:style-name="T6">2</text:span><text:span text:style-name="T2">.</text:span><text:span text:style-name="T4">0</text:span><text:span text:style-name="T6">8</text:span><text:span text:style-name="T5">.202</text:span><text:span text:style-name="T4">6</text:span><text:span text:style-name="T2"> </text:span><text:span text:style-name="T1">(jadłospis może ulec zmianie)</text:span></text:p>
      <table:table table:name="Tabela2" table:style-name="Tabela2">
        <table:table-column table:style-name="Tabela2.A" table:number-columns-repeated="5"/>
        <table:table-row>
          <table:table-cell table:style-name="Tabela2.A1" office:value-type="string">
            <text:p text:style-name="P159">P<text:span text:style-name="T7">OSIŁEK</text:span></text:p>
          </table:table-cell>
          <table:table-cell table:style-name="Tabela2.A1" office:value-type="string">
            <text:p text:style-name="P160">D01 </text:p>
            <text:p text:style-name="P161">DIETA PODSTAWOWA</text:p>
            <text:p text:style-name="P160"/>
          </table:table-cell>
          <table:table-cell table:style-name="Tabela2.A1" office:value-type="string">
            <text:p text:style-name="P160"><text:span text:style-name="T8">D0</text:span><text:span text:style-name="T9">2</text:span></text:p>
            <text:p text:style-name="P161">DIETA ŁATWOSTRAWNA</text:p>
            <text:p text:style-name="P163"><text:s/></text:p>
          </table:table-cell>
          <table:table-cell table:style-name="Tabela2.A1" office:value-type="string">
            <text:p text:style-name="P160">D03 </text:p>
            <text:p text:style-name="P162">DIETA Z OGR. ŁATWO PRZYSWAJALNYCH WĘGLOWODANÓW</text:p>
          </table:table-cell>
          <table:table-cell table:style-name="Tabela2.E1" office:value-type="string">
            <text:p text:style-name="P160">D05 </text:p>
            <text:p text:style-name="P162">DIETA ŁATWOSTRAWNA </text:p>
            <text:p text:style-name="P162">Z OGR. TŁUSZCZU</text:p>
            <text:p text:style-name="P160"/>
          </table:table-cell>
        </table:table-row>
        <table:table-row>
          <table:table-cell table:style-name="Tabela2.A2" office:value-type="string">
            <text:p text:style-name="P8">Ś<text:span text:style-name="T10">NIADANIE</text:span></text:p>
          </table:table-cell>
          <table:table-cell table:style-name="Tabela2.A2" office:value-type="string">
            <text:p text:style-name="P186"><text:span text:style-name="T13">Kasza jęcz.</text:span><text:span text:style-name="T14"> got.</text:span><text:span text:style-name="T15"> na ml. 350ml (A:1,7), </text:span><text:span text:style-name="T19">ka</text:span><text:span text:style-name="T18">kao</text:span><text:span text:style-name="T29"> </text:span><text:span text:style-name="T19">250ml (A:1,</text:span><text:span text:style-name="T18">6,</text:span><text:span text:style-name="T19">7),</text:span><text:span text:style-name="T15"> chleb miesz. </text:span><text:span text:style-name="T34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35">ser </text:span><text:span text:style-name="T48">gouda</text:span><text:span text:style-name="T35"> 60g (A:7), </text:span><text:span text:style-name="T18">polędwica drobiowa 60g (A:1,6,7,9), sałata karb., </text:span><text:span text:style-name="T36">jabłko, </text:span></text:p>
          </table:table-cell>
          <table:table-cell table:style-name="Tabela2.A2" office:value-type="string">
            <text:p text:style-name="P186"><text:span text:style-name="T13">Kasza jęcz.</text:span><text:span text:style-name="T14"> got.</text:span><text:span text:style-name="T15"> na ml. 350ml (A:1,7), </text:span><text:span text:style-name="T19">ka</text:span><text:span text:style-name="T18">kao</text:span><text:span text:style-name="T29"> </text:span><text:span text:style-name="T19">250ml (A:1,</text:span><text:span text:style-name="T18">6,</text:span><text:span text:style-name="T19">7),</text:span><text:span text:style-name="T15"> chleb miesz. </text:span><text:span text:style-name="T37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19"><text:s/></text:span><text:span text:style-name="T18">polędwica drobiowa 60g (A:1,6,7,9), twarożek 80g (A:7), sałata karb., </text:span></text:p>
          </table:table-cell>
          <table:table-cell table:style-name="Tabela2.A2" office:value-type="string">
            <text:p text:style-name="P86"><text:s/>K<text:span text:style-name="T79">a</text:span><text:span text:style-name="T78">kao</text:span><text:span text:style-name="T98"> </text:span><text:span text:style-name="T79">250ml (A:1,</text:span><text:span text:style-name="T78">6,</text:span><text:span text:style-name="T79">7),</text:span> chleb</text:p>
            <text:p text:style-name="P85"><text:s/><text:span text:style-name="T69">raz</text:span>. <text:span text:style-name="T70">6</text:span>0g (A:1,3,6,7,<text:span text:style-name="T71">11</text:span>), <text:span text:style-name="T66">m</text:span>a<text:span text:style-name="T67">sło</text:span> 10g – <text:span text:style-name="T67">1</text:span>szt <text:span text:style-name="T67">(A:7)</text:span>, <text:span text:style-name="T99">ser </text:span><text:span text:style-name="T173">gouda</text:span><text:span text:style-name="T99"> 60g (A:7), </text:span><text:span text:style-name="T78">polędwica drobiowa 60g (A:1,6,7,9), sałata karb., </text:span></text:p>
          </table:table-cell>
          <table:table-cell table:style-name="Tabela2.E2" office:value-type="string">
            <text:p text:style-name="P187"><text:span text:style-name="T13">Kasza jęcz.</text:span><text:span text:style-name="T14"> got. </text:span><text:span text:style-name="T15">na ml. 350ml (A:1,7), </text:span><text:span text:style-name="T19">ka</text:span><text:span text:style-name="T18">kao</text:span><text:span text:style-name="T29"> </text:span><text:span text:style-name="T19">250ml (A:1,</text:span><text:span text:style-name="T18">6,</text:span><text:span text:style-name="T19">7),</text:span><text:span text:style-name="T15"> chleb miesz. </text:span><text:span text:style-name="T37">6</text:span><text:span text:style-name="T15">0g (A:1,3,6,7,</text:span><text:span text:style-name="T17">11</text:span><text:span text:style-name="T15">),</text:span><text:span text:style-name="T27"> </text:span><text:span text:style-name="T25">m</text:span><text:span text:style-name="T27">a</text:span><text:span text:style-name="T26">sło</text:span><text:span text:style-name="T27"> 10g – </text:span><text:span text:style-name="T26">1</text:span><text:span text:style-name="T27">szt </text:span><text:span text:style-name="T26">(A:7)</text:span>, <text:span text:style-name="T18">polędwica drobiowa 60g (A:1,6,7,9), twarożek 80g (A:7), sałata karb., </text:span></text:p>
          </table:table-cell>
        </table:table-row>
        <table:table-row>
          <table:table-cell table:style-name="Tabela2.A2" office:value-type="string">
            <text:p text:style-name="P8">II Ś<text:span text:style-name="T10">NIADANIE</text:span></text:p>
          </table:table-cell>
          <table:table-cell table:style-name="Tabela2.A2" office:value-type="string">
            <text:p text:style-name="P199"/>
          </table:table-cell>
          <table:table-cell table:style-name="Tabela2.A2" office:value-type="string">
            <text:p text:style-name="P191"/>
          </table:table-cell>
          <table:table-cell table:style-name="Tabela2.A2" office:value-type="string">
            <text:p text:style-name="P200"><text:span text:style-name="T179">Pomarańcza</text:span> 1szt, </text:p>
          </table:table-cell>
          <table:table-cell table:style-name="Tabela2.E2" office:value-type="string">
            <text:p text:style-name="P191"/>
          </table:table-cell>
        </table:table-row>
        <table:table-row>
          <table:table-cell table:style-name="Tabela2.A2" office:value-type="string">
            <text:p text:style-name="P8">O<text:span text:style-name="T10">BIAD</text:span></text:p>
          </table:table-cell>
          <table:table-cell table:style-name="Tabela2.A2" office:value-type="string">
            <text:p text:style-name="P116"><text:span text:style-name="T100">Zupa z zielonego groszku z ryżem 350ml (A:7,9), </text:span><text:span text:style-name="T179">bitka opiek w sosie</text:span><text:span text:style-name="T99"> 100g </text:span><text:span text:style-name="T79">(A:1), </text:span><text:span text:style-name="T179">kasza jęcz. got. 180</text:span><text:span text:style-name="T99">g </text:span><text:span text:style-name="T179">(A:1)</text:span><text:span text:style-name="T99">, surówka z kapusty czerwonej z ol. 120g, </text:span><text:span text:style-name="T78">kompot owocowy 250ml, </text:span></text:p>
          </table:table-cell>
          <table:table-cell table:style-name="Tabela2.A2" office:value-type="string">
            <text:p text:style-name="P115"><text:span text:style-name="T100">Zupa z zielonego groszku z ryżem 350ml (A:7,9), potrawka ze schabu 170g (A:1,7,9), </text:span><text:span text:style-name="T99">ziemniaki got. </text:span></text:p>
            <text:p text:style-name="P116"><text:span text:style-name="T99">z kop. 200g, marchewka mini got. 150g (A:7), </text:span><text:span text:style-name="T78">kompot owocowy 250ml, </text:span></text:p>
          </table:table-cell>
          <table:table-cell table:style-name="Tabela2.A2" office:value-type="string">
            <text:p text:style-name="P219"><text:span text:style-name="T100">Zupa z zielonego groszku z ryżem 350ml (A:7,9), </text:span><text:span text:style-name="T74">bitka opiek. w sosie</text:span><text:span text:style-name="T100"> 170g (A:1), </text:span><text:span text:style-name="T79"><text:s/></text:span><text:span text:style-name="T179">kasza jęcz. got. 180</text:span><text:span text:style-name="T99">g </text:span><text:span text:style-name="T179">(A:1)</text:span><text:span text:style-name="T99">, marchewka mini got. 150g (A:7), surówka z kapusty czerwonej z ol. 120g, </text:span><text:span text:style-name="T78">kompot owocowy </text:span><text:span text:style-name="T74">b/c </text:span><text:span text:style-name="T78">250ml, </text:span></text:p>
          </table:table-cell>
          <table:table-cell table:style-name="Tabela2.E2" office:value-type="string">
            <text:p text:style-name="P133">Zupa ryżowa got. na wyw. 350ml (A:9), <text:span text:style-name="T100">potrawka ze schabu 170g (A:1,7,9), </text:span><text:span text:style-name="T99">ziemniaki got. z kop. 200g, marchewka mini got. 150g (A:7), </text:span><text:span text:style-name="T78">kompot owocowy 250ml, </text:span></text:p>
          </table:table-cell>
        </table:table-row>
        <table:table-row>
          <table:table-cell table:style-name="Tabela2.A2" office:value-type="string">
            <text:p text:style-name="P8">K<text:span text:style-name="T10">OLACJA</text:span></text:p>
          </table:table-cell>
          <table:table-cell table:style-name="Tabela2.A2" office:value-type="string">
            <text:p text:style-name="P95">Chleb <text:span text:style-name="T82">miesz.</text:span><text:span text:style-name="T83">8</text:span><text:span text:style-name="T82">0g (A:1,3,6,7,</text:span><text:span text:style-name="T71">11</text:span><text:span text:style-name="T82">) masło 20g (A:7), </text:span><text:s/>herbata <text:span text:style-name="T84">250ml,</text:span><text:span text:style-name="T99">mielonka prasowana 60g (A:1,6), papryka św. 40g, sałata karb., </text:span></text:p>
          </table:table-cell>
          <table:table-cell table:style-name="Tabela2.A2" office:value-type="string">
            <text:p text:style-name="P95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99">szynka drobiowa 60g, sałata karb., </text:span></text:p>
          </table:table-cell>
          <table:table-cell table:style-name="Tabela2.A2" office:value-type="string">
            <text:p text:style-name="P99">Chleb <text:span text:style-name="T82">miesz.</text:span><text:span text:style-name="T70">8</text:span><text:span text:style-name="T82">0g (A:1,3,6,7,</text:span><text:span text:style-name="T71">11</text:span><text:span text:style-name="T82">) masło 10g (A:7), </text:span><text:s/>herbata <text:span text:style-name="T84">250ml, </text:span><text:span text:style-name="T99">szynka drobiowa 60g, papryka św. 40g, sałata karb., </text:span></text:p>
          </table:table-cell>
          <table:table-cell table:style-name="Tabela2.E2" office:value-type="string">
            <text:p text:style-name="P100">Chleb <text:span text:style-name="T82">miesz.</text:span><text:span text:style-name="T70">8</text:span><text:span text:style-name="T82">0g (A:1,3,6,7,</text:span><text:span text:style-name="T71">11</text:span><text:span text:style-name="T82">) masło 10g (A:7), </text:span><text:s/>herbata <text:span text:style-name="T84">250ml, </text:span><text:span text:style-name="T99">szynka drobiowa 60g, sałata karb., </text:span></text:p>
          </table:table-cell>
        </table:table-row>
        <table:table-row>
          <table:table-cell table:style-name="Tabela2.A2" office:value-type="string">
            <text:p text:style-name="P9">P<text:span text:style-name="T10">OSIŁEK UZUPEŁNIAJĄCY</text:span></text:p>
          </table:table-cell>
          <table:table-cell table:style-name="Tabela2.A2" office:value-type="string">
            <text:p text:style-name="P168">Kefir naturalny 200ml (A:7),</text:p>
          </table:table-cell>
          <table:table-cell table:style-name="Tabela2.A2" office:value-type="string">
            <text:p text:style-name="P168">Kefir naturalny 200ml (A:7),</text:p>
          </table:table-cell>
          <table:table-cell table:style-name="Tabela2.A2" office:value-type="string">
            <text:p text:style-name="P169">Kefir naturalny 200ml (A:7),</text:p>
          </table:table-cell>
          <table:table-cell table:style-name="Tabela2.E2" office:value-type="string">
            <text:p text:style-name="P169">Kefir naturalny 200ml (A:7),</text:p>
          </table:table-cell>
        </table:table-row>
        <table:table-row>
          <table:table-cell table:style-name="Tabela2.A2" office:value-type="string">
            <text:p text:style-name="P7">W<text:span text:style-name="T10">ARTOŚCI ODŻYWCZE</text:span></text:p>
          </table:table-cell>
          <table:table-cell table:style-name="Tabela2.A2" office:value-type="string">
            <text:p text:style-name="P69">Energia:2<text:span text:style-name="T101">29</text:span><text:span text:style-name="T102">7,8</text:span> kcal</text:p>
            <text:p text:style-name="P69">Białko:<text:span text:style-name="T88">97</text:span>,<text:span text:style-name="T102">9</text:span>g</text:p>
            <text:p text:style-name="P69">Tłuszcz:<text:span text:style-name="T88">78</text:span>,<text:span text:style-name="T102">5</text:span>g</text:p>
            <text:p text:style-name="P69">w tym kw.tłu.nasyc.:2<text:span text:style-name="T102">5</text:span>,<text:span text:style-name="T102">1</text:span>g</text:p>
            <text:p text:style-name="P69">Węglowodany:<text:span text:style-name="T102">299</text:span>,<text:span text:style-name="T102">5</text:span>g</text:p>
            <text:p text:style-name="P42">w tym cukry:<text:span text:style-name="T88">3</text:span><text:span text:style-name="T102">8</text:span>,<text:span text:style-name="T102">7</text:span>g</text:p>
            <text:p text:style-name="P70">Błonnik-<text:span text:style-name="T102">3</text:span><text:span text:style-name="T88">3</text:span><text:span text:style-name="T103">,</text:span><text:span text:style-name="T102">4</text:span>g</text:p>
            <text:p text:style-name="P78">Sól-<text:span text:style-name="T88">8</text:span><text:span text:style-name="T103">,</text:span><text:span text:style-name="T102">4</text:span>g</text:p>
          </table:table-cell>
          <table:table-cell table:style-name="Tabela2.A2" office:value-type="string">
            <text:p text:style-name="P50">Energia: 2<text:span text:style-name="T104">2</text:span><text:span text:style-name="T102">51</text:span>,<text:span text:style-name="T102">2</text:span>kcal</text:p>
            <text:p text:style-name="P51">Białko:<text:span text:style-name="T88">9</text:span><text:span text:style-name="T102">4</text:span>,<text:span text:style-name="T102">2</text:span>g</text:p>
            <text:p text:style-name="P51">Tłuszcz:<text:span text:style-name="T102">70</text:span>,<text:span text:style-name="T102">5</text:span>g</text:p>
            <text:p text:style-name="P51">w tym kw.tłu.nasyc.:25,<text:span text:style-name="T102">1</text:span>g</text:p>
            <text:p text:style-name="P51">Węglowodany:<text:span text:style-name="T102">28</text:span>8,<text:span text:style-name="T102">2</text:span>g</text:p>
            <text:p text:style-name="P51">w tym cukry:<text:span text:style-name="T88">3</text:span><text:span text:style-name="T102">5</text:span>,<text:span text:style-name="T102">4</text:span>g</text:p>
            <text:p text:style-name="P70">Błonnik-<text:span text:style-name="T88">31</text:span><text:span text:style-name="T103">,</text:span><text:span text:style-name="T102">7</text:span>g</text:p>
            <text:p text:style-name="P78">Sól-<text:span text:style-name="T103">6,</text:span><text:span text:style-name="T102">9</text:span>g</text:p>
          </table:table-cell>
          <table:table-cell table:style-name="Tabela2.A2" office:value-type="string">
            <text:p text:style-name="P50">Energia:2<text:span text:style-name="T88">11</text:span><text:span text:style-name="T102">8</text:span>,<text:span text:style-name="T105">9</text:span> kcal</text:p>
            <text:p text:style-name="P51">Białko:<text:span text:style-name="T88">93</text:span>,<text:span text:style-name="T102">1</text:span>g</text:p>
            <text:p text:style-name="P51">Tłuszcz:<text:span text:style-name="T88">69</text:span>,<text:span text:style-name="T105">5</text:span>g</text:p>
            <text:p text:style-name="P51">w tym kw.tłu.nasyc.:2<text:span text:style-name="T102">5</text:span>,<text:span text:style-name="T105">1</text:span>g</text:p>
            <text:p text:style-name="P51">Węglowodany:28<text:span text:style-name="T102">0,1</text:span>g</text:p>
            <text:p text:style-name="P51">w tym cukry:<text:span text:style-name="T102">2</text:span><text:span text:style-name="T88">8</text:span>,<text:span text:style-name="T106">4</text:span>g</text:p>
            <text:p text:style-name="P70">Błonnik-<text:span text:style-name="T103">3</text:span><text:span text:style-name="T88">1</text:span>g</text:p>
            <text:p text:style-name="P78">Sól-<text:span text:style-name="T103">6,</text:span><text:span text:style-name="T106">7</text:span>g</text:p>
          </table:table-cell>
          <table:table-cell table:style-name="Tabela2.E2" office:value-type="string">
            <text:p text:style-name="P52">Energia: 2<text:span text:style-name="T103">1</text:span><text:span text:style-name="T88">8</text:span>5kcal</text:p>
            <text:p text:style-name="P53">Białko <text:span text:style-name="T88">93</text:span>,<text:span text:style-name="T88">4</text:span>1g</text:p>
            <text:p text:style-name="P53">Tłuszcz:6<text:span text:style-name="T176">5</text:span>,9g</text:p>
            <text:p text:style-name="P53">w tym kw.tłu.nasyc.:25,4g</text:p>
            <text:p text:style-name="P53">Węglowodany:<text:span text:style-name="T106">28</text:span>8,<text:span text:style-name="T106">9</text:span>g</text:p>
            <text:p text:style-name="P53">w tym cukry:<text:span text:style-name="T88">3</text:span><text:span text:style-name="T106">5</text:span>,<text:span text:style-name="T106">3</text:span>g</text:p>
            <text:p text:style-name="P71">Błonnik-<text:span text:style-name="T88">31</text:span>g</text:p>
            <text:p text:style-name="P79">Sól-<text:span text:style-name="T103">6,5</text:span>g</text:p>
          </table:table-cell>
        </table:table-row>
        <table:table-row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164">D07 </text:p>
            <text:p text:style-name="P156">D<text:span text:style-name="T8">IETA BOGATOBIAŁKOWA</text:span></text:p>
            <text:p text:style-name="P164"/>
          </table:table-cell>
          <table:table-cell table:style-name="Tabela2.A2" office:value-type="string">
            <text:p text:style-name="P160"><text:span text:style-name="T9">P</text:span>01 </text:p>
            <text:p text:style-name="P160">DIETA PODSTAWOWA - <text:span text:style-name="T95">PEDIATRYCZNY</text:span></text:p>
          </table:table-cell>
          <table:table-cell table:style-name="Tabela2.A2" office:value-type="string">
            <text:p text:style-name="P160"><text:span text:style-name="T8"><text:s/></text:span><text:span text:style-name="T96">C</text:span><text:span text:style-name="T8">0</text:span><text:span text:style-name="T9">2</text:span></text:p>
            <text:p text:style-name="P160">DIETA <text:span text:style-name="T95">KOBIET W OKRESIE LAKTACJI</text:span></text:p>
          </table:table-cell>
          <table:table-cell table:style-name="Tabela2.E2" office:value-type="string">
            <text:p text:style-name="P161"/>
          </table:table-cell>
        </table:table-row>
        <table:table-row>
          <table:table-cell table:style-name="Tabela2.A2" office:value-type="string">
            <text:p text:style-name="P8">Ś<text:span text:style-name="T10">NIADANIE</text:span></text:p>
          </table:table-cell>
          <table:table-cell table:style-name="Tabela2.A2" office:value-type="string">
            <text:p text:style-name="P186"><text:span text:style-name="T13">Kasza jęcz.</text:span><text:span text:style-name="T14"> got.</text:span><text:span text:style-name="T15"> na ml. 350ml </text:span><text:soft-page-break/><text:span text:style-name="T15">(A:1,7), </text:span><text:span text:style-name="T19">ka</text:span><text:span text:style-name="T18">kao</text:span><text:span text:style-name="T29"> </text:span><text:span text:style-name="T19">250ml (A:1,</text:span><text:span text:style-name="T18">6,</text:span><text:span text:style-name="T19">7),</text:span><text:span text:style-name="T15"> chleb miesz. </text:span><text:span text:style-name="T37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18">polędwica drobiowa 60g (A:1,6,7,9), twarożek 80g (A:7), sałata karb., </text:span></text:p>
          </table:table-cell>
          <table:table-cell table:style-name="Tabela2.A2" office:value-type="string">
            <text:p text:style-name="P186"><text:span text:style-name="T13">Kasza jęcz.</text:span><text:span text:style-name="T14"> got.</text:span><text:span text:style-name="T15"> na ml. 350ml </text:span><text:soft-page-break/><text:span text:style-name="T15">(A:1,7), <text:s/></text:span><text:span text:style-name="T19"><text:s/>ka</text:span><text:span text:style-name="T18">kao</text:span><text:span text:style-name="T29"> </text:span><text:span text:style-name="T19">250ml (A:1,</text:span><text:span text:style-name="T18">6,</text:span><text:span text:style-name="T19">7), </text:span><text:span text:style-name="T15">chleb miesz. </text:span><text:span text:style-name="T34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35">ser </text:span><text:span text:style-name="T48">gouda</text:span><text:span text:style-name="T35"> 60g (A:7), </text:span><text:span text:style-name="T18">polędwica drobiowa 60g (A:1,6,7,9), sałata karb., </text:span></text:p>
          </table:table-cell>
          <table:table-cell table:style-name="Tabela2.A2" office:value-type="string">
            <text:p text:style-name="P186"><text:span text:style-name="T13">Kasza jęcz.</text:span><text:span text:style-name="T14"> got.</text:span><text:span text:style-name="T15"> na ml. 350ml </text:span><text:soft-page-break/><text:span text:style-name="T15">(A:1,7), </text:span><text:span text:style-name="T19">ka</text:span><text:span text:style-name="T18">kao</text:span><text:span text:style-name="T29"> </text:span><text:span text:style-name="T19">250ml (A:1,</text:span><text:span text:style-name="T18">6,</text:span><text:span text:style-name="T19">7),</text:span><text:span text:style-name="T15"> chleb miesz. </text:span><text:span text:style-name="T37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35">ser </text:span><text:span text:style-name="T48">gouda</text:span><text:span text:style-name="T35"> 60g (A:7), </text:span><text:span text:style-name="T18">polędwica drobiowa 60g (A:1,6,7,9), sałata karb., </text:span></text:p>
          </table:table-cell>
          <table:table-cell table:style-name="Tabela2.E2" office:value-type="string">
            <text:p text:style-name="P157"><text:span text:style-name="T33"/></text:p>
          </table:table-cell>
        </table:table-row>
        <table:table-row>
          <table:table-cell table:style-name="Tabela2.A2" office:value-type="string">
            <text:p text:style-name="P8">II Ś<text:span text:style-name="T10">NIADANIE</text:span></text:p>
          </table:table-cell>
          <table:table-cell table:style-name="Tabela2.A2" office:value-type="string">
            <text:p text:style-name="P192"><text:span text:style-name="T15">B</text:span><text:span text:style-name="T12">iszkopty 50g (A:1,3)</text:span></text:p>
          </table:table-cell>
          <table:table-cell table:style-name="Tabela2.A2" office:value-type="string">
            <text:p text:style-name="P215"><text:span text:style-name="T12">Biszkopty 50g (A:1,3)</text:span></text:p>
          </table:table-cell>
          <table:table-cell table:style-name="Tabela2.A2" office:value-type="string">
            <text:p text:style-name="P91">Biszkopty 50g (A:1,3)</text:p>
          </table:table-cell>
          <table:table-cell table:style-name="Tabela2.E2" office:value-type="string">
            <text:p text:style-name="P158"><text:span text:style-name="T15"/></text:p>
          </table:table-cell>
        </table:table-row>
        <table:table-row>
          <table:table-cell table:style-name="Tabela2.A2" office:value-type="string">
            <text:p text:style-name="P8">O<text:span text:style-name="T10">BIAD</text:span></text:p>
          </table:table-cell>
          <table:table-cell table:style-name="Tabela2.A2" office:value-type="string">
            <text:p text:style-name="P117"><text:span text:style-name="T100">Zupa z zielonego groszku z ryżem 350ml (A:7,9), </text:span><text:span text:style-name="T74">bitka opiek. w sosie</text:span><text:span text:style-name="T100"> </text:span><text:span text:style-name="T74">26</text:span><text:span text:style-name="T100">0g (A:1), </text:span><text:span text:style-name="T99">ziemniaki got. z kop. 200g, marchewka mini got. 150g (A:7), </text:span><text:span text:style-name="T78">kompot owocowy</text:span><text:span text:style-name="T74"> </text:span><text:span text:style-name="T78">250ml, </text:span></text:p>
          </table:table-cell>
          <table:table-cell table:style-name="Tabela2.A2" office:value-type="string">
            <text:p text:style-name="P211"><text:span text:style-name="T100">Zupa z zielonego groszku z ryżem 350ml (A:7,9), </text:span><text:span text:style-name="T179">bitka opiek w sosie</text:span><text:span text:style-name="T99"> 100g </text:span><text:span text:style-name="T79">(A:1), </text:span><text:span text:style-name="T179">kasza jęcz. got. 180</text:span><text:span text:style-name="T99">g </text:span><text:span text:style-name="T179">(A:1)</text:span><text:span text:style-name="T99">, surówka z kapusty czerwonej z ol. 120g, </text:span><text:span text:style-name="T78">kompot owocowy 250ml, </text:span></text:p>
          </table:table-cell>
          <table:table-cell table:style-name="Tabela2.A2" office:value-type="string">
            <text:p text:style-name="P133">Zupa ryżowa got. na wyw. 350ml (A:9), <text:span text:style-name="T100"><text:s/></text:span>bitka opiek. w sosie<text:span text:style-name="T100"> 170g (A:1), </text:span><text:span text:style-name="T99">ziemniaki got. z kop. 200g, marchewka mini got. 150g (A:7), </text:span><text:span text:style-name="T78">kompot owocowy</text:span> <text:span text:style-name="T78">250ml, </text:span></text:p>
          </table:table-cell>
          <table:table-cell table:style-name="Tabela2.E2" office:value-type="string">
            <text:p text:style-name="P11"/>
          </table:table-cell>
        </table:table-row>
        <table:table-row>
          <table:table-cell table:style-name="Tabela2.A2" office:value-type="string">
            <text:p text:style-name="P8">K<text:span text:style-name="T10">OLACJA</text:span></text:p>
          </table:table-cell>
          <table:table-cell table:style-name="Tabela2.A2" office:value-type="string">
            <text:p text:style-name="P99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99">szynka drobiowa 60g, </text:span><text:span text:style-name="T74">serek almette mini 2szt (A:7)</text:span><text:span text:style-name="T99">, sałata karb., </text:span></text:p>
          </table:table-cell>
          <table:table-cell table:style-name="Tabela2.A2" office:value-type="string">
            <text:p text:style-name="P99">Chleb <text:span text:style-name="T82">miesz.</text:span><text:span text:style-name="T83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99">szynka drobiowa 60g, papryka św. 40g, sałata karb., </text:span></text:p>
          </table:table-cell>
          <table:table-cell table:style-name="Tabela2.A2" office:value-type="string">
            <text:p text:style-name="P99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99">szynka drobiowa 60g, <text:s/>sałata karb., </text:span></text:p>
          </table:table-cell>
          <table:table-cell table:style-name="Tabela2.E2" office:value-type="string">
            <text:p text:style-name="P10"/>
          </table:table-cell>
        </table:table-row>
        <table:table-row>
          <table:table-cell table:style-name="Tabela2.A2" office:value-type="string">
            <text:p text:style-name="P9">P<text:span text:style-name="T10">OSIŁEK UZUPEŁNIAJĄCY</text:span></text:p>
          </table:table-cell>
          <table:table-cell table:style-name="Tabela2.A2" office:value-type="string">
            <text:p text:style-name="P169">Kefir naturalny 200ml (A:7),</text:p>
          </table:table-cell>
          <table:table-cell table:style-name="Tabela2.A2" office:value-type="string">
            <text:p text:style-name="P170"><text:span text:style-name="T107">Jogurt owocowy 1szt</text:span><text:span text:style-name="T99"> (A:7),</text:span></text:p>
          </table:table-cell>
          <table:table-cell table:style-name="Tabela2.A2" office:value-type="string">
            <text:p text:style-name="P169">Kefir naturalny 200ml (A:7),</text:p>
          </table:table-cell>
          <table:table-cell table:style-name="Tabela2.E2" office:value-type="string">
            <text:p text:style-name="P155"/>
          </table:table-cell>
        </table:table-row>
        <table:table-row>
          <table:table-cell table:style-name="Tabela2.A2" office:value-type="string">
            <text:p text:style-name="P7">W<text:span text:style-name="T10">ARTOŚCI ODŻYWCZE</text:span></text:p>
          </table:table-cell>
          <table:table-cell table:style-name="Tabela2.A2" office:value-type="string">
            <text:p text:style-name="P54">Energia: 2<text:span text:style-name="T108">337</text:span>kcal</text:p>
            <text:p text:style-name="P55">Białko:<text:span text:style-name="T108">135</text:span>g</text:p>
            <text:p text:style-name="P55">Tłuszcz:<text:span text:style-name="T102">7</text:span><text:span text:style-name="T108">1</text:span>,<text:span text:style-name="T108">9</text:span>g</text:p>
            <text:p text:style-name="P55">w tym kw.tłu.nasyc.:25,<text:span text:style-name="T108">2</text:span>g</text:p>
            <text:p text:style-name="P55">Węglowodany:<text:span text:style-name="T108">299,4</text:span>g</text:p>
            <text:p text:style-name="P55">w tym cukry:<text:span text:style-name="T108">45</text:span>g</text:p>
            <text:p text:style-name="P72">Błonnik-<text:span text:style-name="T88">31,</text:span><text:span text:style-name="T108">2</text:span>g</text:p>
            <text:p text:style-name="P80">Sól-<text:span text:style-name="T108">7,1</text:span>g</text:p>
          </table:table-cell>
          <table:table-cell table:style-name="Tabela2.A2" office:value-type="string">
            <text:p text:style-name="P55">Energia:2<text:span text:style-name="T101">29</text:span><text:span text:style-name="T108">9</text:span><text:span text:style-name="T102">,</text:span><text:span text:style-name="T108">1</text:span> kcal</text:p>
            <text:p text:style-name="P55">Białko:<text:span text:style-name="T88">9</text:span><text:span text:style-name="T108">8</text:span>g</text:p>
            <text:p text:style-name="P55">Tłuszcz:<text:span text:style-name="T88">7</text:span><text:span text:style-name="T176">1</text:span>,<text:span text:style-name="T102">5</text:span>g</text:p>
            <text:p text:style-name="P55">w tym kw.tłu.nasyc.:2<text:span text:style-name="T102">5</text:span>,<text:span text:style-name="T102">1</text:span>g</text:p>
            <text:p text:style-name="P55">Węglowodany:<text:span text:style-name="T108">302</text:span>,<text:span text:style-name="T108">4</text:span>g</text:p>
            <text:p text:style-name="P43">w tym cukry:<text:span text:style-name="T108">42</text:span>,<text:span text:style-name="T108">1</text:span>g</text:p>
            <text:p text:style-name="P72">Błonnik-<text:span text:style-name="T102">3</text:span><text:span text:style-name="T88">3,</text:span><text:span text:style-name="T108">9</text:span>g</text:p>
            <text:p text:style-name="P80">Sól-<text:span text:style-name="T88">8</text:span><text:span text:style-name="T103">,</text:span><text:span text:style-name="T102">4</text:span>g</text:p>
          </table:table-cell>
          <table:table-cell table:style-name="Tabela2.A2" office:value-type="string">
            <text:p text:style-name="P54">Energia: 2<text:span text:style-name="T108">315,1</text:span>kcal</text:p>
            <text:p text:style-name="P55">Białko:<text:span text:style-name="T88">9</text:span><text:span text:style-name="T108">5</text:span>,<text:span text:style-name="T108">3</text:span>g</text:p>
            <text:p text:style-name="P55">Tłuszcz:<text:span text:style-name="T102">70</text:span>,<text:span text:style-name="T108">9</text:span>g</text:p>
            <text:p text:style-name="P55">w tym kw.tłu.nasyc.:25,<text:span text:style-name="T108">2</text:span>g</text:p>
            <text:p text:style-name="P55">Węglowodany:<text:span text:style-name="T108">297,5</text:span>g</text:p>
            <text:p text:style-name="P55">w tym cukry:<text:span text:style-name="T108">44,8</text:span>g</text:p>
            <text:p text:style-name="P72">Błonnik-<text:span text:style-name="T88">31</text:span><text:span text:style-name="T103">,</text:span><text:span text:style-name="T108">9</text:span>g</text:p>
            <text:p text:style-name="P80">Sól-<text:span text:style-name="T108">6,9</text:span>g</text:p>
          </table:table-cell>
          <table:table-cell table:style-name="Tabela2.E2" office:value-type="string">
            <text:p text:style-name="P6"/>
          </table:table-cell>
        </table:table-row>
      </table:table>
      <text:p text:style-name="P153"><text:span text:style-name="T1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oft-page-break/><text:span text:style-name="T2">Jadłospis na dzień </text:span><text:span text:style-name="T3">1</text:span><text:span text:style-name="T6">3</text:span><text:span text:style-name="T2">.</text:span><text:span text:style-name="T4">0</text:span><text:span text:style-name="T6">8</text:span><text:span text:style-name="T5">.202</text:span><text:span text:style-name="T4">6</text:span><text:span text:style-name="T2"> </text:span><text:span text:style-name="T1">(jadłospis może ulec zmianie)</text:span></text:p>
      <table:table table:name="Tabela3" table:style-name="Tabela3">
        <table:table-column table:style-name="Tabela3.A" table:number-columns-repeated="5"/>
        <table:table-row>
          <table:table-cell table:style-name="Tabela3.A1" office:value-type="string">
            <text:p text:style-name="P146">P<text:span text:style-name="T7">OSIŁEK</text:span></text:p>
          </table:table-cell>
          <table:table-cell table:style-name="Tabela3.A1" office:value-type="string">
            <text:p text:style-name="P147">D01 </text:p>
            <text:p text:style-name="P148">DIETA PODSTAWOWA</text:p>
            <text:p text:style-name="P147"/>
          </table:table-cell>
          <table:table-cell table:style-name="Tabela3.A1" office:value-type="string">
            <text:p text:style-name="P147"><text:span text:style-name="T8">D0</text:span><text:span text:style-name="T9">2</text:span></text:p>
            <text:p text:style-name="P148">DIETA ŁATWOSTRAWNA</text:p>
            <text:p text:style-name="P150"><text:s/></text:p>
          </table:table-cell>
          <table:table-cell table:style-name="Tabela3.A1" office:value-type="string">
            <text:p text:style-name="P147">D03 </text:p>
            <text:p text:style-name="P149">DIETA Z OGR. ŁATWO PRZYSWAJALNYCH WĘGLOWODANÓW</text:p>
          </table:table-cell>
          <table:table-cell table:style-name="Tabela3.E1" office:value-type="string">
            <text:p text:style-name="P147">D05 </text:p>
            <text:p text:style-name="P149">DIETA ŁATWOSTRAWNA </text:p>
            <text:p text:style-name="P149">Z OGR. TŁUSZCZU</text:p>
            <text:p text:style-name="P147"/>
          </table:table-cell>
        </table:table-row>
        <table:table-row>
          <table:table-cell table:style-name="Tabela3.A2" office:value-type="string">
            <text:p text:style-name="P4">Ś<text:span text:style-name="T10">NIADANIE</text:span></text:p>
          </table:table-cell>
          <table:table-cell table:style-name="Tabela3.A2" office:value-type="string">
            <text:p text:style-name="P202"><text:span text:style-name="T50">Kasza manna</text:span><text:span text:style-name="T51"> </text:span><text:span text:style-name="T14">got.</text:span><text:span text:style-name="T15"> na ml. 350ml (A:1,7), kawa ml. 250ml (A:1,7), chleb miesz. </text:span><text:span text:style-name="T34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58">pasta z ryby wędzonej ze szczypiorem 90g (A:4,7), dżem 1szt, ogórek św. 40g, sałata karb., </text:span></text:p>
          </table:table-cell>
          <table:table-cell table:style-name="Tabela3.A2" office:value-type="string">
            <text:p text:style-name="P202"><text:span text:style-name="T50">Kasza manna</text:span><text:span text:style-name="T51"> </text:span><text:span text:style-name="T14">got.</text:span><text:span text:style-name="T15"> na ml. 350ml (A:1,7), kawa ml. 250ml (A:1,7), chleb miesz. </text:span><text:span text:style-name="T37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56">szynka wieprz. 60g (A:6,7), </text:span><text:span text:style-name="T57">miód nat. 1szt, sałata karb., </text:span></text:p>
          </table:table-cell>
          <table:table-cell table:style-name="Tabela3.A2" office:value-type="string">
            <text:p text:style-name="P137"><text:s/>Kawa ml. 250ml (A:1,7), chleb <text:span text:style-name="T69">raz</text:span>. <text:span text:style-name="T70">6</text:span>0g (A:1,3,6,7,<text:span text:style-name="T71">11</text:span>), <text:span text:style-name="T66">m</text:span>a<text:span text:style-name="T67">sło</text:span> 10g – <text:span text:style-name="T67">1</text:span>szt <text:span text:style-name="T67">(A:7)</text:span>, <text:span text:style-name="T109">pasta z ryby wędzonej ze szczypiorem 90g (A:4,7), dżem 1szt, ogórek św. 40g, sałata karb., </text:span></text:p>
          </table:table-cell>
          <table:table-cell table:style-name="Tabela3.E2" office:value-type="string">
            <text:p text:style-name="P203"><text:span text:style-name="T50">Kasza manna</text:span><text:span text:style-name="T51"> </text:span><text:span text:style-name="T14">got. </text:span><text:span text:style-name="T15">na ml. 350ml (A:1,7), kawa ml. 250ml (A:1,7), chleb miesz. </text:span><text:span text:style-name="T37">6</text:span><text:span text:style-name="T15">0g (A:1,3,6,7,</text:span><text:span text:style-name="T17">11</text:span><text:span text:style-name="T15">),</text:span><text:span text:style-name="T27"> </text:span><text:span text:style-name="T25">m</text:span><text:span text:style-name="T27">a</text:span><text:span text:style-name="T26">sło</text:span><text:span text:style-name="T27"> 10g – </text:span><text:span text:style-name="T26">1</text:span><text:span text:style-name="T27">szt </text:span><text:span text:style-name="T26">(A:7)</text:span>, <text:span text:style-name="T56">szynka wieprz. 60g (A:6,7), </text:span><text:span text:style-name="T57">miód nat. 1szt, sałata karb., </text:span></text:p>
          </table:table-cell>
        </table:table-row>
        <table:table-row>
          <table:table-cell table:style-name="Tabela3.A2" office:value-type="string">
            <text:p text:style-name="P4">II Ś<text:span text:style-name="T10">NIADANIE</text:span></text:p>
          </table:table-cell>
          <table:table-cell table:style-name="Tabela3.A2" office:value-type="string">
            <text:p text:style-name="P206"/>
          </table:table-cell>
          <table:table-cell table:style-name="Tabela3.A2" office:value-type="string">
            <text:p text:style-name="P204"/>
          </table:table-cell>
          <table:table-cell table:style-name="Tabela3.A2" office:value-type="string">
            <text:p text:style-name="P207">Kisiel owocowy got. b/c 200ml, </text:p>
          </table:table-cell>
          <table:table-cell table:style-name="Tabela3.E2" office:value-type="string">
            <text:p text:style-name="P204"/>
          </table:table-cell>
        </table:table-row>
        <table:table-row>
          <table:table-cell table:style-name="Tabela3.A2" office:value-type="string">
            <text:p text:style-name="P4">O<text:span text:style-name="T10">BIAD</text:span></text:p>
          </table:table-cell>
          <table:table-cell table:style-name="Tabela3.A2" office:value-type="string">
            <text:p text:style-name="P141"><text:span text:style-name="T117">Zupa jarzynowa z ziemn. 350ml (A:1,7,9), kotlet mielony smażony w sosie 170g</text:span><text:span text:style-name="T111"> (A:1,3,6,7,</text:span><text:span text:style-name="T113">11</text:span><text:span text:style-name="T111">), </text:span><text:span text:style-name="T109">kasza grycz. got. na sypko 180g, sałatka z buraczków 150g, kompot owocowy 150g, </text:span></text:p>
          </table:table-cell>
          <table:table-cell table:style-name="Tabela3.A2" office:value-type="string">
            <text:p text:style-name="P141"><text:span text:style-name="T118">Zupa kalafiorowa z ziemn. 350ml (A:1,7,9), budyń got. w sosie kop. 170g </text:span><text:span text:style-name="T110">(A:1,3,6,7</text:span><text:span text:style-name="T111">,</text:span><text:span text:style-name="T112">9,</text:span><text:span text:style-name="T113">11</text:span><text:span text:style-name="T110">), </text:span><text:span text:style-name="T112">ziemniaki got. z kop. 200g, </text:span><text:span text:style-name="T114">buraczki got. 150g (A:7), </text:span><text:span text:style-name="T109">kompot owocowy 250ml, </text:span></text:p>
          </table:table-cell>
          <table:table-cell table:style-name="Tabela3.A2" office:value-type="string">
            <text:p text:style-name="P142"><text:span text:style-name="T118">Zupa kalafiorowa z ziemn. 350ml (A:1,7,9), budyń got. w sosie kop. 170g </text:span><text:span text:style-name="T110">(A:1,3,6,7</text:span><text:span text:style-name="T111">,</text:span><text:span text:style-name="T112">9,</text:span><text:span text:style-name="T113">11</text:span><text:span text:style-name="T110">), </text:span><text:span text:style-name="T109">kasza grycz. got. na sypko 180g</text:span><text:span text:style-name="T112">, </text:span><text:span text:style-name="T114">buraczki got. 150g (A:7), </text:span><text:span text:style-name="T109">kompot owocowy </text:span><text:span text:style-name="T115">b/c</text:span><text:span text:style-name="T109"> 250ml, </text:span></text:p>
          </table:table-cell>
          <table:table-cell table:style-name="Tabela3.E2" office:value-type="string">
            <text:p text:style-name="P142"><text:span text:style-name="T118">Zupa kalafiorowa z ziemn. 350ml (A:1,7,9), budyń got. w sosie kop. 170g </text:span><text:span text:style-name="T110">(A:1,3,6,7</text:span><text:span text:style-name="T111">,</text:span><text:span text:style-name="T112">9,</text:span><text:span text:style-name="T113">11</text:span><text:span text:style-name="T110">), </text:span><text:span text:style-name="T112">ziemniaki got. z kop. 200g, </text:span><text:span text:style-name="T114">buraczki got. </text:span><text:span text:style-name="T115">b/dodatków</text:span><text:span text:style-name="T114"> 150g (A:7), </text:span><text:span text:style-name="T109">kompot owocowy 250ml, </text:span></text:p>
          </table:table-cell>
        </table:table-row>
        <table:table-row>
          <table:table-cell table:style-name="Tabela3.A2" office:value-type="string">
            <text:p text:style-name="P4">K<text:span text:style-name="T10">OLACJA</text:span></text:p>
          </table:table-cell>
          <table:table-cell table:style-name="Tabela3.A2" office:value-type="string">
            <text:p text:style-name="P138">Chleb <text:span text:style-name="T82">miesz.</text:span><text:span text:style-name="T83">8</text:span><text:span text:style-name="T82">0g (A:1,3,6,7,</text:span><text:span text:style-name="T71">11</text:span><text:span text:style-name="T82">) masło 20g (A:7), </text:span><text:s/>herbata <text:span text:style-name="T84">250ml,</text:span><text:span text:style-name="T109">kiełbasa łowicka 60g (A:1,6), serek fromage ½ szt (A:7), sałata karb., </text:span><text:span text:style-name="T116">pomidor 50g, </text:span></text:p>
          </table:table-cell>
          <table:table-cell table:style-name="Tabela3.A2" office:value-type="string">
            <text:p text:style-name="P138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</text:span><text:span text:style-name="T109">pasta z wędliny 70g (A:1,6,7,9,10), serek almette mini 1szt (A:7), sałata karb., </text:span></text:p>
          </table:table-cell>
          <table:table-cell table:style-name="Tabela3.A2" office:value-type="string">
            <text:p text:style-name="P139">Chleb <text:span text:style-name="T82">miesz.</text:span><text:span text:style-name="T70">8</text:span><text:span text:style-name="T82">0g (A:1,3,6,7,</text:span><text:span text:style-name="T71">11</text:span><text:span text:style-name="T82">) masło 10g (A:7), </text:span><text:s/>herbata <text:span text:style-name="T84">250ml, </text:span><text:span text:style-name="T109">pasta z wędliny 70g (A:1,6,7,9,10), serek almette mini 1szt (A:7), </text:span><text:span text:style-name="T116">pomidor 50g, <text:s/></text:span><text:span text:style-name="T109">sałata karb., </text:span></text:p>
          </table:table-cell>
          <table:table-cell table:style-name="Tabela3.E2" office:value-type="string">
            <text:p text:style-name="P140">Chleb <text:span text:style-name="T82">miesz.</text:span><text:span text:style-name="T70">8</text:span><text:span text:style-name="T82">0g (A:1,3,6,7,</text:span><text:span text:style-name="T71">11</text:span><text:span text:style-name="T82">) masło 10g (A:7), </text:span><text:s/>herbata <text:span text:style-name="T84">250ml, </text:span><text:span text:style-name="T74">szynka wiepr.</text:span><text:span text:style-name="T109"> </text:span><text:span text:style-name="T115">6</text:span><text:span text:style-name="T109">0g (A:6,7), serek almette mini 1szt (A:7), sałata karb., </text:span></text:p>
          </table:table-cell>
        </table:table-row>
        <table:table-row>
          <table:table-cell table:style-name="Tabela3.A2" office:value-type="string">
            <text:p text:style-name="P5">P<text:span text:style-name="T10">OSIŁEK UZUPEŁNIAJĄCY</text:span></text:p>
          </table:table-cell>
          <table:table-cell table:style-name="Tabela3.A2" office:value-type="string">
            <text:p text:style-name="P173">Sok pomidorowy 1szt, </text:p>
          </table:table-cell>
          <table:table-cell table:style-name="Tabela3.A2" office:value-type="string">
            <text:p text:style-name="P173">Sok pomidorowy 1szt, </text:p>
          </table:table-cell>
          <table:table-cell table:style-name="Tabela3.A2" office:value-type="string">
            <text:p text:style-name="P174">Sok pomidorowy 1szt, </text:p>
          </table:table-cell>
          <table:table-cell table:style-name="Tabela3.E2" office:value-type="string">
            <text:p text:style-name="P174">Sok pomidorowy 1szt, </text:p>
          </table:table-cell>
        </table:table-row>
        <table:table-row>
          <table:table-cell table:style-name="Tabela3.A2" office:value-type="string">
            <text:p text:style-name="P3">W<text:span text:style-name="T10">ARTOŚCI ODŻYWCZE</text:span></text:p>
          </table:table-cell>
          <table:table-cell table:style-name="Tabela3.A2" office:value-type="string">
            <text:p text:style-name="P19">Energia: <text:span text:style-name="T119">22</text:span><text:span text:style-name="T120">6</text:span><text:span text:style-name="T105">1</text:span><text:span text:style-name="T119">,</text:span><text:span text:style-name="T105">6</text:span>kcal</text:p>
            <text:p text:style-name="P19">Białko:<text:span text:style-name="T120">99</text:span><text:span text:style-name="T119">,</text:span><text:span text:style-name="T105">6</text:span>g</text:p>
            <text:p text:style-name="P19">Tłuszcz:<text:span text:style-name="T120">78</text:span><text:span text:style-name="T119">,</text:span><text:span text:style-name="T105">4</text:span>g</text:p>
            <text:p text:style-name="P19">w tym kw.tłu.nasyc.:<text:span text:style-name="T105">25</text:span><text:span text:style-name="T119">,</text:span><text:span text:style-name="T105">7</text:span>g</text:p>
            <text:p text:style-name="P19">Węglowodany:<text:span text:style-name="T120">30</text:span><text:span text:style-name="T105">1</text:span><text:span text:style-name="T119">,8</text:span>g</text:p>
            <text:p text:style-name="P19">w tym cukry:<text:span text:style-name="T120">3</text:span><text:span text:style-name="T119">8,</text:span><text:span text:style-name="T105">6</text:span>g</text:p>
            <text:p text:style-name="P73">Błonnik-<text:span text:style-name="T121">3</text:span><text:span text:style-name="T120">2</text:span>,<text:span text:style-name="T105">2</text:span>g</text:p>
            <text:p text:style-name="P73">Sól-<text:span text:style-name="T120">8</text:span>,<text:span text:style-name="T122">9</text:span>g</text:p>
          </table:table-cell>
          <table:table-cell table:style-name="Tabela3.A2" office:value-type="string">
            <text:p text:style-name="P29">Energia: <text:span text:style-name="T119">2</text:span><text:span text:style-name="T123">20</text:span><text:span text:style-name="T105">4</text:span><text:span text:style-name="T119">,</text:span><text:span text:style-name="T105">4</text:span>kcal</text:p>
            <text:p text:style-name="P19">Białko:<text:span text:style-name="T120">92</text:span><text:span text:style-name="T119">,1</text:span>g</text:p>
            <text:p text:style-name="P19">Tłuszcz:<text:span text:style-name="T105">70</text:span><text:span text:style-name="T119">,</text:span><text:span text:style-name="T105">4</text:span>g</text:p>
            <text:p text:style-name="P19">w tym kw.tłu.nasyc.:<text:span text:style-name="T105">2</text:span><text:span text:style-name="T120">5</text:span><text:span text:style-name="T119">,9</text:span>g</text:p>
            <text:p text:style-name="P19">Węglowodany:<text:span text:style-name="T119">2</text:span><text:span text:style-name="T105">8</text:span><text:span text:style-name="T119">8,9</text:span>g</text:p>
            <text:p text:style-name="P37">w tym cukry:<text:span text:style-name="T120">3</text:span><text:span text:style-name="T119">7,8</text:span>g</text:p>
            <text:p text:style-name="P81">Błonnik-30,<text:span text:style-name="T120">9</text:span>g</text:p>
            <text:p text:style-name="P81">Sól-<text:span text:style-name="T120">7</text:span>,<text:span text:style-name="T122">8</text:span>g</text:p>
          </table:table-cell>
          <table:table-cell table:style-name="Tabela3.A2" office:value-type="string">
            <text:p text:style-name="P29">Energia: <text:span text:style-name="T119">211</text:span><text:span text:style-name="T124">7</text:span><text:span text:style-name="T119">,02</text:span>kcal</text:p>
            <text:p text:style-name="P19">Białko:<text:span text:style-name="T120">9</text:span><text:span text:style-name="T123">0</text:span><text:span text:style-name="T119">,2</text:span>g</text:p>
            <text:p text:style-name="P19">Tłuszcz:<text:span text:style-name="T120">69</text:span><text:span text:style-name="T119">,9</text:span>g</text:p>
            <text:p text:style-name="P19">w tym kw.tłu.nasyc.:<text:span text:style-name="T105">2</text:span><text:span text:style-name="T119">4,8</text:span>g</text:p>
            <text:p text:style-name="P19">Węglowodany:<text:span text:style-name="T119">2</text:span><text:span text:style-name="T120">9</text:span><text:span text:style-name="T105">9</text:span><text:span text:style-name="T119">,5</text:span>g</text:p>
            <text:p text:style-name="P30">w tym cukry:<text:span text:style-name="T125">2</text:span><text:span text:style-name="T120">6</text:span><text:span text:style-name="T119">,9</text:span>g</text:p>
            <text:p text:style-name="P73">Błonnik-<text:span text:style-name="T120">31</text:span>,<text:span text:style-name="T105">7</text:span>g</text:p>
            <text:p text:style-name="P73">Sól-<text:span text:style-name="T120">7</text:span>,<text:span text:style-name="T105">2</text:span>g</text:p>
          </table:table-cell>
          <table:table-cell table:style-name="Tabela3.E2" office:value-type="string">
            <text:p text:style-name="P27">Energia:<text:span text:style-name="T119">21</text:span><text:span text:style-name="T120">9</text:span><text:span text:style-name="T124">1</text:span><text:span text:style-name="T119">,</text:span><text:span text:style-name="T124">5</text:span> kcal</text:p>
            <text:p text:style-name="P18">Białko:<text:span text:style-name="T120">91</text:span><text:span text:style-name="T119">,3</text:span>g</text:p>
            <text:p text:style-name="P18">Tłuszcz:<text:span text:style-name="T119">6</text:span><text:span text:style-name="T120">6</text:span><text:span text:style-name="T119">,5</text:span>g</text:p>
            <text:p text:style-name="P18">w tym kw.tłu.nasyc.:<text:span text:style-name="T105">25</text:span><text:span text:style-name="T119">,4</text:span>g</text:p>
            <text:p text:style-name="P18">Węglowodany:<text:span text:style-name="T119">2</text:span><text:span text:style-name="T105">7</text:span><text:span text:style-name="T120">8</text:span><text:span text:style-name="T119">,9</text:span>g</text:p>
            <text:p text:style-name="P28">w tym cukry:<text:span text:style-name="T120">38</text:span>g</text:p>
            <text:p text:style-name="P71">Błonnik-<text:span text:style-name="T121">30</text:span>g</text:p>
            <text:p text:style-name="P71">Sól-<text:span text:style-name="T120">7,</text:span><text:span text:style-name="T122">5</text:span>g</text:p>
          </table:table-cell>
        </table:table-row>
        <table:table-row>
          <table:table-cell table:style-name="Tabela3.A2" office:value-type="string">
            <text:p text:style-name="P3"/>
          </table:table-cell>
          <table:table-cell table:style-name="Tabela3.A2" office:value-type="string">
            <text:p text:style-name="P151">D07 </text:p>
            <text:p text:style-name="P143">D<text:span text:style-name="T8">IETA BOGATOBIAŁKOWA</text:span></text:p>
            <text:p text:style-name="P151"/>
          </table:table-cell>
          <table:table-cell table:style-name="Tabela3.A2" office:value-type="string">
            <text:p text:style-name="P147"><text:span text:style-name="T9">P</text:span>01 </text:p>
            <text:p text:style-name="P147">DIETA PODSTAWOWA - <text:span text:style-name="T95">PEDIATRYCZNY</text:span></text:p>
          </table:table-cell>
          <table:table-cell table:style-name="Tabela3.A2" office:value-type="string">
            <text:p text:style-name="P147"><text:span text:style-name="T8"><text:s/></text:span><text:span text:style-name="T96">C</text:span><text:span text:style-name="T8">0</text:span><text:span text:style-name="T9">2</text:span></text:p>
            <text:p text:style-name="P147">DIETA <text:span text:style-name="T95">KOBIET W OKRESIE LAKTACJI</text:span></text:p>
          </table:table-cell>
          <table:table-cell table:style-name="Tabela3.E2" office:value-type="string">
            <text:p text:style-name="P148"/>
          </table:table-cell>
        </table:table-row>
        <table:table-row>
          <table:table-cell table:style-name="Tabela3.A2" office:value-type="string">
            <text:p text:style-name="P4">Ś<text:span text:style-name="T10">NIADANIE</text:span></text:p>
          </table:table-cell>
          <table:table-cell table:style-name="Tabela3.A2" office:value-type="string">
            <text:p text:style-name="P202"><text:span text:style-name="T50">Kasza manna</text:span><text:span text:style-name="T51"> </text:span><text:span text:style-name="T14">got.</text:span><text:span text:style-name="T15"> na ml. 350ml (A:1,7), kawa ml. 250ml (A:1,7), </text:span><text:soft-page-break/><text:span text:style-name="T15">chleb miesz. </text:span><text:span text:style-name="T37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56">szynka wieprz. 60g (A:6,7), </text:span><text:span text:style-name="T57">miód nat. 1szt, sałata karb., </text:span></text:p>
          </table:table-cell>
          <table:table-cell table:style-name="Tabela3.A2" office:value-type="string">
            <text:p text:style-name="P202"><text:span text:style-name="T50">Kasza manna</text:span><text:span text:style-name="T51"> </text:span><text:span text:style-name="T14">got.</text:span><text:span text:style-name="T15"> na ml. 350ml (A:1,7), </text:span><text:span text:style-name="T52">ka</text:span><text:span text:style-name="T53">wa ml.</text:span><text:span text:style-name="T54"> </text:span><text:span text:style-name="T52">250ml (A:1,7),</text:span><text:span text:style-name="T15"> </text:span><text:soft-page-break/><text:span text:style-name="T15">chleb miesz. </text:span><text:span text:style-name="T34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58">pasta z ryby wędzonej ze szczypiorem 90g (A:4,7), dżem 1szt, ogórek św. 40g, sałata karb., </text:span></text:p>
          </table:table-cell>
          <table:table-cell table:style-name="Tabela3.A2" office:value-type="string">
            <text:p text:style-name="P202"><text:span text:style-name="T50">Kasza manna</text:span><text:span text:style-name="T51"> </text:span><text:span text:style-name="T14">got.</text:span><text:span text:style-name="T15"> na ml. 350ml (A:1,7), </text:span><text:span text:style-name="T52">ka</text:span><text:span text:style-name="T53">wa ml.</text:span><text:span text:style-name="T54"> </text:span><text:span text:style-name="T52">250ml (A:1,7),</text:span><text:span text:style-name="T15"> </text:span><text:soft-page-break/><text:span text:style-name="T15">chleb miesz. </text:span><text:span text:style-name="T37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56">szynka wieprz. 60g (A:6,7), </text:span><text:span text:style-name="T57">miód nat. 1szt, sałata karb., </text:span></text:p>
          </table:table-cell>
          <table:table-cell table:style-name="Tabela3.E2" office:value-type="string">
            <text:p text:style-name="P144"><text:span text:style-name="T55"/></text:p>
          </table:table-cell>
        </table:table-row>
        <table:table-row>
          <table:table-cell table:style-name="Tabela3.A2" office:value-type="string">
            <text:p text:style-name="P4">II Ś<text:span text:style-name="T10">NIADANIE</text:span></text:p>
          </table:table-cell>
          <table:table-cell table:style-name="Tabela3.A2" office:value-type="string">
            <text:p text:style-name="P205"><text:span text:style-name="T15">B</text:span><text:span text:style-name="T12">ułka drożdżowa z dżemem 1szt </text:span><text:span text:style-name="T15">(A:1,3,6,7,</text:span><text:span text:style-name="T17">11</text:span><text:span text:style-name="T15">),</text:span></text:p>
          </table:table-cell>
          <table:table-cell table:style-name="Tabela3.A2" office:value-type="string">
            <text:p text:style-name="P205"><text:span text:style-name="T15">Bułka drożdżowa z dżemem 1szt (A:1,3,6,7,</text:span><text:span text:style-name="T17">11</text:span><text:span text:style-name="T15">),</text:span></text:p>
          </table:table-cell>
          <table:table-cell table:style-name="Tabela3.A2" office:value-type="string">
            <text:p text:style-name="P205"><text:span text:style-name="T15">Bułka drożdżowa z dżemem 1szt (A:1,3,6,7,</text:span><text:span text:style-name="T17">11</text:span><text:span text:style-name="T15">),</text:span></text:p>
          </table:table-cell>
          <table:table-cell table:style-name="Tabela3.E2" office:value-type="string">
            <text:p text:style-name="P145"><text:span text:style-name="T15"/></text:p>
          </table:table-cell>
        </table:table-row>
        <table:table-row>
          <table:table-cell table:style-name="Tabela3.A2" office:value-type="string">
            <text:p text:style-name="P4">O<text:span text:style-name="T10">BIAD</text:span></text:p>
          </table:table-cell>
          <table:table-cell table:style-name="Tabela3.A2" office:value-type="string">
            <text:p text:style-name="P142"><text:span text:style-name="T118">Zupa kalafiorowa z ziemn. 350ml (A:1,7,9), budyń got. w sosie kop. </text:span><text:span text:style-name="T74">26</text:span><text:span text:style-name="T118">0g </text:span><text:span text:style-name="T110">(A:1,3,6,7</text:span><text:span text:style-name="T111">,</text:span><text:span text:style-name="T112">9,</text:span><text:span text:style-name="T113">11</text:span><text:span text:style-name="T110">), </text:span><text:span text:style-name="T112">ziemniaki got. z kop. 200g, </text:span><text:span text:style-name="T114">buraczki got. 150g (A:7), </text:span><text:span text:style-name="T109">kompot owocowy 250ml, </text:span></text:p>
          </table:table-cell>
          <table:table-cell table:style-name="Tabela3.A2" office:value-type="string">
            <text:p text:style-name="P142"><text:span text:style-name="T117">Zupa jarzynowa z ziemn. 350ml (A:1,7,9), kotlet mielony smażony w sosie 170g</text:span><text:span text:style-name="T111"> (A:1,3,6,7,</text:span><text:span text:style-name="T113">11</text:span><text:span text:style-name="T111">), </text:span><text:span text:style-name="T109">kasza grycz. got. na sypko 180g, sałatka z buraczków 150g, kompot owocowy 150g, </text:span></text:p>
          </table:table-cell>
          <table:table-cell table:style-name="Tabela3.A2" office:value-type="string">
            <text:p text:style-name="P142"><text:span text:style-name="T118">Zupa kalafiorowa z ziemn. 350ml (A:1,7,9), budyń got. w sosie kop. 170g </text:span><text:span text:style-name="T110">(A:1,3,6,7</text:span><text:span text:style-name="T111">,</text:span><text:span text:style-name="T112">9,</text:span><text:span text:style-name="T113">11</text:span><text:span text:style-name="T110">), </text:span><text:span text:style-name="T112">ziemniaki got. z kop. 200g, </text:span><text:span text:style-name="T114">buraczki got. </text:span><text:span text:style-name="T115">b/dodatków</text:span><text:span text:style-name="T114"> 150g (A:7), </text:span><text:span text:style-name="T109">kompot owocowy 250ml, </text:span></text:p>
          </table:table-cell>
          <table:table-cell table:style-name="Tabela3.E2" office:value-type="string">
            <text:p text:style-name="P2"/>
          </table:table-cell>
        </table:table-row>
        <table:table-row>
          <table:table-cell table:style-name="Tabela3.A2" office:value-type="string">
            <text:p text:style-name="P4">K<text:span text:style-name="T10">OLACJA</text:span></text:p>
          </table:table-cell>
          <table:table-cell table:style-name="Tabela3.A2" office:value-type="string">
            <text:p text:style-name="P140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109">pasta z wędliny 70g (A:1,6,7,9,10), serek almette mini </text:span><text:span text:style-name="T115">2</text:span><text:span text:style-name="T109">szt (A:7), sałata karb., </text:span></text:p>
          </table:table-cell>
          <table:table-cell table:style-name="Tabela3.A2" office:value-type="string">
            <text:p text:style-name="P139">Chleb <text:span text:style-name="T82">miesz.</text:span><text:span text:style-name="T83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109">kiełbasa łowicka 60g (A:1,6), serek fromage ½ szt (A:7), </text:span><text:span text:style-name="T116">pomidor 50g, <text:s/></text:span><text:span text:style-name="T109">sałata karb., </text:span></text:p>
          </table:table-cell>
          <table:table-cell table:style-name="Tabela3.A2" office:value-type="string">
            <text:p text:style-name="P140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74">szynka wiepr.</text:span><text:span text:style-name="T109"> </text:span><text:span text:style-name="T115">6</text:span><text:span text:style-name="T109">0g (A:6,7), serek almette mini 1szt (A:7), sałata karb., </text:span></text:p>
          </table:table-cell>
          <table:table-cell table:style-name="Tabela3.E2" office:value-type="string">
            <text:p text:style-name="P1"/>
          </table:table-cell>
        </table:table-row>
        <table:table-row>
          <table:table-cell table:style-name="Tabela3.A2" office:value-type="string">
            <text:p text:style-name="P5">P<text:span text:style-name="T10">OSIŁEK UZUPEŁNIAJĄCY</text:span></text:p>
          </table:table-cell>
          <table:table-cell table:style-name="Tabela3.A2" office:value-type="string">
            <text:p text:style-name="P174">Sok pomidorowy 1szt, </text:p>
          </table:table-cell>
          <table:table-cell table:style-name="Tabela3.A2" office:value-type="string">
            <text:p text:style-name="P167">Sok owocowo-warzywny 1szt, </text:p>
          </table:table-cell>
          <table:table-cell table:style-name="Tabela3.A2" office:value-type="string">
            <text:p text:style-name="P174">Sok pomidorowy 1szt, </text:p>
          </table:table-cell>
          <table:table-cell table:style-name="Tabela3.E2" office:value-type="string">
            <text:p text:style-name="P155"/>
          </table:table-cell>
        </table:table-row>
        <table:table-row>
          <table:table-cell table:style-name="Tabela3.A2" office:value-type="string">
            <text:p text:style-name="P3">W<text:span text:style-name="T10">ARTOŚCI ODŻYWCZE</text:span></text:p>
          </table:table-cell>
          <table:table-cell table:style-name="Tabela3.A2" office:value-type="string">
            <text:p text:style-name="P31">Energia: <text:span text:style-name="T108">2352,4</text:span>kcal</text:p>
            <text:p text:style-name="P20">Białko:<text:span text:style-name="T108">123,2</text:span>g</text:p>
            <text:p text:style-name="P20">Tłuszcz:<text:span text:style-name="T105">70</text:span><text:span text:style-name="T119">,</text:span><text:span text:style-name="T105">4</text:span>g</text:p>
            <text:p text:style-name="P20">w tym kw.tłu.nasyc.:<text:span text:style-name="T105">2</text:span><text:span text:style-name="T120">5</text:span><text:span text:style-name="T119">,9</text:span>g</text:p>
            <text:p text:style-name="P20">Węglowodany:<text:span text:style-name="T108">320</text:span><text:span text:style-name="T119">,</text:span><text:span text:style-name="T108">5</text:span>g</text:p>
            <text:p text:style-name="P32">w tym cukry:<text:span text:style-name="T108">4</text:span><text:span text:style-name="T119">7,</text:span><text:span text:style-name="T108">1</text:span>g</text:p>
            <text:p text:style-name="P82">Błonnik-3<text:span text:style-name="T108">1,4</text:span>g</text:p>
            <text:p text:style-name="P82">Sól-<text:span text:style-name="T120">7</text:span>,<text:span text:style-name="T122">8</text:span>g</text:p>
          </table:table-cell>
          <table:table-cell table:style-name="Tabela3.A2" office:value-type="string">
            <text:p text:style-name="P20">Energia: <text:span text:style-name="T119">22</text:span><text:span text:style-name="T120">6</text:span><text:span text:style-name="T105">1</text:span><text:span text:style-name="T119">,</text:span><text:span text:style-name="T105">6</text:span>kcal</text:p>
            <text:p text:style-name="P20">Białko:<text:span text:style-name="T120">99</text:span><text:span text:style-name="T119">,</text:span><text:span text:style-name="T105">6</text:span>g</text:p>
            <text:p text:style-name="P20">Tłuszcz:<text:span text:style-name="T120">7</text:span><text:span text:style-name="T176">0</text:span><text:span text:style-name="T119">,</text:span><text:span text:style-name="T105">4</text:span>g</text:p>
            <text:p text:style-name="P20">w tym kw.tłu.nasyc.:<text:span text:style-name="T105">25</text:span><text:span text:style-name="T119">,</text:span><text:span text:style-name="T105">7</text:span>g</text:p>
            <text:p text:style-name="P20">Węglowodany:<text:span text:style-name="T120">30</text:span><text:span text:style-name="T105">1</text:span><text:span text:style-name="T119">,8</text:span>g</text:p>
            <text:p text:style-name="P20">w tym cukry:<text:span text:style-name="T120">3</text:span><text:span text:style-name="T119">8,</text:span><text:span text:style-name="T105">6</text:span>g</text:p>
            <text:p text:style-name="P72">Błonnik-<text:span text:style-name="T121">3</text:span><text:span text:style-name="T120">2</text:span>,<text:span text:style-name="T105">2</text:span>g</text:p>
            <text:p text:style-name="P72">Sól-<text:span text:style-name="T120">8</text:span>,<text:span text:style-name="T122">9</text:span>g</text:p>
          </table:table-cell>
          <table:table-cell table:style-name="Tabela3.A2" office:value-type="string">
            <text:p text:style-name="P31">Energia: <text:span text:style-name="T108">2345</text:span>kcal</text:p>
            <text:p text:style-name="P20">Białko:<text:span text:style-name="T120">9</text:span><text:span text:style-name="T108">3,4</text:span>g</text:p>
            <text:p text:style-name="P20">Tłuszcz:<text:span text:style-name="T105">70</text:span><text:span text:style-name="T119">,</text:span><text:span text:style-name="T105">4</text:span>g</text:p>
            <text:p text:style-name="P20">w tym kw.tłu.nasyc.:<text:span text:style-name="T105">2</text:span><text:span text:style-name="T120">5</text:span><text:span text:style-name="T119">,9</text:span>g</text:p>
            <text:p text:style-name="P20">Węglowodany:<text:span text:style-name="T108">320</text:span><text:span text:style-name="T119">,</text:span><text:span text:style-name="T108">5</text:span>g</text:p>
            <text:p text:style-name="P32">w tym cukry:<text:span text:style-name="T108">4</text:span><text:span text:style-name="T119">7,</text:span><text:span text:style-name="T108">1</text:span>g</text:p>
            <text:p text:style-name="P82">Błonnik-3<text:span text:style-name="T108">1</text:span>g</text:p>
            <text:p text:style-name="P82">Sól-<text:span text:style-name="T120">7</text:span>,<text:span text:style-name="T122">8</text:span>g</text:p>
          </table:table-cell>
          <table:table-cell table:style-name="Tabela3.E2" office:value-type="string">
            <text:p text:style-name="P6"/>
          </table:table-cell>
        </table:table-row>
      </table:table>
      <text:p text:style-name="P153"><text:span text:style-name="T1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oft-page-break/><text:span text:style-name="T2">Jadłospis na dzień </text:span><text:span text:style-name="T3">1</text:span><text:span text:style-name="T6">4</text:span><text:span text:style-name="T2">.</text:span><text:span text:style-name="T4">0</text:span><text:span text:style-name="T6">8</text:span><text:span text:style-name="T5">.202</text:span><text:span text:style-name="T4">6</text:span><text:span text:style-name="T2"> </text:span><text:span text:style-name="T1">(jadłospis może ulec zmianie)</text:span></text:p>
      <table:table table:name="Tabela4" table:style-name="Tabela4">
        <table:table-column table:style-name="Tabela4.A" table:number-columns-repeated="5"/>
        <table:table-row>
          <table:table-cell table:style-name="Tabela4.A1" office:value-type="string">
            <text:p text:style-name="P159">P<text:span text:style-name="T7">OSIŁEK</text:span></text:p>
          </table:table-cell>
          <table:table-cell table:style-name="Tabela4.A1" office:value-type="string">
            <text:p text:style-name="P160">D01 </text:p>
            <text:p text:style-name="P161">DIETA PODSTAWOWA</text:p>
            <text:p text:style-name="P160"/>
          </table:table-cell>
          <table:table-cell table:style-name="Tabela4.A1" office:value-type="string">
            <text:p text:style-name="P160"><text:span text:style-name="T8">D0</text:span><text:span text:style-name="T9">2</text:span></text:p>
            <text:p text:style-name="P161">DIETA ŁATWOSTRAWNA</text:p>
            <text:p text:style-name="P163"><text:s/></text:p>
          </table:table-cell>
          <table:table-cell table:style-name="Tabela4.A1" office:value-type="string">
            <text:p text:style-name="P160">D03 </text:p>
            <text:p text:style-name="P162">DIETA Z OGR. ŁATWO PRZYSWAJALNYCH WĘGLOWODANÓW</text:p>
          </table:table-cell>
          <table:table-cell table:style-name="Tabela4.E1" office:value-type="string">
            <text:p text:style-name="P160">D05 </text:p>
            <text:p text:style-name="P162">DIETA ŁATWOSTRAWNA </text:p>
            <text:p text:style-name="P162">Z OGR. TŁUSZCZU</text:p>
            <text:p text:style-name="P160"/>
          </table:table-cell>
        </table:table-row>
        <table:table-row>
          <table:table-cell table:style-name="Tabela4.A2" office:value-type="string">
            <text:p text:style-name="P8">Ś<text:span text:style-name="T10">NIADANIE</text:span></text:p>
          </table:table-cell>
          <table:table-cell table:style-name="Tabela4.A2" office:value-type="string">
            <text:p text:style-name="P193"><text:span text:style-name="T48">Ryż</text:span><text:span text:style-name="T14"> got.</text:span><text:span text:style-name="T15"> na ml. 350ml (A:7), </text:span><text:span text:style-name="T48">kakao 250ml (A:1,6,7)</text:span><text:span text:style-name="T15">, chleb miesz. </text:span><text:span text:style-name="T16">2</text:span><text:span text:style-name="T15">0g (A:1,3,6,7,</text:span><text:span text:style-name="T17">11</text:span><text:span text:style-name="T15">),</text:span> <text:span text:style-name="T18">bułka kajzerka </text:span><text:span text:style-name="T19"><text:s/>(A:1,3,6,7,</text:span><text:span text:style-name="T20">11</text:span><text:span text:style-name="T19">), </text:span><text:span text:style-name="T25">m</text:span><text:span text:style-name="T19">a</text:span><text:span text:style-name="T26">sło</text:span><text:span text:style-name="T19"> 10g – 2szt </text:span><text:span text:style-name="T26">(A:7)</text:span>, <text:span text:style-name="T38">t</text:span><text:span text:style-name="T39">waróg z </text:span><text:span text:style-name="T38">czer</text:span><text:span text:style-name="T39">. </text:span><text:span text:style-name="T38">cebulą</text:span><text:span text:style-name="T39"> 80g (A:7), wędlina drobiowa 60g (A:1,6,7,9), sałata karb, </text:span><text:span text:style-name="T36">jabłko, </text:span></text:p>
          </table:table-cell>
          <table:table-cell table:style-name="Tabela4.A2" office:value-type="string">
            <text:p text:style-name="P193"><text:span text:style-name="T48">Ryż</text:span><text:span text:style-name="T14"> got.</text:span><text:span text:style-name="T15"> na ml. 350ml (A:7), </text:span><text:span text:style-name="T48">kakao 250ml (A:1,6,7)</text:span><text:span text:style-name="T15">, chleb miesz. </text:span><text:span text:style-name="T16">2</text:span><text:span text:style-name="T15">0g (A:1,3,6,7,</text:span><text:span text:style-name="T17">11</text:span><text:span text:style-name="T15">),</text:span> <text:span text:style-name="T18">bułka kajzerka </text:span><text:span text:style-name="T19"><text:s/>(A:1,3,6,7,</text:span><text:span text:style-name="T20">11</text:span><text:span text:style-name="T19">), </text:span><text:span text:style-name="T25">m</text:span><text:span text:style-name="T19">a</text:span><text:span text:style-name="T26">sło</text:span><text:span text:style-name="T19"> 10g – 2szt </text:span><text:span text:style-name="T26">(A:7)</text:span>, <text:span text:style-name="T19"><text:s/></text:span><text:span text:style-name="T39">twaróg z kop. 80g (A:7), wędlina drobiowa 60g (A:1,6,7,9), sałata karb.</text:span></text:p>
          </table:table-cell>
          <table:table-cell table:style-name="Tabela4.A2" office:value-type="string">
            <text:p text:style-name="P87"><text:s/>K<text:span text:style-name="T173">akao 250ml (A:1,6,7)</text:span>, chleb <text:span text:style-name="T69">raz</text:span>. <text:span text:style-name="T70">6</text:span>0g (A:1,3,6,7,<text:span text:style-name="T71">11</text:span>), <text:span text:style-name="T66">m</text:span>a<text:span text:style-name="T67">sło</text:span> 10g – <text:span text:style-name="T67">1</text:span>szt <text:span text:style-name="T67">(A:7)</text:span>, <text:span text:style-name="T117">twaróg z kop. 80g (A:7), wędlina drobiowa 60g (A:1,6,7,9), sałata karb., </text:span><text:span text:style-name="T85">jabłko, </text:span></text:p>
          </table:table-cell>
          <table:table-cell table:style-name="Tabela4.E2" office:value-type="string">
            <text:p text:style-name="P189"><text:span text:style-name="T48">Ryż</text:span><text:span text:style-name="T14"> got. </text:span><text:span text:style-name="T15">na ml. 350ml (A:7), </text:span><text:span text:style-name="T48">kakao 250ml (A:1,6,7)</text:span><text:span text:style-name="T15">, chleb miesz. </text:span><text:span text:style-name="T16">2</text:span><text:span text:style-name="T15">0g (A:1,3,6,7,</text:span><text:span text:style-name="T17">11</text:span><text:span text:style-name="T15">), </text:span><text:span text:style-name="T18">bułka kajzerka </text:span><text:span text:style-name="T19"><text:s/>(A:1,3,6,7,</text:span><text:span text:style-name="T20">11</text:span><text:span text:style-name="T19">),</text:span><text:span text:style-name="T27"> </text:span><text:span text:style-name="T25">m</text:span><text:span text:style-name="T27">a</text:span><text:span text:style-name="T26">sło</text:span><text:span text:style-name="T27"> 10g – </text:span><text:span text:style-name="T26">1</text:span><text:span text:style-name="T27">szt </text:span><text:span text:style-name="T26">(A:7)</text:span>, <text:span text:style-name="T39">twaróg z kop. 80g (A:7), wędlina drobiowa 60g (A:1,6,7,9), sałata karb.</text:span></text:p>
          </table:table-cell>
        </table:table-row>
        <table:table-row>
          <table:table-cell table:style-name="Tabela4.A2" office:value-type="string">
            <text:p text:style-name="P8">II Ś<text:span text:style-name="T10">NIADANIE</text:span></text:p>
          </table:table-cell>
          <table:table-cell table:style-name="Tabela4.A2" office:value-type="string">
            <text:p text:style-name="P199"/>
          </table:table-cell>
          <table:table-cell table:style-name="Tabela4.A2" office:value-type="string">
            <text:p text:style-name="P191"/>
          </table:table-cell>
          <table:table-cell table:style-name="Tabela4.A2" office:value-type="string">
            <text:p text:style-name="P200">Jogurt naturalny 1szt (A:7), </text:p>
          </table:table-cell>
          <table:table-cell table:style-name="Tabela4.E2" office:value-type="string">
            <text:p text:style-name="P191"/>
          </table:table-cell>
        </table:table-row>
        <table:table-row>
          <table:table-cell table:style-name="Tabela4.A2" office:value-type="string">
            <text:p text:style-name="P8">O<text:span text:style-name="T10">BIAD</text:span></text:p>
          </table:table-cell>
          <table:table-cell table:style-name="Tabela4.A2" office:value-type="string">
            <text:p text:style-name="P116"><text:span text:style-name="T126">Czerwony barszcz z mak. 350ml (A:1,7,9), filet rybny smażony 100g (A:1,3,4), </text:span><text:span text:style-name="T117">ziemniaki got. z kop. 200g, </text:span><text:span text:style-name="T126">surówka z kapusty pekińskiej z ol. 120g, </text:span><text:span text:style-name="T117">kompot owocowy 250ml,</text:span></text:p>
          </table:table-cell>
          <table:table-cell table:style-name="Tabela4.A2" office:value-type="string">
            <text:p text:style-name="P116"><text:span text:style-name="T117">Zupa ryżowa got. na wyw. 350ml (A:9), rolada rybna piecz. z warz. w sosie kop. 170g </text:span><text:span text:style-name="T79">(A:1,3,</text:span><text:span text:style-name="T117">4,</text:span><text:span text:style-name="T79">6,7,</text:span><text:span text:style-name="T117">9,</text:span><text:span text:style-name="T80">11</text:span><text:span text:style-name="T79">), </text:span><text:span text:style-name="T117">ziemniaki got. z kop. 200g, bukiet warzyw got. z ol. 150g, kompot owocowy 250ml, </text:span></text:p>
          </table:table-cell>
          <table:table-cell table:style-name="Tabela4.A2" office:value-type="string">
            <text:p text:style-name="P117"><text:span text:style-name="T117">Zupa ryżowa got. na wyw. 350ml (A:9), rolada rybna piecz. z warz. w sosie kop. 170g </text:span><text:span text:style-name="T79">(A:1,3,</text:span><text:span text:style-name="T117">4,</text:span><text:span text:style-name="T79">6,7,</text:span><text:span text:style-name="T117">9,</text:span><text:span text:style-name="T80">11</text:span><text:span text:style-name="T79">), </text:span><text:span text:style-name="T117">ziemniaki got. z kop. 200g, bukiet warzyw got. z ol. 150g, </text:span><text:span text:style-name="T126">surówka z kapusty pekińskiej z ol. 120g, </text:span><text:span text:style-name="T117"><text:s/>kompot owocowy </text:span><text:span text:style-name="T74">b/c </text:span><text:span text:style-name="T117">250ml, </text:span></text:p>
          </table:table-cell>
          <table:table-cell table:style-name="Tabela4.E2" office:value-type="string">
            <text:p text:style-name="P117"><text:span text:style-name="T117">Zupa ryżowa got. na wyw. 350ml (A:9), rolada rybna piecz. z warz. w sosie kop. 170g </text:span><text:span text:style-name="T79">(A:1,3,</text:span><text:span text:style-name="T117">4,</text:span><text:span text:style-name="T79">6,7,</text:span><text:span text:style-name="T117">9,</text:span><text:span text:style-name="T80">11</text:span><text:span text:style-name="T79">), </text:span><text:span text:style-name="T117">ziemniaki got. z kop. 200g, </text:span><text:span text:style-name="T127">marchewka</text:span><text:span text:style-name="T117"> got. z ol. 150g, kompot owocowy 250ml, </text:span></text:p>
          </table:table-cell>
        </table:table-row>
        <table:table-row>
          <table:table-cell table:style-name="Tabela4.A2" office:value-type="string">
            <text:p text:style-name="P8">K<text:span text:style-name="T10">OLACJA</text:span></text:p>
          </table:table-cell>
          <table:table-cell table:style-name="Tabela4.A2" office:value-type="string">
            <text:p text:style-name="P95">Chleb <text:span text:style-name="T82">miesz.</text:span><text:span text:style-name="T83">8</text:span><text:span text:style-name="T82">0g (A:1,3,6,7,</text:span><text:span text:style-name="T71">11</text:span><text:span text:style-name="T82">) masło 20g (A:7), </text:span><text:s/>herbata <text:span text:style-name="T128">z <text:s/>cytryną</text:span> <text:span text:style-name="T84">250ml,</text:span><text:span text:style-name="T117">jajko got. 1szt (A:3), parówka wieprz. 1szt (A:1,6,9), </text:span><text:span text:style-name="T129">ketchup 20g (A:9), </text:span><text:span text:style-name="T128">szczypior,</text:span><text:span text:style-name="T129"> </text:span><text:span text:style-name="T117">sałata karb., </text:span></text:p>
          </table:table-cell>
          <table:table-cell table:style-name="Tabela4.A2" office:value-type="string">
            <text:p text:style-name="P96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128">z <text:s/>cytryną</text:span> <text:span text:style-name="T84">250ml,</text:span><text:span text:style-name="T117">jajko got. 1szt (A:3), parówka wieprz. 1szt (A:1,6,9), sałata karb., </text:span></text:p>
          </table:table-cell>
          <table:table-cell table:style-name="Tabela4.A2" office:value-type="string">
            <text:p text:style-name="P96">Chleb <text:span text:style-name="T82">miesz.</text:span><text:span text:style-name="T70">8</text:span><text:span text:style-name="T82">0g (A:1,3,6,7,</text:span><text:span text:style-name="T71">11</text:span><text:span text:style-name="T82">) masło 10g (A:7), </text:span><text:s/>herbata <text:span text:style-name="T128">z <text:s/>cytryną</text:span> <text:span text:style-name="T84">250ml, </text:span><text:span text:style-name="T117">jajko got. 1szt (A:3), parówka wieprz. 1szt (A:1,6,9), </text:span><text:span text:style-name="T129">ketchup 20g (A:9), </text:span><text:span text:style-name="T128">szczypior,</text:span><text:span text:style-name="T129"> </text:span><text:span text:style-name="T117">sałata karb., </text:span></text:p>
          </table:table-cell>
          <table:table-cell table:style-name="Tabela4.E2" office:value-type="string">
            <text:p text:style-name="P96">Chleb <text:span text:style-name="T82">miesz.</text:span><text:span text:style-name="T70">8</text:span><text:span text:style-name="T82">0g (A:1,3,6,7,</text:span><text:span text:style-name="T71">11</text:span><text:span text:style-name="T82">) masło 10g (A:7), </text:span><text:s/>herbata <text:span text:style-name="T128">z <text:s/>cytryną</text:span> <text:span text:style-name="T84">250ml, </text:span><text:span text:style-name="T130">polędwica drobiowa 60g (A:1,6,7,9), dżem 1szt, </text:span><text:span text:style-name="T117">sałata karb., </text:span></text:p>
          </table:table-cell>
        </table:table-row>
        <table:table-row>
          <table:table-cell table:style-name="Tabela4.A2" office:value-type="string">
            <text:p text:style-name="P9">P<text:span text:style-name="T10">OSIŁEK UZUPEŁNIAJĄCY</text:span></text:p>
          </table:table-cell>
          <table:table-cell table:style-name="Tabela4.A2" office:value-type="string">
            <text:p text:style-name="P173">Banan 1szt, </text:p>
          </table:table-cell>
          <table:table-cell table:style-name="Tabela4.A2" office:value-type="string">
            <text:p text:style-name="P173">Banan 1szt, </text:p>
          </table:table-cell>
          <table:table-cell table:style-name="Tabela4.A2" office:value-type="string">
            <text:p text:style-name="P174">Banan 1szt, </text:p>
          </table:table-cell>
          <table:table-cell table:style-name="Tabela4.E2" office:value-type="string">
            <text:p text:style-name="P174">Banan 1szt, </text:p>
          </table:table-cell>
        </table:table-row>
        <table:table-row>
          <table:table-cell table:style-name="Tabela4.A2" office:value-type="string">
            <text:p text:style-name="P7">W<text:span text:style-name="T10">ARTOŚCI ODŻYWCZE</text:span></text:p>
          </table:table-cell>
          <table:table-cell table:style-name="Tabela4.A2" office:value-type="string">
            <text:p text:style-name="P69">Energia:2<text:span text:style-name="T131">284,54</text:span> kcal</text:p>
            <text:p text:style-name="P69">Białko:<text:span text:style-name="T132">98</text:span>,81g</text:p>
            <text:p text:style-name="P69">Tłuszcz:<text:span text:style-name="T120">7</text:span><text:span text:style-name="T132">8</text:span>,6g</text:p>
            <text:p text:style-name="P69">w tym kw.tłu.nasyc.:26,5g</text:p>
            <text:p text:style-name="P69">Węglowodany:<text:span text:style-name="T120">28</text:span>2,8g</text:p>
            <text:p text:style-name="P42">w tym cukry:<text:span text:style-name="T120">4</text:span>3,73g</text:p>
            <text:p text:style-name="P70">Błonnik-<text:span text:style-name="T120">33</text:span><text:span text:style-name="T103">,9</text:span>g</text:p>
            <text:p text:style-name="P78">Sól-<text:span text:style-name="T120">8,4</text:span>g</text:p>
          </table:table-cell>
          <table:table-cell table:style-name="Tabela4.A2" office:value-type="string">
            <text:p text:style-name="P50">Energia: 2<text:span text:style-name="T133">2</text:span>0<text:span text:style-name="T120">7</text:span>,41kcal</text:p>
            <text:p text:style-name="P51">Białko:9<text:span text:style-name="T120">4</text:span>,02g</text:p>
            <text:p text:style-name="P51">Tłuszcz:7<text:span text:style-name="T133">0</text:span>,06g</text:p>
            <text:p text:style-name="P51">w tym kw.tłu.nasyc.:25,9g</text:p>
            <text:p text:style-name="P51">Węglowodany:<text:span text:style-name="T120">29</text:span>8,3g</text:p>
            <text:p text:style-name="P51">w tym cukry:<text:span text:style-name="T120">4</text:span><text:span text:style-name="T103">1</text:span>,3g</text:p>
            <text:p text:style-name="P70">Błonnik-<text:span text:style-name="T120">31</text:span><text:span text:style-name="T103">,23</text:span>g</text:p>
            <text:p text:style-name="P78">Sól-<text:span text:style-name="T120">7</text:span><text:span text:style-name="T103">,5</text:span>g</text:p>
          </table:table-cell>
          <table:table-cell table:style-name="Tabela4.A2" office:value-type="string">
            <text:p text:style-name="P50">Energia:2<text:span text:style-name="T103">123</text:span>,89 kcal</text:p>
            <text:p text:style-name="P51">Białko:<text:span text:style-name="T120">92</text:span>,67g</text:p>
            <text:p text:style-name="P51">Tłuszcz:<text:span text:style-name="T120">69</text:span>,09g</text:p>
            <text:p text:style-name="P51">w tym kw.tłu.nasyc.:26<text:span text:style-name="T120">5</text:span>2g</text:p>
            <text:p text:style-name="P51">Węglowodany:<text:span text:style-name="T120">294</text:span>g</text:p>
            <text:p text:style-name="P51">w tym cukry:<text:span text:style-name="T120">2</text:span><text:span text:style-name="T103">9</text:span>,62g</text:p>
            <text:p text:style-name="P70">Błonnik-<text:span text:style-name="T103">3</text:span><text:span text:style-name="T120">2</text:span>g</text:p>
            <text:p text:style-name="P78">Sól-<text:span text:style-name="T120">7</text:span><text:span text:style-name="T103">,4</text:span>g</text:p>
          </table:table-cell>
          <table:table-cell table:style-name="Tabela4.E2" office:value-type="string">
            <text:p text:style-name="P52">Energia: 2<text:span text:style-name="T103">1</text:span><text:span text:style-name="T120">9</text:span>5kcal</text:p>
            <text:p text:style-name="P53">Białko:<text:span text:style-name="T120">91</text:span>g</text:p>
            <text:p text:style-name="P53">Tłuszcz:6<text:span text:style-name="T120">6</text:span>,9g</text:p>
            <text:p text:style-name="P53">w tym kw.tłu.nasyc.:25,4g</text:p>
            <text:p text:style-name="P53">Węglowodany:<text:span text:style-name="T120">29</text:span>8,<text:span text:style-name="T120">1</text:span>g</text:p>
            <text:p text:style-name="P53">w tym cukry:<text:span text:style-name="T120">4</text:span><text:span text:style-name="T103">0</text:span>,06g</text:p>
            <text:p text:style-name="P71">Błonnik-<text:span text:style-name="T120">31</text:span>g</text:p>
            <text:p text:style-name="P79">Sól-<text:span text:style-name="T120">7</text:span><text:span text:style-name="T103">,5</text:span>g</text:p>
          </table:table-cell>
        </table:table-row>
        <table:table-row>
          <table:table-cell table:style-name="Tabela4.A2" office:value-type="string">
            <text:p text:style-name="P7"/>
          </table:table-cell>
          <table:table-cell table:style-name="Tabela4.A2" office:value-type="string">
            <text:p text:style-name="P164">D07 </text:p>
            <text:p text:style-name="P156">D<text:span text:style-name="T8">IETA BOGATOBIAŁKOWA</text:span></text:p>
            <text:p text:style-name="P164"/>
          </table:table-cell>
          <table:table-cell table:style-name="Tabela4.A2" office:value-type="string">
            <text:p text:style-name="P160"><text:span text:style-name="T9">P</text:span>01 </text:p>
            <text:p text:style-name="P160">DIETA PODSTAWOWA - <text:span text:style-name="T95">PEDIATRYCZNY</text:span></text:p>
          </table:table-cell>
          <table:table-cell table:style-name="Tabela4.A2" office:value-type="string">
            <text:p text:style-name="P160"><text:span text:style-name="T8"><text:s/></text:span><text:span text:style-name="T96">C</text:span><text:span text:style-name="T8">0</text:span><text:span text:style-name="T9">2</text:span></text:p>
            <text:p text:style-name="P160">DIETA <text:span text:style-name="T95">KOBIET W OKRESIE LAKTACJI</text:span></text:p>
          </table:table-cell>
          <table:table-cell table:style-name="Tabela4.E2" office:value-type="string">
            <text:p text:style-name="P161"/>
          </table:table-cell>
        </table:table-row>
        <text:soft-page-break/>
        <table:table-row>
          <table:table-cell table:style-name="Tabela4.A2" office:value-type="string">
            <text:p text:style-name="P8">Ś<text:span text:style-name="T10">NIADANIE</text:span></text:p>
          </table:table-cell>
          <table:table-cell table:style-name="Tabela4.A2" office:value-type="string">
            <text:p text:style-name="P186"><text:span text:style-name="T48">Ryż</text:span><text:span text:style-name="T14"> got.</text:span><text:span text:style-name="T15"> na ml. 350ml (A:7), </text:span><text:span text:style-name="T48">kakao 250ml (A:1,6,7)</text:span><text:span text:style-name="T15">, chleb miesz. </text:span><text:span text:style-name="T16">2</text:span><text:span text:style-name="T15">0g (A:1,3,6,7,</text:span><text:span text:style-name="T17">11</text:span><text:span text:style-name="T15">),</text:span> <text:span text:style-name="T18">bułka kajzerka </text:span><text:span text:style-name="T19"><text:s/>(A:1,3,6,7,</text:span><text:span text:style-name="T20">11</text:span><text:span text:style-name="T19">), </text:span><text:span text:style-name="T25">m</text:span><text:span text:style-name="T19">a</text:span><text:span text:style-name="T26">sło</text:span><text:span text:style-name="T19"> 10g – 2szt </text:span><text:span text:style-name="T26">(A:7)</text:span>, <text:span text:style-name="T39">twaróg z kop. 80g (A:7), wędlina drobiowa 60g (A:1,6,7,9), sałata karb.</text:span></text:p>
          </table:table-cell>
          <table:table-cell table:style-name="Tabela4.A2" office:value-type="string">
            <text:p text:style-name="P193"><text:span text:style-name="T48">Ryż</text:span><text:span text:style-name="T14"> got.</text:span><text:span text:style-name="T15"> na ml. 350ml (A:7), </text:span><text:span text:style-name="T48">kakao 250ml (A:1,6,7)</text:span><text:span text:style-name="T15">, chleb miesz. </text:span><text:span text:style-name="T16">2</text:span><text:span text:style-name="T15">0g (A:1,3,6,7,</text:span><text:span text:style-name="T17">11</text:span><text:span text:style-name="T15">),</text:span> <text:span text:style-name="T18">bułka kajzerka </text:span><text:span text:style-name="T19"><text:s/>(A:1,3,6,7,</text:span><text:span text:style-name="T20">11</text:span><text:span text:style-name="T19">), </text:span><text:span text:style-name="T25">m</text:span><text:span text:style-name="T19">a</text:span><text:span text:style-name="T26">sło</text:span><text:span text:style-name="T19"> 10g – 2szt </text:span><text:span text:style-name="T26">(A:7)</text:span>, <text:span text:style-name="T39">twaróg z kop. 80g (A:7), wędlina drobiowa 60g (A:1,6,7,9), sałata karb.</text:span></text:p>
          </table:table-cell>
          <table:table-cell table:style-name="Tabela4.A2" office:value-type="string">
            <text:p text:style-name="P193"><text:span text:style-name="T48">Ryż</text:span><text:span text:style-name="T14"> got.</text:span><text:span text:style-name="T15"> na ml. 350ml (A:7), </text:span><text:span text:style-name="T48">kakao 250ml (A:1,6,7)</text:span><text:span text:style-name="T15">,</text:span><text:span text:style-name="T19"> </text:span><text:span text:style-name="T15">chleb miesz. </text:span><text:span text:style-name="T16">2</text:span><text:span text:style-name="T15">0g (A:1,3,6,7,</text:span><text:span text:style-name="T17">11</text:span><text:span text:style-name="T15">),</text:span> <text:span text:style-name="T18">bułka kajzerka </text:span><text:span text:style-name="T19"><text:s/>(A:1,3,6,7,</text:span><text:span text:style-name="T20">11</text:span><text:span text:style-name="T19">), </text:span><text:span text:style-name="T25">m</text:span><text:span text:style-name="T19">a</text:span><text:span text:style-name="T26">sło</text:span><text:span text:style-name="T19"> 10g – 2szt </text:span><text:span text:style-name="T26">(A:7)</text:span>, <text:span text:style-name="T39">twaróg z kop. 80g (A:7), wędlina drobiowa 60g (A:1,6,7,9), sałata karb.</text:span></text:p>
          </table:table-cell>
          <table:table-cell table:style-name="Tabela4.E2" office:value-type="string">
            <text:p text:style-name="P157"><text:span text:style-name="T33"/></text:p>
          </table:table-cell>
        </table:table-row>
        <table:table-row>
          <table:table-cell table:style-name="Tabela4.A2" office:value-type="string">
            <text:p text:style-name="P8">II Ś<text:span text:style-name="T10">NIADANIE</text:span></text:p>
          </table:table-cell>
          <table:table-cell table:style-name="Tabela4.A2" office:value-type="string">
            <text:p text:style-name="P192"><text:span text:style-name="T15">J</text:span><text:span text:style-name="T12">ogurt owocowy 1szt (A:7), </text:span></text:p>
          </table:table-cell>
          <table:table-cell table:style-name="Tabela4.A2" office:value-type="string">
            <text:p text:style-name="P91">Jogurt owocowy 1szt (A:7), </text:p>
          </table:table-cell>
          <table:table-cell table:style-name="Tabela4.A2" office:value-type="string">
            <text:p text:style-name="P91">Jogurt owocowy 1szt (A:7), </text:p>
          </table:table-cell>
          <table:table-cell table:style-name="Tabela4.E2" office:value-type="string">
            <text:p text:style-name="P158"><text:span text:style-name="T15"/></text:p>
          </table:table-cell>
        </table:table-row>
        <table:table-row>
          <table:table-cell table:style-name="Tabela4.A2" office:value-type="string">
            <text:p text:style-name="P8">O<text:span text:style-name="T10">BIAD</text:span></text:p>
          </table:table-cell>
          <table:table-cell table:style-name="Tabela4.A2" office:value-type="string">
            <text:p text:style-name="P117"><text:span text:style-name="T117">Zupa ryżowa got. na wyw. 350ml (A:9), rolada rybna piecz. z warz. w sosie kop. </text:span><text:span text:style-name="T74">26</text:span><text:span text:style-name="T117">0g </text:span><text:span text:style-name="T79">(A:1,3,</text:span><text:span text:style-name="T117">4,</text:span><text:span text:style-name="T79">6,7,</text:span><text:span text:style-name="T117">9,</text:span><text:span text:style-name="T80">11</text:span><text:span text:style-name="T79">), </text:span><text:span text:style-name="T117">ziemniaki got. z kop. 200g, bukiet warzyw got. z ol. 150g, kompot owocowy 250ml, </text:span></text:p>
          </table:table-cell>
          <table:table-cell table:style-name="Tabela4.A2" office:value-type="string">
            <text:p text:style-name="P117"><text:span text:style-name="T126">Czerwony barszcz z mak. 350ml (A:1,7,9), filet rybny smażony 100g (A:1,3,4), </text:span><text:span text:style-name="T117">ziemniaki got. z kop. 200g, </text:span><text:span text:style-name="T126">surówka z kapusty pekińskiej z ol. 120g, </text:span><text:span text:style-name="T117">kompot owocowy 250ml,</text:span></text:p>
          </table:table-cell>
          <table:table-cell table:style-name="Tabela4.A2" office:value-type="string">
            <text:p text:style-name="P124"><text:span text:style-name="T117">Zupa ryżowa got. na wyw. 350ml (A:9), </text:span><text:span text:style-name="T126">filet rybny smażony 100g (A:1,3,4), </text:span><text:span text:style-name="T117">ziemniaki got. z kop. 200g, </text:span><text:span text:style-name="T126">surówka z kapusty pekińskiej z ol. 120g, </text:span><text:span text:style-name="T117">bukiet warzyw got. z ol. 150g, kompot owocowy 250ml,</text:span></text:p>
          </table:table-cell>
          <table:table-cell table:style-name="Tabela4.E2" office:value-type="string">
            <text:p text:style-name="P11"/>
          </table:table-cell>
        </table:table-row>
        <table:table-row>
          <table:table-cell table:style-name="Tabela4.A2" office:value-type="string">
            <text:p text:style-name="P8">K<text:span text:style-name="T10">OLACJA</text:span></text:p>
          </table:table-cell>
          <table:table-cell table:style-name="Tabela4.A2" office:value-type="string">
            <text:p text:style-name="P96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128">z <text:s/>cytryną</text:span> <text:span text:style-name="T84">250ml, </text:span><text:span text:style-name="T117">jajko got. 1szt (A:3), parówka wieprz. 1szt (A:1,6,9), </text:span><text:span text:style-name="T130">biały ser 80g (A:7), </text:span><text:span text:style-name="T117">sałata karb., </text:span></text:p>
          </table:table-cell>
          <table:table-cell table:style-name="Tabela4.A2" office:value-type="string">
            <text:p text:style-name="P96">Chleb <text:span text:style-name="T82">miesz.</text:span><text:span text:style-name="T83">8</text:span><text:span text:style-name="T82">0g (A:1,3,6,7,</text:span><text:span text:style-name="T71">11</text:span><text:span text:style-name="T82">) masło 20g (A:7), </text:span><text:s/>herbata <text:span text:style-name="T128">z <text:s/>cytryną</text:span> <text:span text:style-name="T84">250ml, </text:span><text:span text:style-name="T117">jajko got. 1szt (A:3), parówka wieprz. 1szt (A:1,6,9), </text:span><text:span text:style-name="T129">ketchup 20g (A:9), </text:span><text:span text:style-name="T128">szczypior,</text:span><text:span text:style-name="T129"> </text:span><text:span text:style-name="T117">sałata karb., </text:span></text:p>
          </table:table-cell>
          <table:table-cell table:style-name="Tabela4.A2" office:value-type="string">
            <text:p text:style-name="P96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128">z <text:s/>cytryną</text:span> <text:span text:style-name="T84">250ml, </text:span><text:span text:style-name="T117">jajko got. 1szt (A:3), </text:span><text:span text:style-name="T130">polędwica drobiowa 60g (A:1,6,7,9),</text:span><text:span text:style-name="T117"> sałata karb., </text:span></text:p>
          </table:table-cell>
          <table:table-cell table:style-name="Tabela4.E2" office:value-type="string">
            <text:p text:style-name="P10"/>
          </table:table-cell>
        </table:table-row>
        <table:table-row>
          <table:table-cell table:style-name="Tabela4.A2" office:value-type="string">
            <text:p text:style-name="P9">P<text:span text:style-name="T10">OSIŁEK UZUPEŁNIAJĄCY</text:span></text:p>
          </table:table-cell>
          <table:table-cell table:style-name="Tabela4.A2" office:value-type="string">
            <text:p text:style-name="P174">Banan 1szt, </text:p>
          </table:table-cell>
          <table:table-cell table:style-name="Tabela4.A2" office:value-type="string">
            <text:p text:style-name="P174">Banan 1szt, </text:p>
          </table:table-cell>
          <table:table-cell table:style-name="Tabela4.A2" office:value-type="string">
            <text:p text:style-name="P174">Banan 1szt, </text:p>
          </table:table-cell>
          <table:table-cell table:style-name="Tabela4.E2" office:value-type="string">
            <text:p text:style-name="P155"/>
          </table:table-cell>
        </table:table-row>
        <table:table-row>
          <table:table-cell table:style-name="Tabela4.A2" office:value-type="string">
            <text:p text:style-name="P7">W<text:span text:style-name="T10">ARTOŚCI ODŻYWCZE</text:span></text:p>
          </table:table-cell>
          <table:table-cell table:style-name="Tabela4.A2" office:value-type="string">
            <text:p text:style-name="P55">Energia:2<text:span text:style-name="T108">345</text:span> kcal</text:p>
            <text:p text:style-name="P55">Białko:<text:span text:style-name="T108">135</text:span>g</text:p>
            <text:p text:style-name="P55">Tłuszcz:<text:span text:style-name="T120">7</text:span><text:span text:style-name="T176">4</text:span>,<text:span text:style-name="T108">9</text:span>g</text:p>
            <text:p text:style-name="P55">w tym kw.tłu.nasyc.:26,5g</text:p>
            <text:p text:style-name="P55">Węglowodany:<text:span text:style-name="T120">28</text:span><text:span text:style-name="T108">6</text:span>,8g</text:p>
            <text:p text:style-name="P43">w tym cukry:<text:span text:style-name="T120">4</text:span><text:span text:style-name="T108">7</text:span>,7g</text:p>
            <text:p text:style-name="P72">Błonnik-<text:span text:style-name="T120">33</text:span><text:span text:style-name="T103">,9</text:span>g</text:p>
            <text:p text:style-name="P80">Sól-<text:span text:style-name="T120">8,4</text:span>g</text:p>
          </table:table-cell>
          <table:table-cell table:style-name="Tabela4.A2" office:value-type="string">
            <text:p text:style-name="P55">Energia:2<text:span text:style-name="T108">311,2</text:span> kcal</text:p>
            <text:p text:style-name="P55">Białko:<text:span text:style-name="T132">9</text:span><text:span text:style-name="T108">9,4</text:span>g</text:p>
            <text:p text:style-name="P55">Tłuszcz:<text:span text:style-name="T120">7</text:span><text:span text:style-name="T132">8</text:span>,<text:span text:style-name="T108">9</text:span>g</text:p>
            <text:p text:style-name="P55">w tym kw.tłu.nasyc.:26,5g</text:p>
            <text:p text:style-name="P55">Węglowodany:<text:span text:style-name="T120">28</text:span><text:span text:style-name="T108">6</text:span>,8g</text:p>
            <text:p text:style-name="P43">w tym cukry:<text:span text:style-name="T120">4</text:span><text:span text:style-name="T108">7</text:span>,7g</text:p>
            <text:p text:style-name="P72">Błonnik-<text:span text:style-name="T120">33</text:span><text:span text:style-name="T103">,9</text:span>g</text:p>
            <text:p text:style-name="P80">Sól-<text:span text:style-name="T120">8,4</text:span>g</text:p>
          </table:table-cell>
          <table:table-cell table:style-name="Tabela4.A2" office:value-type="string">
            <text:p text:style-name="P55">Energia:2<text:span text:style-name="T108">311,2</text:span> kcal</text:p>
            <text:p text:style-name="P55">Białko:<text:span text:style-name="T132">9</text:span><text:span text:style-name="T108">9,4</text:span>g</text:p>
            <text:p text:style-name="P55">Tłuszcz:<text:span text:style-name="T120">7</text:span><text:span text:style-name="T132">8</text:span>,<text:span text:style-name="T108">9</text:span>g</text:p>
            <text:p text:style-name="P55">w tym kw.tłu.nasyc.:26,5g</text:p>
            <text:p text:style-name="P55">Węglowodany:<text:span text:style-name="T120">28</text:span><text:span text:style-name="T108">6</text:span>,8g</text:p>
            <text:p text:style-name="P43">w tym cukry:<text:span text:style-name="T120">4</text:span><text:span text:style-name="T108">7</text:span>,7g</text:p>
            <text:p text:style-name="P72">Błonnik-<text:span text:style-name="T120">33</text:span><text:span text:style-name="T103">,9</text:span>g</text:p>
            <text:p text:style-name="P80">Sól-<text:span text:style-name="T120">8,4</text:span>g</text:p>
          </table:table-cell>
          <table:table-cell table:style-name="Tabela4.E2" office:value-type="string">
            <text:p text:style-name="P6"/>
          </table:table-cell>
        </table:table-row>
      </table:table>
      <text:p text:style-name="P153"><text:span text:style-name="T1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oft-page-break/><text:span text:style-name="T2">Jadłospis na dzień </text:span><text:span text:style-name="T3">1</text:span><text:span text:style-name="T6">5</text:span><text:span text:style-name="T2">.</text:span><text:span text:style-name="T4">0</text:span><text:span text:style-name="T6">8</text:span><text:span text:style-name="T5">.202</text:span><text:span text:style-name="T4">6</text:span><text:span text:style-name="T2"> </text:span><text:span text:style-name="T1">(jadłospis może ulec zmianie)</text:span></text:p>
      <table:table table:name="Tabela5" table:style-name="Tabela5">
        <table:table-column table:style-name="Tabela5.A" table:number-columns-repeated="5"/>
        <table:table-row>
          <table:table-cell table:style-name="Tabela5.A1" office:value-type="string">
            <text:p text:style-name="P159">P<text:span text:style-name="T7">OSIŁEK</text:span></text:p>
          </table:table-cell>
          <table:table-cell table:style-name="Tabela5.A1" office:value-type="string">
            <text:p text:style-name="P160">D01 </text:p>
            <text:p text:style-name="P161">DIETA PODSTAWOWA</text:p>
            <text:p text:style-name="P160"/>
          </table:table-cell>
          <table:table-cell table:style-name="Tabela5.A1" office:value-type="string">
            <text:p text:style-name="P160"><text:span text:style-name="T8">D0</text:span><text:span text:style-name="T9">2</text:span></text:p>
            <text:p text:style-name="P161">DIETA ŁATWOSTRAWNA</text:p>
            <text:p text:style-name="P163"><text:s/></text:p>
          </table:table-cell>
          <table:table-cell table:style-name="Tabela5.A1" office:value-type="string">
            <text:p text:style-name="P160">D03 </text:p>
            <text:p text:style-name="P162">DIETA Z OGR. ŁATWO PRZYSWAJALNYCH WĘGLOWODANÓW</text:p>
          </table:table-cell>
          <table:table-cell table:style-name="Tabela5.E1" office:value-type="string">
            <text:p text:style-name="P160">D05 </text:p>
            <text:p text:style-name="P162">DIETA ŁATWOSTRAWNA </text:p>
            <text:p text:style-name="P162">Z OGR. TŁUSZCZU</text:p>
            <text:p text:style-name="P160"/>
          </table:table-cell>
        </table:table-row>
        <table:table-row>
          <table:table-cell table:style-name="Tabela5.A2" office:value-type="string">
            <text:p text:style-name="P8">Ś<text:span text:style-name="T10">NIADANIE</text:span></text:p>
          </table:table-cell>
          <table:table-cell table:style-name="Tabela5.A2" office:value-type="string">
            <text:p text:style-name="P186"><text:span text:style-name="T48">Płatki ow.</text:span><text:span text:style-name="T14"> got.</text:span><text:span text:style-name="T15"> na ml. 350ml (A:1,</text:span><text:span text:style-name="T48">7</text:span><text:span text:style-name="T15">), </text:span><text:span text:style-name="T19">ka</text:span><text:span text:style-name="T18">kao</text:span><text:span text:style-name="T29"> </text:span><text:span text:style-name="T19">250ml (A:1,</text:span><text:span text:style-name="T18">6,</text:span><text:span text:style-name="T19">7),</text:span><text:span text:style-name="T15"> chleb miesz. </text:span><text:span text:style-name="T34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38">polędwica sopocka 60g (A:6,7,9), sałata karb, </text:span><text:span text:style-name="T40">pomarańcza 1szt, </text:span></text:p>
          </table:table-cell>
          <table:table-cell table:style-name="Tabela5.A2" office:value-type="string">
            <text:p text:style-name="P193"><text:span text:style-name="T48">Płatki ow.</text:span><text:span text:style-name="T14"> got.</text:span><text:span text:style-name="T15"> na ml. 350ml (A:1,</text:span><text:span text:style-name="T48">7</text:span><text:span text:style-name="T15">), <text:s/></text:span><text:span text:style-name="T19">ka</text:span><text:span text:style-name="T18">kao</text:span><text:span text:style-name="T29"> </text:span><text:span text:style-name="T19">250ml (A:1,</text:span><text:span text:style-name="T18">6,</text:span><text:span text:style-name="T19">7), </text:span><text:span text:style-name="T15">chleb miesz. </text:span><text:span text:style-name="T37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38">polędwica sopocka 60g (A:6,7,9), sałata karb, </text:span><text:span text:style-name="T19"><text:s/></text:span></text:p>
          </table:table-cell>
          <table:table-cell table:style-name="Tabela5.A2" office:value-type="string">
            <text:p text:style-name="P88"><text:s/>K<text:span text:style-name="T79">a</text:span><text:span text:style-name="T78">kao</text:span><text:span text:style-name="T98"> </text:span><text:span text:style-name="T79">250ml (A:1,</text:span><text:span text:style-name="T78">6,</text:span><text:span text:style-name="T79">7),</text:span> chleb </text:p>
            <text:p text:style-name="P85"><text:span text:style-name="T69">raz</text:span>. <text:span text:style-name="T70">6</text:span>0g (A:1,3,6,7,<text:span text:style-name="T71">11</text:span>), <text:span text:style-name="T66">m</text:span>a<text:span text:style-name="T67">sło</text:span> 10g – <text:span text:style-name="T67">1</text:span>szt <text:span text:style-name="T67">(A:7)</text:span>, <text:span text:style-name="T126">polędwica sopocka 60g (A:6,7,9), sałata karb, </text:span><text:span text:style-name="T79"><text:s/></text:span><text:span text:style-name="T129">pomarańcza 1szt, </text:span></text:p>
          </table:table-cell>
          <table:table-cell table:style-name="Tabela5.E2" office:value-type="string">
            <text:p text:style-name="P189"><text:span text:style-name="T48">Płatki ow.</text:span><text:span text:style-name="T14"> got. </text:span><text:span text:style-name="T15">na ml. 350ml (A:1,</text:span><text:span text:style-name="T48">7</text:span><text:span text:style-name="T15">), <text:s/></text:span><text:span text:style-name="T19">ka</text:span><text:span text:style-name="T18">kao</text:span><text:span text:style-name="T29"> </text:span><text:span text:style-name="T19">250ml (A:1,</text:span><text:span text:style-name="T18">6,</text:span><text:span text:style-name="T19">7), </text:span><text:span text:style-name="T15">chleb miesz. </text:span><text:span text:style-name="T37">6</text:span><text:span text:style-name="T15">0g (A:1,3,6,7,</text:span><text:span text:style-name="T17">11</text:span><text:span text:style-name="T15">),</text:span><text:span text:style-name="T27"> </text:span><text:span text:style-name="T25">m</text:span><text:span text:style-name="T27">a</text:span><text:span text:style-name="T26">sło</text:span><text:span text:style-name="T27"> 10g – </text:span><text:span text:style-name="T26">1</text:span><text:span text:style-name="T27">szt </text:span><text:span text:style-name="T26">(A:7)</text:span>, <text:span text:style-name="T38">polędwica sopocka 60g (A:6,7,9), sałata karb, </text:span><text:span text:style-name="T19"><text:s/></text:span></text:p>
          </table:table-cell>
        </table:table-row>
        <table:table-row>
          <table:table-cell table:style-name="Tabela5.A2" office:value-type="string">
            <text:p text:style-name="P8">II Ś<text:span text:style-name="T10">NIADANIE</text:span></text:p>
          </table:table-cell>
          <table:table-cell table:style-name="Tabela5.A2" office:value-type="string">
            <text:p text:style-name="P199"/>
          </table:table-cell>
          <table:table-cell table:style-name="Tabela5.A2" office:value-type="string">
            <text:p text:style-name="P191"/>
          </table:table-cell>
          <table:table-cell table:style-name="Tabela5.A2" office:value-type="string">
            <text:p text:style-name="P201">Kisiel ow. got. b/c 200ml, </text:p>
          </table:table-cell>
          <table:table-cell table:style-name="Tabela5.E2" office:value-type="string">
            <text:p text:style-name="P191"/>
          </table:table-cell>
        </table:table-row>
        <table:table-row>
          <table:table-cell table:style-name="Tabela5.A2" office:value-type="string">
            <text:p text:style-name="P8">O<text:span text:style-name="T10">BIAD</text:span></text:p>
          </table:table-cell>
          <table:table-cell table:style-name="Tabela5.A2" office:value-type="string">
            <text:p text:style-name="P125"><text:span text:style-name="T126">Zupa </text:span><text:span text:style-name="T173">koperkowa z ziemn.</text:span><text:span text:style-name="T126"> 350ml (A:1,7,9), udko piecz w sosie 220g (A:1,7), </text:span><text:span text:style-name="T173">ryż</text:span><text:span text:style-name="T126"> got. </text:span><text:span text:style-name="T173">17</text:span><text:span text:style-name="T126">0g </text:span><text:span text:style-name="T173">(A:7)</text:span><text:span text:style-name="T126">, marchewka </text:span><text:span text:style-name="T173">z groszkiem opr.</text:span><text:span text:style-name="T126"> 150g (A:</text:span><text:span text:style-name="T173">1,</text:span><text:span text:style-name="T126">7),</text:span><text:span text:style-name="T79"> </text:span><text:span text:style-name="T126">kompot owocowy 250ml , </text:span></text:p>
          </table:table-cell>
          <table:table-cell table:style-name="Tabela5.A2" office:value-type="string">
            <text:p text:style-name="P134">Zupa koperkowa z <text:span text:style-name="T174">ziemn.</text:span> 350ml (A:<text:span text:style-name="T174">1,</text:span>7,9), udko piecz z warz. w sosie potr. 220g (A:1,7,9), <text:span text:style-name="T173">ryż</text:span> got. <text:span text:style-name="T173">17</text:span>0g <text:span text:style-name="T173">(A:7)</text:span>, marchewka got. 150g (A:7), kompot owocowy 250ml, </text:p>
          </table:table-cell>
          <table:table-cell table:style-name="Tabela5.A2" office:value-type="string">
            <text:p text:style-name="P126"><text:span text:style-name="T126">Zupa koperkowa z </text:span><text:span text:style-name="T174">ziemn.</text:span><text:span text:style-name="T126"> 350ml (A:</text:span><text:span text:style-name="T174">1,</text:span><text:span text:style-name="T126">7,9), udko piecz z warz. w sosie potr. 220g (A:1,7,9), </text:span><text:span text:style-name="T173">ryż</text:span><text:span text:style-name="T126"> got. </text:span><text:span text:style-name="T173">17</text:span><text:span text:style-name="T126">0g </text:span><text:span text:style-name="T173">(A:7)</text:span><text:span text:style-name="T126">, marchewka got. 150g (A:7), kompot owocowy </text:span><text:span text:style-name="T130">b/c </text:span><text:span text:style-name="T126">250ml,</text:span></text:p>
          </table:table-cell>
          <table:table-cell table:style-name="Tabela5.E2" office:value-type="string">
            <text:p text:style-name="P134">Zupa koperkowa z <text:span text:style-name="T174">ziemn.</text:span> 350ml (A:<text:span text:style-name="T174">1,</text:span>7,9), udko piecz z warz. w sosie potr. 220g (A:1,7,9), <text:span text:style-name="T173">ryż</text:span> got. <text:span text:style-name="T173">17</text:span>0g <text:span text:style-name="T173">(A:7)</text:span>, marchewka got. 150g (A:7), kompot owocowy 250ml,</text:p>
          </table:table-cell>
        </table:table-row>
        <table:table-row>
          <table:table-cell table:style-name="Tabela5.A2" office:value-type="string">
            <text:p text:style-name="P8">K<text:span text:style-name="T10">OLACJA</text:span></text:p>
          </table:table-cell>
          <table:table-cell table:style-name="Tabela5.A2" office:value-type="string">
            <text:p text:style-name="P98">Chleb <text:span text:style-name="T82">miesz.</text:span><text:span text:style-name="T83">8</text:span><text:span text:style-name="T82">0g (A:1,3,6,7,</text:span><text:span text:style-name="T71">11</text:span><text:span text:style-name="T82">) masło 20g (A:7), </text:span><text:s/>herbata <text:span text:style-name="T84">250ml,</text:span><text:span text:style-name="T126">serek wiejski 1szt (A:7), dżem 1szt, szczypiorek, </text:span><text:span text:style-name="T134">rzodkiewka, </text:span><text:span text:style-name="T126">sałata karb., </text:span><text:span text:style-name="T130">jabłko, </text:span></text:p>
          </table:table-cell>
          <table:table-cell table:style-name="Tabela5.A2" office:value-type="string">
            <text:p text:style-name="P95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</text:span><text:span text:style-name="T126">serek waniliowy 1szt (A:7), dżem 1szt, sałata karb.</text:span></text:p>
          </table:table-cell>
          <table:table-cell table:style-name="Tabela5.A2" office:value-type="string">
            <text:p text:style-name="P101">Chleb <text:span text:style-name="T82">miesz.</text:span><text:span text:style-name="T70">8</text:span><text:span text:style-name="T82">0g (A:1,3,6,7,</text:span><text:span text:style-name="T71">11</text:span><text:span text:style-name="T82">) masło 10g (A:7), </text:span><text:s/>herbata <text:span text:style-name="T84">250ml, </text:span><text:span text:style-name="T126">serek wiejski 1szt (A:7), szczypiorek, </text:span><text:span text:style-name="T134">rzodkiewka, </text:span><text:span text:style-name="T126">sałata karb., </text:span><text:span text:style-name="T130">jabłko, </text:span></text:p>
          </table:table-cell>
          <table:table-cell table:style-name="Tabela5.E2" office:value-type="string">
            <text:p text:style-name="P102">Chleb <text:span text:style-name="T82">miesz.</text:span><text:span text:style-name="T70">8</text:span><text:span text:style-name="T82">0g (A:1,3,6,7,</text:span><text:span text:style-name="T71">11</text:span><text:span text:style-name="T82">) masło 10g (A:7), </text:span><text:s/>herbata <text:span text:style-name="T84">250ml, </text:span><text:span text:style-name="T126">serek waniliowy 1szt (A:7), dżem 1szt, sałata karb.</text:span></text:p>
          </table:table-cell>
        </table:table-row>
        <table:table-row>
          <table:table-cell table:style-name="Tabela5.A2" office:value-type="string">
            <text:p text:style-name="P9">P<text:span text:style-name="T10">OSIŁEK UZUPEŁNIAJĄCY</text:span></text:p>
          </table:table-cell>
          <table:table-cell table:style-name="Tabela5.A2" office:value-type="string">
            <text:p text:style-name="P175">Budyń ow. got. z sokiem 200ml (A:7), </text:p>
          </table:table-cell>
          <table:table-cell table:style-name="Tabela5.A2" office:value-type="string">
            <text:p text:style-name="P175">Budyń ow. got. z sokiem 200ml (A:7), </text:p>
          </table:table-cell>
          <table:table-cell table:style-name="Tabela5.A2" office:value-type="string">
            <text:p text:style-name="P177">Kanapka z masłem, sałatą <text:line-break/>i wędliną <text:span text:style-name="T59">(A:1,3,6,7,</text:span><text:span text:style-name="T11">9,</text:span><text:span text:style-name="T60">11</text:span><text:span text:style-name="T59">),</text:span></text:p>
          </table:table-cell>
          <table:table-cell table:style-name="Tabela5.E2" office:value-type="string">
            <text:p text:style-name="P176">Budyń ow. got. z sokiem 200ml (A:7), </text:p>
          </table:table-cell>
        </table:table-row>
        <table:table-row>
          <table:table-cell table:style-name="Tabela5.A2" office:value-type="string">
            <text:p text:style-name="P7">W<text:span text:style-name="T10">ARTOŚCI ODŻYWCZE</text:span></text:p>
          </table:table-cell>
          <table:table-cell table:style-name="Tabela5.A2" office:value-type="string">
            <text:p text:style-name="P19">Energia: <text:span text:style-name="T119">22</text:span><text:span text:style-name="T135">3</text:span><text:span text:style-name="T136">8</text:span><text:span text:style-name="T119">,</text:span><text:span text:style-name="T136">24</text:span>kcal</text:p>
            <text:p text:style-name="P19">Białko:<text:span text:style-name="T135">94</text:span><text:span text:style-name="T119">,</text:span><text:span text:style-name="T136">4</text:span>g</text:p>
            <text:p text:style-name="P19">Tłuszcz:<text:span text:style-name="T135">77</text:span><text:span text:style-name="T119">,</text:span><text:span text:style-name="T136">8</text:span>g</text:p>
            <text:p text:style-name="P19">w tym kw.tłu.nasyc.:<text:span text:style-name="T136">25</text:span><text:span text:style-name="T119">,</text:span><text:span text:style-name="T136">41</text:span>g</text:p>
            <text:p text:style-name="P19">Węglowodany:<text:span text:style-name="T119">28</text:span><text:span text:style-name="T124">9</text:span><text:span text:style-name="T119">,</text:span><text:span text:style-name="T136">7</text:span>g</text:p>
            <text:p text:style-name="P19">w tym cukry:<text:span text:style-name="T135">3</text:span><text:span text:style-name="T119">8,</text:span><text:span text:style-name="T136">4</text:span>g</text:p>
            <text:p text:style-name="P73">Błonnik-<text:span text:style-name="T121">3</text:span><text:span text:style-name="T135">2</text:span>,<text:span text:style-name="T136">4</text:span>g</text:p>
            <text:p text:style-name="P73">Sól-<text:span text:style-name="T135">8</text:span>,<text:span text:style-name="T122">9</text:span>g</text:p>
          </table:table-cell>
          <table:table-cell table:style-name="Tabela5.A2" office:value-type="string">
            <text:p text:style-name="P29">Energia: <text:span text:style-name="T119">2</text:span><text:span text:style-name="T123">20</text:span><text:span text:style-name="T136">1</text:span><text:span text:style-name="T119">,</text:span><text:span text:style-name="T136">2</text:span>kcal</text:p>
            <text:p text:style-name="P19">Białko:<text:span text:style-name="T135">95</text:span><text:span text:style-name="T119">,</text:span><text:span text:style-name="T136">1</text:span>g</text:p>
            <text:p text:style-name="P19">Tłuszcz:<text:span text:style-name="T136">7</text:span><text:span text:style-name="T135">5</text:span><text:span text:style-name="T119">,</text:span><text:span text:style-name="T136">9</text:span>g</text:p>
            <text:p text:style-name="P19">w tym kw.tłu.nasyc.:<text:span text:style-name="T119">2</text:span><text:span text:style-name="T136">4</text:span><text:span text:style-name="T119">,9</text:span>g</text:p>
            <text:p text:style-name="P19">Węglowodany:<text:span text:style-name="T119">2</text:span><text:span text:style-name="T135">7</text:span><text:span text:style-name="T119">8,9</text:span>g</text:p>
            <text:p text:style-name="P37">w tym cukry:<text:span text:style-name="T135">3</text:span><text:span text:style-name="T119">7,58</text:span>g</text:p>
            <text:p text:style-name="P81">Błonnik-3<text:span text:style-name="T135">1</text:span>g</text:p>
            <text:p text:style-name="P81">Sól-<text:span text:style-name="T135">7</text:span>,<text:span text:style-name="T122">8</text:span>g</text:p>
          </table:table-cell>
          <table:table-cell table:style-name="Tabela5.A2" office:value-type="string">
            <text:p text:style-name="P29">Energia: <text:span text:style-name="T119">21</text:span><text:span text:style-name="T135">7</text:span><text:span text:style-name="T124">7</text:span><text:span text:style-name="T119">,02</text:span>kcal</text:p>
            <text:p text:style-name="P19">Białko:<text:span text:style-name="T135">91</text:span><text:span text:style-name="T119">,2</text:span>g</text:p>
            <text:p text:style-name="P19">Tłuszcz:<text:span text:style-name="T136">7</text:span><text:span text:style-name="T135">0</text:span><text:span text:style-name="T119">,9</text:span>g</text:p>
            <text:p text:style-name="P19">w tym kw.tłu.nasyc.:<text:span text:style-name="T136">2</text:span><text:span text:style-name="T119">4,</text:span><text:span text:style-name="T136">5</text:span>g</text:p>
            <text:p text:style-name="P19">Węglowodany:<text:span text:style-name="T119">2</text:span><text:span text:style-name="T176">9</text:span><text:span text:style-name="T136">4</text:span><text:span text:style-name="T119">,</text:span><text:span text:style-name="T136">3</text:span>g</text:p>
            <text:p text:style-name="P30">w tym cukry:<text:span text:style-name="T125">2</text:span><text:span text:style-name="T135">7</text:span><text:span text:style-name="T119">,</text:span><text:span text:style-name="T136">3</text:span>g</text:p>
            <text:p text:style-name="P73">Błonnik-<text:span text:style-name="T135">31</text:span>,1g</text:p>
            <text:p text:style-name="P73">Sól-<text:span text:style-name="T135">7,4</text:span>g</text:p>
          </table:table-cell>
          <table:table-cell table:style-name="Tabela5.E2" office:value-type="string">
            <text:p text:style-name="P27">Energia:<text:span text:style-name="T119">21</text:span><text:span text:style-name="T135">8</text:span><text:span text:style-name="T124">1</text:span><text:span text:style-name="T119">,</text:span><text:span text:style-name="T124">57</text:span> kcal</text:p>
            <text:p text:style-name="P18">Białko:<text:span text:style-name="T135">92</text:span><text:span text:style-name="T119">,33</text:span>g</text:p>
            <text:p text:style-name="P18">Tłuszcz:<text:span text:style-name="T119">6</text:span><text:span text:style-name="T135">6</text:span><text:span text:style-name="T119">,05</text:span>g</text:p>
            <text:p text:style-name="P18">w tym kw.tłu.nasyc.:<text:span text:style-name="T136">24</text:span><text:span text:style-name="T119">,84</text:span>g</text:p>
            <text:p text:style-name="P18">Węglowodany:<text:span text:style-name="T119">2</text:span><text:span text:style-name="T136">7</text:span><text:span text:style-name="T119">6,95</text:span>g</text:p>
            <text:p text:style-name="P28">w tym cukry:<text:span text:style-name="T135">36</text:span><text:span text:style-name="T119">,50</text:span>g</text:p>
            <text:p text:style-name="P71">Błonnik-<text:span text:style-name="T121">30</text:span>,<text:span text:style-name="T135">8</text:span>g</text:p>
            <text:p text:style-name="P71">Sól-<text:span text:style-name="T135">7</text:span>,<text:span text:style-name="T122">5</text:span>g</text:p>
          </table:table-cell>
        </table:table-row>
        <table:table-row>
          <table:table-cell table:style-name="Tabela5.A2" office:value-type="string">
            <text:p text:style-name="P7"/>
          </table:table-cell>
          <table:table-cell table:style-name="Tabela5.A2" office:value-type="string">
            <text:p text:style-name="P164">D07 </text:p>
            <text:p text:style-name="P156">D<text:span text:style-name="T8">IETA BOGATOBIAŁKOWA</text:span></text:p>
            <text:p text:style-name="P164"/>
          </table:table-cell>
          <table:table-cell table:style-name="Tabela5.A2" office:value-type="string">
            <text:p text:style-name="P160"><text:span text:style-name="T9">P</text:span>01 </text:p>
            <text:p text:style-name="P160">DIETA PODSTAWOWA - <text:span text:style-name="T95">PEDIATRYCZNY</text:span></text:p>
          </table:table-cell>
          <table:table-cell table:style-name="Tabela5.A2" office:value-type="string">
            <text:p text:style-name="P160"><text:span text:style-name="T8"><text:s/></text:span><text:span text:style-name="T96">C</text:span><text:span text:style-name="T8">0</text:span><text:span text:style-name="T9">2</text:span></text:p>
            <text:p text:style-name="P160">DIETA <text:span text:style-name="T95">KOBIET W OKRESIE LAKTACJI</text:span></text:p>
          </table:table-cell>
          <table:table-cell table:style-name="Tabela5.E2" office:value-type="string">
            <text:p text:style-name="P161"/>
          </table:table-cell>
        </table:table-row>
        <table:table-row>
          <table:table-cell table:style-name="Tabela5.A2" office:value-type="string">
            <text:p text:style-name="P8">Ś<text:span text:style-name="T10">NIADANIE</text:span></text:p>
          </table:table-cell>
          <table:table-cell table:style-name="Tabela5.A2" office:value-type="string">
            <text:p text:style-name="P193"><text:span text:style-name="T48">Płatki ow.</text:span><text:span text:style-name="T14"> got.</text:span><text:span text:style-name="T15"> na ml. 350ml (A:1,</text:span><text:span text:style-name="T48">7</text:span><text:span text:style-name="T15">), </text:span><text:span text:style-name="T19">ka</text:span><text:span text:style-name="T18">kao</text:span><text:span text:style-name="T29"> </text:span><text:span text:style-name="T19">250ml (A:1,</text:span><text:span text:style-name="T18">6,</text:span><text:span text:style-name="T19">7),</text:span><text:span text:style-name="T15"> </text:span><text:soft-page-break/><text:span text:style-name="T15">chleb miesz. </text:span><text:span text:style-name="T37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38">polędwica sopocka 60g (A:6,7,9), sałata karb, </text:span><text:span text:style-name="T19"><text:s/></text:span></text:p>
          </table:table-cell>
          <table:table-cell table:style-name="Tabela5.A2" office:value-type="string">
            <text:p text:style-name="P193"><text:span text:style-name="T48">Płatki ow.</text:span><text:span text:style-name="T14"> got.</text:span><text:span text:style-name="T15"> na ml. 350ml (A:1,</text:span><text:span text:style-name="T48">7</text:span><text:span text:style-name="T15">), </text:span><text:span text:style-name="T19">ka</text:span><text:span text:style-name="T18">kao</text:span><text:span text:style-name="T29"> </text:span><text:span text:style-name="T19">250ml (A:1,</text:span><text:span text:style-name="T18">6,</text:span><text:span text:style-name="T19">7),</text:span><text:span text:style-name="T15"> </text:span><text:soft-page-break/><text:span text:style-name="T15">chleb miesz. </text:span><text:span text:style-name="T34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38">polędwica sopocka 60g (A:6,7,9), sałata karb, </text:span><text:span text:style-name="T19"><text:s/></text:span><text:span text:style-name="T40">pomarańcza 1szt, </text:span></text:p>
          </table:table-cell>
          <table:table-cell table:style-name="Tabela5.A2" office:value-type="string">
            <text:p text:style-name="P193"><text:span text:style-name="T48">Płatki ow.</text:span><text:span text:style-name="T14"> got.</text:span><text:span text:style-name="T15"> na ml. 350ml (A:1,</text:span><text:span text:style-name="T48">7</text:span><text:span text:style-name="T15">), <text:s/></text:span><text:span text:style-name="T19"><text:s/>ka</text:span><text:span text:style-name="T18">kao</text:span><text:span text:style-name="T29"> </text:span><text:span text:style-name="T19">250ml (A:1,</text:span><text:span text:style-name="T18">6,</text:span><text:span text:style-name="T19">7), </text:span><text:soft-page-break/><text:span text:style-name="T15">chleb miesz. </text:span><text:span text:style-name="T37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38">polędwica sopocka 60g (A:6,7,9), sałata karb, </text:span><text:span text:style-name="T19"><text:s/></text:span></text:p>
          </table:table-cell>
          <table:table-cell table:style-name="Tabela5.E2" office:value-type="string">
            <text:p text:style-name="P157"><text:span text:style-name="T33"/></text:p>
          </table:table-cell>
        </table:table-row>
        <table:table-row>
          <table:table-cell table:style-name="Tabela5.A2" office:value-type="string">
            <text:p text:style-name="P8">II Ś<text:span text:style-name="T10">NIADANIE</text:span></text:p>
          </table:table-cell>
          <table:table-cell table:style-name="Tabela5.A2" office:value-type="string">
            <text:p text:style-name="P194"><text:span text:style-name="T15">B</text:span><text:span text:style-name="T12">iszkopty 50g (A:1,3), </text:span></text:p>
          </table:table-cell>
          <table:table-cell table:style-name="Tabela5.A2" office:value-type="string">
            <text:p text:style-name="P92">Biszkopty 50g (A:1,3), </text:p>
          </table:table-cell>
          <table:table-cell table:style-name="Tabela5.A2" office:value-type="string">
            <text:p text:style-name="P92">Biszkopty 50g (A:1,3), </text:p>
          </table:table-cell>
          <table:table-cell table:style-name="Tabela5.E2" office:value-type="string">
            <text:p text:style-name="P158"><text:span text:style-name="T15"/></text:p>
          </table:table-cell>
        </table:table-row>
        <table:table-row>
          <table:table-cell table:style-name="Tabela5.A2" office:value-type="string">
            <text:p text:style-name="P8">O<text:span text:style-name="T10">BIAD</text:span></text:p>
          </table:table-cell>
          <table:table-cell table:style-name="Tabela5.A2" office:value-type="string">
            <text:p text:style-name="P126"><text:span text:style-name="T126">Zupa koperkowa z </text:span><text:span text:style-name="T174">ziemn.</text:span><text:span text:style-name="T126"> 350ml (A:</text:span><text:span text:style-name="T174">1,</text:span><text:span text:style-name="T126">7,9), udko piecz z warz. w sosie potr. </text:span><text:span text:style-name="T130">30</text:span><text:span text:style-name="T126">0g (A:1,7,9), </text:span><text:span text:style-name="T173">ryż</text:span><text:span text:style-name="T126"> got. </text:span><text:span text:style-name="T173">17</text:span><text:span text:style-name="T126">0g </text:span><text:span text:style-name="T173">(A:7)</text:span><text:span text:style-name="T126">, marchewka got. 150g (A:7), kompot owocowy 250ml,</text:span></text:p>
          </table:table-cell>
          <table:table-cell table:style-name="Tabela5.A2" office:value-type="string">
            <text:p text:style-name="P134">Zupa koperkowa z <text:span text:style-name="T174">ziemn.</text:span> 350ml (A:<text:span text:style-name="T174">1,</text:span>7,9), udko piecz z warz. w sosie potr. 220g (A:1,7,9), <text:span text:style-name="T173">ryż</text:span> got. <text:span text:style-name="T173">17</text:span>0g <text:span text:style-name="T173">(A:7)</text:span>, marchewka got. 150g (A:7), kompot owocowy 250ml,</text:p>
          </table:table-cell>
          <table:table-cell table:style-name="Tabela5.A2" office:value-type="string">
            <text:p text:style-name="P134">Zupa koperkowa z <text:span text:style-name="T174">ziemn.</text:span> 350ml (A:<text:span text:style-name="T174">1,</text:span>7,9), udko piecz z warz. w sosie potr. 220g (A:1,7,9), <text:span text:style-name="T173">ryż</text:span> got. <text:span text:style-name="T173">17</text:span>0g <text:span text:style-name="T173">(A:7)</text:span>, marchewka got. 150g (A:7), kompot owocowy 250ml,</text:p>
          </table:table-cell>
          <table:table-cell table:style-name="Tabela5.E2" office:value-type="string">
            <text:p text:style-name="P11"/>
          </table:table-cell>
        </table:table-row>
        <table:table-row>
          <table:table-cell table:style-name="Tabela5.A2" office:value-type="string">
            <text:p text:style-name="P8">K<text:span text:style-name="T10">OLACJA</text:span></text:p>
          </table:table-cell>
          <table:table-cell table:style-name="Tabela5.A2" office:value-type="string">
            <text:p text:style-name="P102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126">serek waniliowy 1szt (A:7), serek wiejski 1szt (A:7), dżem 1szt, sałata karb.</text:span></text:p>
          </table:table-cell>
          <table:table-cell table:style-name="Tabela5.A2" office:value-type="string">
            <text:p text:style-name="P101">Chleb <text:span text:style-name="T82">miesz.</text:span><text:span text:style-name="T83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126">serek waniliowy 1szt (A:7), dżem 1szt, szczypiorek, </text:span><text:span text:style-name="T134">rzodkiewka, </text:span><text:span text:style-name="T126">sałata karb.</text:span></text:p>
          </table:table-cell>
          <table:table-cell table:style-name="Tabela5.A2" office:value-type="string">
            <text:p text:style-name="P102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126">serek waniliowy 1szt (A:7), dżem 1szt, sałata karb.</text:span></text:p>
          </table:table-cell>
          <table:table-cell table:style-name="Tabela5.E2" office:value-type="string">
            <text:p text:style-name="P10"/>
          </table:table-cell>
        </table:table-row>
        <table:table-row>
          <table:table-cell table:style-name="Tabela5.A2" office:value-type="string">
            <text:p text:style-name="P9">P<text:span text:style-name="T10">OSIŁEK UZUPEŁNIAJĄCY</text:span></text:p>
          </table:table-cell>
          <table:table-cell table:style-name="Tabela5.A2" office:value-type="string">
            <text:p text:style-name="P176">Budyń ow. got. z sokiem 200ml (A:7), </text:p>
          </table:table-cell>
          <table:table-cell table:style-name="Tabela5.A2" office:value-type="string">
            <text:p text:style-name="P176">Budyń ow. got. z sokiem 200ml (A:7), </text:p>
          </table:table-cell>
          <table:table-cell table:style-name="Tabela5.A2" office:value-type="string">
            <text:p text:style-name="P176">Budyń ow. got. z sokiem 200ml (A:7), </text:p>
          </table:table-cell>
          <table:table-cell table:style-name="Tabela5.E2" office:value-type="string">
            <text:p text:style-name="P155"/>
          </table:table-cell>
        </table:table-row>
        <table:table-row>
          <table:table-cell table:style-name="Tabela5.A2" office:value-type="string">
            <text:p text:style-name="P7">W<text:span text:style-name="T10">ARTOŚCI ODŻYWCZE</text:span></text:p>
          </table:table-cell>
          <table:table-cell table:style-name="Tabela5.A2" office:value-type="string">
            <text:p text:style-name="P31">Energia: <text:span text:style-name="T119">2</text:span><text:span text:style-name="T108">323,4</text:span>kcal</text:p>
            <text:p text:style-name="P20">Białko:<text:span text:style-name="T108">1</text:span><text:span text:style-name="T176">45</text:span><text:span text:style-name="T108">,4</text:span>g</text:p>
            <text:p text:style-name="P20">Tłuszcz:<text:span text:style-name="T136">7</text:span><text:span text:style-name="T176">0</text:span><text:span text:style-name="T108">,8</text:span>g</text:p>
            <text:p text:style-name="P20">w tym kw.tłu.nasyc.:<text:span text:style-name="T119">2</text:span><text:span text:style-name="T108">5</text:span>g</text:p>
            <text:p text:style-name="P20">Węglowodany:<text:span text:style-name="T119">2</text:span><text:span text:style-name="T108">91</text:span><text:span text:style-name="T119">,</text:span><text:span text:style-name="T108">3</text:span>g</text:p>
            <text:p text:style-name="P32">w tym cukry:<text:span text:style-name="T108">46,7</text:span>g</text:p>
            <text:p text:style-name="P82">Błonnik-3<text:span text:style-name="T108">2,4</text:span>g</text:p>
            <text:p text:style-name="P82">Sól-<text:span text:style-name="T135">7</text:span>,<text:span text:style-name="T122">8</text:span>g</text:p>
          </table:table-cell>
          <table:table-cell table:style-name="Tabela5.A2" office:value-type="string">
            <text:p text:style-name="P31">Energia: <text:span text:style-name="T119">2</text:span><text:span text:style-name="T108">305</text:span>kcal</text:p>
            <text:p text:style-name="P20">Białko:<text:span text:style-name="T135">9</text:span><text:span text:style-name="T108">7</text:span><text:span text:style-name="T119">,</text:span><text:span text:style-name="T136">1</text:span>g</text:p>
            <text:p text:style-name="P20">Tłuszcz:<text:span text:style-name="T176">69</text:span>g</text:p>
            <text:p text:style-name="P20">w tym kw.tłu.nasyc.:<text:span text:style-name="T119">2</text:span><text:span text:style-name="T136">4</text:span><text:span text:style-name="T119">,9</text:span>g</text:p>
            <text:p text:style-name="P20">Węglowodany:<text:span text:style-name="T119">2</text:span><text:span text:style-name="T108">90</text:span><text:span text:style-name="T119">,</text:span><text:span text:style-name="T108">2</text:span>g</text:p>
            <text:p text:style-name="P32">w tym cukry:<text:span text:style-name="T108">46</text:span>g</text:p>
            <text:p text:style-name="P82">Błonnik-3<text:span text:style-name="T135">1,</text:span><text:span text:style-name="T108">8</text:span>g</text:p>
            <text:p text:style-name="P82">Sól-<text:span text:style-name="T135">7</text:span>,<text:span text:style-name="T122">8</text:span>g</text:p>
          </table:table-cell>
          <table:table-cell table:style-name="Tabela5.A2" office:value-type="string">
            <text:p text:style-name="P31">Energia: <text:span text:style-name="T119">2</text:span><text:span text:style-name="T108">305</text:span>kcal</text:p>
            <text:p text:style-name="P20">Białko:<text:span text:style-name="T135">9</text:span><text:span text:style-name="T108">7</text:span><text:span text:style-name="T119">,</text:span><text:span text:style-name="T136">1</text:span>g</text:p>
            <text:p text:style-name="P20">Tłuszcz:<text:span text:style-name="T176">69</text:span>g</text:p>
            <text:p text:style-name="P20">w tym kw.tłu.nasyc.:<text:span text:style-name="T119">2</text:span><text:span text:style-name="T136">4</text:span><text:span text:style-name="T119">,9</text:span>g</text:p>
            <text:p text:style-name="P20">Węglowodany:<text:span text:style-name="T119">2</text:span><text:span text:style-name="T108">80</text:span><text:span text:style-name="T119">,</text:span><text:span text:style-name="T108">2</text:span>g</text:p>
            <text:p text:style-name="P32">w tym cukry:<text:span text:style-name="T108">42</text:span>g</text:p>
            <text:p text:style-name="P82">Błonnik-3<text:span text:style-name="T135">1</text:span>g</text:p>
            <text:p text:style-name="P82">Sól-<text:span text:style-name="T135">7</text:span>,<text:span text:style-name="T122">8</text:span>g</text:p>
          </table:table-cell>
          <table:table-cell table:style-name="Tabela5.E2" office:value-type="string">
            <text:p text:style-name="P6"/>
          </table:table-cell>
        </table:table-row>
      </table:table>
      <text:p text:style-name="P153"><text:span text:style-name="T1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oft-page-break/><text:span text:style-name="T2">Jadłospis na dzień </text:span><text:span text:style-name="T3">1</text:span><text:span text:style-name="T6">6</text:span><text:span text:style-name="T2">.</text:span><text:span text:style-name="T4">0</text:span><text:span text:style-name="T6">8</text:span><text:span text:style-name="T5">.202</text:span><text:span text:style-name="T4">6</text:span><text:span text:style-name="T2"> </text:span><text:span text:style-name="T1">(jadłospis może ulec zmianie)</text:span></text:p>
      <table:table table:name="Tabela6" table:style-name="Tabela6">
        <table:table-column table:style-name="Tabela6.A" table:number-columns-repeated="5"/>
        <table:table-row>
          <table:table-cell table:style-name="Tabela6.A1" office:value-type="string">
            <text:p text:style-name="P159">P<text:span text:style-name="T7">OSIŁEK</text:span></text:p>
          </table:table-cell>
          <table:table-cell table:style-name="Tabela6.A1" office:value-type="string">
            <text:p text:style-name="P160">D01 </text:p>
            <text:p text:style-name="P161">DIETA PODSTAWOWA</text:p>
            <text:p text:style-name="P160"/>
          </table:table-cell>
          <table:table-cell table:style-name="Tabela6.A1" office:value-type="string">
            <text:p text:style-name="P160"><text:span text:style-name="T8">D0</text:span><text:span text:style-name="T9">2</text:span></text:p>
            <text:p text:style-name="P161">DIETA ŁATWOSTRAWNA</text:p>
            <text:p text:style-name="P163"><text:s/></text:p>
          </table:table-cell>
          <table:table-cell table:style-name="Tabela6.A1" office:value-type="string">
            <text:p text:style-name="P160">D03 </text:p>
            <text:p text:style-name="P162">DIETA Z OGR. ŁATWO PRZYSWAJALNYCH WĘGLOWODANÓW</text:p>
          </table:table-cell>
          <table:table-cell table:style-name="Tabela6.E1" office:value-type="string">
            <text:p text:style-name="P160">D05 </text:p>
            <text:p text:style-name="P162">DIETA ŁATWOSTRAWNA </text:p>
            <text:p text:style-name="P162">Z OGR. TŁUSZCZU</text:p>
            <text:p text:style-name="P160"/>
          </table:table-cell>
        </table:table-row>
        <table:table-row>
          <table:table-cell table:style-name="Tabela6.A2" office:value-type="string">
            <text:p text:style-name="P8">Ś<text:span text:style-name="T10">NIADANIE</text:span></text:p>
          </table:table-cell>
          <table:table-cell table:style-name="Tabela6.A2" office:value-type="string">
            <text:p text:style-name="P186"><text:span text:style-name="T13">Kasza jęcz.</text:span><text:span text:style-name="T14"> got.</text:span><text:span text:style-name="T15"> na ml. 350ml (A:1,7), ka</text:span><text:span text:style-name="T49">kao</text:span><text:span text:style-name="T15"> 250ml (A:1,</text:span><text:span text:style-name="T49">6,</text:span><text:span text:style-name="T15">7), chleb miesz. </text:span><text:span text:style-name="T34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38">szynka konserwowa 60g (A:1,6), </text:span><text:span text:style-name="T41">miód nat. 1szt, </text:span><text:span text:style-name="T38">sałata karb., </text:span></text:p>
          </table:table-cell>
          <table:table-cell table:style-name="Tabela6.A2" office:value-type="string">
            <text:p text:style-name="P186"><text:span text:style-name="T13">Kasza jęcz.</text:span><text:span text:style-name="T14"> got.</text:span><text:span text:style-name="T15"> na ml. 350ml (A:1,7), ka</text:span><text:span text:style-name="T49">kao</text:span><text:span text:style-name="T15"> 250ml (A:1,</text:span><text:span text:style-name="T49">6,</text:span><text:span text:style-name="T15">7), chleb miesz. </text:span><text:span text:style-name="T37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38">szynka konserwowa 60g (A:1,6), sałata karb.,</text:span></text:p>
          </table:table-cell>
          <table:table-cell table:style-name="Tabela6.A2" office:value-type="string">
            <text:p text:style-name="P85"><text:s/>Ka<text:span text:style-name="T174">kao</text:span> 250ml (A:1,<text:span text:style-name="T174">6,</text:span>7), chleb <text:span text:style-name="T69">raz</text:span>. <text:span text:style-name="T70">6</text:span>0g (A:1,3,6,7,<text:span text:style-name="T71">11</text:span>), <text:span text:style-name="T66">m</text:span>a<text:span text:style-name="T67">sło</text:span> 10g – <text:span text:style-name="T67">1</text:span>szt <text:span text:style-name="T67">(A:7)</text:span>, <text:span text:style-name="T126">szynka konserwowa 60g (A:1,6), sałata karb.,</text:span></text:p>
          </table:table-cell>
          <table:table-cell table:style-name="Tabela6.E2" office:value-type="string">
            <text:p text:style-name="P187"><text:span text:style-name="T49">Kasza jęcz.</text:span><text:span text:style-name="T14"> got. </text:span><text:span text:style-name="T15">na ml. 350ml (A:1,</text:span><text:span text:style-name="T49">6,</text:span><text:span text:style-name="T15">7), ka</text:span><text:span text:style-name="T49">kao</text:span><text:span text:style-name="T15"> 250ml (A:1,7), chleb miesz. </text:span><text:span text:style-name="T37">6</text:span><text:span text:style-name="T15">0g (A:1,3,6,7,</text:span><text:span text:style-name="T17">11</text:span><text:span text:style-name="T15">),</text:span><text:span text:style-name="T27"> </text:span><text:span text:style-name="T25">m</text:span><text:span text:style-name="T27">a</text:span><text:span text:style-name="T26">sło</text:span><text:span text:style-name="T27"> 10g – </text:span><text:span text:style-name="T26">1</text:span><text:span text:style-name="T27">szt </text:span><text:span text:style-name="T26">(A:7)</text:span>, <text:span text:style-name="T38">szynka konserwowa 60g (A:1,6), sałata karb.,</text:span></text:p>
          </table:table-cell>
        </table:table-row>
        <table:table-row>
          <table:table-cell table:style-name="Tabela6.A2" office:value-type="string">
            <text:p text:style-name="P8">II Ś<text:span text:style-name="T10">NIADANIE</text:span></text:p>
          </table:table-cell>
          <table:table-cell table:style-name="Tabela6.A2" office:value-type="string">
            <text:p text:style-name="P199"/>
          </table:table-cell>
          <table:table-cell table:style-name="Tabela6.A2" office:value-type="string">
            <text:p text:style-name="P191"/>
          </table:table-cell>
          <table:table-cell table:style-name="Tabela6.A2" office:value-type="string">
            <text:p text:style-name="P201">Sok pomidorowy 1szt, </text:p>
          </table:table-cell>
          <table:table-cell table:style-name="Tabela6.E2" office:value-type="string">
            <text:p text:style-name="P191"/>
          </table:table-cell>
        </table:table-row>
        <table:table-row>
          <table:table-cell table:style-name="Tabela6.A2" office:value-type="string">
            <text:p text:style-name="P8">O<text:span text:style-name="T10">BIAD</text:span></text:p>
          </table:table-cell>
          <table:table-cell table:style-name="Tabela6.A2" office:value-type="string">
            <text:p text:style-name="P116"><text:span text:style-name="T137">Zupa solferino 350ml (A:1,7,9), </text:span><text:span text:style-name="T126">bitka opiek. w sosie 170g (A:1,7), </text:span><text:span text:style-name="T137">kasza jęcz. got. na sypko 170g (A:1), sałatka z ogórków kisz. z ol. (A:10), kompot owocowy 250ml, </text:span></text:p>
          </table:table-cell>
          <table:table-cell table:style-name="Tabela6.A2" office:value-type="string">
            <text:p text:style-name="P135">Zupa brokułowa z z mak. 350ml (A:1,7,9), bitka opiek. w sosie 170g (A:1,7), ziemniaki got. z kop. 200g, marchewka opr. 150g (A:1,7), kompot owocowy 250ml,</text:p>
          </table:table-cell>
          <table:table-cell table:style-name="Tabela6.A2" office:value-type="string">
            <text:p text:style-name="P127"><text:span text:style-name="T137">Zupa solferino 350ml (A:1,7,9), </text:span><text:span text:style-name="T126">bitka opiek. w sosie 170g (A:1,7), </text:span><text:span text:style-name="T137">kasza jęcz. got. na sypko 170g (A:1), sałatka z ogórków kisz. z ol. (A:10), </text:span><text:span text:style-name="T126">marchewka opr. 150g (A:1,7),</text:span><text:span text:style-name="T137"> kompot owocowy </text:span><text:span text:style-name="T130">b/c </text:span><text:span text:style-name="T137">250ml, </text:span></text:p>
          </table:table-cell>
          <table:table-cell table:style-name="Tabela6.E2" office:value-type="string">
            <text:p text:style-name="P124"><text:span text:style-name="T126">Zupa brokułowa z z mak. 350ml (A:1,7,9), </text:span><text:span text:style-name="T130">potrawka ze schabu</text:span><text:span text:style-name="T126"> 170g (A:1,7), ziemniaki got. z kop. 200g, marchewka opr. 150g (A:1,7), kompot owocowy 250ml,</text:span></text:p>
          </table:table-cell>
        </table:table-row>
        <table:table-row>
          <table:table-cell table:style-name="Tabela6.A2" office:value-type="string">
            <text:p text:style-name="P8">K<text:span text:style-name="T10">OLACJA</text:span></text:p>
          </table:table-cell>
          <table:table-cell table:style-name="Tabela6.A2" office:value-type="string">
            <text:p text:style-name="P95">Chleb <text:span text:style-name="T82">miesz.</text:span><text:span text:style-name="T83">8</text:span><text:span text:style-name="T82">0g (A:1,3,6,7,</text:span><text:span text:style-name="T71">11</text:span><text:span text:style-name="T82">) masło 20g (A:7), </text:span><text:s/>herbata <text:span text:style-name="T84">250ml,</text:span><text:span text:style-name="T137">mielonka wędzona 60g (A:1,6), sałata karb., </text:span><text:span text:style-name="T129">jabłko, </text:span></text:p>
          </table:table-cell>
          <table:table-cell table:style-name="Tabela6.A2" office:value-type="string">
            <text:p text:style-name="P95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126">polędwica drobiowa 60g (A:1,6), </text:span><text:span text:style-name="T137">sałata karb., </text:span></text:p>
          </table:table-cell>
          <table:table-cell table:style-name="Tabela6.A2" office:value-type="string">
            <text:p text:style-name="P98">Chleb <text:span text:style-name="T82">miesz.</text:span><text:span text:style-name="T70">8</text:span><text:span text:style-name="T82">0g (A:1,3,6,7,</text:span><text:span text:style-name="T71">11</text:span><text:span text:style-name="T82">) masło 10g (A:7), </text:span><text:s/>herbata <text:span text:style-name="T84">250ml, </text:span><text:span text:style-name="T126">polędwica drobiowa 60g (A:1,6), </text:span><text:span text:style-name="T137">sałata karb., </text:span><text:span text:style-name="T129">jabłko,</text:span></text:p>
          </table:table-cell>
          <table:table-cell table:style-name="Tabela6.E2" office:value-type="string">
            <text:p text:style-name="P102">Chleb <text:span text:style-name="T82">miesz.</text:span><text:span text:style-name="T70">8</text:span><text:span text:style-name="T82">0g (A:1,3,6,7,</text:span><text:span text:style-name="T71">11</text:span><text:span text:style-name="T82">) masło 10g (A:7), </text:span><text:s/>herbata <text:span text:style-name="T84">250ml, </text:span><text:span text:style-name="T126">polędwica drobiowa 60g (A:1,6), </text:span><text:span text:style-name="T137">sałata karb., </text:span></text:p>
          </table:table-cell>
        </table:table-row>
        <table:table-row>
          <table:table-cell table:style-name="Tabela6.A2" office:value-type="string">
            <text:p text:style-name="P9">P<text:span text:style-name="T10">OSIŁEK UZUPEŁNIAJĄCY</text:span></text:p>
          </table:table-cell>
          <table:table-cell table:style-name="Tabela6.A2" office:value-type="string">
            <text:p text:style-name="P179">Jogurt owocowy 1szt (A:7),</text:p>
          </table:table-cell>
          <table:table-cell table:style-name="Tabela6.A2" office:value-type="string">
            <text:p text:style-name="P179">Jogurt owocowy <text:s/>1szt (A:7), </text:p>
          </table:table-cell>
          <table:table-cell table:style-name="Tabela6.A2" office:value-type="string">
            <text:p text:style-name="P180">Jogurt <text:span text:style-name="T81">naturalny</text:span> 1szt (A:7),</text:p>
          </table:table-cell>
          <table:table-cell table:style-name="Tabela6.E2" office:value-type="string">
            <text:p text:style-name="P180">Jogurt owocowy 1szt (A:7),</text:p>
          </table:table-cell>
        </table:table-row>
        <table:table-row>
          <table:table-cell table:style-name="Tabela6.A2" office:value-type="string">
            <text:p text:style-name="P7">W<text:span text:style-name="T10">ARTOŚCI ODŻYWCZE</text:span></text:p>
          </table:table-cell>
          <table:table-cell table:style-name="Tabela6.A2" office:value-type="string">
            <text:p text:style-name="P21">Energia: <text:span text:style-name="T138">22</text:span><text:span text:style-name="T135">7</text:span><text:span text:style-name="T138">9,13</text:span>kcal</text:p>
            <text:p text:style-name="P21">Białko:<text:span text:style-name="T135">97</text:span><text:span text:style-name="T138">,02</text:span>g</text:p>
            <text:p text:style-name="P21">Tłuszcz:<text:span text:style-name="T135">78</text:span><text:span text:style-name="T139">,1</text:span>g</text:p>
            <text:p text:style-name="P21">w tym kw.tłu.nasyc.:<text:span text:style-name="T138">2</text:span><text:span text:style-name="T135">5</text:span><text:span text:style-name="T138">,7</text:span>g</text:p>
            <text:p text:style-name="P21">Węglowodany:<text:span text:style-name="T140">298</text:span>g</text:p>
            <text:p text:style-name="P21">w tym cukry:<text:span text:style-name="T135">40</text:span><text:span text:style-name="T138">,46</text:span>g</text:p>
            <text:p text:style-name="P44">Błonnik-<text:span text:style-name="T138">31,08</text:span>g</text:p>
            <text:p text:style-name="P44">Sól-<text:span text:style-name="T141">8,32</text:span>g</text:p>
          </table:table-cell>
          <table:table-cell table:style-name="Tabela6.A2" office:value-type="string">
            <text:p text:style-name="P33">Energia: <text:span text:style-name="T138">21</text:span><text:span text:style-name="T135">8</text:span><text:span text:style-name="T138">5,1</text:span>kcal</text:p>
            <text:p text:style-name="P21">Białko:<text:span text:style-name="T135">94</text:span><text:span text:style-name="T138">,45</text:span>g</text:p>
            <text:p text:style-name="P21">Tłuszcz:<text:span text:style-name="T139">7</text:span><text:span text:style-name="T135">0</text:span><text:span text:style-name="T138">,5</text:span>g</text:p>
            <text:p text:style-name="P21">w tym kw.tłu.nasyc.:<text:span text:style-name="T138">2</text:span><text:span text:style-name="T135">5</text:span><text:span text:style-name="T138">,5</text:span>g</text:p>
            <text:p text:style-name="P21">Węglowodany:<text:span text:style-name="T135">27</text:span><text:span text:style-name="T138">5,2</text:span>g</text:p>
            <text:p text:style-name="P34">w tym cukry:<text:span text:style-name="T135">40</text:span><text:span text:style-name="T138">,15</text:span>g</text:p>
            <text:p text:style-name="P44">Błonnik-<text:span text:style-name="T139">30</text:span><text:span text:style-name="T138">,08</text:span>g</text:p>
            <text:p text:style-name="P44">Sól-<text:span text:style-name="T135">7</text:span><text:span text:style-name="T141">,75</text:span>g</text:p>
          </table:table-cell>
          <table:table-cell table:style-name="Tabela6.A2" office:value-type="string">
            <text:p text:style-name="P33">Energia:<text:span text:style-name="T138">2</text:span><text:span text:style-name="T135">1</text:span><text:span text:style-name="T139">0</text:span><text:span text:style-name="T138">7,09</text:span> kcal</text:p>
            <text:p text:style-name="P21">Białko:<text:span text:style-name="T135">9</text:span><text:span text:style-name="T139">0</text:span><text:span text:style-name="T138">,1</text:span>g</text:p>
            <text:p text:style-name="P21">Tłuszcz:<text:span text:style-name="T135">69</text:span><text:span text:style-name="T142">,3</text:span>g</text:p>
            <text:p text:style-name="P21">w tym kw.tłu.nasyc.:<text:span text:style-name="T142">2</text:span><text:span text:style-name="T135">5</text:span><text:span text:style-name="T142">,03</text:span>g</text:p>
            <text:p text:style-name="P21">Węglowodany:<text:span text:style-name="T139">2</text:span><text:span text:style-name="T135">7</text:span><text:span text:style-name="T138">7,82</text:span>g</text:p>
            <text:p text:style-name="P34">w tym cukry:<text:span text:style-name="T138">28,1</text:span>g</text:p>
            <text:p text:style-name="P44">Błonnik-<text:span text:style-name="T138">3</text:span><text:span text:style-name="T139">1</text:span><text:span text:style-name="T138">,7</text:span>g</text:p>
            <text:p text:style-name="P44">Sól-<text:span text:style-name="T135">7</text:span><text:span text:style-name="T138">,25</text:span>g</text:p>
          </table:table-cell>
          <table:table-cell table:style-name="Tabela6.E2" office:value-type="string">
            <text:p text:style-name="P27">Energia:<text:span text:style-name="T142">2095</text:span> kcal</text:p>
            <text:p text:style-name="P18">Białko:<text:span text:style-name="T135">91</text:span><text:span text:style-name="T141">,55</text:span>g</text:p>
            <text:p text:style-name="P18">Tłuszcz:<text:span text:style-name="T142">6</text:span><text:span text:style-name="T176">5</text:span><text:span text:style-name="T142">,80</text:span>g</text:p>
            <text:p text:style-name="P18">w tym kw.tłu.nasyc.:<text:span text:style-name="T142">2</text:span><text:span text:style-name="T135">5</text:span>g</text:p>
            <text:p text:style-name="P18">Węglowodany:<text:span text:style-name="T135">271</text:span><text:span text:style-name="T142">,07</text:span>g</text:p>
            <text:p text:style-name="P28">w tym cukry:<text:span text:style-name="T135">4</text:span><text:span text:style-name="T139">0,</text:span><text:span text:style-name="T142">05</text:span>g</text:p>
            <text:p text:style-name="P41">Błonnik-<text:span text:style-name="T139">30</text:span><text:span text:style-name="T142">,</text:span><text:span text:style-name="T135">9</text:span><text:span text:style-name="T142">5</text:span>g</text:p>
            <text:p text:style-name="P41">Sól-<text:span text:style-name="T135">6</text:span><text:span text:style-name="T142">,98</text:span>g</text:p>
          </table:table-cell>
        </table:table-row>
        <table:table-row>
          <table:table-cell table:style-name="Tabela6.A2" office:value-type="string">
            <text:p text:style-name="P7"/>
          </table:table-cell>
          <table:table-cell table:style-name="Tabela6.A2" office:value-type="string">
            <text:p text:style-name="P164">D07 </text:p>
            <text:p text:style-name="P156">D<text:span text:style-name="T8">IETA BOGATOBIAŁKOWA</text:span></text:p>
            <text:p text:style-name="P164"/>
          </table:table-cell>
          <table:table-cell table:style-name="Tabela6.A2" office:value-type="string">
            <text:p text:style-name="P160"><text:span text:style-name="T9">P</text:span>01 </text:p>
            <text:p text:style-name="P160">DIETA PODSTAWOWA - <text:span text:style-name="T95">PEDIATRYCZNY</text:span></text:p>
          </table:table-cell>
          <table:table-cell table:style-name="Tabela6.A2" office:value-type="string">
            <text:p text:style-name="P160"><text:span text:style-name="T8"><text:s/></text:span><text:span text:style-name="T96">C</text:span><text:span text:style-name="T8">0</text:span><text:span text:style-name="T9">2</text:span></text:p>
            <text:p text:style-name="P160">DIETA <text:span text:style-name="T95">KOBIET W OKRESIE LAKTACJI</text:span></text:p>
          </table:table-cell>
          <table:table-cell table:style-name="Tabela6.E2" office:value-type="string">
            <text:p text:style-name="P161"/>
          </table:table-cell>
        </table:table-row>
        <table:table-row>
          <table:table-cell table:style-name="Tabela6.A2" office:value-type="string">
            <text:p text:style-name="P8">Ś<text:span text:style-name="T10">NIADANIE</text:span></text:p>
          </table:table-cell>
          <table:table-cell table:style-name="Tabela6.A2" office:value-type="string">
            <text:p text:style-name="P186"><text:span text:style-name="T13">Kasza jęcz.</text:span><text:span text:style-name="T14"> got.</text:span><text:span text:style-name="T15"> na ml. 350ml (A:1,7), ka</text:span><text:span text:style-name="T49">kao</text:span><text:span text:style-name="T15"> 250ml (A:1,</text:span><text:span text:style-name="T49">6,</text:span><text:span text:style-name="T15">7), chleb miesz. </text:span><text:span text:style-name="T37">6</text:span><text:span text:style-name="T15">0g (A:1,3,6,7,</text:span><text:span text:style-name="T17">11</text:span><text:span text:style-name="T15">),</text:span> <text:soft-page-break/><text:span text:style-name="T66">m</text:span>a<text:span text:style-name="T67">sło</text:span> 10g – 2szt <text:span text:style-name="T67">(A:7)</text:span>, <text:span text:style-name="T38">szynka konserwowa 60g (A:1,6), sałata karb.,</text:span></text:p>
          </table:table-cell>
          <table:table-cell table:style-name="Tabela6.A2" office:value-type="string">
            <text:p text:style-name="P186"><text:span text:style-name="T13">Kasza jęcz.</text:span><text:span text:style-name="T14"> got.</text:span><text:span text:style-name="T15"> na ml. 350ml (A:1,7), </text:span><text:span text:style-name="T19">ka</text:span><text:span text:style-name="T49">kao</text:span><text:span text:style-name="T29"> </text:span><text:span text:style-name="T19">250ml (A:1,</text:span><text:span text:style-name="T49">6,</text:span><text:span text:style-name="T19">7),</text:span><text:span text:style-name="T15"> chleb miesz. </text:span><text:span text:style-name="T34">6</text:span><text:span text:style-name="T15">0g (A:1,3,6,7,</text:span><text:span text:style-name="T17">11</text:span><text:span text:style-name="T15">),</text:span> <text:soft-page-break/><text:span text:style-name="T66">m</text:span>a<text:span text:style-name="T67">sło</text:span> 10g – 2szt <text:span text:style-name="T67">(A:7)</text:span>, <text:span text:style-name="T38">szynka konserwowa 60g (A:1,6), sałata karb.,</text:span></text:p>
          </table:table-cell>
          <table:table-cell table:style-name="Tabela6.A2" office:value-type="string">
            <text:p text:style-name="P186"><text:span text:style-name="T49">Kasza jęcz.</text:span><text:span text:style-name="T14"> got.</text:span><text:span text:style-name="T15"> na ml. 350ml (A:1,7), <text:s/></text:span><text:span text:style-name="T19">ka</text:span><text:span text:style-name="T49">kao</text:span><text:span text:style-name="T29"> </text:span><text:span text:style-name="T19">250ml (A:1,</text:span><text:span text:style-name="T49">6,</text:span><text:span text:style-name="T19">7), </text:span><text:span text:style-name="T15">chleb miesz. </text:span><text:span text:style-name="T37">6</text:span><text:span text:style-name="T15">0g (A:1,3,6,7,</text:span><text:span text:style-name="T17">11</text:span><text:span text:style-name="T15">),</text:span> <text:soft-page-break/><text:span text:style-name="T66">m</text:span>a<text:span text:style-name="T67">sło</text:span> 10g – 2szt <text:span text:style-name="T67">(A:7)</text:span>, <text:span text:style-name="T38">szynka konserwowa 60g (A:1,6), sałata karb.,</text:span></text:p>
          </table:table-cell>
          <table:table-cell table:style-name="Tabela6.E2" office:value-type="string">
            <text:p text:style-name="P157"><text:span text:style-name="T33"/></text:p>
          </table:table-cell>
        </table:table-row>
        <table:table-row>
          <table:table-cell table:style-name="Tabela6.A2" office:value-type="string">
            <text:p text:style-name="P8">II Ś<text:span text:style-name="T10">NIADANIE</text:span></text:p>
          </table:table-cell>
          <table:table-cell table:style-name="Tabela6.A2" office:value-type="string">
            <text:p text:style-name="P93">Sok pomidorowy 1szt, </text:p>
          </table:table-cell>
          <table:table-cell table:style-name="Tabela6.A2" office:value-type="string">
            <text:p text:style-name="P194"><text:span text:style-name="T15">S</text:span><text:span text:style-name="T12">ok owocowo-warzywny 1szt</text:span></text:p>
          </table:table-cell>
          <table:table-cell table:style-name="Tabela6.A2" office:value-type="string">
            <text:p text:style-name="P93">Sok pomidorowy 1szt, </text:p>
          </table:table-cell>
          <table:table-cell table:style-name="Tabela6.E2" office:value-type="string">
            <text:p text:style-name="P158"><text:span text:style-name="T15"/></text:p>
          </table:table-cell>
        </table:table-row>
        <table:table-row>
          <table:table-cell table:style-name="Tabela6.A2" office:value-type="string">
            <text:p text:style-name="P8">O<text:span text:style-name="T10">BIAD</text:span></text:p>
          </table:table-cell>
          <table:table-cell table:style-name="Tabela6.A2" office:value-type="string">
            <text:p text:style-name="P124"><text:span text:style-name="T126">Zupa brokułowa z z mak. 350ml (A:1,7,9), bitka opiek. w sosie </text:span><text:span text:style-name="T130">26</text:span><text:span text:style-name="T126">0g (A:1,7), ziemniaki got. z kop. 200g, marchewka opr. 150g (A:1,7), kompot owocowy 250ml,</text:span></text:p>
          </table:table-cell>
          <table:table-cell table:style-name="Tabela6.A2" office:value-type="string">
            <text:p text:style-name="P124"><text:span text:style-name="T137">Zupa solferino 350ml (A:1,7,9), </text:span><text:span text:style-name="T126">bitka opiek. w sosie 170g (A:1,7), </text:span><text:span text:style-name="T137">kasza jęcz. got. na sypko 170g (A:1), sałatka z ogórków kisz. z ol. (A:10), kompot owocowy 250ml, </text:span></text:p>
          </table:table-cell>
          <table:table-cell table:style-name="Tabela6.A2" office:value-type="string">
            <text:p text:style-name="P136">Zupa brokułowa z z mak. 350ml (A:1,7,9), bitka opiek. w sosie 170g (A:1,7), ziemniaki got. z kop. 200g, marchewka opr. 150g (A:1,7), kompot owocowy 250ml,</text:p>
          </table:table-cell>
          <table:table-cell table:style-name="Tabela6.E2" office:value-type="string">
            <text:p text:style-name="P11"/>
          </table:table-cell>
        </table:table-row>
        <table:table-row>
          <table:table-cell table:style-name="Tabela6.A2" office:value-type="string">
            <text:p text:style-name="P8">K<text:span text:style-name="T10">OLACJA</text:span></text:p>
          </table:table-cell>
          <table:table-cell table:style-name="Tabela6.A2" office:value-type="string">
            <text:p text:style-name="P103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126">polędwica drobiowa 60g (A:1,6), </text:span><text:span text:style-name="T134">biały ser 80g (A:7), </text:span><text:span text:style-name="T137">sałata karb., </text:span></text:p>
          </table:table-cell>
          <table:table-cell table:style-name="Tabela6.A2" office:value-type="string">
            <text:p text:style-name="P98">Chleb <text:span text:style-name="T82">miesz.</text:span><text:span text:style-name="T83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126">polędwica drobiowa 60g (A:1,6), </text:span><text:span text:style-name="T137">sałata karb., </text:span><text:span text:style-name="T129">jabłko,</text:span></text:p>
          </table:table-cell>
          <table:table-cell table:style-name="Tabela6.A2" office:value-type="string">
            <text:p text:style-name="P103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126">polędwica drobiowa 60g (A:1,6), </text:span><text:span text:style-name="T137">sałata karb., </text:span></text:p>
          </table:table-cell>
          <table:table-cell table:style-name="Tabela6.E2" office:value-type="string">
            <text:p text:style-name="P10"/>
          </table:table-cell>
        </table:table-row>
        <table:table-row>
          <table:table-cell table:style-name="Tabela6.A2" office:value-type="string">
            <text:p text:style-name="P9">P<text:span text:style-name="T10">OSIŁEK UZUPEŁNIAJĄCY</text:span></text:p>
          </table:table-cell>
          <table:table-cell table:style-name="Tabela6.A2" office:value-type="string">
            <text:p text:style-name="P180">Jogurt owocowy 1szt (A:7),</text:p>
          </table:table-cell>
          <table:table-cell table:style-name="Tabela6.A2" office:value-type="string">
            <text:p text:style-name="P180">Jogurt owocowy 1szt (A:7),</text:p>
          </table:table-cell>
          <table:table-cell table:style-name="Tabela6.A2" office:value-type="string">
            <text:p text:style-name="P180">Jogurt owocowy 1szt (A:7),</text:p>
          </table:table-cell>
          <table:table-cell table:style-name="Tabela6.E2" office:value-type="string">
            <text:p text:style-name="P155"/>
          </table:table-cell>
        </table:table-row>
        <table:table-row>
          <table:table-cell table:style-name="Tabela6.A2" office:value-type="string">
            <text:p text:style-name="P7">W<text:span text:style-name="T10">ARTOŚCI ODŻYWCZE</text:span></text:p>
          </table:table-cell>
          <table:table-cell table:style-name="Tabela6.A2" office:value-type="string">
            <text:p text:style-name="P20">Energia: <text:span text:style-name="T108">2344,2</text:span>kcal</text:p>
            <text:p text:style-name="P20">Białko:<text:span text:style-name="T108">134,8</text:span>g</text:p>
            <text:p text:style-name="P20">Tłuszcz:<text:span text:style-name="T135">7</text:span><text:span text:style-name="T108">1</text:span><text:span text:style-name="T139">,</text:span><text:span text:style-name="T108">9</text:span>g</text:p>
            <text:p text:style-name="P20">w tym kw.tłu.nasyc.:<text:span text:style-name="T138">2</text:span><text:span text:style-name="T135">5</text:span><text:span text:style-name="T138">,</text:span><text:span text:style-name="T108">9</text:span>g</text:p>
            <text:p text:style-name="P20">Węglowodany:<text:span text:style-name="T140">2</text:span><text:span text:style-name="T108">80,4</text:span>g</text:p>
            <text:p text:style-name="P20">w tym cukry:<text:span text:style-name="T135">4</text:span><text:span text:style-name="T108">2,9</text:span>g</text:p>
            <text:p text:style-name="P43">Błonnik-<text:span text:style-name="T138">3</text:span><text:span text:style-name="T108">3,8</text:span>g</text:p>
            <text:p text:style-name="P43">Sól-<text:span text:style-name="T141">8,2</text:span>g</text:p>
          </table:table-cell>
          <table:table-cell table:style-name="Tabela6.A2" office:value-type="string">
            <text:p text:style-name="P20">Energia: <text:span text:style-name="T108">2348</text:span>kcal</text:p>
            <text:p text:style-name="P20">Białko:<text:span text:style-name="T135">9</text:span><text:span text:style-name="T108">8</text:span>g</text:p>
            <text:p text:style-name="P20">Tłuszcz:<text:span text:style-name="T176">69</text:span><text:span text:style-name="T139">,</text:span><text:span text:style-name="T108">7</text:span>g</text:p>
            <text:p text:style-name="P20">w tym kw.tłu.nasyc.:<text:span text:style-name="T138">2</text:span><text:span text:style-name="T135">5</text:span><text:span text:style-name="T138">,</text:span><text:span text:style-name="T108">9</text:span>g</text:p>
            <text:p text:style-name="P20">Węglowodany:<text:span text:style-name="T140">298,</text:span><text:span text:style-name="T108">7</text:span>g</text:p>
            <text:p text:style-name="P20">w tym cukry:<text:span text:style-name="T135">4</text:span><text:span text:style-name="T176">1</text:span><text:span text:style-name="T108">,7</text:span>g</text:p>
            <text:p text:style-name="P43">Błonnik-<text:span text:style-name="T138">3</text:span><text:span text:style-name="T108">3</text:span>g</text:p>
            <text:p text:style-name="P43">Sól-<text:span text:style-name="T141">8,2</text:span>g</text:p>
          </table:table-cell>
          <table:table-cell table:style-name="Tabela6.A2" office:value-type="string">
            <text:p text:style-name="P20">Energia: <text:span text:style-name="T108">2311</text:span>kcal</text:p>
            <text:p text:style-name="P20">Białko:<text:span text:style-name="T135">9</text:span><text:span text:style-name="T108">8</text:span>g</text:p>
            <text:p text:style-name="P20">Tłuszcz:<text:span text:style-name="T176">69</text:span><text:span text:style-name="T139">,</text:span><text:span text:style-name="T108">7</text:span>g</text:p>
            <text:p text:style-name="P20">w tym kw.tłu.nasyc.:<text:span text:style-name="T138">2</text:span><text:span text:style-name="T135">5</text:span><text:span text:style-name="T138">,</text:span><text:span text:style-name="T108">4</text:span>g</text:p>
            <text:p text:style-name="P20">Węglowodany:<text:span text:style-name="T140">2</text:span><text:span text:style-name="T108">75,6</text:span>g</text:p>
            <text:p text:style-name="P20">w tym cukry:<text:span text:style-name="T135">4</text:span><text:span text:style-name="T108">2,7</text:span>g</text:p>
            <text:p text:style-name="P43">Błonnik-<text:span text:style-name="T138">3</text:span><text:span text:style-name="T108">2</text:span>g</text:p>
            <text:p text:style-name="P43">Sól-<text:span text:style-name="T141">8,2</text:span>g</text:p>
          </table:table-cell>
          <table:table-cell table:style-name="Tabela6.E2" office:value-type="string">
            <text:p text:style-name="P6"/>
          </table:table-cell>
        </table:table-row>
      </table:table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2"><text:soft-page-break/><text:span text:style-name="T2">Jadłospis na dzień </text:span><text:span text:style-name="T3">1</text:span><text:span text:style-name="T6">7</text:span><text:span text:style-name="T2">.</text:span><text:span text:style-name="T4">0</text:span><text:span text:style-name="T6">8.</text:span><text:span text:style-name="T5">202</text:span><text:span text:style-name="T4">6</text:span><text:span text:style-name="T2"> </text:span><text:span text:style-name="T1">(jadłospis może ulec zmianie)</text:span></text:p>
      <table:table table:name="Tabela7" table:style-name="Tabela7">
        <table:table-column table:style-name="Tabela7.A" table:number-columns-repeated="5"/>
        <table:table-row>
          <table:table-cell table:style-name="Tabela7.A1" office:value-type="string">
            <text:p text:style-name="P159">P<text:span text:style-name="T7">OSIŁEK</text:span></text:p>
          </table:table-cell>
          <table:table-cell table:style-name="Tabela7.A1" office:value-type="string">
            <text:p text:style-name="P160">D01 </text:p>
            <text:p text:style-name="P161">DIETA PODSTAWOWA</text:p>
            <text:p text:style-name="P160"/>
          </table:table-cell>
          <table:table-cell table:style-name="Tabela7.A1" office:value-type="string">
            <text:p text:style-name="P160"><text:span text:style-name="T8">D0</text:span><text:span text:style-name="T9">2</text:span></text:p>
            <text:p text:style-name="P161">DIETA ŁATWOSTRAWNA</text:p>
            <text:p text:style-name="P163"><text:s/></text:p>
          </table:table-cell>
          <table:table-cell table:style-name="Tabela7.A1" office:value-type="string">
            <text:p text:style-name="P160">D03 </text:p>
            <text:p text:style-name="P162">DIETA Z OGR. ŁATWO PRZYSWAJALNYCH WĘGLOWODANÓW</text:p>
          </table:table-cell>
          <table:table-cell table:style-name="Tabela7.E1" office:value-type="string">
            <text:p text:style-name="P160">D05 </text:p>
            <text:p text:style-name="P162">DIETA ŁATWOSTRAWNA </text:p>
            <text:p text:style-name="P162">Z OGR. TŁUSZCZU</text:p>
            <text:p text:style-name="P160"/>
          </table:table-cell>
        </table:table-row>
        <table:table-row>
          <table:table-cell table:style-name="Tabela7.A2" office:value-type="string">
            <text:p text:style-name="P8">Ś<text:span text:style-name="T10">NIADANIE</text:span></text:p>
          </table:table-cell>
          <table:table-cell table:style-name="Tabela7.A2" office:value-type="string">
            <text:p text:style-name="P186"><text:span text:style-name="T13">Kasza manna</text:span><text:span text:style-name="T14"> got.</text:span><text:span text:style-name="T15"> na ml. 350ml (A:1,7), </text:span><text:span text:style-name="T19">ka</text:span><text:span text:style-name="T18">kao</text:span><text:span text:style-name="T29"> </text:span><text:span text:style-name="T19">250ml (A:1,</text:span><text:span text:style-name="T18">6,</text:span><text:span text:style-name="T19">7),</text:span><text:span text:style-name="T15"> chleb miesz. </text:span><text:span text:style-name="T34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42">polędwica drobiowa z warzywami 60g (A:1,6,7,9), miód nat. 1szt., sałata karb., mandarynka 1szt, </text:span></text:p>
          </table:table-cell>
          <table:table-cell table:style-name="Tabela7.A2" office:value-type="string">
            <text:p text:style-name="P186"><text:span text:style-name="T13">Kasza manna</text:span><text:span text:style-name="T14"> got.</text:span><text:span text:style-name="T15"> na ml. 350ml (A:1,7), </text:span><text:span text:style-name="T19">ka</text:span><text:span text:style-name="T18">kao</text:span><text:span text:style-name="T29"> </text:span><text:span text:style-name="T19">250ml (A:1,</text:span><text:span text:style-name="T18">6,</text:span><text:span text:style-name="T19">7),</text:span><text:span text:style-name="T15"> chleb miesz. </text:span><text:span text:style-name="T37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42">polędwica drobiowa z warzywami 60g (A:1,6,7,9), miód nat. 1szt., sałata karb., </text:span></text:p>
          </table:table-cell>
          <table:table-cell table:style-name="Tabela7.A2" office:value-type="string">
            <text:p text:style-name="P85"><text:s/>K<text:span text:style-name="T79">a</text:span><text:span text:style-name="T78">kao</text:span><text:span text:style-name="T98"> </text:span><text:span text:style-name="T79">250ml (A:1,</text:span><text:span text:style-name="T78">6,</text:span><text:span text:style-name="T79">7),</text:span> chleb <text:span text:style-name="T69">raz</text:span>. <text:span text:style-name="T70">6</text:span>0g (A:1,3,6,7,<text:span text:style-name="T71">11</text:span>), <text:span text:style-name="T66">m</text:span>a<text:span text:style-name="T67">sło</text:span> 10g – <text:span text:style-name="T67">1</text:span>szt <text:span text:style-name="T67">(A:7)</text:span>, <text:span text:style-name="T143">polędwica drobiowa z warzywami 60g (A:1,6,7,9), <text:s/>sałata karb., mandarynka 1szt, </text:span></text:p>
          </table:table-cell>
          <table:table-cell table:style-name="Tabela7.E2" office:value-type="string">
            <text:p text:style-name="P187"><text:span text:style-name="T13">Kasza manna</text:span><text:span text:style-name="T14"> got. </text:span><text:span text:style-name="T15">na ml. 350ml (A:1,7), </text:span><text:span text:style-name="T19">ka</text:span><text:span text:style-name="T18">kao</text:span><text:span text:style-name="T29"> </text:span><text:span text:style-name="T19">250ml (A:1,</text:span><text:span text:style-name="T18">6,</text:span><text:span text:style-name="T19">7),</text:span><text:span text:style-name="T15"> chleb miesz. </text:span><text:span text:style-name="T37">6</text:span><text:span text:style-name="T15">0g (A:1,3,6,7,</text:span><text:span text:style-name="T17">11</text:span><text:span text:style-name="T15">),</text:span><text:span text:style-name="T27"> </text:span><text:span text:style-name="T25">m</text:span><text:span text:style-name="T27">a</text:span><text:span text:style-name="T26">sło</text:span><text:span text:style-name="T27"> 10g – </text:span><text:span text:style-name="T26">1</text:span><text:span text:style-name="T27">szt </text:span><text:span text:style-name="T26">(A:7)</text:span>, <text:span text:style-name="T42">polędwica drobiowa 60g (A:1,6,7,9), miód nat. 1szt., sałata karb., </text:span></text:p>
          </table:table-cell>
        </table:table-row>
        <table:table-row>
          <table:table-cell table:style-name="Tabela7.A2" office:value-type="string">
            <text:p text:style-name="P8">II Ś<text:span text:style-name="T10">NIADANIE</text:span></text:p>
          </table:table-cell>
          <table:table-cell table:style-name="Tabela7.A2" office:value-type="string">
            <text:p text:style-name="P199"/>
          </table:table-cell>
          <table:table-cell table:style-name="Tabela7.A2" office:value-type="string">
            <text:p text:style-name="P191"/>
          </table:table-cell>
          <table:table-cell table:style-name="Tabela7.A2" office:value-type="string">
            <text:p text:style-name="P201">Kisiel ow. got. b/c 200ml, </text:p>
          </table:table-cell>
          <table:table-cell table:style-name="Tabela7.E2" office:value-type="string">
            <text:p text:style-name="P191"/>
          </table:table-cell>
        </table:table-row>
        <table:table-row>
          <table:table-cell table:style-name="Tabela7.A2" office:value-type="string">
            <text:p text:style-name="P8">O<text:span text:style-name="T10">BIAD</text:span></text:p>
          </table:table-cell>
          <table:table-cell table:style-name="Tabela7.A2" office:value-type="string">
            <text:p text:style-name="P131">Zupa prezydencka 350ml (A:1,7,9), knedle z owocami </text:p>
            <text:p text:style-name="P131">i sosem waniliowym 300g (A:1,7), banan 1szt, kompot owocowy 250ml, </text:p>
          </table:table-cell>
          <table:table-cell table:style-name="Tabela7.A2" office:value-type="string">
            <text:p text:style-name="P130">Zupa jarzynowa z ziemn. 350ml (A:1,7,9), ryż zapiekany z tartym jabłkiem i sosem waniliowym 280g (A:7), banan 1szt, kompot owocowy 250ml, </text:p>
          </table:table-cell>
          <table:table-cell table:style-name="Tabela7.A2" office:value-type="string">
            <text:p text:style-name="P131">Zupa prezydencka 350ml (A:1,7,9), <text:span text:style-name="T144">pierogi ze szpinakiem </text:span></text:p>
            <text:p text:style-name="P131"><text:span text:style-name="T144">i sosem </text:span><text:span text:style-name="T145">jogurtowym</text:span><text:span text:style-name="T144"> 300g (A:1,7), </text:span>banan 1szt, kompot owocowy <text:span text:style-name="T144">b/c</text:span> 250ml, </text:p>
          </table:table-cell>
          <table:table-cell table:style-name="Tabela7.E2" office:value-type="string">
            <text:p text:style-name="P130">Zupa jarzynowa z ziemn. 350ml (A:1,7,9), ryż zapiekany z tartym jabłkiem i sosem waniliowym 280g (A:7), banan 1szt, kompot owocowy 250ml, </text:p>
          </table:table-cell>
        </table:table-row>
        <table:table-row>
          <table:table-cell table:style-name="Tabela7.A2" office:value-type="string">
            <text:p text:style-name="P8">K<text:span text:style-name="T10">OLACJA</text:span></text:p>
          </table:table-cell>
          <table:table-cell table:style-name="Tabela7.A2" office:value-type="string">
            <text:p text:style-name="P95">Chleb <text:span text:style-name="T82">miesz.</text:span><text:span text:style-name="T83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143">parówka drob. na gorąco 1szt (A:6), serek topiony 50g 1szt (A:7), ketchup 20g (A:9), sałata karb., </text:span></text:p>
          </table:table-cell>
          <table:table-cell table:style-name="Tabela7.A2" office:value-type="string">
            <text:p text:style-name="P95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143">parówka drob. na gorąco 1szt (A:6), serek almette mini 1szt (A:7), sałata karb., </text:span></text:p>
          </table:table-cell>
          <table:table-cell table:style-name="Tabela7.A2" office:value-type="string">
            <text:p text:style-name="P98">Chleb <text:span text:style-name="T82">miesz.</text:span><text:span text:style-name="T70">8</text:span><text:span text:style-name="T82">0g (A:1,3,6,7,</text:span><text:span text:style-name="T71">11</text:span><text:span text:style-name="T82">) masło 10g (A:7), </text:span><text:s/>herbata <text:span text:style-name="T84">250ml, </text:span><text:span text:style-name="T143">parówka drob. na gorąco 1szt (A:6), serek almette mini 1szt (A:7), ketchup 20g (A:9), sałata karb., </text:span></text:p>
          </table:table-cell>
          <table:table-cell table:style-name="Tabela7.E2" office:value-type="string">
            <text:p text:style-name="P104">Chleb <text:span text:style-name="T82">miesz.</text:span><text:span text:style-name="T70">8</text:span><text:span text:style-name="T82">0g (A:1,3,6,7,</text:span><text:span text:style-name="T71">11</text:span><text:span text:style-name="T82">) masło 10g (A:7), </text:span><text:s/>herbata <text:span text:style-name="T84">250ml, </text:span><text:span text:style-name="T178">szynka wieprz. 60g (A:6,7), </text:span><text:span text:style-name="T143">serek almette mini 1szt (A:7), sałata karb., </text:span></text:p>
          </table:table-cell>
        </table:table-row>
        <table:table-row>
          <table:table-cell table:style-name="Tabela7.A2" office:value-type="string">
            <text:p text:style-name="P9">P<text:span text:style-name="T10">OSIŁEK UZUPEŁNIAJĄCY</text:span></text:p>
          </table:table-cell>
          <table:table-cell table:style-name="Tabela7.A2" office:value-type="string">
            <text:p text:style-name="P181">Sok owocowo-warzywny 1szt,</text:p>
          </table:table-cell>
          <table:table-cell table:style-name="Tabela7.A2" office:value-type="string">
            <text:p text:style-name="P181">Sok owocowo-warzywny 1szt,</text:p>
          </table:table-cell>
          <table:table-cell table:style-name="Tabela7.A2" office:value-type="string">
            <text:p text:style-name="P177">Bukiet warzyw got. 150g</text:p>
          </table:table-cell>
          <table:table-cell table:style-name="Tabela7.E2" office:value-type="string">
            <text:p text:style-name="P182">Sok owocowo-warzywny 1szt,</text:p>
          </table:table-cell>
        </table:table-row>
        <table:table-row>
          <table:table-cell table:style-name="Tabela7.A2" office:value-type="string">
            <text:p text:style-name="P7">W<text:span text:style-name="T10">ARTOŚCI ODŻYWCZE</text:span></text:p>
          </table:table-cell>
          <table:table-cell table:style-name="Tabela7.A2" office:value-type="string">
            <text:p text:style-name="P17">Energia:<text:span text:style-name="T91">2</text:span><text:span text:style-name="T146">18</text:span><text:span text:style-name="T91">9,</text:span><text:span text:style-name="T146">2</text:span> kcal</text:p>
            <text:p text:style-name="P17">Białko:<text:span text:style-name="T91">8</text:span><text:span text:style-name="T135">8</text:span><text:span text:style-name="T91">,</text:span><text:span text:style-name="T146">24</text:span>g</text:p>
            <text:p text:style-name="P17">Tłuszcz:<text:span text:style-name="T91">7</text:span><text:span text:style-name="T135">0</text:span><text:span text:style-name="T91">,</text:span><text:span text:style-name="T146">8</text:span>g</text:p>
            <text:p text:style-name="P17">w tym kw.tłu.nasyc.:<text:span text:style-name="T91">25,</text:span><text:span text:style-name="T146">1</text:span>g</text:p>
            <text:p text:style-name="P17">Węglowodany:<text:span text:style-name="T91">3</text:span><text:span text:style-name="T135">2</text:span><text:span text:style-name="T91">1,</text:span><text:span text:style-name="T146">2</text:span>g</text:p>
            <text:p text:style-name="P17">w tym cukry:<text:span text:style-name="T135">4</text:span><text:span text:style-name="T91">5,</text:span><text:span text:style-name="T146">1</text:span>g</text:p>
            <text:p text:style-name="P40">Błonnik-<text:span text:style-name="T91">3</text:span><text:span text:style-name="T135">2</text:span><text:span text:style-name="T91">,1</text:span>g</text:p>
            <text:p text:style-name="P40">Sól-<text:span text:style-name="T135">8</text:span><text:span text:style-name="T91">,</text:span><text:span text:style-name="T146">9</text:span>g</text:p>
          </table:table-cell>
          <table:table-cell table:style-name="Tabela7.A2" office:value-type="string">
            <text:p text:style-name="P25">Energia: <text:span text:style-name="T91">21</text:span><text:span text:style-name="T146">24</text:span><text:span text:style-name="T91">,</text:span><text:span text:style-name="T146">1</text:span>kcal</text:p>
            <text:p text:style-name="P17">Białko:<text:span text:style-name="T91">8</text:span><text:span text:style-name="T135">5</text:span><text:span text:style-name="T91">,</text:span><text:span text:style-name="T146">14</text:span>g</text:p>
            <text:p text:style-name="P17">Tłuszcz:<text:span text:style-name="T135">6</text:span><text:span text:style-name="T177">7</text:span><text:span text:style-name="T91">,</text:span><text:span text:style-name="T146">8</text:span>g</text:p>
            <text:p text:style-name="P17">w tym kw.tłu.nasyc.:<text:span text:style-name="T91">24,</text:span><text:span text:style-name="T146">4</text:span>g</text:p>
            <text:p text:style-name="P17">Węglowodany:<text:span text:style-name="T91">3</text:span><text:span text:style-name="T135">1</text:span><text:span text:style-name="T146">4</text:span><text:span text:style-name="T91">,</text:span><text:span text:style-name="T146">01</text:span>g</text:p>
            <text:p text:style-name="P26">w tym cukry:<text:span text:style-name="T135">4</text:span><text:span text:style-name="T146">4</text:span><text:span text:style-name="T91">,</text:span><text:span text:style-name="T146">4</text:span>g</text:p>
            <text:p text:style-name="P40">Błonnik-<text:span text:style-name="T91">3</text:span><text:span text:style-name="T146">1,5</text:span>g</text:p>
            <text:p text:style-name="P40">Sól-<text:span text:style-name="T135">7</text:span><text:span text:style-name="T91">,</text:span><text:span text:style-name="T146">8</text:span>g</text:p>
          </table:table-cell>
          <table:table-cell table:style-name="Tabela7.A2" office:value-type="string">
            <text:p text:style-name="P25">Energia: <text:span text:style-name="T91">21</text:span><text:span text:style-name="T146">0</text:span><text:span text:style-name="T147">1</text:span><text:span text:style-name="T91">,</text:span><text:span text:style-name="T146">4</text:span>kcal</text:p>
            <text:p text:style-name="P17">Białko:<text:span text:style-name="T93">8</text:span><text:span text:style-name="T146">0</text:span><text:span text:style-name="T93">,</text:span><text:span text:style-name="T146">07</text:span>g</text:p>
            <text:p text:style-name="P17">Tłuszcz:<text:span text:style-name="T135">67</text:span><text:span text:style-name="T93">,</text:span><text:span text:style-name="T146">45</text:span>g</text:p>
            <text:p text:style-name="P17">w tym kw.tłu.nasyc.:<text:span text:style-name="T93">2</text:span><text:span text:style-name="T146">4</text:span><text:span text:style-name="T93">,</text:span><text:span text:style-name="T146">16</text:span>g</text:p>
            <text:p text:style-name="P17">Węglowodany:<text:span text:style-name="T93">3</text:span><text:span text:style-name="T135">1</text:span><text:span text:style-name="T93">9,</text:span><text:span text:style-name="T146">1</text:span>g</text:p>
            <text:p text:style-name="P26">w tym cukry:<text:span text:style-name="T93">2</text:span><text:span text:style-name="T146">1</text:span><text:span text:style-name="T93">,</text:span><text:span text:style-name="T146">4</text:span>g</text:p>
            <text:p text:style-name="P40">Błonnik-<text:span text:style-name="T93">3</text:span><text:span text:style-name="T135">1</text:span><text:span text:style-name="T93">,</text:span><text:span text:style-name="T146">3</text:span>g</text:p>
            <text:p text:style-name="P40">Sól-<text:span text:style-name="T135">7</text:span><text:span text:style-name="T93">,</text:span><text:span text:style-name="T135">1</text:span>g</text:p>
          </table:table-cell>
          <table:table-cell table:style-name="Tabela7.E2" office:value-type="string">
            <text:p text:style-name="P27">Energia:<text:span text:style-name="T93">21</text:span><text:span text:style-name="T147">0</text:span><text:span text:style-name="T146">7,21</text:span> kcal</text:p>
            <text:p text:style-name="P18">Białko:<text:span text:style-name="T93">8</text:span><text:span text:style-name="T147">0</text:span><text:span text:style-name="T93">,</text:span><text:span text:style-name="T146">8</text:span>g</text:p>
            <text:p text:style-name="P18">Tłuszcz:<text:span text:style-name="T135">6</text:span><text:span text:style-name="T177">4</text:span><text:span text:style-name="T93">,</text:span><text:span text:style-name="T146">45</text:span>g</text:p>
            <text:p text:style-name="P18">w tym kw.tłu.nasyc.:<text:span text:style-name="T93">24,</text:span><text:span text:style-name="T146">6</text:span>g</text:p>
            <text:p text:style-name="P18">Węglowodany:<text:span text:style-name="T93">3</text:span><text:span text:style-name="T146">01</text:span><text:span text:style-name="T93">,</text:span><text:span text:style-name="T146">5</text:span>g</text:p>
            <text:p text:style-name="P28">w tym cukry:<text:span text:style-name="T135">3</text:span><text:span text:style-name="T146">4</text:span><text:span text:style-name="T93">,</text:span><text:span text:style-name="T146">9</text:span>g</text:p>
            <text:p text:style-name="P41">Błonnik-<text:span text:style-name="T135">30</text:span><text:span text:style-name="T93">,</text:span><text:span text:style-name="T146">14</text:span>g</text:p>
            <text:p text:style-name="P41">Sól-<text:span text:style-name="T135">7</text:span><text:span text:style-name="T93">,</text:span><text:span text:style-name="T135">1</text:span>g</text:p>
          </table:table-cell>
        </table:table-row>
        <table:table-row>
          <table:table-cell table:style-name="Tabela7.A2" office:value-type="string">
            <text:p text:style-name="P7"/>
          </table:table-cell>
          <table:table-cell table:style-name="Tabela7.A2" office:value-type="string">
            <text:p text:style-name="P164">D07 </text:p>
            <text:p text:style-name="P156">D<text:span text:style-name="T8">IETA BOGATOBIAŁKOWA</text:span></text:p>
            <text:p text:style-name="P164"/>
          </table:table-cell>
          <table:table-cell table:style-name="Tabela7.A2" office:value-type="string">
            <text:p text:style-name="P160"><text:span text:style-name="T9">P</text:span>01 </text:p>
            <text:p text:style-name="P160">DIETA PODSTAWOWA - <text:span text:style-name="T95">PEDIATRYCZNY</text:span></text:p>
          </table:table-cell>
          <table:table-cell table:style-name="Tabela7.A2" office:value-type="string">
            <text:p text:style-name="P160"><text:span text:style-name="T8"><text:s/></text:span><text:span text:style-name="T96">C</text:span><text:span text:style-name="T8">0</text:span><text:span text:style-name="T9">2</text:span></text:p>
            <text:p text:style-name="P160">DIETA <text:span text:style-name="T95">KOBIET W OKRESIE LAKTACJI</text:span></text:p>
          </table:table-cell>
          <table:table-cell table:style-name="Tabela7.E2" office:value-type="string">
            <text:p text:style-name="P161"/>
          </table:table-cell>
        </table:table-row>
        <table:table-row>
          <table:table-cell table:style-name="Tabela7.A2" office:value-type="string">
            <text:p text:style-name="P8">Ś<text:span text:style-name="T10">NIADANIE</text:span></text:p>
          </table:table-cell>
          <table:table-cell table:style-name="Tabela7.A2" office:value-type="string">
            <text:p text:style-name="P186"><text:span text:style-name="T13">Kasza manna</text:span><text:span text:style-name="T14"> got.</text:span><text:span text:style-name="T15"> na ml. 350ml (A:1,7), <text:s/></text:span><text:span text:style-name="T19">ka</text:span><text:span text:style-name="T18">kao</text:span><text:span text:style-name="T29"> </text:span><text:span text:style-name="T19">250ml (A:1,</text:span><text:span text:style-name="T18">6,</text:span><text:span text:style-name="T19">7), </text:span><text:soft-page-break/><text:span text:style-name="T15">chleb miesz. </text:span><text:span text:style-name="T37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42">polędwica drobiowa z warzywami 60g (A:1,6,7,9), miód nat. 1szt., sałata karb., </text:span></text:p>
          </table:table-cell>
          <table:table-cell table:style-name="Tabela7.A2" office:value-type="string">
            <text:p text:style-name="P186"><text:span text:style-name="T13">Kasza manna</text:span><text:span text:style-name="T14"> got.</text:span><text:span text:style-name="T15"> na ml. 350ml (A:1,7), </text:span><text:span text:style-name="T19">ka</text:span><text:span text:style-name="T18">kao</text:span><text:span text:style-name="T29"> </text:span><text:span text:style-name="T19">250ml (A:1,</text:span><text:span text:style-name="T18">6,</text:span><text:span text:style-name="T19">7),</text:span><text:span text:style-name="T15"> </text:span><text:soft-page-break/><text:span text:style-name="T15">chleb miesz. </text:span><text:span text:style-name="T34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42">polędwica drobiowa z warzywami 60g (A:1,6,7,9), miód nat. 1szt., sałata karb., mandarynka 1szt, </text:span></text:p>
          </table:table-cell>
          <table:table-cell table:style-name="Tabela7.A2" office:value-type="string">
            <text:p text:style-name="P186"><text:span text:style-name="T13">Kasza manna</text:span><text:span text:style-name="T14"> got.</text:span><text:span text:style-name="T15"> na ml. 350ml (A:1,7), <text:s/></text:span><text:span text:style-name="T19">ka</text:span><text:span text:style-name="T18">kao</text:span><text:span text:style-name="T29"> </text:span><text:span text:style-name="T19">250ml (A:1,</text:span><text:span text:style-name="T18">6,</text:span><text:span text:style-name="T19">7), </text:span><text:soft-page-break/><text:span text:style-name="T15">chleb miesz. </text:span><text:span text:style-name="T37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42">polędwica drobiowa z warzywami 60g (A:1,6,7,9), miód nat. 1szt., sałata karb., </text:span></text:p>
          </table:table-cell>
          <table:table-cell table:style-name="Tabela7.E2" office:value-type="string">
            <text:p text:style-name="P157"><text:span text:style-name="T33"/></text:p>
          </table:table-cell>
        </table:table-row>
        <table:table-row>
          <table:table-cell table:style-name="Tabela7.A2" office:value-type="string">
            <text:p text:style-name="P8">II Ś<text:span text:style-name="T10">NIADANIE</text:span></text:p>
          </table:table-cell>
          <table:table-cell table:style-name="Tabela7.A2" office:value-type="string">
            <text:p text:style-name="P194"><text:span text:style-name="T15">B</text:span><text:span text:style-name="T12">udyń ow. got. z sokiem 200ml (A:7), </text:span></text:p>
          </table:table-cell>
          <table:table-cell table:style-name="Tabela7.A2" office:value-type="string">
            <text:p text:style-name="P92">Budyń ow. got. z sokiem 200ml (A:7), </text:p>
          </table:table-cell>
          <table:table-cell table:style-name="Tabela7.A2" office:value-type="string">
            <text:p text:style-name="P92">Budyń ow. got. z sokiem 200ml (A:7), </text:p>
          </table:table-cell>
          <table:table-cell table:style-name="Tabela7.E2" office:value-type="string">
            <text:p text:style-name="P158"><text:span text:style-name="T15"/></text:p>
          </table:table-cell>
        </table:table-row>
        <table:table-row>
          <table:table-cell table:style-name="Tabela7.A2" office:value-type="string">
            <text:p text:style-name="P8">O<text:span text:style-name="T10">BIAD</text:span></text:p>
          </table:table-cell>
          <table:table-cell table:style-name="Tabela7.A2" office:value-type="string">
            <text:p text:style-name="P127"><text:span text:style-name="T143">Zupa jarzynowa z ziemn. 350ml (A:1,7,9), </text:span><text:span text:style-name="T144">pulpety got. w sosie pietr. 260g </text:span><text:span text:style-name="T148">(A:1,3,6,7,</text:span><text:span text:style-name="T71">11</text:span><text:span text:style-name="T148">), </text:span><text:span text:style-name="T144">ziemniaki got. z kop. 200g, marchewka got. z ol. 150g, </text:span><text:span text:style-name="T143">kompot owocowy 250ml, </text:span></text:p>
          </table:table-cell>
          <table:table-cell table:style-name="Tabela7.A2" office:value-type="string">
            <text:p text:style-name="P129">Zupa prezydencka 350ml (A:1,7,9), knedle z owocami i sosem waniliowym 300g (A:1,7), banan 1szt, kompot owocowy 250ml, </text:p>
          </table:table-cell>
          <table:table-cell table:style-name="Tabela7.A2" office:value-type="string">
            <text:p text:style-name="P130">Zupa jarzynowa z ziemn. 350ml (A:1,7,9), ryż zapiekany z tartym jabłkiem i sosem waniliowym 280g (A:7), banan 1szt, kompot owocowy 250ml, </text:p>
          </table:table-cell>
          <table:table-cell table:style-name="Tabela7.E2" office:value-type="string">
            <text:p text:style-name="P11"/>
          </table:table-cell>
        </table:table-row>
        <table:table-row>
          <table:table-cell table:style-name="Tabela7.A2" office:value-type="string">
            <text:p text:style-name="P8">K<text:span text:style-name="T10">OLACJA</text:span></text:p>
          </table:table-cell>
          <table:table-cell table:style-name="Tabela7.A2" office:value-type="string">
            <text:p text:style-name="P103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143">parówka drob. na gorąco 1szt (A:6), serek almette mini </text:span><text:span text:style-name="T144">2</text:span><text:span text:style-name="T143">szt (A:7), sałata karb., </text:span></text:p>
          </table:table-cell>
          <table:table-cell table:style-name="Tabela7.A2" office:value-type="string">
            <text:p text:style-name="P98">Chleb <text:span text:style-name="T82">miesz.</text:span><text:span text:style-name="T83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143">parówka drob. na gorąco 1szt (A:6), serek almette mini 1szt (A:7), ketchup 20g (A:9), sałata karb., </text:span></text:p>
          </table:table-cell>
          <table:table-cell table:style-name="Tabela7.A2" office:value-type="string">
            <text:p text:style-name="P103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143">parówka drob. na gorąco 1szt (A:6), serek almette mini 1szt (A:7), sałata karb., </text:span></text:p>
          </table:table-cell>
          <table:table-cell table:style-name="Tabela7.E2" office:value-type="string">
            <text:p text:style-name="P10"/>
          </table:table-cell>
        </table:table-row>
        <table:table-row>
          <table:table-cell table:style-name="Tabela7.A2" office:value-type="string">
            <text:p text:style-name="P9">P<text:span text:style-name="T10">OSIŁEK UZUPEŁNIAJĄCY</text:span></text:p>
          </table:table-cell>
          <table:table-cell table:style-name="Tabela7.A2" office:value-type="string">
            <text:p text:style-name="P182">Sok owocowo-warzywny 1szt,</text:p>
          </table:table-cell>
          <table:table-cell table:style-name="Tabela7.A2" office:value-type="string">
            <text:p text:style-name="P182">Sok owocowo-warzywny 1szt,</text:p>
          </table:table-cell>
          <table:table-cell table:style-name="Tabela7.A2" office:value-type="string">
            <text:p text:style-name="P182">Sok owocowo-warzywny 1szt,</text:p>
          </table:table-cell>
          <table:table-cell table:style-name="Tabela7.E2" office:value-type="string">
            <text:p text:style-name="P155"/>
          </table:table-cell>
        </table:table-row>
        <table:table-row>
          <table:table-cell table:style-name="Tabela7.A2" office:value-type="string">
            <text:p text:style-name="P7">W<text:span text:style-name="T10">ARTOŚCI ODŻYWCZE</text:span></text:p>
          </table:table-cell>
          <table:table-cell table:style-name="Tabela7.A2" office:value-type="string">
            <text:p text:style-name="P22">Energia:<text:span text:style-name="T149">2301,2</text:span> kcal</text:p>
            <text:p text:style-name="P22">Białko:<text:span text:style-name="T149">128,9</text:span>g</text:p>
            <text:p text:style-name="P22">Tłuszcz:<text:span text:style-name="T91">7</text:span><text:span text:style-name="T149">1</text:span>g</text:p>
            <text:p text:style-name="P22">w tym kw.tłu.nasyc.:<text:span text:style-name="T91">25,</text:span><text:span text:style-name="T149">9</text:span>g</text:p>
            <text:p text:style-name="P22">Węglowodany:<text:span text:style-name="T149">279,8</text:span>g</text:p>
            <text:p text:style-name="P22">w tym cukry:<text:span text:style-name="T135">4</text:span><text:span text:style-name="T149">6</text:span>g</text:p>
            <text:p text:style-name="P45">Błonnik-<text:span text:style-name="T91">3</text:span><text:span text:style-name="T149">2,8</text:span>g</text:p>
            <text:p text:style-name="P45">Sól-<text:span text:style-name="T135">8</text:span><text:span text:style-name="T91">,</text:span><text:span text:style-name="T149">2</text:span>g</text:p>
          </table:table-cell>
          <table:table-cell table:style-name="Tabela7.A2" office:value-type="string">
            <text:p text:style-name="P20">Energia:<text:span text:style-name="T91">2</text:span><text:span text:style-name="T108">287,4</text:span>kcal</text:p>
            <text:p text:style-name="P20">Białko:<text:span text:style-name="T108">91</text:span>g</text:p>
            <text:p text:style-name="P20">Tłuszcz:<text:span text:style-name="T177">69</text:span><text:span text:style-name="T91">,</text:span><text:span text:style-name="T108">9</text:span>g</text:p>
            <text:p text:style-name="P20">w tym kw.tłu.nasyc.:<text:span text:style-name="T91">25,</text:span><text:span text:style-name="T108">7</text:span>g</text:p>
            <text:p text:style-name="P20">Węglowodany:<text:span text:style-name="T91">3</text:span><text:span text:style-name="T135">2</text:span><text:span text:style-name="T150">2</text:span>g</text:p>
            <text:p text:style-name="P20">w tym cukry:<text:span text:style-name="T135">4</text:span><text:span text:style-name="T91">5,</text:span><text:span text:style-name="T149">7</text:span>g</text:p>
            <text:p text:style-name="P43">Błonnik-<text:span text:style-name="T91">3</text:span><text:span text:style-name="T149">3</text:span>g</text:p>
            <text:p text:style-name="P43">Sól-<text:span text:style-name="T135">8</text:span>g</text:p>
          </table:table-cell>
          <table:table-cell table:style-name="Tabela7.A2" office:value-type="string">
            <text:p text:style-name="P22">Energia:<text:span text:style-name="T149">2300</text:span> kcal</text:p>
            <text:p text:style-name="P22">Białko:<text:span text:style-name="T149">90,8</text:span>g</text:p>
            <text:p text:style-name="P22">Tłuszcz:<text:span text:style-name="T91">7</text:span><text:span text:style-name="T135">0</text:span><text:span text:style-name="T91">,</text:span><text:span text:style-name="T149">9</text:span>g</text:p>
            <text:p text:style-name="P22">w tym kw.tłu.nasyc.:<text:span text:style-name="T91">25,</text:span><text:span text:style-name="T149">5</text:span>g</text:p>
            <text:p text:style-name="P22">Węglowodany:<text:span text:style-name="T91">3</text:span><text:span text:style-name="T135">2</text:span><text:span text:style-name="T91">1,</text:span><text:span text:style-name="T149">5</text:span>g</text:p>
            <text:p text:style-name="P22">w tym cukry:<text:span text:style-name="T135">4</text:span><text:span text:style-name="T91">5,</text:span><text:span text:style-name="T149">7</text:span>g</text:p>
            <text:p text:style-name="P45">Błonnik-<text:span text:style-name="T91">3</text:span><text:span text:style-name="T149">1,4</text:span>g</text:p>
            <text:p text:style-name="P45">Sól-<text:span text:style-name="T135">8</text:span><text:span text:style-name="T91">,</text:span><text:span text:style-name="T149">1</text:span>g</text:p>
          </table:table-cell>
          <table:table-cell table:style-name="Tabela7.E2" office:value-type="string">
            <text:p text:style-name="P6"/>
          </table:table-cell>
        </table:table-row>
      </table:table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2"><text:soft-page-break/><text:span text:style-name="T2">Jadłospis na dzień </text:span><text:span text:style-name="T3">1</text:span><text:span text:style-name="T6">8</text:span><text:span text:style-name="T2">.</text:span><text:span text:style-name="T4">0</text:span><text:span text:style-name="T6">8</text:span><text:span text:style-name="T5">.202</text:span><text:span text:style-name="T4">6</text:span><text:span text:style-name="T2"> </text:span><text:span text:style-name="T1">(jadłospis może ulec zmianie)</text:span></text:p>
      <table:table table:name="Tabela8" table:style-name="Tabela8">
        <table:table-column table:style-name="Tabela8.A" table:number-columns-repeated="5"/>
        <table:table-row>
          <table:table-cell table:style-name="Tabela8.A1" office:value-type="string">
            <text:p text:style-name="P159">P<text:span text:style-name="T7">OSIŁEK</text:span></text:p>
          </table:table-cell>
          <table:table-cell table:style-name="Tabela8.A1" office:value-type="string">
            <text:p text:style-name="P160">D01 </text:p>
            <text:p text:style-name="P161">DIETA PODSTAWOWA</text:p>
            <text:p text:style-name="P160"/>
          </table:table-cell>
          <table:table-cell table:style-name="Tabela8.A1" office:value-type="string">
            <text:p text:style-name="P160"><text:span text:style-name="T8">D0</text:span><text:span text:style-name="T9">2</text:span></text:p>
            <text:p text:style-name="P161">DIETA ŁATWOSTRAWNA</text:p>
            <text:p text:style-name="P163"><text:s/></text:p>
          </table:table-cell>
          <table:table-cell table:style-name="Tabela8.A1" office:value-type="string">
            <text:p text:style-name="P160">D03 </text:p>
            <text:p text:style-name="P162">DIETA Z OGR. ŁATWO PRZYSWAJALNYCH WĘGLOWODANÓW</text:p>
          </table:table-cell>
          <table:table-cell table:style-name="Tabela8.E1" office:value-type="string">
            <text:p text:style-name="P160">D05 </text:p>
            <text:p text:style-name="P162">DIETA ŁATWOSTRAWNA </text:p>
            <text:p text:style-name="P162">Z OGR. TŁUSZCZU</text:p>
            <text:p text:style-name="P160"/>
          </table:table-cell>
        </table:table-row>
        <table:table-row>
          <table:table-cell table:style-name="Tabela8.A2" office:value-type="string">
            <text:p text:style-name="P8">Ś<text:span text:style-name="T10">NIADANIE</text:span></text:p>
          </table:table-cell>
          <table:table-cell table:style-name="Tabela8.A2" office:value-type="string">
            <text:p text:style-name="P196"><text:span text:style-name="T13">Płatki ow.</text:span><text:span text:style-name="T14"> got.</text:span><text:span text:style-name="T15"> na ml. 350ml (A:1,7), kawa ml. 250ml (A:1,7), chleb miesz. </text:span><text:span text:style-name="T34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42">szynka </text:span></text:p>
            <text:p text:style-name="P196"><text:span text:style-name="T42">z indyka 60g, c</text:span><text:span text:style-name="T43">h</text:span><text:span text:style-name="T42">rzan 20g (A:7,12), dżem 1szt, sałata karb., </text:span></text:p>
          </table:table-cell>
          <table:table-cell table:style-name="Tabela8.A2" office:value-type="string">
            <text:p text:style-name="P196"><text:span text:style-name="T13">Płatki ow.</text:span><text:span text:style-name="T14"> got.</text:span><text:span text:style-name="T15"> na ml. 350ml (A:1,7), kawa ml. 250ml (A:1,7), chleb miesz. </text:span><text:span text:style-name="T37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42">szynka </text:span></text:p>
            <text:p text:style-name="P212">z indyka 60g, dżem 1szt, sałata karb., </text:p>
          </table:table-cell>
          <table:table-cell table:style-name="Tabela8.A2" office:value-type="string">
            <text:p text:style-name="P85"><text:s/>Kawa ml. 250ml (A:1,7), chleb <text:span text:style-name="T69">raz</text:span>. <text:span text:style-name="T70">6</text:span>0g (A:1,3,6,7,<text:span text:style-name="T71">11</text:span>), <text:span text:style-name="T66">m</text:span>a<text:span text:style-name="T67">sło</text:span> 10g – <text:span text:style-name="T67">1</text:span>szt <text:span text:style-name="T67">(A:7)</text:span>, <text:span text:style-name="T143">szynka z indyka 60g, </text:span><text:span text:style-name="T144">serek topiony</text:span><text:span text:style-name="T143"> 1szt </text:span><text:span text:style-name="T144">(A:7)</text:span><text:span text:style-name="T143">, sałata karb., </text:span></text:p>
          </table:table-cell>
          <table:table-cell table:style-name="Tabela8.E2" office:value-type="string">
            <text:p text:style-name="P190"><text:span text:style-name="T13">Płatki ow.</text:span><text:span text:style-name="T14"> got. </text:span><text:span text:style-name="T15">na ml. 350ml (A:1,7), kawa ml. 250ml (A:1,7), chleb miesz. </text:span><text:span text:style-name="T37">6</text:span><text:span text:style-name="T15">0g (A:1,3,6,7,</text:span><text:span text:style-name="T17">11</text:span><text:span text:style-name="T15">),</text:span><text:span text:style-name="T27"> </text:span><text:span text:style-name="T25">m</text:span><text:span text:style-name="T27">a</text:span><text:span text:style-name="T26">sło</text:span><text:span text:style-name="T27"> 10g – </text:span><text:span text:style-name="T26">1</text:span><text:span text:style-name="T27">szt </text:span><text:span text:style-name="T26">(A:7)</text:span>, <text:span text:style-name="T42">szynka </text:span></text:p>
            <text:p text:style-name="P213">z indyka 60g, dżem 1szt, sałata karb., </text:p>
          </table:table-cell>
        </table:table-row>
        <table:table-row>
          <table:table-cell table:style-name="Tabela8.A2" office:value-type="string">
            <text:p text:style-name="P8">II Ś<text:span text:style-name="T10">NIADANIE</text:span></text:p>
          </table:table-cell>
          <table:table-cell table:style-name="Tabela8.A2" office:value-type="string">
            <text:p text:style-name="P199"/>
          </table:table-cell>
          <table:table-cell table:style-name="Tabela8.A2" office:value-type="string">
            <text:p text:style-name="P191"/>
          </table:table-cell>
          <table:table-cell table:style-name="Tabela8.A2" office:value-type="string">
            <text:p text:style-name="P201">Budyń ow. got. b/c 200ml (A:7), </text:p>
          </table:table-cell>
          <table:table-cell table:style-name="Tabela8.E2" office:value-type="string">
            <text:p text:style-name="P191"/>
          </table:table-cell>
        </table:table-row>
        <table:table-row>
          <table:table-cell table:style-name="Tabela8.A2" office:value-type="string">
            <text:p text:style-name="P8">O<text:span text:style-name="T10">BIAD</text:span></text:p>
          </table:table-cell>
          <table:table-cell table:style-name="Tabela8.A2" office:value-type="string">
            <text:p text:style-name="P120"><text:s/><text:span text:style-name="T143">Zupa pieczarkowa z mak. 350ml (A:1,7,9), budyń drob-wiep. got. </text:span></text:p>
            <text:p text:style-name="P120"><text:span text:style-name="T143">z sosem kop. 170g </text:span><text:span text:style-name="T79">(A:1,3,6,7,</text:span><text:span text:style-name="T80">11</text:span><text:span text:style-name="T79">), </text:span><text:span text:style-name="T143">ziemniaki got. z kop. 200g, </text:span><text:span text:style-name="T151">sałatka </text:span></text:p>
            <text:p text:style-name="P119"><text:span text:style-name="T151">z buraczków</text:span><text:span text:style-name="T143"> 150g, kompot owocowy 250ml, </text:span></text:p>
          </table:table-cell>
          <table:table-cell table:style-name="Tabela8.A2" office:value-type="string">
            <text:p text:style-name="P208">Zupa pieczarkowa z mak. 350ml (A:1,7,9), budyń drob-wiep. got. </text:p>
            <text:p text:style-name="P121"><text:span text:style-name="T143">na parze z sosem kop. 170g </text:span><text:span text:style-name="T79">(A:1,3,6,7,</text:span><text:span text:style-name="T80">11</text:span><text:span text:style-name="T79">), </text:span><text:span text:style-name="T143">ziemniaki got. z kop. 200g, buraczki got. 150g (A:7), kompot owocowy 250ml, </text:span></text:p>
          </table:table-cell>
          <table:table-cell table:style-name="Tabela8.A2" office:value-type="string">
            <text:p text:style-name="P208">Zupa pieczarkowa z mak. 350ml (A:1,7,9), budyń drob-wiep. got. </text:p>
            <text:p text:style-name="P121"><text:span text:style-name="T143">na parze z sosem kop. 170g </text:span><text:span text:style-name="T79">(A:1,3,6,7,</text:span><text:span text:style-name="T80">11</text:span><text:span text:style-name="T79">), </text:span><text:span text:style-name="T143">ziemniaki got. </text:span></text:p>
            <text:p text:style-name="P121"><text:span text:style-name="T143">z kop. 200g, buraczki got. 150g (A:7), kompot owocowy </text:span><text:span text:style-name="T152">b/c </text:span><text:span text:style-name="T143">250ml, </text:span></text:p>
          </table:table-cell>
          <table:table-cell table:style-name="Tabela8.E2" office:value-type="string">
            <text:p text:style-name="P121"><text:span text:style-name="T143">Zupa </text:span><text:span text:style-name="T152">kalafiorowa</text:span><text:span text:style-name="T143"> z mak. 350ml (A:1,7,9), budyń drob-wiep. got. </text:span></text:p>
            <text:p text:style-name="P121"><text:span text:style-name="T143">na parze z sosem kop. 170g </text:span><text:span text:style-name="T79">(A:1,3,6,7,</text:span><text:span text:style-name="T80">11</text:span><text:span text:style-name="T79">), </text:span><text:span text:style-name="T143">ziemniaki got. </text:span></text:p>
            <text:p text:style-name="P121"><text:span text:style-name="T143">z kop. 200g, buraczki got. </text:span><text:span text:style-name="T152">b/dodatków </text:span><text:span text:style-name="T143">150g (A:7), kompot owocowy 250ml, </text:span></text:p>
          </table:table-cell>
        </table:table-row>
        <table:table-row>
          <table:table-cell table:style-name="Tabela8.A2" office:value-type="string">
            <text:p text:style-name="P8">K<text:span text:style-name="T10">OLACJA</text:span></text:p>
          </table:table-cell>
          <table:table-cell table:style-name="Tabela8.A2" office:value-type="string">
            <text:p text:style-name="P105">Chleb <text:span text:style-name="T82">miesz.</text:span><text:span text:style-name="T83">8</text:span><text:span text:style-name="T82">0g (A:1,3,6,7,</text:span><text:span text:style-name="T71">11</text:span><text:span text:style-name="T82">) masło 20g (A:7), </text:span><text:s/>herbata <text:span text:style-name="T134">z cytryną</text:span> <text:span text:style-name="T84">250ml, </text:span><text:span text:style-name="T151">salceson wp. 60g, musztarda 20g (A:10), ogórek kisz. 40g, </text:span></text:p>
          </table:table-cell>
          <table:table-cell table:style-name="Tabela8.A2" office:value-type="string">
            <text:p text:style-name="P101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134">z cytryną</text:span> <text:span text:style-name="T84">250ml,</text:span><text:span text:style-name="T143">pasta mięsno-warzywna 90g (A:9), jajko got. 1szt (A:3),</text:span><text:span text:style-name="T134"> </text:span><text:span text:style-name="T143">sałata karb.,</text:span></text:p>
          </table:table-cell>
          <table:table-cell table:style-name="Tabela8.A2" office:value-type="string">
            <text:p text:style-name="P101">Chleb <text:span text:style-name="T82">miesz.</text:span><text:span text:style-name="T70">8</text:span><text:span text:style-name="T82">0g (A:1,3,6,7,</text:span><text:span text:style-name="T71">11</text:span><text:span text:style-name="T82">) masło 10g (A:7), </text:span><text:s/>herbata <text:span text:style-name="T134">z cytryną</text:span> <text:span text:style-name="T84">250ml, </text:span><text:span text:style-name="T143">pasta mięsno-warzywna 90g (A:9), jajko got. 1szt (A:3), </text:span><text:span text:style-name="T134">szczypior, </text:span><text:span text:style-name="T143">sałata karb., </text:span><text:span text:style-name="T151">musztarda 20g (A:10), ogórek kisz. 40g, </text:span></text:p>
          </table:table-cell>
          <table:table-cell table:style-name="Tabela8.E2" office:value-type="string">
            <text:p text:style-name="P101">Chleb <text:span text:style-name="T82">miesz.</text:span><text:span text:style-name="T70">8</text:span><text:span text:style-name="T82">0g (A:1,3,6,7,</text:span><text:span text:style-name="T71">11</text:span><text:span text:style-name="T82">) masło 10g (A:7), </text:span><text:s/>herbata <text:span text:style-name="T134">z cytryną</text:span> <text:span text:style-name="T84">250ml, </text:span><text:span text:style-name="T143">pasta mięsno-warzywna 90g (A:9), </text:span><text:span text:style-name="T134">serek almette mini</text:span><text:span text:style-name="T143">. 1szt (A:</text:span><text:span text:style-name="T134">7</text:span><text:span text:style-name="T143">), sałata karb.,</text:span></text:p>
          </table:table-cell>
        </table:table-row>
        <table:table-row>
          <table:table-cell table:style-name="Tabela8.A2" office:value-type="string">
            <text:p text:style-name="P9">P<text:span text:style-name="T10">OSIŁEK UZUPEŁNIAJĄCY</text:span></text:p>
          </table:table-cell>
          <table:table-cell table:style-name="Tabela8.A2" office:value-type="string">
            <text:p text:style-name="P183">Pomarańcza 1szt, </text:p>
          </table:table-cell>
          <table:table-cell table:style-name="Tabela8.A2" office:value-type="string">
            <text:p text:style-name="P183">Banan 1szt, </text:p>
          </table:table-cell>
          <table:table-cell table:style-name="Tabela8.A2" office:value-type="string">
            <text:p text:style-name="P177">Kanapka z masłem, sałatą i serem edamskim <text:span text:style-name="T61">(A:1,3,6,7,</text:span><text:span text:style-name="T60">11</text:span><text:span text:style-name="T61">)</text:span></text:p>
          </table:table-cell>
          <table:table-cell table:style-name="Tabela8.E2" office:value-type="string">
            <text:p text:style-name="P184">Banan 1szt, </text:p>
          </table:table-cell>
        </table:table-row>
        <table:table-row>
          <table:table-cell table:style-name="Tabela8.A2" office:value-type="string">
            <text:p text:style-name="P7">W<text:span text:style-name="T10">ARTOŚCI ODŻYWCZE</text:span></text:p>
          </table:table-cell>
          <table:table-cell table:style-name="Tabela8.A2" office:value-type="string">
            <text:p text:style-name="P59">Energia: 2<text:span text:style-name="T153">1</text:span><text:span text:style-name="T154">95</text:span>kcal</text:p>
            <text:p text:style-name="P59">Białko:89,5g</text:p>
            <text:p text:style-name="P60">Tłuszcz:<text:span text:style-name="T153">7</text:span><text:span text:style-name="T135">6</text:span>,8g</text:p>
            <text:p text:style-name="P59">w tym kw.tłu.nasyc.:2<text:span text:style-name="T155">6</text:span>,1g</text:p>
            <text:p text:style-name="P59">Węglowodany:<text:span text:style-name="T155">28</text:span>9g</text:p>
            <text:p text:style-name="P59">w tym cukry:<text:span text:style-name="T156">3</text:span><text:span text:style-name="T155">4</text:span>,5g</text:p>
            <text:p text:style-name="P74">Błonnik-<text:span text:style-name="T157">3</text:span><text:span text:style-name="T135">1</text:span><text:span text:style-name="T157">,9</text:span>g</text:p>
            <text:p text:style-name="P74">Sól-<text:span text:style-name="T135">8</text:span><text:span text:style-name="T157">,3</text:span>g</text:p>
          </table:table-cell>
          <table:table-cell table:style-name="Tabela8.A2" office:value-type="string">
            <text:p text:style-name="P56">Energia:2<text:span text:style-name="T155">18</text:span>6,1 kcal</text:p>
            <text:p text:style-name="P61">Białko:86,4g</text:p>
            <text:p text:style-name="P61">Tłuszcz:<text:span text:style-name="T158">7</text:span><text:span text:style-name="T156">0</text:span>,8g</text:p>
            <text:p text:style-name="P61">w tym kw.tłu.nasyc.:2<text:span text:style-name="T158">6</text:span>,2g</text:p>
            <text:p text:style-name="P61">Węglowodany:<text:span text:style-name="T155">28</text:span>6,7g</text:p>
            <text:p text:style-name="P61">w tym cukry:<text:span text:style-name="T156">37</text:span>,2g</text:p>
            <text:p text:style-name="P75">Błonnik-<text:span text:style-name="T157">3</text:span><text:span text:style-name="T156">1</text:span>g</text:p>
            <text:p text:style-name="P75">Sól-<text:span text:style-name="T156">7</text:span><text:span text:style-name="T157">,1</text:span>g</text:p>
          </table:table-cell>
          <table:table-cell table:style-name="Tabela8.A2" office:value-type="string">
            <text:p text:style-name="P56">Energia: 2<text:span text:style-name="T159">1</text:span><text:span text:style-name="T160">0</text:span>5,<text:span text:style-name="T158">4</text:span>kcal</text:p>
            <text:p text:style-name="P61">Białko:<text:span text:style-name="T155">8</text:span><text:span text:style-name="T156">4</text:span>,<text:span text:style-name="T158">1</text:span>g</text:p>
            <text:p text:style-name="P61">Tłuszcz:<text:span text:style-name="T156">68</text:span><text:span text:style-name="T158">,1</text:span><text:span text:style-name="T155">8</text:span>g</text:p>
            <text:p text:style-name="P61">w tym kw.tłu.nasyc.:26,4g</text:p>
            <text:p text:style-name="P61">Węglowodany:<text:span text:style-name="T158">299</text:span>,5g</text:p>
            <text:p text:style-name="P61">w tym cukry:2<text:span text:style-name="T156">8</text:span>,1g</text:p>
            <text:p text:style-name="P75">Błonnik-<text:span text:style-name="T157">3</text:span><text:span text:style-name="T155">0</text:span><text:span text:style-name="T157">,2</text:span>g</text:p>
            <text:p text:style-name="P75">Sól-<text:span text:style-name="T156">6</text:span><text:span text:style-name="T161">,93</text:span>g</text:p>
          </table:table-cell>
          <table:table-cell table:style-name="Tabela8.E2" office:value-type="string">
            <text:p text:style-name="P57">Energia:2<text:span text:style-name="T159">0</text:span><text:span text:style-name="T156">8</text:span>4,<text:span text:style-name="T158">4</text:span> kcal</text:p>
            <text:p text:style-name="P58">Białko:8<text:span text:style-name="T156">5</text:span>,2g</text:p>
            <text:p text:style-name="P58">Tłuszcz:<text:span text:style-name="T156">6</text:span><text:span text:style-name="T177">5</text:span>,<text:span text:style-name="T158">3</text:span>g</text:p>
            <text:p text:style-name="P58">w tym kw.tłu.nasyc.:2<text:span text:style-name="T158">5</text:span>,2g</text:p>
            <text:p text:style-name="P58">Węglowodany:<text:span text:style-name="T155">28</text:span>2,8g</text:p>
            <text:p text:style-name="P58">w tym cukry:<text:span text:style-name="T156">3</text:span><text:span text:style-name="T155">5</text:span>,95g</text:p>
            <text:p text:style-name="P71">Błonnik-<text:span text:style-name="T156">30</text:span><text:span text:style-name="T161">,8 </text:span>g</text:p>
            <text:p text:style-name="P71">Sól-<text:span text:style-name="T156">6</text:span><text:span text:style-name="T161">,73</text:span>g</text:p>
          </table:table-cell>
        </table:table-row>
        <table:table-row>
          <table:table-cell table:style-name="Tabela8.A2" office:value-type="string">
            <text:p text:style-name="P7"/>
          </table:table-cell>
          <table:table-cell table:style-name="Tabela8.A2" office:value-type="string">
            <text:p text:style-name="P164">D07 </text:p>
            <text:p text:style-name="P156">D<text:span text:style-name="T8">IETA BOGATOBIAŁKOWA</text:span></text:p>
            <text:p text:style-name="P164"/>
          </table:table-cell>
          <table:table-cell table:style-name="Tabela8.A2" office:value-type="string">
            <text:p text:style-name="P160"><text:span text:style-name="T9">P</text:span>01 </text:p>
            <text:p text:style-name="P160">DIETA PODSTAWOWA - <text:span text:style-name="T95">PEDIATRYCZNY</text:span></text:p>
          </table:table-cell>
          <table:table-cell table:style-name="Tabela8.A2" office:value-type="string">
            <text:p text:style-name="P160"><text:span text:style-name="T8"><text:s/></text:span><text:span text:style-name="T96">C</text:span><text:span text:style-name="T8">0</text:span><text:span text:style-name="T9">2</text:span></text:p>
            <text:p text:style-name="P160">DIETA <text:span text:style-name="T95">KOBIET W OKRESIE LAKTACJI</text:span></text:p>
          </table:table-cell>
          <table:table-cell table:style-name="Tabela8.E2" office:value-type="string">
            <text:p text:style-name="P161"/>
          </table:table-cell>
        </table:table-row>
        <text:soft-page-break/>
        <table:table-row>
          <table:table-cell table:style-name="Tabela8.A2" office:value-type="string">
            <text:p text:style-name="P8">Ś<text:span text:style-name="T10">NIADANIE</text:span></text:p>
          </table:table-cell>
          <table:table-cell table:style-name="Tabela8.A2" office:value-type="string">
            <text:p text:style-name="P196"><text:span text:style-name="T13">Płatki ow.</text:span><text:span text:style-name="T14"> got.</text:span><text:span text:style-name="T15"> na ml. 350ml (A:1,7), kawa ml. 250ml (A:1,7), chleb miesz. </text:span><text:span text:style-name="T37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42">szynka </text:span></text:p>
            <text:p text:style-name="P212">z indyka 60g, dżem 1szt, sałata karb., </text:p>
          </table:table-cell>
          <table:table-cell table:style-name="Tabela8.A2" office:value-type="string">
            <text:p text:style-name="P196"><text:span text:style-name="T13">Płatki ow.</text:span><text:span text:style-name="T14"> got.</text:span><text:span text:style-name="T15"> na ml. 350ml (A:1,7), </text:span><text:span text:style-name="T19">ka</text:span><text:span text:style-name="T28">wa ml.</text:span><text:span text:style-name="T29"> </text:span><text:span text:style-name="T19">250ml (A:1,7),</text:span><text:span text:style-name="T15"> chleb miesz. </text:span><text:span text:style-name="T34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42">szynka </text:span></text:p>
            <text:p text:style-name="P196"><text:span text:style-name="T42">z indyka 60g, c</text:span><text:span text:style-name="T43">h</text:span><text:span text:style-name="T42">rzan 20g (A:7,12), dżem 1szt, sałata karb., </text:span></text:p>
          </table:table-cell>
          <table:table-cell table:style-name="Tabela8.A2" office:value-type="string">
            <text:p text:style-name="P196"><text:span text:style-name="T13">Płatki ow.</text:span><text:span text:style-name="T14"> got.</text:span><text:span text:style-name="T15"> na ml. 350ml (A:1,7), </text:span><text:span text:style-name="T19">ka</text:span><text:span text:style-name="T28">wa ml.</text:span><text:span text:style-name="T29"> </text:span><text:span text:style-name="T19">250ml (A:1,7),</text:span><text:span text:style-name="T15"> chleb miesz. </text:span><text:span text:style-name="T37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42">szynka </text:span></text:p>
            <text:p text:style-name="P212">z indyka 60g, dżem 1szt, sałata karb., </text:p>
          </table:table-cell>
          <table:table-cell table:style-name="Tabela8.E2" office:value-type="string">
            <text:p text:style-name="P157"><text:span text:style-name="T33"/></text:p>
          </table:table-cell>
        </table:table-row>
        <table:table-row>
          <table:table-cell table:style-name="Tabela8.A2" office:value-type="string">
            <text:p text:style-name="P8">II Ś<text:span text:style-name="T10">NIADANIE</text:span></text:p>
          </table:table-cell>
          <table:table-cell table:style-name="Tabela8.A2" office:value-type="string">
            <text:p text:style-name="P195"><text:span text:style-name="T12"><text:s/></text:span><text:span text:style-name="T44">Bułka drożdżowa z serem 1szt </text:span><text:span text:style-name="T19">(A:1,3,6,7,</text:span><text:span text:style-name="T20">11</text:span><text:span text:style-name="T19">),</text:span><text:span text:style-name="T45"> </text:span></text:p>
          </table:table-cell>
          <table:table-cell table:style-name="Tabela8.A2" office:value-type="string">
            <text:p text:style-name="P171"><text:span text:style-name="T62">Bułka drożdżowa z serem 1szt </text:span><text:span text:style-name="T63">(A:1,3,6,7,</text:span><text:span text:style-name="T64">11</text:span><text:span text:style-name="T63">),</text:span><text:span text:style-name="T65"> </text:span></text:p>
          </table:table-cell>
          <table:table-cell table:style-name="Tabela8.A2" office:value-type="string">
            <text:p text:style-name="P171"><text:span text:style-name="T62">Bułka drożdżowa z serem 1szt </text:span><text:span text:style-name="T63">(A:1,3,6,7,</text:span><text:span text:style-name="T64">11</text:span><text:span text:style-name="T63">),</text:span><text:span text:style-name="T65"> </text:span></text:p>
          </table:table-cell>
          <table:table-cell table:style-name="Tabela8.E2" office:value-type="string">
            <text:p text:style-name="P158"><text:span text:style-name="T15"/></text:p>
          </table:table-cell>
        </table:table-row>
        <table:table-row>
          <table:table-cell table:style-name="Tabela8.A2" office:value-type="string">
            <text:p text:style-name="P8">O<text:span text:style-name="T10">BIAD</text:span></text:p>
          </table:table-cell>
          <table:table-cell table:style-name="Tabela8.A2" office:value-type="string">
            <text:p text:style-name="P121"><text:span text:style-name="T143">Zupa pieczarkowa z mak. 350ml (A:1,7,9), budyń drob-wiep. got. na parze z sosem kop. </text:span><text:span text:style-name="T152">26</text:span><text:span text:style-name="T143">0g </text:span><text:span text:style-name="T79">(A:1,3,6,7,</text:span><text:span text:style-name="T80">11</text:span><text:span text:style-name="T79">), </text:span><text:span text:style-name="T143">ziemniaki got. </text:span></text:p>
            <text:p text:style-name="P208">z kop. 200g, buraczki got. 150g (A:7), kompot owocowy 250ml, </text:p>
          </table:table-cell>
          <table:table-cell table:style-name="Tabela8.A2" office:value-type="string">
            <text:p text:style-name="P120"><text:s/><text:span text:style-name="T143">Zupa pieczarkowa z mak. 350ml (A:1,7,9), budyń drob-wiep. got. </text:span></text:p>
            <text:p text:style-name="P120"><text:span text:style-name="T143">z sosem kop. 170g </text:span><text:span text:style-name="T79">(A:1,3,6,7,</text:span><text:span text:style-name="T80">11</text:span><text:span text:style-name="T79">), </text:span><text:span text:style-name="T143">ziemniaki got. z kop. 200g, </text:span><text:span text:style-name="T151">sałatka </text:span></text:p>
            <text:p text:style-name="P128"><text:span text:style-name="T151">z buraczków</text:span><text:span text:style-name="T143"> 150g, kompot owocowy 250ml, </text:span></text:p>
          </table:table-cell>
          <table:table-cell table:style-name="Tabela8.A2" office:value-type="string">
            <text:p text:style-name="P121"><text:span text:style-name="T143">Zupa </text:span><text:span text:style-name="T152">kalafiorowa</text:span><text:span text:style-name="T143"> z mak. 350ml (A:1,7,9), budyń drob-wiep. got. na parze z sosem kop. 170g </text:span><text:span text:style-name="T79">(A:1,3,6,7,</text:span><text:span text:style-name="T80">11</text:span><text:span text:style-name="T79">), </text:span><text:span text:style-name="T143">ziemniaki got. </text:span></text:p>
            <text:p text:style-name="P121"><text:span text:style-name="T143">z kop. 200g, buraczki got. </text:span><text:span text:style-name="T152">b/dodatków </text:span><text:span text:style-name="T143">150g (A:7), kompot owocowy 250ml, </text:span></text:p>
          </table:table-cell>
          <table:table-cell table:style-name="Tabela8.E2" office:value-type="string">
            <text:p text:style-name="P11"/>
          </table:table-cell>
        </table:table-row>
        <table:table-row>
          <table:table-cell table:style-name="Tabela8.A2" office:value-type="string">
            <text:p text:style-name="P8">K<text:span text:style-name="T10">OLACJA</text:span></text:p>
          </table:table-cell>
          <table:table-cell table:style-name="Tabela8.A2" office:value-type="string">
            <text:p text:style-name="P101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134">z cytryną</text:span> <text:span text:style-name="T84">250ml, </text:span><text:span text:style-name="T143">pasta mięsno-warzywna 90g (A:9), jajko got. 1szt (A:3), </text:span><text:span text:style-name="T152">biały ser 70g (A:7), </text:span><text:span text:style-name="T143">sałata karb.,</text:span></text:p>
          </table:table-cell>
          <table:table-cell table:style-name="Tabela8.A2" office:value-type="string">
            <text:p text:style-name="P101">Chleb <text:span text:style-name="T82">miesz.</text:span><text:span text:style-name="T83">8</text:span><text:span text:style-name="T82">0g (A:1,3,6,7,</text:span><text:span text:style-name="T71">11</text:span><text:span text:style-name="T82">) masło 20g (A:7), </text:span><text:s/>herbata <text:span text:style-name="T134">z cytryną</text:span> <text:span text:style-name="T84">250ml, </text:span><text:span text:style-name="T143">pasta mięsno-warzywna 90g (A:9), jajko got. 1szt (A:3), </text:span><text:span text:style-name="T134">szczypior, </text:span><text:span text:style-name="T143"><text:s/>sałata karb., </text:span><text:span text:style-name="T151">musztarda 20g (A:10), ogórek kisz. 40g, </text:span></text:p>
          </table:table-cell>
          <table:table-cell table:style-name="Tabela8.A2" office:value-type="string">
            <text:p text:style-name="P101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134">z cytryną</text:span> <text:span text:style-name="T84">250ml, </text:span><text:span text:style-name="T143">pasta mięsno-warzywna 90g (A:9), jajko got. 1szt (A:3), sałata karb.,</text:span></text:p>
          </table:table-cell>
          <table:table-cell table:style-name="Tabela8.E2" office:value-type="string">
            <text:p text:style-name="P10"/>
          </table:table-cell>
        </table:table-row>
        <table:table-row>
          <table:table-cell table:style-name="Tabela8.A2" office:value-type="string">
            <text:p text:style-name="P9">P<text:span text:style-name="T10">OSIŁEK UZUPEŁNIAJĄCY</text:span></text:p>
          </table:table-cell>
          <table:table-cell table:style-name="Tabela8.A2" office:value-type="string">
            <text:p text:style-name="P184">Banan 1szt, </text:p>
          </table:table-cell>
          <table:table-cell table:style-name="Tabela8.A2" office:value-type="string">
            <text:p text:style-name="P184">Pomarańcza 1szt, </text:p>
          </table:table-cell>
          <table:table-cell table:style-name="Tabela8.A2" office:value-type="string">
            <text:p text:style-name="P184">Banan 1szt, </text:p>
          </table:table-cell>
          <table:table-cell table:style-name="Tabela8.E2" office:value-type="string">
            <text:p text:style-name="P155"/>
          </table:table-cell>
        </table:table-row>
        <table:table-row>
          <table:table-cell table:style-name="Tabela8.A2" office:value-type="string">
            <text:p text:style-name="P7">W<text:span text:style-name="T10">ARTOŚCI ODŻYWCZE</text:span></text:p>
          </table:table-cell>
          <table:table-cell table:style-name="Tabela8.A2" office:value-type="string">
            <text:p text:style-name="P62">Energia: 2<text:span text:style-name="T149">330,2</text:span>kcal</text:p>
            <text:p text:style-name="P62">Białko:<text:span text:style-name="T149">134,8</text:span>g</text:p>
            <text:p text:style-name="P62">Tłuszcz:<text:span text:style-name="T153">7</text:span><text:span text:style-name="T135">6</text:span>,<text:span text:style-name="T149">9</text:span>g</text:p>
            <text:p text:style-name="P62">w tym kw.tłu.nasyc.:2<text:span text:style-name="T155">6</text:span>,<text:span text:style-name="T149">3</text:span>g</text:p>
            <text:p text:style-name="P62">Węglowodany:<text:span text:style-name="T149">337,5</text:span>g</text:p>
            <text:p text:style-name="P62">w tym cukry:<text:span text:style-name="T149">47,4</text:span>g</text:p>
            <text:p text:style-name="P76">Błonnik-<text:span text:style-name="T157">3</text:span><text:span text:style-name="T149">2,4</text:span>g</text:p>
            <text:p text:style-name="P76">Sól-<text:span text:style-name="T135">8</text:span><text:span text:style-name="T157">,</text:span><text:span text:style-name="T149">5</text:span>g</text:p>
          </table:table-cell>
          <table:table-cell table:style-name="Tabela8.A2" office:value-type="string">
            <text:p text:style-name="P62">Energia: 2<text:span text:style-name="T149">324</text:span>kcal</text:p>
            <text:p text:style-name="P62">Białko:<text:span text:style-name="T149">91</text:span>g</text:p>
            <text:p text:style-name="P62">Tłuszcz:<text:span text:style-name="T153">7</text:span><text:span text:style-name="T177">0</text:span>,<text:span text:style-name="T149">9</text:span>g</text:p>
            <text:p text:style-name="P62">w tym kw.tłu.nasyc.:2<text:span text:style-name="T155">6</text:span>,<text:span text:style-name="T149">4</text:span>g</text:p>
            <text:p text:style-name="P62">Węglowodany:<text:span text:style-name="T149">340</text:span>g</text:p>
            <text:p text:style-name="P62">w tym cukry:<text:span text:style-name="T149">47</text:span>g</text:p>
            <text:p text:style-name="P76">Błonnik-<text:span text:style-name="T157">3</text:span><text:span text:style-name="T149">2</text:span>g</text:p>
            <text:p text:style-name="P76">Sól-<text:span text:style-name="T135">8</text:span><text:span text:style-name="T157">,3</text:span>g</text:p>
          </table:table-cell>
          <table:table-cell table:style-name="Tabela8.A2" office:value-type="string">
            <text:p text:style-name="P62">Energia: 2<text:span text:style-name="T149">320</text:span>kcal</text:p>
            <text:p text:style-name="P62">Białko:<text:span text:style-name="T149">90</text:span>,5g</text:p>
            <text:p text:style-name="P62">Tłuszcz:<text:span text:style-name="T153">7</text:span><text:span text:style-name="T177">4</text:span>,8g</text:p>
            <text:p text:style-name="P62">w tym kw.tłu.nasyc.:2<text:span text:style-name="T155">6</text:span>,1g</text:p>
            <text:p text:style-name="P62">Węglowodany:<text:span text:style-name="T149">334</text:span>g</text:p>
            <text:p text:style-name="P62">w tym cukry:<text:span text:style-name="T149">47,5</text:span>g</text:p>
            <text:p text:style-name="P76">Błonnik-<text:span text:style-name="T157">3</text:span><text:span text:style-name="T149">1</text:span>g</text:p>
            <text:p text:style-name="P76">Sól-<text:span text:style-name="T135">8</text:span><text:span text:style-name="T157">,3</text:span>g</text:p>
          </table:table-cell>
          <table:table-cell table:style-name="Tabela8.E2" office:value-type="string">
            <text:p text:style-name="P6"/>
          </table:table-cell>
        </table:table-row>
      </table:table>
      <text:p text:style-name="P153"><text:span text:style-name="T1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pan text:style-name="T2"/></text:p>
      <text:p text:style-name="P152"><text:soft-page-break/><text:span text:style-name="T2">Jadłospis na dzień </text:span><text:span text:style-name="T6">19</text:span><text:span text:style-name="T2">.</text:span><text:span text:style-name="T4">0</text:span><text:span text:style-name="T3">5</text:span><text:span text:style-name="T5">.202</text:span><text:span text:style-name="T4">6</text:span><text:span text:style-name="T2"> </text:span><text:span text:style-name="T1">(jadłospis może ulec zmianie)</text:span></text:p>
      <table:table table:name="Tabela9" table:style-name="Tabela9">
        <table:table-column table:style-name="Tabela9.A" table:number-columns-repeated="5"/>
        <table:table-row>
          <table:table-cell table:style-name="Tabela9.A1" office:value-type="string">
            <text:p text:style-name="P159">P<text:span text:style-name="T7">OSIŁEK</text:span></text:p>
          </table:table-cell>
          <table:table-cell table:style-name="Tabela9.A1" office:value-type="string">
            <text:p text:style-name="P160">D01 </text:p>
            <text:p text:style-name="P161">DIETA PODSTAWOWA</text:p>
            <text:p text:style-name="P160"/>
          </table:table-cell>
          <table:table-cell table:style-name="Tabela9.A1" office:value-type="string">
            <text:p text:style-name="P160"><text:span text:style-name="T8">D0</text:span><text:span text:style-name="T9">2</text:span></text:p>
            <text:p text:style-name="P161">DIETA ŁATWOSTRAWNA</text:p>
            <text:p text:style-name="P163"><text:s/></text:p>
          </table:table-cell>
          <table:table-cell table:style-name="Tabela9.A1" office:value-type="string">
            <text:p text:style-name="P160">D03 </text:p>
            <text:p text:style-name="P162">DIETA Z OGR. ŁATWO PRZYSWAJALNYCH WĘGLOWODANÓW</text:p>
          </table:table-cell>
          <table:table-cell table:style-name="Tabela9.E1" office:value-type="string">
            <text:p text:style-name="P160">D05 </text:p>
            <text:p text:style-name="P162">DIETA ŁATWOSTRAWNA </text:p>
            <text:p text:style-name="P162">Z OGR. TŁUSZCZU</text:p>
            <text:p text:style-name="P160"/>
          </table:table-cell>
        </table:table-row>
        <table:table-row>
          <table:table-cell table:style-name="Tabela9.A2" office:value-type="string">
            <text:p text:style-name="P8">Ś<text:span text:style-name="T10">NIADANIE</text:span></text:p>
          </table:table-cell>
          <table:table-cell table:style-name="Tabela9.A2" office:value-type="string">
            <text:p text:style-name="P186"><text:span text:style-name="T13">Ryż</text:span><text:span text:style-name="T14"> got.</text:span><text:span text:style-name="T15"> na ml. 350ml (A:1), kawa ml. 250ml (A:1,7), chleb miesz. </text:span><text:span text:style-name="T16">2</text:span><text:span text:style-name="T15">0g (A:1,3,6,7,</text:span><text:span text:style-name="T17">11</text:span><text:span text:style-name="T15">),</text:span> <text:span text:style-name="T18">bułka kajzerka </text:span><text:span text:style-name="T19"><text:s/>(A:1,3,6,7,</text:span><text:span text:style-name="T20">11</text:span><text:span text:style-name="T19">), </text:span><text:span text:style-name="T25">m</text:span><text:span text:style-name="T19">a</text:span><text:span text:style-name="T26">sło</text:span><text:span text:style-name="T19"> 10g – 2szt </text:span><text:span text:style-name="T26">(A:7)</text:span>, <text:span text:style-name="T46">pasta z boczku św., jajka i szczypioru 90g (A:3,9,10), ser </text:span><text:span text:style-name="T49">topiony plastry 2</text:span><text:span text:style-name="T46">szt (A:7), ogórek św. 40g, sałata karb., </text:span></text:p>
          </table:table-cell>
          <table:table-cell table:style-name="Tabela9.A2" office:value-type="string">
            <text:p text:style-name="P186"><text:span text:style-name="T13">Ryż</text:span><text:span text:style-name="T14"> got.</text:span><text:span text:style-name="T15"> na ml. 350ml (A:1), kawa ml. 250ml (A:1,7), chleb miesz. </text:span><text:span text:style-name="T16">2</text:span><text:span text:style-name="T15">0g (A:1,3,6,7,</text:span><text:span text:style-name="T17">11</text:span><text:span text:style-name="T15">),</text:span> <text:span text:style-name="T18">bułka kajzerka </text:span><text:span text:style-name="T19"><text:s/>(A:1,3,6,7,</text:span><text:span text:style-name="T20">11</text:span><text:span text:style-name="T19">), </text:span><text:span text:style-name="T25">m</text:span><text:span text:style-name="T19">a</text:span><text:span text:style-name="T26">sło</text:span><text:span text:style-name="T19"> 10g – 2szt </text:span><text:span text:style-name="T26">(A:7)</text:span>, <text:span text:style-name="T47">szynka wieprz. 60g (A:6,7), biały ser 80g (A:7), sałata karb., </text:span></text:p>
          </table:table-cell>
          <table:table-cell table:style-name="Tabela9.A2" office:value-type="string">
            <text:p text:style-name="P89"><text:s/>Kawa ml. 250ml (A:1,7), chleb <text:span text:style-name="T69">raz</text:span>. <text:span text:style-name="T70">6</text:span>0g (A:1,3,6,7,<text:span text:style-name="T71">11</text:span>), <text:span text:style-name="T66">m</text:span>a<text:span text:style-name="T67">sło</text:span> 10g – <text:span text:style-name="T67">1</text:span>szt <text:span text:style-name="T67">(A:7)</text:span>, <text:span text:style-name="T151">szynka wieprz. 60g (A:6,7), biały ser 80g (A:7), sałata karb., </text:span><text:span text:style-name="T162">ogórek św. 40g, </text:span></text:p>
          </table:table-cell>
          <table:table-cell table:style-name="Tabela9.E2" office:value-type="string">
            <text:p text:style-name="P187"><text:span text:style-name="T13">Ryż</text:span><text:span text:style-name="T14"> got. </text:span><text:span text:style-name="T15">na ml. 350ml (A:7), kawa ml. 250ml (A:1,7), chleb miesz. </text:span><text:span text:style-name="T16">2</text:span><text:span text:style-name="T15">0g (A:1,3,6,7,</text:span><text:span text:style-name="T17">11</text:span><text:span text:style-name="T15">), </text:span><text:span text:style-name="T18">bułka kajzerka </text:span><text:span text:style-name="T19"><text:s/>(A:1,3,6,7,</text:span><text:span text:style-name="T20">11</text:span><text:span text:style-name="T19">), </text:span><text:span text:style-name="T27"><text:s/></text:span><text:span text:style-name="T25">m</text:span><text:span text:style-name="T27">a</text:span><text:span text:style-name="T26">sło</text:span><text:span text:style-name="T27"> 10g – </text:span><text:span text:style-name="T26">1</text:span><text:span text:style-name="T27">szt </text:span><text:span text:style-name="T26">(A:7)</text:span>, <text:span text:style-name="T47">szynka wieprz. 60g (A:6,7), biały ser 80g (A:7), sałata karb., </text:span></text:p>
          </table:table-cell>
        </table:table-row>
        <table:table-row>
          <table:table-cell table:style-name="Tabela9.A2" office:value-type="string">
            <text:p text:style-name="P8">II Ś<text:span text:style-name="T10">NIADANIE</text:span></text:p>
          </table:table-cell>
          <table:table-cell table:style-name="Tabela9.A2" office:value-type="string">
            <text:p text:style-name="P199"/>
          </table:table-cell>
          <table:table-cell table:style-name="Tabela9.A2" office:value-type="string">
            <text:p text:style-name="P191"/>
          </table:table-cell>
          <table:table-cell table:style-name="Tabela9.A2" office:value-type="string">
            <text:p text:style-name="P201">Jogurt naturalny 1szt (A:7), </text:p>
          </table:table-cell>
          <table:table-cell table:style-name="Tabela9.E2" office:value-type="string">
            <text:p text:style-name="P191"/>
          </table:table-cell>
        </table:table-row>
        <table:table-row>
          <table:table-cell table:style-name="Tabela9.A2" office:value-type="string">
            <text:p text:style-name="P8">O<text:span text:style-name="T10">BIAD</text:span></text:p>
          </table:table-cell>
          <table:table-cell table:style-name="Tabela9.A2" office:value-type="string">
            <text:p text:style-name="P118"><text:span text:style-name="T162">Rosół z mak. 350ml (A:9), udko piecz. w sosie 220g (A:1,7), </text:span><text:span text:style-name="T151">ziemniaki got. z kop. 200g, </text:span><text:span text:style-name="T162">surówka z kapusty pekińskiej </text:span><text:span text:style-name="T163">lub młodej</text:span><text:span text:style-name="T162"> z ol. 120g, </text:span><text:span text:style-name="T151">kompot owocowy 250ml, </text:span></text:p>
          </table:table-cell>
          <table:table-cell table:style-name="Tabela9.A2" office:value-type="string">
            <text:p text:style-name="P121"><text:span text:style-name="T151">Kasza manna got. na wyw. 350ml (A:1,9), udko got. w sosie p</text:span><text:span text:style-name="T163">ietr.</text:span><text:span text:style-name="T151"> 220g (A:1,7,9), ziemniaki got. </text:span></text:p>
            <text:p text:style-name="P209">z kop. 200g, bukiet warzyw got. 150g, kompot owocowy 250ml, </text:p>
          </table:table-cell>
          <table:table-cell table:style-name="Tabela9.A2" office:value-type="string">
            <text:p text:style-name="P121"><text:span text:style-name="T151">Kasza manna got. na wyw. 350ml (A:1,9), udko got. w sosie p</text:span><text:span text:style-name="T163">ietr.</text:span><text:span text:style-name="T151"> 220g (A:1,7,9), ziemniaki got. </text:span></text:p>
            <text:p text:style-name="P121"><text:span text:style-name="T151">z kop. 200g, bukiet warzyw got. 150g, </text:span><text:span text:style-name="T162">surówka z kapusty pekińskiej </text:span><text:span text:style-name="T163">lub młodej</text:span><text:span text:style-name="T162"> z ol. 120g,</text:span><text:span text:style-name="T151"> kompot owocowy </text:span><text:span text:style-name="T164">b/c </text:span><text:span text:style-name="T151">250ml, </text:span></text:p>
          </table:table-cell>
          <table:table-cell table:style-name="Tabela9.E2" office:value-type="string">
            <text:p text:style-name="P121"><text:span text:style-name="T151">Kasza manna got. na wyw. 350ml (A:1,9), udko got. w sosie p</text:span><text:span text:style-name="T163">ietr.</text:span><text:span text:style-name="T151"> 220g (A:1,7,9), ziemniaki got. </text:span></text:p>
            <text:p text:style-name="P121"><text:span text:style-name="T151">z kop. 200g, </text:span><text:span text:style-name="T164">marchewka</text:span><text:span text:style-name="T151"> got. 150g, kompot owocowy 250ml, </text:span></text:p>
          </table:table-cell>
        </table:table-row>
        <table:table-row>
          <table:table-cell table:style-name="Tabela9.A2" office:value-type="string">
            <text:p text:style-name="P8">K<text:span text:style-name="T10">OLACJA</text:span></text:p>
          </table:table-cell>
          <table:table-cell table:style-name="Tabela9.A2" office:value-type="string">
            <text:p text:style-name="P105">Chleb <text:span text:style-name="T82">miesz.</text:span><text:span text:style-name="T83">8</text:span><text:span text:style-name="T82">0g (A:1,3,6,7,</text:span><text:span text:style-name="T71">11</text:span><text:span text:style-name="T82">) masło 20g (A:7), </text:span><text:s/>herbata <text:span text:style-name="T84">250ml,</text:span><text:span text:style-name="T163">pieczeń wieprz. 60g (A:1,7,9), papryka św. 40g, sałata karb., </text:span></text:p>
          </table:table-cell>
          <table:table-cell table:style-name="Tabela9.A2" office:value-type="string">
            <text:p text:style-name="P105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</text:span><text:span text:style-name="T151">polędwica drobiowa 60g (A:1,6,7,9), serek almette mini 1szt (A:7), sałata karb., </text:span></text:p>
          </table:table-cell>
          <table:table-cell table:style-name="Tabela9.A2" office:value-type="string">
            <text:p text:style-name="P98">Chleb <text:span text:style-name="T82">miesz.</text:span><text:span text:style-name="T70">8</text:span><text:span text:style-name="T82">0g (A:1,3,6,7,</text:span><text:span text:style-name="T71">11</text:span><text:span text:style-name="T82">) masło 10g (A:7), </text:span><text:s/>herbata <text:span text:style-name="T84">250ml, </text:span><text:span text:style-name="T151">polędwica drobiowa 60g (A:1,6,7,9), serek almette mini 1szt (A:7), </text:span><text:span text:style-name="T163"><text:s/>papryka św. 40g, </text:span><text:span text:style-name="T151">sałata karb., </text:span></text:p>
          </table:table-cell>
          <table:table-cell table:style-name="Tabela9.E2" office:value-type="string">
            <text:p text:style-name="P106">Chleb <text:span text:style-name="T82">miesz.</text:span><text:span text:style-name="T70">8</text:span><text:span text:style-name="T82">0g (A:1,3,6,7,</text:span><text:span text:style-name="T71">11</text:span><text:span text:style-name="T82">) masło 10g (A:7), </text:span><text:s/>herbata <text:span text:style-name="T84">250ml, </text:span><text:span text:style-name="T151">polędwica drobiowa 60g (A:1,6,7,9), serek almette mini 1szt (A:7), sałata karb., </text:span></text:p>
          </table:table-cell>
        </table:table-row>
        <table:table-row>
          <table:table-cell table:style-name="Tabela9.A2" office:value-type="string">
            <text:p text:style-name="P9">P<text:span text:style-name="T10">OSIŁEK UZUPEŁNIAJĄCY</text:span></text:p>
          </table:table-cell>
          <table:table-cell table:style-name="Tabela9.A2" office:value-type="string">
            <text:p text:style-name="P185">Babka piaskowa 70g (A:1,3,6,7)</text:p>
          </table:table-cell>
          <table:table-cell table:style-name="Tabela9.A2" office:value-type="string">
            <text:p text:style-name="P185">Babka piaskowa 70g (A:1,3,6,7)</text:p>
          </table:table-cell>
          <table:table-cell table:style-name="Tabela9.A2" office:value-type="string">
            <text:p text:style-name="P178">Wafle ryżowe 3szt, </text:p>
          </table:table-cell>
          <table:table-cell table:style-name="Tabela9.E2" office:value-type="string">
            <text:p text:style-name="P185">Babka piaskowa 70g (A:1,3,6,7)</text:p>
          </table:table-cell>
        </table:table-row>
        <table:table-row>
          <table:table-cell table:style-name="Tabela9.A2" office:value-type="string">
            <text:p text:style-name="P7">W<text:span text:style-name="T10">ARTOŚCI ODŻYWCZE</text:span></text:p>
          </table:table-cell>
          <table:table-cell table:style-name="Tabela9.A2" office:value-type="string">
            <text:p text:style-name="P15">Energia:<text:span text:style-name="T87">22</text:span><text:span text:style-name="T156">9</text:span><text:span text:style-name="T165">2</text:span><text:span text:style-name="T87">,</text:span><text:span text:style-name="T165">31</text:span> kcal</text:p>
            <text:p text:style-name="P15">Białko:<text:span text:style-name="T156">101</text:span><text:span text:style-name="T87">,</text:span><text:span text:style-name="T165">2</text:span>g</text:p>
            <text:p text:style-name="P15">Tłuszcz:<text:span text:style-name="T89">8</text:span><text:span text:style-name="T156">0</text:span><text:span text:style-name="T89">,2</text:span>g</text:p>
            <text:p text:style-name="P15">w tym kw.tłu.nasyc.:<text:span text:style-name="T87">2</text:span><text:span text:style-name="T156">7</text:span><text:span text:style-name="T87">,1</text:span>g</text:p>
            <text:p text:style-name="P15">Węglowodany:<text:span text:style-name="T156">28</text:span><text:span text:style-name="T89">5,</text:span><text:span text:style-name="T165">7</text:span>g</text:p>
            <text:p text:style-name="P15">w tym cukry:<text:span text:style-name="T156">4</text:span><text:span text:style-name="T165">4</text:span><text:span text:style-name="T87">,</text:span><text:span text:style-name="T165">9</text:span>g</text:p>
            <text:p text:style-name="P39">Błonnik-<text:span text:style-name="T87">3</text:span><text:span text:style-name="T166">2</text:span><text:span text:style-name="T87">,11</text:span>g</text:p>
            <text:p text:style-name="P39">Sól-<text:span text:style-name="T156">8</text:span><text:span text:style-name="T89">,</text:span><text:span text:style-name="T165">5</text:span>g</text:p>
          </table:table-cell>
          <table:table-cell table:style-name="Tabela9.A2" office:value-type="string">
            <text:p text:style-name="P23">Energia: <text:span text:style-name="T91">21</text:span><text:span text:style-name="T165">82</text:span><text:span text:style-name="T91">,</text:span><text:span text:style-name="T165">4</text:span>kcal</text:p>
            <text:p text:style-name="P15">Białko:<text:span text:style-name="T156">97</text:span><text:span text:style-name="T91">,</text:span><text:span text:style-name="T165">6</text:span>g</text:p>
            <text:p text:style-name="P15">Tłuszcz:<text:span text:style-name="T156">69</text:span><text:span text:style-name="T91">,</text:span><text:span text:style-name="T165">9</text:span>g</text:p>
            <text:p text:style-name="P15">w tym kw.tłu.nasyc.:<text:span text:style-name="T91">26,17</text:span>g</text:p>
            <text:p text:style-name="P15">Węglowodany:<text:span text:style-name="T156">28</text:span><text:span text:style-name="T165">1</text:span><text:span text:style-name="T91">,</text:span><text:span text:style-name="T165">11</text:span>g</text:p>
            <text:p text:style-name="P24">w tym cukry:<text:span text:style-name="T156">4</text:span><text:span text:style-name="T165">4</text:span><text:span text:style-name="T91">,4</text:span>g</text:p>
            <text:p text:style-name="P39">Błonnik-<text:span text:style-name="T91">3</text:span><text:span text:style-name="T156">1</text:span><text:span text:style-name="T165">,1</text:span>g</text:p>
            <text:p text:style-name="P39">Sól-<text:span text:style-name="T156">7</text:span><text:span text:style-name="T91">,</text:span><text:span text:style-name="T165">5</text:span>g</text:p>
          </table:table-cell>
          <table:table-cell table:style-name="Tabela9.A2" office:value-type="string">
            <text:p text:style-name="P25">Energia: <text:span text:style-name="T91">21</text:span><text:span text:style-name="T156">1</text:span><text:span text:style-name="T165">4</text:span><text:span text:style-name="T91">,</text:span><text:span text:style-name="T165">7</text:span>kcal</text:p>
            <text:p text:style-name="P17">Białko:<text:span text:style-name="T156">93</text:span><text:span text:style-name="T93">,</text:span><text:span text:style-name="T165">3</text:span>g</text:p>
            <text:p text:style-name="P17">Tłuszcz:<text:span text:style-name="T156">6</text:span><text:span text:style-name="T165">8</text:span><text:span text:style-name="T93">,01</text:span>g</text:p>
            <text:p text:style-name="P17">w tym kw.tłu.nasyc.:<text:span text:style-name="T93">24,43</text:span>g</text:p>
            <text:p text:style-name="P17">Węglowodany:<text:span text:style-name="T165">2</text:span><text:span text:style-name="T156">9</text:span><text:span text:style-name="T165">8</text:span><text:span text:style-name="T93">,</text:span><text:span text:style-name="T165">22</text:span>g</text:p>
            <text:p text:style-name="P26">w tym cukry:<text:span text:style-name="T156">3</text:span><text:span text:style-name="T165">0</text:span><text:span text:style-name="T93">,</text:span><text:span text:style-name="T165">4</text:span>g</text:p>
            <text:p text:style-name="P40">Błonnik-<text:span text:style-name="T93">3</text:span><text:span text:style-name="T167">1</text:span><text:span text:style-name="T93">,2</text:span>g</text:p>
            <text:p text:style-name="P40">Sól-<text:span text:style-name="T167">7</text:span><text:span text:style-name="T93">,2</text:span>g</text:p>
          </table:table-cell>
          <table:table-cell table:style-name="Tabela9.E2" office:value-type="string">
            <text:p text:style-name="P27">Energia:<text:span text:style-name="T93">2</text:span><text:span text:style-name="T168">11</text:span><text:span text:style-name="T93">6</text:span> kcal</text:p>
            <text:p text:style-name="P18">Białko:<text:span text:style-name="T167">94</text:span><text:span text:style-name="T93">,</text:span><text:span text:style-name="T165">2</text:span>g</text:p>
            <text:p text:style-name="P18">Tłuszcz:<text:span text:style-name="T167">66</text:span><text:span text:style-name="T93">,</text:span><text:span text:style-name="T165">2</text:span>g</text:p>
            <text:p text:style-name="P18">w tym kw.tłu.nasyc.:<text:span text:style-name="T93">24,09</text:span>g</text:p>
            <text:p text:style-name="P18">Węglowodany:<text:span text:style-name="T167">28</text:span><text:span text:style-name="T93">0,</text:span><text:span text:style-name="T165">2</text:span>g</text:p>
            <text:p text:style-name="P28">w tym cukry:<text:span text:style-name="T167">4</text:span><text:span text:style-name="T165">4</text:span><text:span text:style-name="T93">,</text:span><text:span text:style-name="T165">2</text:span>g</text:p>
            <text:p text:style-name="P41">Błonnik-<text:span text:style-name="T167">30</text:span><text:span text:style-name="T93">,</text:span><text:span text:style-name="T165">21</text:span>g</text:p>
            <text:p text:style-name="P41">Sól-<text:span text:style-name="T167">7</text:span><text:span text:style-name="T93">,</text:span><text:span text:style-name="T165">4</text:span>g</text:p>
          </table:table-cell>
        </table:table-row>
        <table:table-row>
          <table:table-cell table:style-name="Tabela9.A2" office:value-type="string">
            <text:p text:style-name="P7"/>
          </table:table-cell>
          <table:table-cell table:style-name="Tabela9.A2" office:value-type="string">
            <text:p text:style-name="P164">D07 </text:p>
            <text:p text:style-name="P156">D<text:span text:style-name="T8">IETA BOGATOBIAŁKOWA</text:span></text:p>
            <text:p text:style-name="P164"/>
          </table:table-cell>
          <table:table-cell table:style-name="Tabela9.A2" office:value-type="string">
            <text:p text:style-name="P160"><text:span text:style-name="T9">P</text:span>01 </text:p>
            <text:p text:style-name="P160">DIETA PODSTAWOWA - <text:span text:style-name="T95">PEDIATRYCZNY</text:span></text:p>
          </table:table-cell>
          <table:table-cell table:style-name="Tabela9.A2" office:value-type="string">
            <text:p text:style-name="P160"><text:span text:style-name="T8"><text:s/></text:span><text:span text:style-name="T96">C</text:span><text:span text:style-name="T8">0</text:span><text:span text:style-name="T9">2</text:span></text:p>
            <text:p text:style-name="P160">DIETA <text:span text:style-name="T95">KOBIET W OKRESIE LAKTACJI</text:span></text:p>
          </table:table-cell>
          <table:table-cell table:style-name="Tabela9.E2" office:value-type="string">
            <text:p text:style-name="P161"/>
          </table:table-cell>
        </table:table-row>
        <text:soft-page-break/>
        <table:table-row>
          <table:table-cell table:style-name="Tabela9.A2" office:value-type="string">
            <text:p text:style-name="P8">Ś<text:span text:style-name="T10">NIADANIE</text:span></text:p>
          </table:table-cell>
          <table:table-cell table:style-name="Tabela9.A2" office:value-type="string">
            <text:p text:style-name="P186"><text:span text:style-name="T13">Ryż</text:span><text:span text:style-name="T14"> got.</text:span><text:span text:style-name="T15"> na ml. 350ml (A:1), kawa ml. 250ml (A:1,7), chleb miesz. </text:span><text:span text:style-name="T16">2</text:span><text:span text:style-name="T15">0g (A:1,3,6,7,</text:span><text:span text:style-name="T17">11</text:span><text:span text:style-name="T15">),</text:span> <text:span text:style-name="T18">bułka kajzerka </text:span><text:span text:style-name="T19"><text:s/>(A:1,3,6,7,</text:span><text:span text:style-name="T20">11</text:span><text:span text:style-name="T19">), </text:span><text:span text:style-name="T25">m</text:span><text:span text:style-name="T19">a</text:span><text:span text:style-name="T26">sło</text:span><text:span text:style-name="T19"> 10g – 2szt </text:span><text:span text:style-name="T26">(A:7)</text:span>, <text:span text:style-name="T47">szynka wieprz. 60g (A:6,7), biały ser 80g (A:7), sałata karb., </text:span></text:p>
          </table:table-cell>
          <table:table-cell table:style-name="Tabela9.A2" office:value-type="string">
            <text:p text:style-name="P196"><text:span text:style-name="T13">Ryż</text:span><text:span text:style-name="T14"> got.</text:span><text:span text:style-name="T15"> na ml. 350ml (A:1), </text:span><text:span text:style-name="T19">ka</text:span><text:span text:style-name="T28">wa ml.</text:span><text:span text:style-name="T29"> </text:span><text:span text:style-name="T19">250ml (A:1,7),</text:span><text:span text:style-name="T15"> chleb miesz. </text:span><text:span text:style-name="T16">2</text:span><text:span text:style-name="T15">0g (A:1,3,6,7,</text:span><text:span text:style-name="T17">11</text:span><text:span text:style-name="T15">),</text:span> <text:span text:style-name="T18">bułka kajzerka</text:span><text:span text:style-name="T19"> (A:1,3,6,7,</text:span><text:span text:style-name="T20">11</text:span><text:span text:style-name="T19">), </text:span><text:span text:style-name="T25">m</text:span><text:span text:style-name="T19">a</text:span><text:span text:style-name="T26">sło</text:span><text:span text:style-name="T19"> 10g – 2szt </text:span><text:span text:style-name="T26">(A:7)</text:span>, <text:span text:style-name="T46">pasta z boczku św., jajka </text:span></text:p>
            <text:p text:style-name="P196"><text:span text:style-name="T46">i szczypioru 90g (A:3,9,10), ser </text:span><text:span text:style-name="T49">topiony plastry</text:span><text:span text:style-name="T46"> </text:span><text:span text:style-name="T49">2</text:span><text:span text:style-name="T46">szt (A:7), ogórek św. 40g, sałata karb., </text:span></text:p>
          </table:table-cell>
          <table:table-cell table:style-name="Tabela9.A2" office:value-type="string">
            <text:p text:style-name="P186"><text:span text:style-name="T13">Ryż</text:span><text:span text:style-name="T14"> got.</text:span><text:span text:style-name="T15"> na ml. 350ml (A:1), </text:span><text:span text:style-name="T19">ka</text:span><text:span text:style-name="T28">wa ml.</text:span><text:span text:style-name="T29"> </text:span><text:span text:style-name="T19">250ml (A:1,7),</text:span><text:span text:style-name="T15"> chleb miesz. </text:span><text:span text:style-name="T16">2</text:span><text:span text:style-name="T15">0g (A:1,3,6,7,</text:span><text:span text:style-name="T17">11</text:span><text:span text:style-name="T15">),</text:span> <text:span text:style-name="T18">bułka kajzerka </text:span><text:span text:style-name="T19"><text:s/>(A:1,3,6,7,</text:span><text:span text:style-name="T20">11</text:span><text:span text:style-name="T19">), </text:span><text:span text:style-name="T25">m</text:span><text:span text:style-name="T19">a</text:span><text:span text:style-name="T26">sło</text:span><text:span text:style-name="T19"> 10g – 2szt </text:span><text:span text:style-name="T26">(A:7)</text:span>, <text:span text:style-name="T47">szynka wieprz. 60g (A:6,7), biały ser 80g (A:7), sałata karb., </text:span></text:p>
          </table:table-cell>
          <table:table-cell table:style-name="Tabela9.E2" office:value-type="string">
            <text:p text:style-name="P157"><text:span text:style-name="T33"/></text:p>
          </table:table-cell>
        </table:table-row>
        <table:table-row>
          <table:table-cell table:style-name="Tabela9.A2" office:value-type="string">
            <text:p text:style-name="P8">II Ś<text:span text:style-name="T10">NIADANIE</text:span></text:p>
          </table:table-cell>
          <table:table-cell table:style-name="Tabela9.A2" office:value-type="string">
            <text:p text:style-name="P94">Jogurt owocowy b/c 1szt (A:7),</text:p>
          </table:table-cell>
          <table:table-cell table:style-name="Tabela9.A2" office:value-type="string">
            <text:p text:style-name="P94">Jogurt owocowy b/c 1szt (A:7),</text:p>
          </table:table-cell>
          <table:table-cell table:style-name="Tabela9.A2" office:value-type="string">
            <text:p text:style-name="P94">Jogurt owocowy b/c 1szt (A:7),</text:p>
          </table:table-cell>
          <table:table-cell table:style-name="Tabela9.E2" office:value-type="string">
            <text:p text:style-name="P158"><text:span text:style-name="T15"/></text:p>
          </table:table-cell>
        </table:table-row>
        <table:table-row>
          <table:table-cell table:style-name="Tabela9.A2" office:value-type="string">
            <text:p text:style-name="P8">O<text:span text:style-name="T10">BIAD</text:span></text:p>
          </table:table-cell>
          <table:table-cell table:style-name="Tabela9.A2" office:value-type="string">
            <text:p text:style-name="P121"><text:span text:style-name="T151">Kasza manna got. na wyw. 350ml (A:1,9), udko got. w sosie p</text:span><text:span text:style-name="T163">ietr.</text:span><text:span text:style-name="T151"> 220g (A:1,7,9), ziemniaki got. </text:span></text:p>
            <text:p text:style-name="P209">z kop. 200g, bukiet warzyw got. 150g, kompot owocowy 250ml, </text:p>
          </table:table-cell>
          <table:table-cell table:style-name="Tabela9.A2" office:value-type="string">
            <text:p text:style-name="P122"><text:span text:style-name="T162">Rosół z mak. 350ml (A:9), udko piecz. w sosie 220g (A:1,7), </text:span><text:span text:style-name="T151">ziemniaki got. z kop. 200g, </text:span><text:span text:style-name="T162">surówka z kapusty pekińskiej </text:span><text:span text:style-name="T163">lub młodej</text:span><text:span text:style-name="T162"> z ol. 120g, </text:span><text:span text:style-name="T151">kompot owocowy 250ml, </text:span></text:p>
          </table:table-cell>
          <table:table-cell table:style-name="Tabela9.A2" office:value-type="string">
            <text:p text:style-name="P121"><text:span text:style-name="T151">Kasza manna got. na wyw. 350ml (A:1,9), udko got. w sosie p</text:span><text:span text:style-name="T163">ietr.</text:span><text:span text:style-name="T151"> 220g (A:1,7,9), ziemniaki got. </text:span></text:p>
            <text:p text:style-name="P209">z kop. 200g, bukiet warzyw got. 150g, kompot owocowy 250ml, </text:p>
          </table:table-cell>
          <table:table-cell table:style-name="Tabela9.E2" office:value-type="string">
            <text:p text:style-name="P11"/>
          </table:table-cell>
        </table:table-row>
        <table:table-row>
          <table:table-cell table:style-name="Tabela9.A2" office:value-type="string">
            <text:p text:style-name="P8">K<text:span text:style-name="T10">OLACJA</text:span></text:p>
          </table:table-cell>
          <table:table-cell table:style-name="Tabela9.A2" office:value-type="string">
            <text:p text:style-name="P106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151">polędwica drobiowa 60g (A:1,6,7,9), serek almette mini </text:span><text:span text:style-name="T164">2</text:span><text:span text:style-name="T151">szt (A:7), sałata karb., </text:span></text:p>
          </table:table-cell>
          <table:table-cell table:style-name="Tabela9.A2" office:value-type="string">
            <text:p text:style-name="P106">Chleb <text:span text:style-name="T82">miesz.</text:span><text:span text:style-name="T83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163">pieczeń wieprz. 60g (A:1,7,9), papryka św. 40g, sałata karb., </text:span></text:p>
          </table:table-cell>
          <table:table-cell table:style-name="Tabela9.A2" office:value-type="string">
            <text:p text:style-name="P106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 </text:span><text:span text:style-name="T151">polędwica drobiowa 60g (A:1,6,7,9), serek almette mini 1szt (A:7), sałata karb., </text:span></text:p>
          </table:table-cell>
          <table:table-cell table:style-name="Tabela9.E2" office:value-type="string">
            <text:p text:style-name="P10"/>
          </table:table-cell>
        </table:table-row>
        <table:table-row>
          <table:table-cell table:style-name="Tabela9.A2" office:value-type="string">
            <text:p text:style-name="P9">P<text:span text:style-name="T10">OSIŁEK UZUPEŁNIAJĄCY</text:span></text:p>
          </table:table-cell>
          <table:table-cell table:style-name="Tabela9.A2" office:value-type="string">
            <text:p text:style-name="P185">Babka piaskowa 70g (A:1,3,6,7)</text:p>
          </table:table-cell>
          <table:table-cell table:style-name="Tabela9.A2" office:value-type="string">
            <text:p text:style-name="P185">Babka piaskowa 70g (A:1,3,6,7)</text:p>
          </table:table-cell>
          <table:table-cell table:style-name="Tabela9.A2" office:value-type="string">
            <text:p text:style-name="P185">Babka piaskowa 70g (A:1,3,6,7)</text:p>
          </table:table-cell>
          <table:table-cell table:style-name="Tabela9.E2" office:value-type="string">
            <text:p text:style-name="P155"/>
          </table:table-cell>
        </table:table-row>
        <table:table-row>
          <table:table-cell table:style-name="Tabela9.A2" office:value-type="string">
            <text:p text:style-name="P7">W<text:span text:style-name="T10">ARTOŚCI ODŻYWCZE</text:span></text:p>
          </table:table-cell>
          <table:table-cell table:style-name="Tabela9.A2" office:value-type="string">
            <text:p text:style-name="P35">Energia: <text:span text:style-name="T91">2</text:span><text:span text:style-name="T149">324,4</text:span>kcal</text:p>
            <text:p text:style-name="P22">Białko:<text:span text:style-name="T149">140,4</text:span>g</text:p>
            <text:p text:style-name="P22">Tłuszcz:<text:span text:style-name="T149">71</text:span>g</text:p>
            <text:p text:style-name="P22">w tym kw.tłu.nasyc.:<text:span text:style-name="T91">26,</text:span><text:span text:style-name="T149">9</text:span>g</text:p>
            <text:p text:style-name="P22">Węglowodany:<text:span text:style-name="T156">28</text:span><text:span text:style-name="T149">9,8</text:span>g</text:p>
            <text:p text:style-name="P36">w tym cukry:<text:span text:style-name="T156">4</text:span><text:span text:style-name="T149">6</text:span>g</text:p>
            <text:p text:style-name="P45">Błonnik-<text:span text:style-name="T91">3</text:span><text:span text:style-name="T149">2,5</text:span>g</text:p>
            <text:p text:style-name="P45">Sól-<text:span text:style-name="T156">7</text:span><text:span text:style-name="T91">,</text:span><text:span text:style-name="T165">5</text:span>g</text:p>
          </table:table-cell>
          <table:table-cell table:style-name="Tabela9.A2" office:value-type="string">
            <text:p text:style-name="P22">Energia:<text:span text:style-name="T149">2347,4</text:span> kcal</text:p>
            <text:p text:style-name="P22">Białko:<text:span text:style-name="T156">10</text:span><text:span text:style-name="T149">3</text:span><text:span text:style-name="T87">,</text:span><text:span text:style-name="T149">1</text:span>g</text:p>
            <text:p text:style-name="P22">Tłuszcz:<text:span text:style-name="T149">7</text:span><text:span text:style-name="T177">1</text:span><text:span text:style-name="T149">,4</text:span>g</text:p>
            <text:p text:style-name="P22">w tym kw.tłu.nasyc.:<text:span text:style-name="T87">2</text:span><text:span text:style-name="T156">7</text:span><text:span text:style-name="T87">,1</text:span>g</text:p>
            <text:p text:style-name="P22">Węglowodany:<text:span text:style-name="T156">28</text:span><text:span text:style-name="T89">5,</text:span><text:span text:style-name="T149">9</text:span>g</text:p>
            <text:p text:style-name="P22">w tym cukry:<text:span text:style-name="T156">4</text:span><text:span text:style-name="T165">4</text:span>g</text:p>
            <text:p text:style-name="P45">Błonnik-<text:span text:style-name="T87">3</text:span><text:span text:style-name="T166">2</text:span><text:span text:style-name="T87">,</text:span><text:span text:style-name="T149">3</text:span>g</text:p>
            <text:p text:style-name="P45">Sól-<text:span text:style-name="T156">8</text:span><text:span text:style-name="T89">,</text:span><text:span text:style-name="T165">5</text:span>g</text:p>
          </table:table-cell>
          <table:table-cell table:style-name="Tabela9.A2" office:value-type="string">
            <text:p text:style-name="P35">Energia: <text:span text:style-name="T91">2</text:span><text:span text:style-name="T149">304</text:span>kcal</text:p>
            <text:p text:style-name="P22">Białko:<text:span text:style-name="T156">9</text:span><text:span text:style-name="T149">9,4</text:span>g</text:p>
            <text:p text:style-name="P22">Tłuszcz:<text:span text:style-name="T149">70</text:span>g</text:p>
            <text:p text:style-name="P22">w tym kw.tłu.nasyc.:<text:span text:style-name="T91">26,</text:span><text:span text:style-name="T149">9</text:span>g</text:p>
            <text:p text:style-name="P22">Węglowodany:<text:span text:style-name="T156">28</text:span><text:span text:style-name="T149">9,9</text:span>g</text:p>
            <text:p text:style-name="P36">w tym cukry:<text:span text:style-name="T156">4</text:span><text:span text:style-name="T149">9</text:span>g</text:p>
            <text:p text:style-name="P45">Błonnik-<text:span text:style-name="T91">3</text:span><text:span text:style-name="T156">1</text:span>g</text:p>
            <text:p text:style-name="P45">Sól-<text:span text:style-name="T156">7</text:span><text:span text:style-name="T91">,</text:span><text:span text:style-name="T165">5</text:span>g</text:p>
          </table:table-cell>
          <table:table-cell table:style-name="Tabela9.E2" office:value-type="string">
            <text:p text:style-name="P6"/>
          </table:table-cell>
        </table:table-row>
      </table:table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3"><text:span text:style-name="T1"/></text:p>
      <text:p text:style-name="P152"><text:soft-page-break/><text:span text:style-name="T2">Jadłospis na dzień </text:span><text:span text:style-name="T3">2</text:span><text:span text:style-name="T6">0</text:span><text:span text:style-name="T2">.</text:span><text:span text:style-name="T4">0</text:span><text:span text:style-name="T3">5</text:span><text:span text:style-name="T5">.202</text:span><text:span text:style-name="T4">6</text:span><text:span text:style-name="T2"> </text:span><text:span text:style-name="T1">(jadłospis może ulec zmianie)</text:span></text:p>
      <table:table table:name="Tabela10" table:style-name="Tabela10">
        <table:table-column table:style-name="Tabela10.A" table:number-columns-repeated="5"/>
        <table:table-row>
          <table:table-cell table:style-name="Tabela10.A1" office:value-type="string">
            <text:p text:style-name="P159">P<text:span text:style-name="T7">OSIŁEK</text:span></text:p>
          </table:table-cell>
          <table:table-cell table:style-name="Tabela10.A1" office:value-type="string">
            <text:p text:style-name="P160">D01 </text:p>
            <text:p text:style-name="P161">DIETA PODSTAWOWA</text:p>
            <text:p text:style-name="P160"/>
          </table:table-cell>
          <table:table-cell table:style-name="Tabela10.A1" office:value-type="string">
            <text:p text:style-name="P160"><text:span text:style-name="T8">D0</text:span><text:span text:style-name="T9">2</text:span></text:p>
            <text:p text:style-name="P161">DIETA ŁATWOSTRAWNA</text:p>
            <text:p text:style-name="P163"><text:s/></text:p>
          </table:table-cell>
          <table:table-cell table:style-name="Tabela10.A1" office:value-type="string">
            <text:p text:style-name="P160">D03 </text:p>
            <text:p text:style-name="P162">DIETA Z OGR. ŁATWO PRZYSWAJALNYCH WĘGLOWODANÓW</text:p>
          </table:table-cell>
          <table:table-cell table:style-name="Tabela10.E1" office:value-type="string">
            <text:p text:style-name="P160">D05 </text:p>
            <text:p text:style-name="P162">DIETA ŁATWOSTRAWNA </text:p>
            <text:p text:style-name="P162">Z OGR. TŁUSZCZU</text:p>
            <text:p text:style-name="P160"/>
          </table:table-cell>
        </table:table-row>
        <table:table-row>
          <table:table-cell table:style-name="Tabela10.A2" office:value-type="string">
            <text:p text:style-name="P8">Ś<text:span text:style-name="T10">NIADANIE</text:span></text:p>
          </table:table-cell>
          <table:table-cell table:style-name="Tabela10.A2" office:value-type="string">
            <text:p text:style-name="P186"><text:span text:style-name="T13">Kasza manna</text:span><text:span text:style-name="T14"> got.</text:span><text:span text:style-name="T15"> na ml. 350ml (A:1,7), </text:span><text:span text:style-name="T19">ka</text:span><text:span text:style-name="T18">kao</text:span><text:span text:style-name="T29"> </text:span><text:span text:style-name="T19">250ml (A:1,</text:span><text:span text:style-name="T18">6,</text:span><text:span text:style-name="T19">7),</text:span><text:span text:style-name="T15"> chleb miesz. </text:span><text:span text:style-name="T34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44">twarożek 80g (A:7), kiełbasa krakowska 60g (A:1,9), musztarda 20g (A:10), </text:span></text:p>
            <text:p text:style-name="P109">sałata karb., <text:span text:style-name="T175">brzoskwinia</text:span> 1szt, </text:p>
          </table:table-cell>
          <table:table-cell table:style-name="Tabela10.A2" office:value-type="string">
            <text:p text:style-name="P186"><text:span text:style-name="T13">Kasza manna</text:span><text:span text:style-name="T14"> got.</text:span><text:span text:style-name="T15"> na ml. 350ml (A:1,7), </text:span><text:span text:style-name="T19">ka</text:span><text:span text:style-name="T18">kao</text:span><text:span text:style-name="T29"> </text:span><text:span text:style-name="T19">250ml (A:1,</text:span><text:span text:style-name="T18">6,</text:span><text:span text:style-name="T19">7),</text:span><text:span text:style-name="T15"> chleb miesz. </text:span><text:span text:style-name="T37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44">twarożek 80g (A:7), pierś z indyka (A:6,7), dżem 1szt, sałata karb., </text:span></text:p>
          </table:table-cell>
          <table:table-cell table:style-name="Tabela10.A2" office:value-type="string">
            <text:p text:style-name="P90"><text:s/>K<text:span text:style-name="T79">a</text:span><text:span text:style-name="T78">kao</text:span><text:span text:style-name="T98"> </text:span><text:span text:style-name="T79">250ml (A:1,</text:span><text:span text:style-name="T78">6,</text:span><text:span text:style-name="T79">7),</text:span> chleb <text:span text:style-name="T69">raz</text:span>. <text:span text:style-name="T70">6</text:span>0g (A:1,3,6,7,<text:span text:style-name="T71">11</text:span>), <text:span text:style-name="T66">m</text:span>a<text:span text:style-name="T67">sło</text:span> 10g</text:p>
            <text:p text:style-name="P90"><text:s/>– <text:span text:style-name="T67">1</text:span>szt <text:span text:style-name="T67">(A:7)</text:span>, <text:span text:style-name="T163">twarożek 80g (A:7), pierś z indyka (A:6,7), musztarda </text:span></text:p>
            <text:p text:style-name="P111">20g (A:10), sałata karb., </text:p>
            <text:p text:style-name="P111"><text:span text:style-name="T175">brzoskwinia</text:span> 1szt,</text:p>
          </table:table-cell>
          <table:table-cell table:style-name="Tabela10.E2" office:value-type="string">
            <text:p text:style-name="P187"><text:span text:style-name="T13">Kasza manna</text:span><text:span text:style-name="T14"> got. </text:span><text:span text:style-name="T15">na ml. 350ml (A:1,7), </text:span><text:span text:style-name="T19">ka</text:span><text:span text:style-name="T18">kao</text:span><text:span text:style-name="T29"> </text:span><text:span text:style-name="T19">250ml (A:1,</text:span><text:span text:style-name="T18">6,</text:span><text:span text:style-name="T19">7),</text:span><text:span text:style-name="T15"> chleb miesz. </text:span><text:span text:style-name="T37">6</text:span><text:span text:style-name="T15">0g (A:1,3,6,7,</text:span><text:span text:style-name="T17">11</text:span><text:span text:style-name="T15">),</text:span><text:span text:style-name="T27"> </text:span><text:span text:style-name="T25">m</text:span><text:span text:style-name="T27">a</text:span><text:span text:style-name="T26">sło</text:span><text:span text:style-name="T27"> 10g – </text:span><text:span text:style-name="T26">1</text:span><text:span text:style-name="T27">szt </text:span><text:span text:style-name="T26">(A:7)</text:span>, <text:span text:style-name="T44">twarożek 80g (A:7), pierś z indyka (A:6,7), dżem 1szt, sałata karb., </text:span></text:p>
          </table:table-cell>
        </table:table-row>
        <table:table-row>
          <table:table-cell table:style-name="Tabela10.A2" office:value-type="string">
            <text:p text:style-name="P8">II Ś<text:span text:style-name="T10">NIADANIE</text:span></text:p>
          </table:table-cell>
          <table:table-cell table:style-name="Tabela10.A2" office:value-type="string">
            <text:p text:style-name="P199"/>
          </table:table-cell>
          <table:table-cell table:style-name="Tabela10.A2" office:value-type="string">
            <text:p text:style-name="P191"/>
          </table:table-cell>
          <table:table-cell table:style-name="Tabela10.A2" office:value-type="string">
            <text:p text:style-name="P201">Kisiel ow. got. b/c z tartym jabłkiem 200ml, </text:p>
          </table:table-cell>
          <table:table-cell table:style-name="Tabela10.E2" office:value-type="string">
            <text:p text:style-name="P191"/>
          </table:table-cell>
        </table:table-row>
        <table:table-row>
          <table:table-cell table:style-name="Tabela10.A2" office:value-type="string">
            <text:p text:style-name="P8">O<text:span text:style-name="T10">BIAD</text:span></text:p>
          </table:table-cell>
          <table:table-cell table:style-name="Tabela10.A2" office:value-type="string">
            <text:p text:style-name="P110">Zupa brokułowa z ziemn. 350ml (A:1,7,9), gołąbki z ryżem w sosie pomidorowym 190g (A:1,3,7,9), ziemniaki got. z kop. 200g, surówka z selera, jabłka i rodzynek z jogurtem nat. 120g (A:7,9), kompot owocowy 250ml, </text:p>
          </table:table-cell>
          <table:table-cell table:style-name="Tabela10.A2" office:value-type="string">
            <text:p text:style-name="P114">Zupa brokułowa z ziemn. 350ml (A:1,7,9), gołąbki b/zawijania </text:p>
            <text:p text:style-name="P114">w sosie potrawkowym 170g (A:1,3,7,9), ziemniaki got. z kop. 200g, marchewka mini opr. 150g (A:1,7), kompot owocowy 250ml, </text:p>
          </table:table-cell>
          <table:table-cell table:style-name="Tabela10.A2" office:value-type="string">
            <text:p text:style-name="P114">Zupa brokułowa z ziemn. 350ml (A:1,7,9), gołąbki b/zawijania </text:p>
            <text:p text:style-name="P114">w sosie potrawkowym 170g (A:1,3,7,9), ziemniaki got. z kop. 200g, marchewka mini opr. 150g (A:1,7), surówka z selera, jabłka </text:p>
            <text:p text:style-name="P114">i rodzynek z jogurtem nat. 120g (A:7,9), kompot owocowy <text:span text:style-name="T164">b/c </text:span>250ml, </text:p>
          </table:table-cell>
          <table:table-cell table:style-name="Tabela10.E2" office:value-type="string">
            <text:p text:style-name="P114">Zupa brokułowa z ziemn. 350ml (A:1,7,9), gołąbki b/zawijania </text:p>
            <text:p text:style-name="P114">w sosie potrawkowym 170g (A:1,3,7,9), ziemniaki got. z kop. 200g, marchewka mini opr. 150g (A:1,7), kompot owocowy 250ml, </text:p>
          </table:table-cell>
        </table:table-row>
        <table:table-row>
          <table:table-cell table:style-name="Tabela10.A2" office:value-type="string">
            <text:p text:style-name="P8">K<text:span text:style-name="T10">OLACJA</text:span></text:p>
          </table:table-cell>
          <table:table-cell table:style-name="Tabela10.A2" office:value-type="string">
            <text:p text:style-name="P105">Chleb <text:span text:style-name="T82">miesz.</text:span><text:span text:style-name="T83">8</text:span><text:span text:style-name="T82">0g (A:1,3,6,7,</text:span><text:span text:style-name="T71">11</text:span><text:span text:style-name="T82">) masło 20g (A:7), </text:span><text:s/>herbata <text:span text:style-name="T84">250ml,</text:span><text:span text:style-name="T163">pasta z wędliny, ogórka kons, papryki 90g (A:1,3,6,7,9), s</text:span><text:span text:style-name="T151">erek </text:span><text:span text:style-name="T164">fromage</text:span><text:span text:style-name="T151"> ½</text:span><text:span text:style-name="T164"> </text:span><text:span text:style-name="T151">szt (A:7), sałata karb., </text:span></text:p>
          </table:table-cell>
          <table:table-cell table:style-name="Tabela10.A2" office:value-type="string">
            <text:p text:style-name="P105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</text:span><text:span text:style-name="T163">pasta z wędliny i jajka 90g (A:1,3,6,7,9,10), s</text:span><text:span text:style-name="T151">erek mini 1szt (A:7), sałata karb., </text:span></text:p>
          </table:table-cell>
          <table:table-cell table:style-name="Tabela10.A2" office:value-type="string">
            <text:p text:style-name="P101">Chleb <text:span text:style-name="T82">miesz.</text:span><text:span text:style-name="T70">8</text:span><text:span text:style-name="T82">0g (A:1,3,6,7,</text:span><text:span text:style-name="T71">11</text:span><text:span text:style-name="T82">) masło 10g (A:7), </text:span><text:s/>herbata <text:span text:style-name="T84">250ml, </text:span><text:span text:style-name="T163">pasta z wędliny i jajka 90g (A:1,3,6,7,9,10), s</text:span><text:span text:style-name="T151">erek </text:span><text:span text:style-name="T164">fromage</text:span><text:span text:style-name="T151"> ½</text:span><text:span text:style-name="T164"> </text:span><text:span text:style-name="T151">szt (A:7), </text:span><text:span text:style-name="T169">pomidor 50g</text:span><text:span text:style-name="T151">, sałata karb., </text:span></text:p>
          </table:table-cell>
          <table:table-cell table:style-name="Tabela10.E2" office:value-type="string">
            <text:p text:style-name="P106">Chleb <text:span text:style-name="T82">miesz.</text:span><text:span text:style-name="T70">8</text:span><text:span text:style-name="T82">0g (A:1,3,6,7,</text:span><text:span text:style-name="T71">11</text:span><text:span text:style-name="T82">) masło 10g (A:7), </text:span><text:s/>herbata <text:span text:style-name="T84">250ml, </text:span><text:span text:style-name="T164">polędwica sopocka 60g (A:6,7), </text:span><text:span text:style-name="T163">s</text:span><text:span text:style-name="T151">erek mini 1szt (A:7), sałata karb., </text:span></text:p>
          </table:table-cell>
        </table:table-row>
        <table:table-row>
          <table:table-cell table:style-name="Tabela10.A2" office:value-type="string">
            <text:p text:style-name="P9">P<text:span text:style-name="T10">OSIŁEK UZUPEŁNIAJĄCY</text:span></text:p>
          </table:table-cell>
          <table:table-cell table:style-name="Tabela10.A2" office:value-type="string">
            <text:p text:style-name="P170"><text:span text:style-name="T163">Bułka drożdżowa z serem 1szt </text:span><text:span text:style-name="T63">(A:1,3,6,7,</text:span><text:span text:style-name="T64">11</text:span><text:span text:style-name="T63">),</text:span><text:span text:style-name="T65"> </text:span></text:p>
          </table:table-cell>
          <table:table-cell table:style-name="Tabela10.A2" office:value-type="string">
            <text:p text:style-name="P170"><text:span text:style-name="T163">Bułka drożdżowa z serem 1szt </text:span><text:span text:style-name="T63">(A:1,3,6,7,</text:span><text:span text:style-name="T64">11</text:span><text:span text:style-name="T63">),</text:span><text:span text:style-name="T65"> </text:span></text:p>
          </table:table-cell>
          <table:table-cell table:style-name="Tabela10.A2" office:value-type="string">
            <text:p text:style-name="P177">Kanapka z masłem, pastą twarogową ze szczypiorem <text:span text:style-name="T61">(A:1,3,6,7,</text:span><text:span text:style-name="T60">11</text:span><text:span text:style-name="T61">)</text:span></text:p>
          </table:table-cell>
          <table:table-cell table:style-name="Tabela10.E2" office:value-type="string">
            <text:p text:style-name="P172"><text:span text:style-name="T163">Bułka drożdżowa z serem 1szt </text:span><text:span text:style-name="T63">(A:1,3,6,7,</text:span><text:span text:style-name="T64">11</text:span><text:span text:style-name="T63">),</text:span><text:span text:style-name="T65"> </text:span></text:p>
          </table:table-cell>
        </table:table-row>
        <table:table-row>
          <table:table-cell table:style-name="Tabela10.A2" office:value-type="string">
            <text:p text:style-name="P7">W<text:span text:style-name="T10">ARTOŚCI ODŻYWCZE</text:span></text:p>
          </table:table-cell>
          <table:table-cell table:style-name="Tabela10.A2" office:value-type="string">
            <text:p text:style-name="P64">Energia:2<text:span text:style-name="T170">2</text:span>80,27 kcal</text:p>
            <text:p text:style-name="P64">Białko:9<text:span text:style-name="T167">8</text:span>,<text:span text:style-name="T170">42</text:span>g</text:p>
            <text:p text:style-name="P64">Tłuszcz:<text:span text:style-name="T167">78</text:span>,<text:span text:style-name="T170">71</text:span>g</text:p>
            <text:p text:style-name="P64">w tym kw.tłu.nasyc.:2<text:span text:style-name="T167">7</text:span>,<text:span text:style-name="T170">2</text:span>g</text:p>
            <text:p text:style-name="P64">Węglowodany:<text:span text:style-name="T149">298</text:span>,<text:span text:style-name="T170">88</text:span>g</text:p>
            <text:p text:style-name="P46">w tym cukry:<text:span text:style-name="T167">4</text:span><text:span text:style-name="T170">1</text:span>,<text:span text:style-name="T170">22</text:span>g</text:p>
            <text:p text:style-name="P77">Błonnik-<text:span text:style-name="T157">3</text:span><text:span text:style-name="T167">2</text:span><text:span text:style-name="T157">,9</text:span>g</text:p>
            <text:p text:style-name="P77">Sól-<text:span text:style-name="T167">8</text:span><text:span text:style-name="T157">,2</text:span>g</text:p>
          </table:table-cell>
          <table:table-cell table:style-name="Tabela10.A2" office:value-type="string">
            <text:p text:style-name="P63">Energia: 2<text:span text:style-name="T167">21</text:span>7,05kcal</text:p>
            <text:p text:style-name="P64">Białko:<text:span text:style-name="T167">95</text:span>,61g</text:p>
            <text:p text:style-name="P64">Tłuszcz:<text:span text:style-name="T167">6</text:span>9,52g</text:p>
            <text:p text:style-name="P64">w tym kw.tłu.nasyc.:2<text:span text:style-name="T167">5</text:span>,65g</text:p>
            <text:p text:style-name="P64">Węglowodany:<text:span text:style-name="T149">289</text:span>,2g</text:p>
            <text:p text:style-name="P48">w tym cukry:<text:span text:style-name="T167">40</text:span>,76g</text:p>
            <text:p text:style-name="P83">Błonnik-<text:span text:style-name="T167">31</text:span>,1g</text:p>
            <text:p text:style-name="P83">Sól-<text:span text:style-name="T167">7</text:span><text:span text:style-name="T157">,6</text:span>g</text:p>
          </table:table-cell>
          <table:table-cell table:style-name="Tabela10.A2" office:value-type="string">
            <text:p text:style-name="P63">Energia:2<text:span text:style-name="T170">1</text:span><text:span text:style-name="T167">3</text:span>3,1 kcal</text:p>
            <text:p text:style-name="P64">Białko:9<text:span text:style-name="T167">3</text:span>,2g</text:p>
            <text:p text:style-name="P64">Tłuszcz:6<text:span text:style-name="T177">7</text:span>,9g</text:p>
            <text:p text:style-name="P64">w tym kw.tłu.nasyc.:2<text:span text:style-name="T167">6</text:span>g</text:p>
            <text:p text:style-name="P64">Węglowodany:3<text:span text:style-name="T171">0</text:span>1,07g</text:p>
            <text:p text:style-name="P48">w tym cukry:<text:span text:style-name="T167">2</text:span><text:span text:style-name="T170">9</text:span>,72g</text:p>
            <text:p text:style-name="P83">Błonnik-<text:span text:style-name="T167">31</text:span>,5g</text:p>
            <text:p text:style-name="P83">Sól-<text:span text:style-name="T167">7</text:span><text:span text:style-name="T157">,9</text:span>g</text:p>
          </table:table-cell>
          <table:table-cell table:style-name="Tabela10.E2" office:value-type="string">
            <text:p text:style-name="P65">Energia:21<text:span text:style-name="T167">4</text:span>2,<text:span text:style-name="T171">1</text:span> kcal</text:p>
            <text:p text:style-name="P66">Białko:<text:span text:style-name="T167">94</text:span>,21g</text:p>
            <text:p text:style-name="P66">Tłuszcz:<text:span text:style-name="T167">6</text:span><text:span text:style-name="T177">5</text:span>,9g</text:p>
            <text:p text:style-name="P66">w tym kw.tłu.nasyc.:2<text:span text:style-name="T167">5</text:span>,09g</text:p>
            <text:p text:style-name="P66">Węglowodany:<text:span text:style-name="T149">288</text:span>,98g</text:p>
            <text:p text:style-name="P66">w tym cukry:<text:span text:style-name="T167">4</text:span><text:span text:style-name="T171">0</text:span>,8g</text:p>
            <text:p text:style-name="P66"><text:span text:style-name="T172">Błonnik-</text:span><text:span text:style-name="T167">30</text:span><text:span text:style-name="T170">,4</text:span><text:span text:style-name="T172">g</text:span></text:p>
            <text:p text:style-name="P66"><text:span text:style-name="T172">Sól-</text:span><text:span text:style-name="T167">7,</text:span><text:span text:style-name="T170">5</text:span><text:span text:style-name="T172">g</text:span></text:p>
          </table:table-cell>
        </table:table-row>
        <text:soft-page-break/>
        <table:table-row>
          <table:table-cell table:style-name="Tabela10.A2" office:value-type="string">
            <text:p text:style-name="P7"/>
          </table:table-cell>
          <table:table-cell table:style-name="Tabela10.A2" office:value-type="string">
            <text:p text:style-name="P164">D07 </text:p>
            <text:p text:style-name="P156">D<text:span text:style-name="T8">IETA BOGATOBIAŁKOWA</text:span></text:p>
            <text:p text:style-name="P164"/>
          </table:table-cell>
          <table:table-cell table:style-name="Tabela10.A2" office:value-type="string">
            <text:p text:style-name="P160"><text:span text:style-name="T9">P</text:span>01 </text:p>
            <text:p text:style-name="P160">DIETA PODSTAWOWA - <text:span text:style-name="T95">PEDIATRYCZNY</text:span></text:p>
          </table:table-cell>
          <table:table-cell table:style-name="Tabela10.A2" office:value-type="string">
            <text:p text:style-name="P160"><text:span text:style-name="T8"><text:s/></text:span><text:span text:style-name="T96">C</text:span><text:span text:style-name="T8">0</text:span><text:span text:style-name="T9">2</text:span></text:p>
            <text:p text:style-name="P160">DIETA <text:span text:style-name="T95">KOBIET W OKRESIE LAKTACJI</text:span></text:p>
          </table:table-cell>
          <table:table-cell table:style-name="Tabela10.E2" office:value-type="string">
            <text:p text:style-name="P161"/>
          </table:table-cell>
        </table:table-row>
        <table:table-row>
          <table:table-cell table:style-name="Tabela10.A2" office:value-type="string">
            <text:p text:style-name="P8">Ś<text:span text:style-name="T10">NIADANIE</text:span></text:p>
          </table:table-cell>
          <table:table-cell table:style-name="Tabela10.A2" office:value-type="string">
            <text:p text:style-name="P186"><text:span text:style-name="T13">Kasza manna</text:span><text:span text:style-name="T14"> got.</text:span><text:span text:style-name="T15"> na ml. 350ml (A:1,7), <text:s/></text:span><text:span text:style-name="T19">ka</text:span><text:span text:style-name="T18">kao</text:span><text:span text:style-name="T29"> </text:span><text:span text:style-name="T19">250ml (A:1,</text:span><text:span text:style-name="T18">6,</text:span><text:span text:style-name="T19">7), </text:span><text:span text:style-name="T15">chleb miesz. </text:span><text:span text:style-name="T37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44">twarożek 80g (A:7), pierś z indyka (A:6,7), dżem 1szt, sałata karb., </text:span></text:p>
          </table:table-cell>
          <table:table-cell table:style-name="Tabela10.A2" office:value-type="string">
            <text:p text:style-name="P186"><text:span text:style-name="T13">Kasza manna</text:span><text:span text:style-name="T14"> got.</text:span><text:span text:style-name="T15"> na ml. 350ml (A:1,7), </text:span><text:span text:style-name="T19">ka</text:span><text:span text:style-name="T18">kao</text:span><text:span text:style-name="T29"> </text:span><text:span text:style-name="T19">250ml (A:1,</text:span><text:span text:style-name="T18">6,</text:span><text:span text:style-name="T19">7),</text:span><text:span text:style-name="T15"> chleb miesz. </text:span><text:span text:style-name="T34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44">twarożek 80g (A:7), kiełbasa krakowska 60g (A:1,9), musztarda 20g (A:10), </text:span></text:p>
            <text:p text:style-name="P112">sałata karb., <text:span text:style-name="T175">brzoskwinia</text:span> 1szt,</text:p>
          </table:table-cell>
          <table:table-cell table:style-name="Tabela10.A2" office:value-type="string">
            <text:p text:style-name="P198"><text:span text:style-name="T13">Kasza manna</text:span><text:span text:style-name="T14"> got.</text:span><text:span text:style-name="T15"> na ml. 350ml (A:1,7), </text:span><text:span text:style-name="T19">ka</text:span><text:span text:style-name="T18">kao</text:span><text:span text:style-name="T29"> </text:span><text:span text:style-name="T19">250ml (A:1,</text:span><text:span text:style-name="T18">6,</text:span><text:span text:style-name="T19">7),</text:span><text:span text:style-name="T15"> chleb miesz. </text:span><text:span text:style-name="T37">6</text:span><text:span text:style-name="T15">0g (A:1,3,6,7,</text:span><text:span text:style-name="T17">11</text:span><text:span text:style-name="T15">),</text:span> <text:span text:style-name="T66">m</text:span>a<text:span text:style-name="T67">sło</text:span> 10g – 2szt <text:span text:style-name="T67">(A:7)</text:span>, <text:span text:style-name="T44">twarożek 80g (A:7), pierś z indyka (A:6,7), dżem 1szt, sałata karb., </text:span></text:p>
          </table:table-cell>
          <table:table-cell table:style-name="Tabela10.E2" office:value-type="string">
            <text:p text:style-name="P157"><text:span text:style-name="T33"/></text:p>
          </table:table-cell>
        </table:table-row>
        <table:table-row>
          <table:table-cell table:style-name="Tabela10.A2" office:value-type="string">
            <text:p text:style-name="P8">II Ś<text:span text:style-name="T10">NIADANIE</text:span></text:p>
          </table:table-cell>
          <table:table-cell table:style-name="Tabela10.A2" office:value-type="string">
            <text:p text:style-name="P197"><text:span text:style-name="T15">S</text:span><text:span text:style-name="T12">ok owocowo-warzywny 1szt</text:span></text:p>
          </table:table-cell>
          <table:table-cell table:style-name="Tabela10.A2" office:value-type="string">
            <text:p text:style-name="P94">Sok owocowo-warzywny 1szt</text:p>
          </table:table-cell>
          <table:table-cell table:style-name="Tabela10.A2" office:value-type="string">
            <text:p text:style-name="P94">Sok owocowo-warzywny 1szt</text:p>
          </table:table-cell>
          <table:table-cell table:style-name="Tabela10.E2" office:value-type="string">
            <text:p text:style-name="P158"><text:span text:style-name="T15"/></text:p>
          </table:table-cell>
        </table:table-row>
        <table:table-row>
          <table:table-cell table:style-name="Tabela10.A2" office:value-type="string">
            <text:p text:style-name="P8">O<text:span text:style-name="T10">BIAD</text:span></text:p>
          </table:table-cell>
          <table:table-cell table:style-name="Tabela10.A2" office:value-type="string">
            <text:p text:style-name="P114">Zupa brokułowa z ziemn. 350ml (A:1,7,9), gołąbki b/zawijania </text:p>
            <text:p text:style-name="P121"><text:span text:style-name="T163">w sosie potrawkowym </text:span><text:span text:style-name="T164">26</text:span><text:span text:style-name="T163">0g (A:1,3,7,9), ziemniaki got. z kop. 200g, marchewka mini opr. 150g (A:1,7), kompot owocowy 250ml, </text:span></text:p>
          </table:table-cell>
          <table:table-cell table:style-name="Tabela10.A2" office:value-type="string">
            <text:p text:style-name="P113">Zupa brokułowa z ziemn. 350ml (A:1,7,9), gołąbki z ryżem w sosie pomidorowym 190g (A:1,3,7,9), ziemniaki got. z kop. 200g, surówka z selera, jabłka i rodzynek z jogurtem nat. 120g (A:7,9), kompot owocowy 250ml, </text:p>
          </table:table-cell>
          <table:table-cell table:style-name="Tabela10.A2" office:value-type="string">
            <text:p text:style-name="P114">Zupa brokułowa z ziemn. 350ml (A:1,7,9), gołąbki b/zawijania </text:p>
            <text:p text:style-name="P114">w sosie potrawkowym 170g (A:1,3,7,9), ziemniaki got. z kop. 200g, marchewka mini opr. 150g (A:1,7), kompot owocowy 250ml, </text:p>
          </table:table-cell>
          <table:table-cell table:style-name="Tabela10.E2" office:value-type="string">
            <text:p text:style-name="P11"/>
          </table:table-cell>
        </table:table-row>
        <table:table-row>
          <table:table-cell table:style-name="Tabela10.A2" office:value-type="string">
            <text:p text:style-name="P8">K<text:span text:style-name="T10">OLACJA</text:span></text:p>
          </table:table-cell>
          <table:table-cell table:style-name="Tabela10.A2" office:value-type="string">
            <text:p text:style-name="P106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 </text:span>Chleb <text:span text:style-name="T82">miesz.</text:span><text:span text:style-name="T70">8</text:span><text:span text:style-name="T82">0g (A:1,3,6,7,</text:span><text:span text:style-name="T71">11</text:span><text:span text:style-name="T82">) masło 10g (A:7), </text:span><text:s/>herbata <text:span text:style-name="T84">250ml, </text:span><text:span text:style-name="T163">pasta z wędliny i jajka 90g (A:1,3,6,7,9,10), </text:span><text:span text:style-name="T164">serek fromage ½ szt (A:7), </text:span><text:span text:style-name="T163">s</text:span><text:span text:style-name="T151">erek mini 1szt (A:7), sałata karb., </text:span></text:p>
          </table:table-cell>
          <table:table-cell table:style-name="Tabela10.A2" office:value-type="string">
            <text:p text:style-name="P101">Chleb <text:span text:style-name="T82">miesz.</text:span><text:span text:style-name="T83">8</text:span><text:span text:style-name="T82">0g (A:1,3,6,7,</text:span><text:span text:style-name="T71">11</text:span><text:span text:style-name="T82">) masło 20g (A:7), </text:span><text:s/>herbata <text:span text:style-name="T84">250ml, </text:span>Chleb <text:span text:style-name="T82">miesz.</text:span><text:span text:style-name="T70">8</text:span><text:span text:style-name="T82">0g (A:1,3,6,7,</text:span><text:span text:style-name="T71">11</text:span><text:span text:style-name="T82">) masło 10g (A:7), </text:span><text:s/>herbata <text:span text:style-name="T84">250ml, </text:span><text:span text:style-name="T163">pasta z wędliny i jajka 90g (A:1,3,6,7,9,10), <text:s/>s</text:span><text:span text:style-name="T151">erek </text:span><text:span text:style-name="T164">fromage</text:span><text:span text:style-name="T151"> ½</text:span><text:span text:style-name="T164"> </text:span><text:span text:style-name="T151">szt (A:7), </text:span><text:span text:style-name="T169">pomidor 50g</text:span><text:span text:style-name="T151">, sałata karb., </text:span></text:p>
          </table:table-cell>
          <table:table-cell table:style-name="Tabela10.A2" office:value-type="string">
            <text:p text:style-name="P106">Chleb <text:span text:style-name="T82">miesz.</text:span><text:span text:style-name="T70">8</text:span><text:span text:style-name="T82">0g (A:1,3,6,7,</text:span><text:span text:style-name="T71">11</text:span><text:span text:style-name="T82">) masło 20g (A:7), </text:span><text:s/>herbata <text:span text:style-name="T84">250ml, </text:span>Chleb <text:span text:style-name="T82">miesz.</text:span><text:span text:style-name="T70">8</text:span><text:span text:style-name="T82">0g (A:1,3,6,7,</text:span><text:span text:style-name="T71">11</text:span><text:span text:style-name="T82">) masło 10g (A:7), </text:span><text:s/>herbata <text:span text:style-name="T84">250ml, </text:span><text:span text:style-name="T163">pasta z wędliny i jajka 90g (A:1,3,6,7,9,10), s</text:span><text:span text:style-name="T151">erek mini 1szt (A:7),</text:span><text:span text:style-name="T163"> </text:span><text:span text:style-name="T169">pomidor 50g</text:span><text:span text:style-name="T151">, sałata karb., </text:span></text:p>
          </table:table-cell>
          <table:table-cell table:style-name="Tabela10.E2" office:value-type="string">
            <text:p text:style-name="P10"/>
          </table:table-cell>
        </table:table-row>
        <table:table-row>
          <table:table-cell table:style-name="Tabela10.A2" office:value-type="string">
            <text:p text:style-name="P9">P<text:span text:style-name="T10">OSIŁEK UZUPEŁNIAJĄCY</text:span></text:p>
          </table:table-cell>
          <table:table-cell table:style-name="Tabela10.A2" office:value-type="string">
            <text:p text:style-name="P172"><text:span text:style-name="T163">Bułka drożdżowa z serem 1szt </text:span><text:span text:style-name="T63">(A:1,3,6,7,</text:span><text:span text:style-name="T64">11</text:span><text:span text:style-name="T63">),</text:span><text:span text:style-name="T65"> </text:span></text:p>
          </table:table-cell>
          <table:table-cell table:style-name="Tabela10.A2" office:value-type="string">
            <text:p text:style-name="P172"><text:span text:style-name="T163">Bułka drożdżowa z serem 1szt </text:span><text:span text:style-name="T63">(A:1,3,6,7,</text:span><text:span text:style-name="T64">11</text:span><text:span text:style-name="T63">),</text:span><text:span text:style-name="T65"> </text:span></text:p>
          </table:table-cell>
          <table:table-cell table:style-name="Tabela10.A2" office:value-type="string">
            <text:p text:style-name="P172"><text:span text:style-name="T163">Bułka drożdżowa z serem 1szt </text:span><text:span text:style-name="T63">(A:1,3,6,7,</text:span><text:span text:style-name="T64">11</text:span><text:span text:style-name="T63">),</text:span><text:span text:style-name="T65"> </text:span></text:p>
          </table:table-cell>
          <table:table-cell table:style-name="Tabela10.E2" office:value-type="string">
            <text:p text:style-name="P155"/>
          </table:table-cell>
        </table:table-row>
        <table:table-row>
          <table:table-cell table:style-name="Tabela10.A2" office:value-type="string">
            <text:p text:style-name="P7">W<text:span text:style-name="T10">ARTOŚCI ODŻYWCZE</text:span></text:p>
          </table:table-cell>
          <table:table-cell table:style-name="Tabela10.A2" office:value-type="string">
            <text:p text:style-name="P67">Energia: 2<text:span text:style-name="T149">370</text:span>kcal</text:p>
            <text:p text:style-name="P68">Białko:<text:span text:style-name="T149">131,4</text:span>g</text:p>
            <text:p text:style-name="P68">Tłuszcz:<text:span text:style-name="T167">6</text:span>9,52g</text:p>
            <text:p text:style-name="P68">w tym kw.tłu.nasyc.:2<text:span text:style-name="T149">6</text:span>g</text:p>
            <text:p text:style-name="P68">Węglowodany:<text:span text:style-name="T149">294,4</text:span>g</text:p>
            <text:p text:style-name="P49">w tym cukry:<text:span text:style-name="T167">4</text:span><text:span text:style-name="T149">4,9</text:span>g</text:p>
            <text:p text:style-name="P84">Błonnik-<text:span text:style-name="T167">3</text:span><text:span text:style-name="T149">4,1</text:span>g</text:p>
            <text:p text:style-name="P84">Sól-<text:span text:style-name="T167">7</text:span><text:span text:style-name="T157">,6</text:span>g</text:p>
          </table:table-cell>
          <table:table-cell table:style-name="Tabela10.A2" office:value-type="string">
            <text:p text:style-name="P68">Energia:2<text:span text:style-name="T149">324,8</text:span> kcal</text:p>
            <text:p text:style-name="P68">Białko:9<text:span text:style-name="T149">9,7</text:span>g</text:p>
            <text:p text:style-name="P68">Tłuszcz:<text:span text:style-name="T177">69</text:span>,<text:span text:style-name="T149">9</text:span>g</text:p>
            <text:p text:style-name="P68">w tym kw.tłu.nasyc.:2<text:span text:style-name="T167">7</text:span>,<text:span text:style-name="T149">9</text:span>g</text:p>
            <text:p text:style-name="P68">Węglowodany:<text:span text:style-name="T149">295</text:span>,<text:span text:style-name="T149">4</text:span>g</text:p>
            <text:p text:style-name="P47">w tym cukry:<text:span text:style-name="T167">4</text:span><text:span text:style-name="T177">1</text:span>g</text:p>
            <text:p text:style-name="P76">Błonnik-<text:span text:style-name="T157">3</text:span><text:span text:style-name="T149">4,5</text:span>g</text:p>
            <text:p text:style-name="P76">Sól-<text:span text:style-name="T167">8</text:span><text:span text:style-name="T157">,2</text:span>g</text:p>
          </table:table-cell>
          <table:table-cell table:style-name="Tabela10.A2" office:value-type="string">
            <text:p text:style-name="P67">Energia: 2<text:span text:style-name="T149">337,8</text:span>kcal</text:p>
            <text:p text:style-name="P68">Białko:<text:span text:style-name="T167">9</text:span><text:span text:style-name="T149">8,7</text:span>g</text:p>
            <text:p text:style-name="P68">Tłuszcz:<text:span text:style-name="T149">70</text:span>g</text:p>
            <text:p text:style-name="P68">w tym kw.tłu.nasyc.:2<text:span text:style-name="T167">5,</text:span><text:span text:style-name="T149">9</text:span>g</text:p>
            <text:p text:style-name="P68">Węglowodany:<text:span text:style-name="T149">295</text:span>,<text:span text:style-name="T149">4</text:span>g</text:p>
            <text:p text:style-name="P49">w tym cukry:<text:span text:style-name="T167">4</text:span><text:span text:style-name="T149">4,5</text:span>g</text:p>
            <text:p text:style-name="P84">Błonnik-<text:span text:style-name="T167">3</text:span><text:span text:style-name="T149">2,8</text:span>g</text:p>
            <text:p text:style-name="P84">Sól-<text:span text:style-name="T167">7</text:span><text:span text:style-name="T157">,</text:span><text:span text:style-name="T149">4</text:span>g</text:p>
          </table:table-cell>
          <table:table-cell table:style-name="Tabela10.E2" office:value-type="string">
            <text:p text:style-name="P6"/>
          </table:table-cell>
        </table:table-row>
      </table:table>
      <text:p text:style-name="P154"><text:span text:style-name="T1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0" svg:font-family="0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Comment" style:family="paragraph" style:parent-style-name="Standard" style:class="extra">
      <style:text-properties fo:font-size="10pt" style:font-size-asian="10pt" style:font-size-complex="10pt"/>
    </style:style>
    <style:style style:name="No_20_Spacing" style:display-name="No Spacing" style:family="paragraph" style:default-outline-level="">
      <style:paragraph-properties fo:margin-top="0cm" fo:margin-bottom="0cm" style:contextual-spacing="false" fo:line-height="100%"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l" fo:country="PL" style:letter-kerning="true" style:font-name-asian="0" style:font-family-asian="0" style:font-family-generic-asian="system" style:font-pitch-asian="variable" style:font-size-asian="12pt" style:language-asian="zh" style:country-asian="CN" style:font-name-complex="Arial1" style:font-family-complex="Ari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115P0" style:volatile="true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115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115P0"/>
    </number:currency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0.499cm" fo:margin-bottom="0.499cm" fo:margin-left="0.499cm" fo:margin-right="0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28T12:43:58.245000000</meta:creation-date>
    <dc:date>2026-08-10T12:39:10.932000000</dc:date>
    <meta:editing-duration>PT27M22S</meta:editing-duration>
    <meta:editing-cycles>5</meta:editing-cycles>
    <meta:generator>LibreOffice/24.2.0.3$Windows_X86_64 LibreOffice_project/da48488a73ddd66ea24cf16bbc4f7b9c08e9bea1</meta:generator>
    <meta:document-statistic meta:table-count="10" meta:image-count="0" meta:object-count="0" meta:page-count="20" meta:paragraph-count="1219" meta:word-count="7212" meta:character-count="51536" meta:non-whitespace-character-count="44961"/>
  </office:meta>
</office:document-meta>
</file>