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0" svg:font-family="0" style:font-family-generic="system" style:font-pitch="variable"/>
    <style:font-face style:name="Arial2" svg:font-family="Arial" style:font-family-generic="system" style:font-pitch="variable"/>
  </office:font-face-decls>
  <office:automatic-styles>
    <style:style style:name="Tabela1" style:family="table">
      <style:table-properties style:width="28.702cm" fo:margin-left="0cm" table:align="left"/>
    </style:style>
    <style:style style:name="Tabela1.A" style:family="table-column">
      <style:table-column-properties style:column-width="5.741cm"/>
    </style:style>
    <style:style style:name="Tabela1.C" style:family="table-column">
      <style:table-column-properties style:column-width="5.74cm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1.E1" style:family="table-cell">
      <style:table-cell-properties fo:padding="0.097cm" fo:border="0.5pt solid #000000" style:writing-mode="lr-tb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28.702cm" fo:margin-left="0cm" table:align="left"/>
    </style:style>
    <style:style style:name="Tabela2.A" style:family="table-column">
      <style:table-column-properties style:column-width="5.741cm"/>
    </style:style>
    <style:style style:name="Tabela2.C" style:family="table-column">
      <style:table-column-properties style:column-width="5.74cm"/>
    </style:style>
    <style:style style:name="Tabela2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2.E1" style:family="table-cell">
      <style:table-cell-properties fo:padding="0.097cm" fo:border="0.5pt solid #000000" style:writing-mode="lr-tb"/>
    </style:style>
    <style:style style:name="Tabela2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28.702cm" fo:margin-left="0cm" table:align="left"/>
    </style:style>
    <style:style style:name="Tabela3.A" style:family="table-column">
      <style:table-column-properties style:column-width="5.741cm"/>
    </style:style>
    <style:style style:name="Tabela3.C" style:family="table-column">
      <style:table-column-properties style:column-width="5.74cm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3.E1" style:family="table-cell">
      <style:table-cell-properties fo:padding="0.097cm" fo:border="0.5pt solid #000000" style:writing-mode="lr-tb"/>
    </style:style>
    <style:style style:name="Tabela3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3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28.702cm" fo:margin-left="0cm" table:align="left"/>
    </style:style>
    <style:style style:name="Tabela4.A" style:family="table-column">
      <style:table-column-properties style:column-width="5.741cm"/>
    </style:style>
    <style:style style:name="Tabela4.C" style:family="table-column">
      <style:table-column-properties style:column-width="5.74cm"/>
    </style:style>
    <style:style style:name="Tabela4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4.E1" style:family="table-cell">
      <style:table-cell-properties fo:padding="0.097cm" fo:border="0.5pt solid #000000" style:writing-mode="lr-tb"/>
    </style:style>
    <style:style style:name="Tabela4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4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5" style:family="table">
      <style:table-properties style:width="28.702cm" fo:margin-left="0cm" table:align="left"/>
    </style:style>
    <style:style style:name="Tabela5.A" style:family="table-column">
      <style:table-column-properties style:column-width="5.741cm"/>
    </style:style>
    <style:style style:name="Tabela5.C" style:family="table-column">
      <style:table-column-properties style:column-width="5.74cm"/>
    </style:style>
    <style:style style:name="Tabela5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5.E1" style:family="table-cell">
      <style:table-cell-properties fo:padding="0.097cm" fo:border="0.5pt solid #000000" style:writing-mode="lr-tb"/>
    </style:style>
    <style:style style:name="Tabela5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5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6" style:family="table">
      <style:table-properties style:width="28.702cm" fo:margin-left="0cm" table:align="left"/>
    </style:style>
    <style:style style:name="Tabela6.A" style:family="table-column">
      <style:table-column-properties style:column-width="5.741cm"/>
    </style:style>
    <style:style style:name="Tabela6.C" style:family="table-column">
      <style:table-column-properties style:column-width="5.74cm"/>
    </style:style>
    <style:style style:name="Tabela6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6.E1" style:family="table-cell">
      <style:table-cell-properties fo:padding="0.097cm" fo:border="0.5pt solid #000000" style:writing-mode="lr-tb"/>
    </style:style>
    <style:style style:name="Tabela6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6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7" style:family="table">
      <style:table-properties style:width="28.702cm" fo:margin-left="0cm" table:align="left"/>
    </style:style>
    <style:style style:name="Tabela7.A" style:family="table-column">
      <style:table-column-properties style:column-width="5.741cm"/>
    </style:style>
    <style:style style:name="Tabela7.C" style:family="table-column">
      <style:table-column-properties style:column-width="5.74cm"/>
    </style:style>
    <style:style style:name="Tabela7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7.E1" style:family="table-cell">
      <style:table-cell-properties fo:padding="0.097cm" fo:border="0.5pt solid #000000" style:writing-mode="lr-tb"/>
    </style:style>
    <style:style style:name="Tabela7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7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7.12" style:family="table-row">
      <style:table-row-properties style:min-row-height="2.152cm"/>
    </style:style>
    <style:style style:name="Tabela8" style:family="table">
      <style:table-properties style:width="28.702cm" fo:margin-left="0cm" table:align="left"/>
    </style:style>
    <style:style style:name="Tabela8.A" style:family="table-column">
      <style:table-column-properties style:column-width="5.741cm"/>
    </style:style>
    <style:style style:name="Tabela8.C" style:family="table-column">
      <style:table-column-properties style:column-width="5.74cm"/>
    </style:style>
    <style:style style:name="Tabela8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8.E1" style:family="table-cell">
      <style:table-cell-properties fo:padding="0.097cm" fo:border="0.5pt solid #000000" style:writing-mode="lr-tb"/>
    </style:style>
    <style:style style:name="Tabela8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8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9" style:family="table">
      <style:table-properties style:width="28.496cm" fo:margin-left="0cm" table:align="left"/>
    </style:style>
    <style:style style:name="Tabela9.A" style:family="table-column">
      <style:table-column-properties style:column-width="5.699cm"/>
    </style:style>
    <style:style style:name="Tabela9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9.E1" style:family="table-cell">
      <style:table-cell-properties fo:padding="0.097cm" fo:border="0.5pt solid #000000" style:writing-mode="lr-tb"/>
    </style:style>
    <style:style style:name="Tabela9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9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0" style:family="table">
      <style:table-properties style:width="28.702cm" fo:margin-left="0cm" table:align="left"/>
    </style:style>
    <style:style style:name="Tabela10.A" style:family="table-column">
      <style:table-column-properties style:column-width="5.741cm"/>
    </style:style>
    <style:style style:name="Tabela10.C" style:family="table-column">
      <style:table-column-properties style:column-width="5.74cm"/>
    </style:style>
    <style:style style:name="Tabela10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a10.E1" style:family="table-cell">
      <style:table-cell-properties fo:padding="0.097cm" fo:border="0.5pt solid #000000" style:writing-mode="lr-tb"/>
    </style:style>
    <style:style style:name="Tabela10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0.E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0.10" style:family="table-row">
      <style:table-row-properties style:min-row-height="0.769cm" style:use-optimal-row-height="false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text-properties style:font-name="Times New Roman"/>
    </style:style>
    <style:style style:name="P3" style:family="paragraph" style:parent-style-name="Table_20_Contents">
      <style:text-properties style:font-name="Times New Roman" fo:font-size="11pt" style:font-size-asian="11pt" style:font-name-complex="Times New Roman" style:font-size-complex="11pt"/>
    </style:style>
    <style:style style:name="P4" style:family="paragraph" style:parent-style-name="Table_20_Contents">
      <style:text-properties style:font-name="Times New Roman" fo:font-size="11pt" style:font-size-asian="11pt" style:font-size-complex="11pt"/>
    </style:style>
    <style:style style:name="P5" style:family="paragraph" style:parent-style-name="Table_20_Contents">
      <style:text-properties fo:font-size="11pt" style:font-size-asian="11pt" style:font-size-complex="11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style:font-name="Times New Roman"/>
    </style:style>
    <style:style style:name="P8" style:family="paragraph" style:parent-style-name="Standard">
      <style:text-properties style:font-name="Times New Roman" fo:font-size="11pt" style:font-size-asian="11pt" style:font-name-complex="Times New Roman" style:font-size-complex="11pt"/>
    </style:style>
    <style:style style:name="P9" style:family="paragraph" style:parent-style-name="Standard">
      <style:text-properties style:font-name="Times New Roman" fo:font-size="11pt" style:font-size-asian="11pt" style:font-size-complex="11pt"/>
    </style:style>
    <style:style style:name="P10" style:family="paragraph" style:parent-style-name="Bez_20_odstępów">
      <style:paragraph-properties fo:margin-left="0cm" fo:margin-right="-0.501cm" fo:orphans="0" fo:widows="0" fo:text-indent="0cm" style:auto-text-indent="false">
        <style:tab-stops>
          <style:tab-stop style:position="1.191cm"/>
        </style:tab-stops>
      </style:paragraph-properties>
      <style:text-properties style:font-name="Times New Roman" fo:font-size="11pt" style:font-size-asian="11pt" style:font-name-complex="Times New Roman" style:font-size-complex="11pt"/>
    </style:style>
    <style:style style:name="P11" style:family="paragraph" style:parent-style-name="Bez_20_odstępów">
      <style:paragraph-properties fo:orphans="0" fo:widows="0"/>
      <style:text-properties style:font-name="Times New Roman" fo:font-size="11pt" style:font-size-asian="11pt" style:font-name-complex="Times New Roman" style:font-size-complex="11pt"/>
    </style:style>
    <style:style style:name="P12" style:family="paragraph" style:parent-style-name="Bez_20_odstępów">
      <style:paragraph-properties fo:orphans="0" fo:widows="0"/>
      <style:text-properties style:font-name="Times New Roman" style:font-name-complex="Times New Roman"/>
    </style:style>
    <style:style style:name="P13" style:family="paragraph" style:parent-style-name="Bez_20_odstępów">
      <style:text-properties fo:font-size="11pt" style:font-size-asian="11pt" style:font-size-complex="11pt"/>
    </style:style>
    <style:style style:name="P14" style:family="paragraph" style:parent-style-name="Text_20_body">
      <style:text-properties fo:font-size="11pt" style:font-size-asian="11pt" style:font-size-complex="11pt"/>
    </style:style>
    <style:style style:name="P15" style:family="paragraph" style:parent-style-name="Text_20_body">
      <style:paragraph-properties fo:line-height="100%"/>
      <style:text-properties fo:font-size="11pt" style:font-size-asian="11pt" style:font-size-complex="11pt"/>
    </style:style>
    <style:style style:name="P16" style:family="paragraph" style:parent-style-name="Text_20_body">
      <style:paragraph-properties fo:line-height="100%"/>
    </style:style>
    <style:style style:name="P17" style:family="paragraph" style:parent-style-name="Text_20_body">
      <style:paragraph-properties fo:margin-top="0cm" fo:margin-bottom="0.046cm" style:contextual-spacing="false" fo:line-height="100%"/>
      <style:text-properties fo:font-size="11pt" style:font-size-asian="11pt" style:font-size-complex="11pt"/>
    </style:style>
    <style:style style:name="P18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9ea81" style:font-weight-asian="bold" style:font-weight-complex="bold"/>
    </style:style>
    <style:style style:name="T3" style:family="text">
      <style:text-properties style:font-name="Times New Roman" fo:font-size="11pt" style:font-size-asian="11pt" style:font-name-complex="Times New Roman" style:font-size-complex="11pt"/>
    </style:style>
    <style:style style:name="T4" style:family="text">
      <style:text-properties style:font-name="Times New Roman" fo:font-size="11pt" fo:font-style="italic" style:font-size-asian="11pt" style:font-style-asian="italic" style:font-name-complex="Times New Roman" style:font-size-complex="11pt" style:font-style-complex="italic"/>
    </style:style>
    <style:style style:name="T5" style:family="text">
      <style:text-properties style:font-name="Times New Roman" fo:font-size="11pt" fo:font-style="italic" fo:font-weight="normal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6" style:family="text">
      <style:text-properties style:font-name="Times New Roman" fo:font-size="11pt" fo:font-style="italic" fo:font-weight="normal" officeooo:rsid="00051bf9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7" style:family="text">
      <style:text-properties style:font-name="Times New Roman" fo:font-size="11pt" fo:font-weight="normal" style:font-size-asian="11pt" style:font-weight-asian="normal" style:font-name-complex="Times New Roman" style:font-size-complex="11pt" style:font-weight-complex="normal"/>
    </style:style>
    <style:style style:name="T8" style:family="text">
      <style:text-properties style:font-name="Times New Roman" fo:font-size="11pt" fo:font-weight="normal" officeooo:rsid="00051bf9" style:font-size-asian="11pt" style:font-weight-asian="normal" style:font-name-complex="Times New Roman" style:font-size-complex="11pt" style:font-weight-complex="normal"/>
    </style:style>
    <style:style style:name="T9" style:family="text">
      <style:text-properties style:font-name="Times New Roman" fo:font-size="11pt" fo:font-weight="normal" officeooo:rsid="001b483e" style:font-size-asian="11pt" style:font-weight-asian="normal" style:font-name-complex="Times New Roman" style:font-size-complex="11pt" style:font-weight-complex="normal"/>
    </style:style>
    <style:style style:name="T10" style:family="text">
      <style:text-properties style:font-name="Times New Roman" fo:font-size="11pt" fo:font-weight="normal" officeooo:rsid="001ca85c" style:font-size-asian="11pt" style:font-weight-asian="normal" style:font-name-complex="Times New Roman" style:font-size-complex="11pt" style:font-weight-complex="normal"/>
    </style:style>
    <style:style style:name="T11" style:family="text">
      <style:text-properties style:font-name="Times New Roman" fo:font-size="11pt" fo:font-weight="normal" officeooo:rsid="001d8fa4" style:font-size-asian="11pt" style:font-weight-asian="normal" style:font-name-complex="Times New Roman" style:font-size-complex="11pt" style:font-weight-complex="normal"/>
    </style:style>
    <style:style style:name="T12" style:family="text">
      <style:text-properties fo:font-size="11pt" style:font-size-asian="11pt" style:font-size-complex="11pt"/>
    </style:style>
    <style:style style:name="T13" style:family="text">
      <style:text-properties fo:font-size="11pt" fo:font-weight="normal" style:font-size-asian="11pt" style:font-weight-asian="normal" style:font-size-complex="11pt" style:font-weight-complex="normal"/>
    </style:style>
    <style:style style:name="T14" style:family="text">
      <style:text-properties fo:font-size="11pt" fo:font-weight="normal" officeooo:rsid="00051bf9" style:font-size-asian="11pt" style:font-weight-asian="normal" style:font-size-complex="11pt" style:font-weight-complex="normal"/>
    </style:style>
    <style:style style:name="T15" style:family="text">
      <style:text-properties fo:font-size="12pt" fo:font-weight="normal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051bf9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1b483e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1ca85c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1d8fa4" style:font-size-asian="12pt" style:font-weight-asian="normal" style:font-size-complex="12pt" style:font-weight-complex="normal"/>
    </style:style>
    <style:style style:name="T20" style:family="text">
      <style:text-properties officeooo:rsid="001f15b5"/>
    </style:style>
    <style:style style:name="T21" style:family="text">
      <style:text-properties officeooo:rsid="001fe6ae"/>
    </style:style>
    <style:style style:name="T22" style:family="text">
      <style:text-properties officeooo:rsid="0021f5c3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Domyślna_20_czcionka_20_akapitu"><text:span text:style-name="T1">Jadłospis na dzień </text:span></text:span><text:span text:style-name="Domyślna_20_czcionka_20_akapitu"><text:span text:style-name="T2">21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1" table:style-name="Tabela1">
        <table:table-column table:style-name="Tabela1.A" table:number-columns-repeated="2"/>
        <table:table-column table:style-name="Tabela1.C" table:number-columns-repeated="3"/>
        <table:table-row table:style-name="TableLine1733684543152">
          <table:table-cell table:style-name="Tabela1.A1" office:value-type="string">
            <text:p text:style-name="Table_20_Contents">POSIŁEK</text:p>
          </table:table-cell>
          <table:table-cell table:style-name="Tabela1.A1" office:value-type="string">
            <text:p text:style-name="Table_20_Contents">DIETA PODSTAWOWA</text:p>
            <text:p text:style-name="P1">D01</text:p>
          </table:table-cell>
          <table:table-cell table:style-name="Tabela1.A1" office:value-type="string">
            <text:p text:style-name="Table_20_Contents">DIETA ŁATWOSTRAWNA</text:p>
            <text:p text:style-name="P1"><text:s/>D02</text:p>
          </table:table-cell>
          <table:table-cell table:style-name="Tabela1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1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48320">
          <table:table-cell table:style-name="Tabela1.A2" office:value-type="string">
            <text:p text:style-name="P2">ŚNIADANIE</text:p>
          </table:table-cell>
          <table:table-cell table:style-name="Tabela1.A2" office:value-type="string">
            <text:p text:style-name="Bez_20_odstępów"><text:span text:style-name="Domyślna_20_czcionka_20_akapitu"><text:span text:style-name="T3">Kasza jęcz. got. na ml. 350ml (A:1,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erek wiejski 1szt (A:7), rzodkiewka 30g, mandarynka 1szt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3">Kasza jęcz. got. na ml. 350ml (A:1,7), </text:span></text:span><text:span text:style-name="Domyślna_20_czcionka_20_akapitu"><text:span text:style-name="T4">kakao</text:span></text:span><text:span text:style-name="Domyślna_20_czcionka_20_akapitu"><text:span text:style-name="T3">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erek wiejski 1szt (A:7), dżem, sałata,</text:span></text:span></text:p>
          </table:table-cell>
          <table:table-cell table:style-name="Tabela1.A2" office:value-type="string">
            <text:p text:style-name="Bez_20_odstępów"><text:span text:style-name="T3"><text:s/>Kakao 250ml (A:1,6,7), chleb raz. 60g (A:1,3,6,7,11), </text:span><text:span text:style-name="T16">masło</text:span><text:span text:style-name="T15"> 10g – 2szt </text:span><text:span text:style-name="T16">(A:7)</text:span>,<text:span text:style-name="T3">serek wiejski 1szt (A:7), <text:s/>sałata, rzodkiewka 30g, mandarynka 1szt,</text:span></text:p>
          </table:table-cell>
          <table:table-cell table:style-name="Tabela1.E2" office:value-type="string">
            <text:p text:style-name="Bez_20_odstępów"><text:span text:style-name="Domyślna_20_czcionka_20_akapitu"><text:span text:style-name="T3">Kasza jęcz. got. na ml. 350ml (A:1,7), </text:span></text:span><text:span text:style-name="Domyślna_20_czcionka_20_akapitu"><text:span text:style-name="T4">kakao </text:span></text:span><text:span text:style-name="Domyślna_20_czcionka_20_akapitu"><text:span text:style-name="T3">250ml (A:1,6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serek wiejski 1szt (A:7), dżem, sałata,</text:span></text:span></text:p>
          </table:table-cell>
        </table:table-row>
        <table:table-row table:style-name="TableLine1733684545328">
          <table:table-cell table:style-name="Tabela1.A2" office:value-type="string">
            <text:p text:style-name="P2">II ŚNIADANIE</text:p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5"/>
          </table:table-cell>
          <table:table-cell table:style-name="Tabela1.A2" office:value-type="string">
            <text:p text:style-name="P5">Bukiet warzyw got. 150g,</text:p>
          </table:table-cell>
          <table:table-cell table:style-name="Tabela1.E2" office:value-type="string">
            <text:p text:style-name="P5"/>
          </table:table-cell>
        </table:table-row>
        <table:table-row table:style-name="TableLine1733684547232">
          <table:table-cell table:style-name="Tabela1.A2" office:value-type="string">
            <text:p text:style-name="P2">OBIAD</text:p>
          </table:table-cell>
          <table:table-cell table:style-name="Tabela1.A2" office:value-type="string">
            <text:p text:style-name="P8">Zupa fasolowa z ziemn. 350ml (A:1,9), śledzie w śmietanie <text:s/>220g (A:1,4,7,9,10,12), ziemniaki got.</text:p>
            <text:p text:style-name="P8">z kop. 200g, buraczki got. z jabłkiem 150g (A:7), kompot owocowy 250ml,</text:p>
          </table:table-cell>
          <table:table-cell table:style-name="Tabela1.A2" office:value-type="string">
            <text:p text:style-name="P3">Krupnik z kaszy jaglanej got. na wyw. 350ml (A:9), ryba piecz.</text:p>
            <text:p text:style-name="P3">\z sosem kop. 170g (A:4,7,9), ziemniaki got. z kop. 200g, buraczki got. 150g (A:7), kompot owocowy 250ml,</text:p>
          </table:table-cell>
          <table:table-cell table:style-name="Tabela1.A2" office:value-type="string">
            <text:p text:style-name="P3">Krupnik z kaszy jaglanej got. na wyw. 350ml (A:9), ryba piecz.</text:p>
            <text:p text:style-name="P3">z sosem kop. 170g (A:4,7,9), ziemniaki got. z kop. 200g, buraczki got. 150g (A:7), surówka z marchwi i jabłka z jogurtem nat. 150g (A:7), <text:s/>kompot owocowy b/c 250ml,</text:p>
          </table:table-cell>
          <table:table-cell table:style-name="Tabela1.E2" office:value-type="string">
            <text:p text:style-name="P3">Krupnik z kaszy jaglanej got. na wyw. 350ml (A:9), ryba piecz.</text:p>
            <text:p text:style-name="P3">z sosem kop. 170g (A:4,7,9), ziemniaki got. z kop. 200g, buraczki got. b/dodatków 150g (A:7), kompot owocowy 250ml,</text:p>
          </table:table-cell>
        </table:table-row>
        <table:table-row table:style-name="TableLine1733684541248">
          <table:table-cell table:style-name="Tabela1.A2" office:value-type="string">
            <text:p text:style-name="P2">KOLACJA</text:p>
          </table:table-cell>
          <table:table-cell table:style-name="Tabela1.A2" office:value-type="string">
            <text:p text:style-name="P11">Chleb miesz.80g (A:1,3,6,7,11) masło 20g (A:7), <text:s/>herbata 250ml, ser edamski 60g (A:7), miód nat. 1szt, sałata, papryka św. 30g,</text:p>
          </table:table-cell>
          <table:table-cell table:style-name="Tabela1.A2" office:value-type="string">
            <text:p text:style-name="P11">Chleb miesz.80g (A:1,3,6,7,11) masło 20g (A:7), <text:s/>herbata 250ml, twaróg z jogurtem nat. 100g (A:7), miód nat. 1szt, sałata,</text:p>
          </table:table-cell>
          <table:table-cell table:style-name="Tabela1.A2" office:value-type="string">
            <text:p text:style-name="P11">Chleb miesz.80g (A:1,3,6,7,11) masło 10g (A:7), <text:s/>herbata 250ml, <text:s/>twaróg z jogurtem nat. 100g (A:7), pomidory cherry 50g, sałata,</text:p>
          </table:table-cell>
          <table:table-cell table:style-name="Tabela1.E2" office:value-type="string">
            <text:p text:style-name="P11">Chleb miesz.80g (A:1,3,6,7,11) masło 10g (A:7), <text:s/>herbata 250ml, <text:s/>twaróg z jogurtem nat. 100g (A:7), miód nat. 1szt, sałata,</text:p>
          </table:table-cell>
        </table:table-row>
        <table:table-row table:style-name="TableLine1733684545872">
          <table:table-cell table:style-name="Tabela1.A2" office:value-type="string">
            <text:p text:style-name="P2">POSIŁEK UZUPEŁNIAJĄCY</text:p>
          </table:table-cell>
          <table:table-cell table:style-name="Tabela1.A2" office:value-type="string">
            <text:p text:style-name="P15">Kasza manna got. na ml. <text:line-break/>z sokiem 200ml (A:1,7),</text:p>
          </table:table-cell>
          <table:table-cell table:style-name="Tabela1.A2" office:value-type="string">
            <text:p text:style-name="P17">Kasza manna got. na ml.</text:p>
            <text:p text:style-name="P17">z sokiem 200ml (A:1,7),</text:p>
          </table:table-cell>
          <table:table-cell table:style-name="Tabela1.A2" office:value-type="string">
            <text:p text:style-name="P5">Kisiel owocowy got. b/c 200ml</text:p>
          </table:table-cell>
          <table:table-cell table:style-name="Tabela1.E2" office:value-type="string">
            <text:p text:style-name="P15">Kasza manna got. na ml. <text:line-break/>z sokiem 200ml (A:1,7),</text:p>
          </table:table-cell>
        </table:table-row>
        <table:table-row table:style-name="TableLine1733684546144">
          <table:table-cell table:style-name="Tabela1.A2" office:value-type="string">
            <text:p text:style-name="P7">WARTOŚCI ODŻYWCZE</text:p>
          </table:table-cell>
          <table:table-cell table:style-name="Tabela1.A2" office:value-type="string">
            <text:p text:style-name="P4">Energia:2264,54 kcal</text:p>
            <text:p text:style-name="P4">Białko101,81:g</text:p>
            <text:p text:style-name="P4">Tłuszcz:72,6g</text:p>
            <text:p text:style-name="P4">w tym kw.tłu.nasyc.:22,5g</text:p>
            <text:p text:style-name="P4">Węglowodany:332,8g</text:p>
            <text:p text:style-name="P4">w tym cukry:43,73g</text:p>
            <text:p text:style-name="P4">Błonnik-30,9g</text:p>
            <text:p text:style-name="P4">Sól-7,2g</text:p>
          </table:table-cell>
          <table:table-cell table:style-name="Tabela1.A2" office:value-type="string">
            <text:p text:style-name="P9">Energia: 2208,41kcal</text:p>
            <text:p text:style-name="P4">Białko:91,02g</text:p>
            <text:p text:style-name="P4">Tłuszcz:68,06g</text:p>
            <text:p text:style-name="P4">w tym kw.tłu.nasyc.:22,9g</text:p>
            <text:p text:style-name="P4">Węglowodany:328,03g</text:p>
            <text:p text:style-name="P4">w tym cukry:41,3g</text:p>
            <text:p text:style-name="P4">Błonnik-30,23g</text:p>
            <text:p text:style-name="P4">Sól-6,5g</text:p>
          </table:table-cell>
          <table:table-cell table:style-name="Tabela1.A2" office:value-type="string">
            <text:p text:style-name="P9">Energia:2123,89 kcal</text:p>
            <text:p text:style-name="P4">Białko:90,67g</text:p>
            <text:p text:style-name="P4">Tłuszcz:68,09g</text:p>
            <text:p text:style-name="P4">w tym kw.tłu.nasyc.:22,2g</text:p>
            <text:p text:style-name="P4">Węglowodany:320g</text:p>
            <text:p text:style-name="P4">w tym cukry:31,62g</text:p>
            <text:p text:style-name="P4">Błonnik-30g</text:p>
            <text:p text:style-name="P4">Sól-6,4g</text:p>
          </table:table-cell>
          <table:table-cell table:style-name="Tabela1.E2" office:value-type="string">
            <text:p text:style-name="P9">Energia: 2105kcal</text:p>
            <text:p text:style-name="P4">Białko 90,2g</text:p>
            <text:p text:style-name="P4">Tłuszcz:67,9g</text:p>
            <text:p text:style-name="P4">w tym kw.tłu.nasyc.:22,4g</text:p>
            <text:p text:style-name="P4">Węglowodany:318,05g</text:p>
            <text:p text:style-name="P4">w tym cukry:40,06g</text:p>
            <text:p text:style-name="P4">Błonnik-30g</text:p>
            <text:p text:style-name="P4">Sól-6,5g</text:p>
          </table:table-cell>
        </table:table-row>
        <table:table-row table:style-name="TableLine1733684555392">
          <table:table-cell table:style-name="Tabela1.A2" office:value-type="string">
            <text:p text:style-name="P7"/>
          </table:table-cell>
          <table:table-cell table:style-name="Tabela1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1.A2" office:value-type="string">
            <text:p text:style-name="P1">P01</text:p>
            <text:p text:style-name="P1">DIETA PODSTAWOWA - PEDIATRYCZNY</text:p>
          </table:table-cell>
          <table:table-cell table:style-name="Tabela1.A2" office:value-type="string">
            <text:p text:style-name="P1"><text:s/>C02</text:p>
            <text:p text:style-name="P1">DIETA KOBIET W OKRESIE LAKTACJI</text:p>
          </table:table-cell>
          <table:table-cell table:style-name="Tabela1.E2" office:value-type="string">
            <text:p text:style-name="Table_20_Contents"/>
          </table:table-cell>
        </table:table-row>
        <table:table-row table:style-name="TableLine1733684551040">
          <table:table-cell table:style-name="Tabela1.A2" office:value-type="string">
            <text:p text:style-name="P2">ŚNIADANIE</text:p>
          </table:table-cell>
          <table:table-cell table:style-name="Tabela1.A2" office:value-type="string">
            <text:p text:style-name="Bez_20_odstępów"><text:span text:style-name="Domyślna_20_czcionka_20_akapitu"><text:span text:style-name="T3">Kasza jęcz. got. na ml. 350ml </text:span></text:span><text:soft-page-break/><text:span text:style-name="Domyślna_20_czcionka_20_akapitu"><text:span text:style-name="T3">(A:1,7), </text:span></text:span><text:span text:style-name="Domyślna_20_czcionka_20_akapitu"><text:span text:style-name="T4">kakao</text:span></text:span><text:span text:style-name="Domyślna_20_czcionka_20_akapitu"><text:span text:style-name="T3">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erek wiejski 1szt (A:7), dżem, polędwica sopocka 40g (A:6,7,9), sałata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3">Kasza jęcz. got. na ml. 350ml </text:span></text:span><text:soft-page-break/><text:span text:style-name="Domyślna_20_czcionka_20_akapitu"><text:span text:style-name="T3">(A:1,7), </text:span></text:span><text:span text:style-name="Domyślna_20_czcionka_20_akapitu"><text:span text:style-name="T4">kakao</text:span></text:span><text:span text:style-name="Domyślna_20_czcionka_20_akapitu"><text:span text:style-name="T3">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erek wiejski 1szt (A:7), dżem, rzodkiewka 30g, mandarynka 1szt, sałata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3">Kasza jęcz. got. na ml. 350ml </text:span></text:span><text:soft-page-break/><text:span text:style-name="Domyślna_20_czcionka_20_akapitu"><text:span text:style-name="T3">(A:1,7), </text:span></text:span><text:span text:style-name="Domyślna_20_czcionka_20_akapitu"><text:span text:style-name="T4">kakao</text:span></text:span><text:span text:style-name="Domyślna_20_czcionka_20_akapitu"><text:span text:style-name="T3">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erek wiejski 1szt (A:7), dżem, sałata,</text:span></text:span></text:p>
          </table:table-cell>
          <table:table-cell table:style-name="Tabela1.E2" office:value-type="string">
            <text:p text:style-name="Bez_20_odstępów"/>
          </table:table-cell>
        </table:table-row>
        <table:table-row table:style-name="TableLine1733684557024">
          <table:table-cell table:style-name="Tabela1.A2" office:value-type="string">
            <text:p text:style-name="P2">II ŚNIADANIE</text:p>
          </table:table-cell>
          <table:table-cell table:style-name="Tabela1.A2" office:value-type="string">
            <text:p text:style-name="Bez_20_odstępów"><text:span text:style-name="Domyślna_20_czcionka_20_akapitu"><text:span text:style-name="T12">Bułka drożdżowa z dżemem 1szt </text:span></text:span><text:span text:style-name="Domyślna_20_czcionka_20_akapitu"><text:span text:style-name="T3">(A:1,3,6,7,11)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12">Bułka drożdżowa z dżemem 1szt </text:span></text:span><text:span text:style-name="Domyślna_20_czcionka_20_akapitu"><text:span text:style-name="T3">(A:1,3,6,7,11),</text:span></text:span></text:p>
          </table:table-cell>
          <table:table-cell table:style-name="Tabela1.A2" office:value-type="string">
            <text:p text:style-name="Bez_20_odstępów"><text:span text:style-name="Domyślna_20_czcionka_20_akapitu"><text:span text:style-name="T12">Bułka drożdżowa z dżemem 1szt </text:span></text:span><text:span text:style-name="Domyślna_20_czcionka_20_akapitu"><text:span text:style-name="T3">(A:1,3,6,7,11),</text:span></text:span></text:p>
          </table:table-cell>
          <table:table-cell table:style-name="Tabela1.E2" office:value-type="string">
            <text:p text:style-name="Bez_20_odstępów"/>
          </table:table-cell>
        </table:table-row>
        <table:table-row table:style-name="TableLine1733684546416">
          <table:table-cell table:style-name="Tabela1.A2" office:value-type="string">
            <text:p text:style-name="P2">OBIAD</text:p>
          </table:table-cell>
          <table:table-cell table:style-name="Tabela1.A2" office:value-type="string">
            <text:p text:style-name="P3">Krupnik z kaszy jaglanej got. na wyw. 350ml (A:9), ryba piecz. z sosem kop. 260g (A:4,7,9), ziemniaki got. z kop. 200g, buraczki got. 150g (A:7), kompot owocowy 250ml,</text:p>
          </table:table-cell>
          <table:table-cell table:style-name="Tabela1.A2" office:value-type="string">
            <text:p text:style-name="P3">Krupnik z kaszy jaglanej got. na wyw. 350ml (A:9), ryba smażona 90g (A:1,3,4,6,7,9,11), ziemniaki got. z kop. 150g, buraczki got. 120g (A:7), kompot owocowy 250ml,</text:p>
          </table:table-cell>
          <table:table-cell table:style-name="Tabela1.A2" office:value-type="string">
            <text:p text:style-name="P3">Krupnik z kaszy jaglanej got. na wyw. 350ml (A:9), ryba smażona 100g (A:1,3,4,6,7,9,11), ziemniaki got. z kop. 200g, buraczki got. b/dodatków 150g (A:7), kompot owocowy 250ml,</text:p>
          </table:table-cell>
          <table:table-cell table:style-name="Tabela1.E2" office:value-type="string">
            <text:p text:style-name="Bez_20_odstępów"/>
          </table:table-cell>
        </table:table-row>
        <table:table-row table:style-name="TableLine1733684546688">
          <table:table-cell table:style-name="Tabela1.A2" office:value-type="string">
            <text:p text:style-name="P2">KOLACJA</text:p>
          </table:table-cell>
          <table:table-cell table:style-name="Tabela1.A2" office:value-type="string">
            <text:p text:style-name="P11">Chleb miesz.80g (A:1,3,6,7,11) masło 20g (A:7), <text:s/>herbata 250ml, twaróg z jogurtem nat. 100g (A:7), miód nat. 1szt, sałata,</text:p>
          </table:table-cell>
          <table:table-cell table:style-name="Tabela1.A2" office:value-type="string">
            <text:p text:style-name="P11">Chleb miesz.80g (A:1,3,6,7,11) masło 20g (A:7), <text:s/>herbata 250ml, twaróg z jogurtem nat. 90g (A:7), pomidory cherry 50g, sałata,</text:p>
          </table:table-cell>
          <table:table-cell table:style-name="Tabela1.A2" office:value-type="string">
            <text:p text:style-name="P11">Chleb miesz.80g (A:1,3,6,7,11) masło 20g (A:7), <text:s/>herbata 250ml,twaróg z jogurtem nat. 100g (A:7), miód nat. 1szt, sałata,</text:p>
          </table:table-cell>
          <table:table-cell table:style-name="Tabela1.E2" office:value-type="string">
            <text:p text:style-name="P12"/>
          </table:table-cell>
        </table:table-row>
        <table:table-row table:style-name="TableLine1733684550224">
          <table:table-cell table:style-name="Tabela1.A2" office:value-type="string">
            <text:p text:style-name="P2">POSIŁEK UZUPEŁNIAJĄCY</text:p>
          </table:table-cell>
          <table:table-cell table:style-name="Tabela1.A2" office:value-type="string">
            <text:p text:style-name="P15">Kasza manna got. na ml. <text:line-break/>z sokiem 200ml (A:1,7),</text:p>
          </table:table-cell>
          <table:table-cell table:style-name="Tabela1.A2" office:value-type="string">
            <text:p text:style-name="P15">Kasza manna got. na ml. <text:line-break/>z sokiem 150ml (A:1,7),</text:p>
          </table:table-cell>
          <table:table-cell table:style-name="Tabela1.A2" office:value-type="string">
            <text:p text:style-name="P15">Kasza manna got. na ml. <text:line-break/>z sokiem 200ml (A:1,7),</text:p>
          </table:table-cell>
          <table:table-cell table:style-name="Tabela1.E2" office:value-type="string">
            <text:p text:style-name="Bez_20_odstępów"/>
          </table:table-cell>
        </table:table-row>
        <table:table-row table:style-name="TableLine1733684557296">
          <table:table-cell table:style-name="Tabela1.A2" office:value-type="string">
            <text:p text:style-name="P7">WARTOŚCI ODŻYWCZE</text:p>
          </table:table-cell>
          <table:table-cell table:style-name="Tabela1.A2" office:value-type="string">
            <text:p text:style-name="P9">Energia: 2298,91kcal</text:p>
            <text:p text:style-name="P4">Białko:131,2g</text:p>
            <text:p text:style-name="P4">Tłuszcz:67,41g</text:p>
            <text:p text:style-name="P4">w tym kw.tłu.nasyc.:22,1g</text:p>
            <text:p text:style-name="P4">Węglowodany:324,2g</text:p>
            <text:p text:style-name="P4">w tym cukry:55g</text:p>
            <text:p text:style-name="P4">Błonnik-30,5g</text:p>
            <text:p text:style-name="P4">Sól-6,7g</text:p>
          </table:table-cell>
          <table:table-cell table:style-name="Tabela1.A2" office:value-type="string">
            <text:p text:style-name="P9">Energia: 2201,1kcal</text:p>
            <text:p text:style-name="P4">Białko:90,1g</text:p>
            <text:p text:style-name="P4">Tłuszcz:65,1g</text:p>
            <text:p text:style-name="P4">w tym kw.tłu.nasyc.:22,1g</text:p>
            <text:p text:style-name="P4">Węglowodany:318,7g</text:p>
            <text:p text:style-name="P4">w tym cukry:42,8g</text:p>
            <text:p text:style-name="P4">Błonnik-30,2g</text:p>
            <text:p text:style-name="P4">Sól-6,1g</text:p>
          </table:table-cell>
          <table:table-cell table:style-name="Tabela1.A2" office:value-type="string">
            <text:p text:style-name="P9">Energia: 2328,7kcal</text:p>
            <text:p text:style-name="P4">Białko:94,3g</text:p>
            <text:p text:style-name="P4">Tłuszcz:68,9g</text:p>
            <text:p text:style-name="P4">w tym kw.tłu.nasyc.:22,2g</text:p>
            <text:p text:style-name="P4">Węglowodany:317,3g</text:p>
            <text:p text:style-name="P4">w tym cukry:52,1g</text:p>
            <text:p text:style-name="P4">Błonnik-30,1g</text:p>
            <text:p text:style-name="P4">Sól-6,5g</text:p>
          </table:table-cell>
          <table:table-cell table:style-name="Tabela1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<text:soft-page-break/><text:span text:style-name="Domyślna_20_czcionka_20_akapitu"><text:span text:style-name="T1">Jadłospis na dzień </text:span></text:span><text:span text:style-name="Domyślna_20_czcionka_20_akapitu"><text:span text:style-name="T2">22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2" table:style-name="Tabela2">
        <table:table-column table:style-name="Tabela2.A" table:number-columns-repeated="2"/>
        <table:table-column table:style-name="Tabela2.C" table:number-columns-repeated="3"/>
        <table:table-row table:style-name="TableLine1733684548048">
          <table:table-cell table:style-name="Tabela2.A1" office:value-type="string">
            <text:p text:style-name="Table_20_Contents">POSIŁEK</text:p>
          </table:table-cell>
          <table:table-cell table:style-name="Tabela2.A1" office:value-type="string">
            <text:p text:style-name="Table_20_Contents">DIETA PODSTAWOWA</text:p>
            <text:p text:style-name="P1">D01</text:p>
          </table:table-cell>
          <table:table-cell table:style-name="Tabela2.A1" office:value-type="string">
            <text:p text:style-name="Table_20_Contents">DIETA ŁATWOSTRAWNA</text:p>
            <text:p text:style-name="P1"><text:s/>D02</text:p>
          </table:table-cell>
          <table:table-cell table:style-name="Tabela2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2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41792">
          <table:table-cell table:style-name="Tabela2.A2" office:value-type="string">
            <text:p text:style-name="P2">ŚNIADANIE</text:p>
          </table:table-cell>
          <table:table-cell table:style-name="Tabela2.A2" office:value-type="string">
            <text:p text:style-name="Bez_20_odstępów"><text:span text:style-name="Domyślna_20_czcionka_20_akapitu"><text:span text:style-name="T3">Ryż got. na ml. 350ml (A: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filet wędzony z indyka 60g, serek topiony 1szt (A:7), sałata,</text:span></text:span></text:p>
          </table:table-cell>
          <table:table-cell table:style-name="Tabela2.A2" office:value-type="string">
            <text:p text:style-name="Bez_20_odstępów"><text:span text:style-name="Domyślna_20_czcionka_20_akapitu"><text:span text:style-name="T3">Ryż got. na ml. 350ml (A: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filet wędzony z indyka 60g, serek almette mini 1szt (A:7), sałata,</text:span></text:span></text:p>
          </table:table-cell>
          <table:table-cell table:style-name="Tabela2.A2" office:value-type="string">
            <text:p text:style-name="Bez_20_odstępów"><text:span text:style-name="T3"><text:s/>Kawa ml. 250ml (A:1,7), chleb raz. 60g (A:1,3,6,7,11), </text:span><text:span text:style-name="T16">masło</text:span><text:span text:style-name="T15"> 10g – </text:span><text:span text:style-name="T17">1</text:span><text:span text:style-name="T15">szt </text:span><text:span text:style-name="T16">(A:7)</text:span>,<text:span text:style-name="T3">filet wędzony z indyka 60g, serek almette mini 1szt (A:7), sałata,</text:span></text:p>
          </table:table-cell>
          <table:table-cell table:style-name="Tabela2.E2" office:value-type="string">
            <text:p text:style-name="Bez_20_odstępów"><text:span text:style-name="Domyślna_20_czcionka_20_akapitu"><text:span text:style-name="T3">Ryż got. na ml. 350ml (A:7), kawa ml. 250ml (A:1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9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filet wędzony z indyka 60g, serek almette mini 1szt (A:7), sałata,</text:span></text:span></text:p>
          </table:table-cell>
        </table:table-row>
        <table:table-row table:style-name="TableLine1733684569264">
          <table:table-cell table:style-name="Tabela2.A2" office:value-type="string">
            <text:p text:style-name="P2">II ŚNIADANIE</text:p>
          </table:table-cell>
          <table:table-cell table:style-name="Tabela2.A2" office:value-type="string">
            <text:p text:style-name="P5"/>
          </table:table-cell>
          <table:table-cell table:style-name="Tabela2.A2" office:value-type="string">
            <text:p text:style-name="P5"/>
          </table:table-cell>
          <table:table-cell table:style-name="Tabela2.A2" office:value-type="string">
            <text:p text:style-name="P5">Jogurt naturalny 1szt (A:7),</text:p>
          </table:table-cell>
          <table:table-cell table:style-name="Tabela2.E2" office:value-type="string">
            <text:p text:style-name="P5"/>
          </table:table-cell>
        </table:table-row>
        <table:table-row table:style-name="TableLine1733684558928">
          <table:table-cell table:style-name="Tabela2.A2" office:value-type="string">
            <text:p text:style-name="P2">OBIAD</text:p>
          </table:table-cell>
          <table:table-cell table:style-name="Tabela2.A2" office:value-type="string">
            <text:p text:style-name="P3">Zupa ogonowa 350ml (A:1,7,9), bigos 250g (A:1,6,9,10), <text:span text:style-name="T22">bułka kajzerka </text:span><text:s/>got. z kop. 200g, kompot owocowy 250ml,</text:p>
          </table:table-cell>
          <table:table-cell table:style-name="Tabela2.A2" office:value-type="string">
            <text:p text:style-name="P3">Kasza manna got. na wyw. 350ml (A:1,9), budyń drob-wiep. got. na parze w sosie pietr. 170g (A:1,3,6,7,11), ziemniaki got.</text:p>
            <text:p text:style-name="P3">z kop. 200g, bukiet warzyw got.</text:p>
            <text:p text:style-name="P3">z ol. 150g, kompot owocowy 250ml,</text:p>
          </table:table-cell>
          <table:table-cell table:style-name="Tabela2.A2" office:value-type="string">
            <text:p text:style-name="P3">Kasza manna got. na wyw. 350ml (A:1,9), budyń drob-wiep. got. na parze w sosie pietr. 170g (A:1,3,6,7,11), ziemniaki got.</text:p>
            <text:p text:style-name="P3">z kop. 200g, bukiet warzyw got.</text:p>
            <text:p text:style-name="P3">z ol. 150g, surówka z kapusty kisz. z ol. 120g, kompot owocowy b/c 250ml,</text:p>
          </table:table-cell>
          <table:table-cell table:style-name="Tabela2.E2" office:value-type="string">
            <text:p text:style-name="P3">Kasza manna got. na wyw. 350ml (A:1,9), budyń drob-wiep. got. na parze w sosie pietr. 170g (A:1,3,6,7,11), ziemniaki got.</text:p>
            <text:p text:style-name="P3">z kop. 200g, marchewka got. z ol. 150g (A:7), kompot owocowy 250ml,</text:p>
          </table:table-cell>
        </table:table-row>
        <table:table-row table:style-name="TableLine1733684561648">
          <table:table-cell table:style-name="Tabela2.A2" office:value-type="string">
            <text:p text:style-name="P2">KOLACJA</text:p>
          </table:table-cell>
          <table:table-cell table:style-name="Tabela2.A2" office:value-type="string">
            <text:p text:style-name="P11">Chleb miesz.80g (A:1,3,6,7,11) masło 20g (A:7), <text:s/>herbata 250ml, salceson wieprz. 60g, musztarda 20g (A:10), ogórek kisz. 40g, sałata,</text:p>
          </table:table-cell>
          <table:table-cell table:style-name="Tabela2.A2" office:value-type="string">
            <text:p text:style-name="P11">Chleb miesz.80g (A:1,3,6,7,11) masło 20g (A:7), <text:s/>herbata 250ml, polędwica got. 60g, sałata,</text:p>
          </table:table-cell>
          <table:table-cell table:style-name="Tabela2.A2" office:value-type="string">
            <text:p text:style-name="P11">Chleb miesz.80g (A:1,3,6,7,11) masło 10g (A:7), <text:s/>herbata 250ml, polędwica got. 60g, ogórek kisz. 40g, sałata,</text:p>
          </table:table-cell>
          <table:table-cell table:style-name="Tabela2.E2" office:value-type="string">
            <text:p text:style-name="P11">Chleb miesz.80g (A:1,3,6,7,11) masło 10g (A:7), <text:s/>herbata 250ml, polędwica got. 60g, sałata,</text:p>
          </table:table-cell>
        </table:table-row>
        <table:table-row table:style-name="TableLine1733684560016">
          <table:table-cell table:style-name="Tabela2.A2" office:value-type="string">
            <text:p text:style-name="P2">POSIŁEK UZUPEŁNIAJĄCY</text:p>
          </table:table-cell>
          <table:table-cell table:style-name="Tabela2.A2" office:value-type="string">
            <text:p text:style-name="P15">Sok pomidorowy 1szt,</text:p>
          </table:table-cell>
          <table:table-cell table:style-name="Tabela2.A2" office:value-type="string">
            <text:p text:style-name="P15">Sok pomidorowy 1szt,</text:p>
          </table:table-cell>
          <table:table-cell table:style-name="Tabela2.A2" office:value-type="string">
            <text:p text:style-name="P15">Sok pomidorowy 1szt,</text:p>
          </table:table-cell>
          <table:table-cell table:style-name="Tabela2.E2" office:value-type="string">
            <text:p text:style-name="P15">Sok pomidorowy 1szt,</text:p>
          </table:table-cell>
        </table:table-row>
        <table:table-row table:style-name="TableLine1733684567360">
          <table:table-cell table:style-name="Tabela2.A2" office:value-type="string">
            <text:p text:style-name="P7">WARTOŚCI ODŻYWCZE</text:p>
          </table:table-cell>
          <table:table-cell table:style-name="Tabela2.A2" office:value-type="string">
            <text:p text:style-name="P4">Energia: 2209,5kcal</text:p>
            <text:p text:style-name="P4">Białko:89,1g</text:p>
            <text:p text:style-name="P4">Tłuszcz:69,87g</text:p>
            <text:p text:style-name="P4">w tym kw.tłu.nasyc.:23,25g</text:p>
            <text:p text:style-name="P4">Węglowodany:309,4g</text:p>
            <text:p text:style-name="P4">w tym cukry:38,4g</text:p>
            <text:p text:style-name="P4">Błonnik-30,1g</text:p>
            <text:p text:style-name="P4">Sól-6,9g</text:p>
          </table:table-cell>
          <table:table-cell table:style-name="Tabela2.A2" office:value-type="string">
            <text:p text:style-name="P9">Energia: 2205,95kcal</text:p>
            <text:p text:style-name="P4">Białko:90,4g</text:p>
            <text:p text:style-name="P4">Tłuszcz:68,01g</text:p>
            <text:p text:style-name="P4">w tym kw.tłu.nasyc.:22,5g</text:p>
            <text:p text:style-name="P4">Węglowodany:278,6g</text:p>
            <text:p text:style-name="P4">w tym cukry:34,5g</text:p>
            <text:p text:style-name="P4">Błonnik-30g</text:p>
            <text:p text:style-name="P4">Sól-6,8g</text:p>
          </table:table-cell>
          <table:table-cell table:style-name="Tabela2.A2" office:value-type="string">
            <text:p text:style-name="P9">Energia: 2187,02kcal</text:p>
            <text:p text:style-name="P4">Białko:88,82g</text:p>
            <text:p text:style-name="P4">Tłuszcz:68,96g</text:p>
            <text:p text:style-name="P4">w tym kw.tłu.nasyc.:22,84g</text:p>
            <text:p text:style-name="P4">Węglowodany:283,45g</text:p>
            <text:p text:style-name="P4">w tym cukry:28,49g</text:p>
            <text:p text:style-name="P4">Błonnik-29,11g</text:p>
            <text:p text:style-name="P4">Sól-6g</text:p>
          </table:table-cell>
          <table:table-cell table:style-name="Tabela2.E2" office:value-type="string">
            <text:p text:style-name="P9">Energia:2101,57 kcal</text:p>
            <text:p text:style-name="P4">Białko:89,33g</text:p>
            <text:p text:style-name="P4">Tłuszcz:64,05g</text:p>
            <text:p text:style-name="P4">w tym kw.tłu.nasyc.:23,84g</text:p>
            <text:p text:style-name="P4">Węglowodany:276,95g</text:p>
            <text:p text:style-name="P4">w tym cukry:35,50g</text:p>
            <text:p text:style-name="P4">Błonnik-30g</text:p>
            <text:p text:style-name="P4">Sól-6,5g</text:p>
          </table:table-cell>
        </table:table-row>
        <table:table-row table:style-name="TableLine1733684571712">
          <table:table-cell table:style-name="Tabela2.A2" office:value-type="string">
            <text:p text:style-name="P7"/>
          </table:table-cell>
          <table:table-cell table:style-name="Tabela2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2.A2" office:value-type="string">
            <text:p text:style-name="P1">P01</text:p>
            <text:p text:style-name="P1">DIETA PODSTAWOWA - PEDIATRYCZNY</text:p>
          </table:table-cell>
          <table:table-cell table:style-name="Tabela2.A2" office:value-type="string">
            <text:p text:style-name="P1"><text:s/>C02</text:p>
            <text:p text:style-name="P1">DIETA KOBIET W OKRESIE LAKTACJI</text:p>
          </table:table-cell>
          <table:table-cell table:style-name="Tabela2.E2" office:value-type="string">
            <text:p text:style-name="Table_20_Contents"/>
          </table:table-cell>
        </table:table-row>
        <table:table-row table:style-name="TableLine1733684564912">
          <table:table-cell table:style-name="Tabela2.A2" office:value-type="string">
            <text:p text:style-name="P2">ŚNIADANIE</text:p>
          </table:table-cell>
          <table:table-cell table:style-name="Tabela2.A2" office:value-type="string">
            <text:p text:style-name="Bez_20_odstępów"><text:span text:style-name="Domyślna_20_czcionka_20_akapitu"><text:span text:style-name="T3">Ryż got. na ml. 350ml (A:7), kawa </text:span></text:span><text:soft-page-break/><text:span text:style-name="Domyślna_20_czcionka_20_akapitu"><text:span text:style-name="T3">ml. 250ml (A:1,7), chleb miesz. 60g (A:1,3,6,7,11),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 , </text:span></text:span><text:span text:style-name="Domyślna_20_czcionka_20_akapitu"><text:span text:style-name="T3">filet wędzony z indyka 60g, serek almette mini 1szt (A:7), sałata,</text:span></text:span></text:p>
          </table:table-cell>
          <table:table-cell table:style-name="Tabela2.A2" office:value-type="string">
            <text:p text:style-name="Bez_20_odstępów"><text:span text:style-name="Domyślna_20_czcionka_20_akapitu"><text:span text:style-name="T3">Ryż got. na ml. 350ml (A:7), kakao </text:span></text:span><text:soft-page-break/><text:span text:style-name="Domyślna_20_czcionka_20_akapitu"><text:span text:style-name="T3">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filet wędzony z indyka 50g, serek almette mini 1szt (A:7), sałata,</text:span></text:span></text:p>
          </table:table-cell>
          <table:table-cell table:style-name="Tabela2.A2" office:value-type="string">
            <text:p text:style-name="Bez_20_odstępów"><text:span text:style-name="Domyślna_20_czcionka_20_akapitu"><text:span text:style-name="T3">Ryż got. na ml. 350ml (A:7), kakao </text:span></text:span><text:soft-page-break/><text:span text:style-name="Domyślna_20_czcionka_20_akapitu"><text:span text:style-name="T3">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filet wędzony z indyka 60g, serek almette mini 1szt (A:7), sałata,</text:span></text:span></text:p>
          </table:table-cell>
          <table:table-cell table:style-name="Tabela2.E2" office:value-type="string">
            <text:p text:style-name="Bez_20_odstępów"/>
          </table:table-cell>
        </table:table-row>
        <table:table-row table:style-name="TableLine1733684563552">
          <table:table-cell table:style-name="Tabela2.A2" office:value-type="string">
            <text:p text:style-name="P2">II ŚNIADANIE</text:p>
          </table:table-cell>
          <table:table-cell table:style-name="Tabela2.A2" office:value-type="string">
            <text:p text:style-name="P5">Jogurt naturalny 1szt (A:7),</text:p>
          </table:table-cell>
          <table:table-cell table:style-name="Tabela2.A2" office:value-type="string">
            <text:p text:style-name="P5">Jogurt owocowy1szt (A:7),</text:p>
          </table:table-cell>
          <table:table-cell table:style-name="Tabela2.A2" office:value-type="string">
            <text:p text:style-name="P5">Jogurt naturalny 1szt (A:7),</text:p>
          </table:table-cell>
          <table:table-cell table:style-name="Tabela2.E2" office:value-type="string">
            <text:p text:style-name="Bez_20_odstępów"/>
          </table:table-cell>
        </table:table-row>
        <table:table-row table:style-name="TableLine1733684569536">
          <table:table-cell table:style-name="Tabela2.A2" office:value-type="string">
            <text:p text:style-name="P2">OBIAD</text:p>
          </table:table-cell>
          <table:table-cell table:style-name="Tabela2.A2" office:value-type="string">
            <text:p text:style-name="P3">Kasza manna got. na wyw. 350ml (A:1,9), budyń drob-wiep. got. na parze w sosie pietr. 260g (A:1,3,6,7,11), ziemniaki got.</text:p>
            <text:p text:style-name="P3">z kop. 200g, bukiet warzyw got.</text:p>
            <text:p text:style-name="P3"><text:s/>z ol. 150g, kompot owocowy 250ml,</text:p>
          </table:table-cell>
          <table:table-cell table:style-name="Tabela2.A2" office:value-type="string">
            <text:p text:style-name="P3">Kasza manna got. na wyw. 350ml (A:1,9), budyń drob-wiep. got. na parze w sosie pietr. 140g (A:1,3,6,7,11), ziemniaki got.</text:p>
            <text:p text:style-name="P3">z kop. 200g, bukiet warzyw got.</text:p>
            <text:p text:style-name="P3">z ol. 150g, kompot owocowy 250ml,</text:p>
          </table:table-cell>
          <table:table-cell table:style-name="Tabela2.A2" office:value-type="string">
            <text:p text:style-name="P3">Kasza manna got. na wyw. 350ml (A:1,9), budyń drob-wiep. got. na parze w sosie pietr. 170g (A:1,3,6,7,11), ziemniaki got.</text:p>
            <text:p text:style-name="P3">z kop. 200g, bukiet warzyw got.</text:p>
            <text:p text:style-name="P3">z ol. 150g, kompot owocowy 250ml,</text:p>
          </table:table-cell>
          <table:table-cell table:style-name="Tabela2.E2" office:value-type="string">
            <text:p text:style-name="Bez_20_odstępów"/>
          </table:table-cell>
        </table:table-row>
        <table:table-row table:style-name="TableLine1733684560288">
          <table:table-cell table:style-name="Tabela2.A2" office:value-type="string">
            <text:p text:style-name="P2">KOLACJA</text:p>
          </table:table-cell>
          <table:table-cell table:style-name="Tabela2.A2" office:value-type="string">
            <text:p text:style-name="P11">Chleb miesz.80g (A:1,3,6,7,11) masło 20g (A:7), <text:s/>herbata 250ml, biały ser 80g (A:7), polędwica got. 60g, sałata,</text:p>
          </table:table-cell>
          <table:table-cell table:style-name="Tabela2.A2" office:value-type="string">
            <text:p text:style-name="P11">Chleb miesz.80g (A:1,3,6,7,11) masło 20g (A:7), <text:s/>herbata 250ml, polędwica got. 60g, sałata,</text:p>
          </table:table-cell>
          <table:table-cell table:style-name="Tabela2.A2" office:value-type="string">
            <text:p text:style-name="P11">Chleb miesz.80g (A:1,3,6,7,11) masło 20g (A:7), <text:s/>herbata 250ml, polędwica got. 60g, sałata,</text:p>
          </table:table-cell>
          <table:table-cell table:style-name="Tabela2.E2" office:value-type="string">
            <text:p text:style-name="P12"/>
          </table:table-cell>
        </table:table-row>
        <table:table-row table:style-name="TableLine1733684563008">
          <table:table-cell table:style-name="Tabela2.A2" office:value-type="string">
            <text:p text:style-name="P2">POSIŁEK UZUPEŁNIAJĄCY</text:p>
          </table:table-cell>
          <table:table-cell table:style-name="Tabela2.A2" office:value-type="string">
            <text:p text:style-name="P14">Sok pomidorowy 1szt,</text:p>
          </table:table-cell>
          <table:table-cell table:style-name="Tabela2.A2" office:value-type="string">
            <text:p text:style-name="P15">Sok owocowo -warzywny 1szt,</text:p>
          </table:table-cell>
          <table:table-cell table:style-name="Tabela2.A2" office:value-type="string">
            <text:p text:style-name="P15">Sok pomidorowy 1szt,</text:p>
          </table:table-cell>
          <table:table-cell table:style-name="Tabela2.E2" office:value-type="string">
            <text:p text:style-name="Bez_20_odstępów"/>
          </table:table-cell>
        </table:table-row>
        <table:table-row table:style-name="TableLine1733684559472">
          <table:table-cell table:style-name="Tabela2.A2" office:value-type="string">
            <text:p text:style-name="P7">WARTOŚCI ODŻYWCZE</text:p>
          </table:table-cell>
          <table:table-cell table:style-name="Tabela2.A2" office:value-type="string">
            <text:p text:style-name="P9">Energia: 2348,22kcal</text:p>
            <text:p text:style-name="P4">Białko:132,4g</text:p>
            <text:p text:style-name="P4">Tłuszcz:69,1g</text:p>
            <text:p text:style-name="P4">w tym kw.tłu.nasyc.:22,9g</text:p>
            <text:p text:style-name="P4">Węglowodany:289,9g</text:p>
            <text:p text:style-name="P4">w tym cukry:44,9g</text:p>
            <text:p text:style-name="P4">Błonnik-31,8g</text:p>
            <text:p text:style-name="P4">Sól-6,8g</text:p>
          </table:table-cell>
          <table:table-cell table:style-name="Tabela2.A2" office:value-type="string">
            <text:p text:style-name="P9">Energia: 2228,51kcal</text:p>
            <text:p text:style-name="P4">Białko:97,3g</text:p>
            <text:p text:style-name="P4">Tłuszcz:69,1g</text:p>
            <text:p text:style-name="P4">w tym kw.tłu.nasyc.:23g</text:p>
            <text:p text:style-name="P4">Węglowodany:293,1g</text:p>
            <text:p text:style-name="P4">w tym cukry:41,5g</text:p>
            <text:p text:style-name="P4">Błonnik-30g</text:p>
            <text:p text:style-name="P4">Sól-6,5g</text:p>
          </table:table-cell>
          <table:table-cell table:style-name="Tabela2.A2" office:value-type="string">
            <text:p text:style-name="P9">Energia: 2298,5kcal</text:p>
            <text:p text:style-name="P4">Białko:94,5g</text:p>
            <text:p text:style-name="P4">Tłuszcz:68,1g</text:p>
            <text:p text:style-name="P4">w tym kw.tłu.nasyc.:23,5g</text:p>
            <text:p text:style-name="P4">Węglowodany:284,2g</text:p>
            <text:p text:style-name="P4">w tym cukry:39,7g</text:p>
            <text:p text:style-name="P4">Błonnik-30g</text:p>
            <text:p text:style-name="P4">Sól-6,7g</text:p>
          </table:table-cell>
          <table:table-cell table:style-name="Tabela2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6"><text:soft-page-break/><text:span text:style-name="Domyślna_20_czcionka_20_akapitu"><text:span text:style-name="T1">Jadłospis na dzień </text:span></text:span><text:span text:style-name="Domyślna_20_czcionka_20_akapitu"><text:span text:style-name="T2">23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3" table:style-name="Tabela3">
        <table:table-column table:style-name="Tabela3.A" table:number-columns-repeated="2"/>
        <table:table-column table:style-name="Tabela3.C" table:number-columns-repeated="3"/>
        <table:table-row table:style-name="TableLine1733684552400">
          <table:table-cell table:style-name="Tabela3.A1" office:value-type="string">
            <text:p text:style-name="Table_20_Contents">POSIŁEK</text:p>
          </table:table-cell>
          <table:table-cell table:style-name="Tabela3.A1" office:value-type="string">
            <text:p text:style-name="Table_20_Contents">DIETA PODSTAWOWA</text:p>
            <text:p text:style-name="P1">D01</text:p>
          </table:table-cell>
          <table:table-cell table:style-name="Tabela3.A1" office:value-type="string">
            <text:p text:style-name="Table_20_Contents">DIETA ŁATWOSTRAWNA</text:p>
            <text:p text:style-name="P1"><text:s/>D02</text:p>
          </table:table-cell>
          <table:table-cell table:style-name="Tabela3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3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59200">
          <table:table-cell table:style-name="Tabela3.A2" office:value-type="string">
            <text:p text:style-name="P2">ŚNIADANIE</text:p>
          </table:table-cell>
          <table:table-cell table:style-name="Tabela3.A2" office:value-type="string">
            <text:p text:style-name="Bez_20_odstępów"><text:span text:style-name="Domyślna_20_czcionka_20_akapitu"><text:span text:style-name="T3">Makaron got. na ml. 350ml (A:1,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<text:s/>szynka wieprz. 60g (A:6,7), chrzan 20g (A:7,12), sałata, <text:s/></text:span></text:span></text:p>
          </table:table-cell>
          <table:table-cell table:style-name="Tabela3.A2" office:value-type="string">
            <text:p text:style-name="Bez_20_odstępów"><text:span text:style-name="Domyślna_20_czcionka_20_akapitu"><text:span text:style-name="T3">Makaron got. na ml. 350ml (A:1,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wieprz. 60g (A:6,7), dżem 1szt, sałata,</text:span></text:span></text:p>
          </table:table-cell>
          <table:table-cell table:style-name="Tabela3.A2" office:value-type="string">
            <text:p text:style-name="Bez_20_odstępów"><text:span text:style-name="T3"><text:s/>Kakao 250ml (A:1,6,7), chleb raz. 60g (A:1,3,6,7,11), </text:span><text:span text:style-name="T16">masło</text:span><text:span text:style-name="T15"> 10g – </text:span><text:span text:style-name="T17">1</text:span><text:span text:style-name="T15">szt </text:span><text:span text:style-name="T16">(A:7)</text:span>, szynka wieprz. 60g (A:6,7), serek mini 1szt (A:7), sałata,</text:p>
          </table:table-cell>
          <table:table-cell table:style-name="Tabela3.E2" office:value-type="string">
            <text:p text:style-name="Bez_20_odstępów"><text:span text:style-name="Domyślna_20_czcionka_20_akapitu"><text:span text:style-name="T3">Makaron got. na ml. 350ml (A:1,7), kakao 250ml (A:1,6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9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szynka wieprz. 60g (A:6,7), dżem 1szt, sałata,</text:span></text:span></text:p>
          </table:table-cell>
        </table:table-row>
        <table:table-row table:style-name="TableLine1733684560560">
          <table:table-cell table:style-name="Tabela3.A2" office:value-type="string">
            <text:p text:style-name="P2">II ŚNIADANIE</text:p>
          </table:table-cell>
          <table:table-cell table:style-name="Tabela3.A2" office:value-type="string">
            <text:p text:style-name="P5"/>
          </table:table-cell>
          <table:table-cell table:style-name="Tabela3.A2" office:value-type="string">
            <text:p text:style-name="P5"/>
          </table:table-cell>
          <table:table-cell table:style-name="Tabela3.A2" office:value-type="string">
            <text:p text:style-name="P5">Pomarańcza 1szt,</text:p>
          </table:table-cell>
          <table:table-cell table:style-name="Tabela3.E2" office:value-type="string">
            <text:p text:style-name="P5"/>
          </table:table-cell>
        </table:table-row>
        <table:table-row table:style-name="TableLine1733684560832">
          <table:table-cell table:style-name="Tabela3.A2" office:value-type="string">
            <text:p text:style-name="P2">OBIAD</text:p>
          </table:table-cell>
          <table:table-cell table:style-name="Tabela3.A2" office:value-type="string">
            <text:p text:style-name="P3">Zupa brokułowa z ryżem 350ml (A:7,9), pieczeń rzymska z sosem pieczarkowym 170g (A:1,3,6,7,9,11), ziemniaki got.</text:p>
            <text:p text:style-name="P3">z kop. 200g, sałatka z ogórków kisz. z ol. 150g (A:10), <text:s/>kompot owocowy 250ml,</text:p>
          </table:table-cell>
          <table:table-cell table:style-name="Tabela3.A2" office:value-type="string">
            <text:p text:style-name="P3">Zupa brokułowa z ryżem 350ml (A:7,9), filet z kurcz. pieczony</text:p>
            <text:p text:style-name="P3">w sosie kop. 170g (A:1,7,9), ziemniaki got. z kop. 200g, marchewka opr. 150g (A:1,7), kompot owocowy 250ml,</text:p>
          </table:table-cell>
          <table:table-cell table:style-name="Tabela3.A2" office:value-type="string">
            <text:p text:style-name="P3">Zupa brokułowa z ryżem 350ml (A:7,9), filet z kurcz. pieczony</text:p>
            <text:p text:style-name="P3">w sosie kop. 170g (A:1,7,9), ziemniaki got. z kop. 200g, marchewka opr. 150g (A:1,7), <text:s/>ogórek kisz. plasterki 100g, kompot owocowy b/c 250ml,</text:p>
          </table:table-cell>
          <table:table-cell table:style-name="Tabela3.E2" office:value-type="string">
            <text:p text:style-name="P3">Zupa brokułowa z ryżem 350ml (A:7,9), filet z kurcz. pieczony</text:p>
            <text:p text:style-name="P3">w sosie kop. 170g (A:1,7,9), ziemniaki got. z kop. 200g, marchewka opr. 150g (A:1,7), kompot owocowy 250ml,</text:p>
          </table:table-cell>
        </table:table-row>
        <table:table-row table:style-name="TableLine1733684558384">
          <table:table-cell table:style-name="Tabela3.A2" office:value-type="string">
            <text:p text:style-name="P2">KOLACJA</text:p>
          </table:table-cell>
          <table:table-cell table:style-name="Tabela3.A2" office:value-type="string">
            <text:p text:style-name="P11">Chleb miesz.80g (A:1,3,6,7,11) masło 20g (A:7), <text:s/>herbata 250ml, <text:s/>polędwica miodowa 60g (A:1,6,7,9), papryka kons. 40g (A:10), sałata,</text:p>
          </table:table-cell>
          <table:table-cell table:style-name="Tabela3.A2" office:value-type="string">
            <text:p text:style-name="P11">Chleb miesz.80g (A:1,3,6,7,11) masło 20g (A:7), <text:s/>herbata 250ml, polędwica miodowa 60g (A:1,6,7,9), sałata,</text:p>
          </table:table-cell>
          <table:table-cell table:style-name="Tabela3.A2" office:value-type="string">
            <text:p text:style-name="P11">Chleb miesz.80g (A:1,3,6,7,11) masło 10g (A:7), <text:s/>herbata 250ml, polędwica miodowa 60g (A:1,6,7,9), sałata, ogórek św. 40g,</text:p>
          </table:table-cell>
          <table:table-cell table:style-name="Tabela3.E2" office:value-type="string">
            <text:p text:style-name="P11">Chleb miesz.80g (A:1,3,6,7,11) masło 10g (A:7), <text:s/>herbata 250ml, <text:s/>polędwica miodowa 60g (A:1,6,7,9), sałata,</text:p>
          </table:table-cell>
        </table:table-row>
        <table:table-row table:style-name="TableLine1733684567904">
          <table:table-cell table:style-name="Tabela3.A2" office:value-type="string">
            <text:p text:style-name="P2">POSIŁEK UZUPEŁNIAJĄCY</text:p>
          </table:table-cell>
          <table:table-cell table:style-name="Tabela3.A2" office:value-type="string">
            <text:p text:style-name="P15">Kisiel ow. z rabarbarem 200ml,</text:p>
          </table:table-cell>
          <table:table-cell table:style-name="Tabela3.A2" office:value-type="string">
            <text:p text:style-name="P15">Kisiel ow. z tartym jabłkiem 200ml,</text:p>
          </table:table-cell>
          <table:table-cell table:style-name="Tabela3.A2" office:value-type="string">
            <text:p text:style-name="P5">Wafle ryżowe 3szt, herbata b/c,</text:p>
          </table:table-cell>
          <table:table-cell table:style-name="Tabela3.E2" office:value-type="string">
            <text:p text:style-name="P15">Kisiel ow. z tartym jabłkiem 200ml,</text:p>
          </table:table-cell>
        </table:table-row>
        <table:table-row table:style-name="TableLine1733684566816">
          <table:table-cell table:style-name="Tabela3.A2" office:value-type="string">
            <text:p text:style-name="P7">WARTOŚCI ODŻYWCZE</text:p>
          </table:table-cell>
          <table:table-cell table:style-name="Tabela3.A2" office:value-type="string">
            <text:p text:style-name="P4">Energia:2220,20 kcal</text:p>
            <text:p text:style-name="P4">Białko:93,11g</text:p>
            <text:p text:style-name="P4">Tłuszcz:71,27g</text:p>
            <text:p text:style-name="P4">w tym kw.tłu.nasyc.:23,1g</text:p>
            <text:p text:style-name="P4">Węglowodany:305,98g</text:p>
            <text:p text:style-name="P4">w tym cukry:41,7g</text:p>
            <text:p text:style-name="P4">Błonnik-32,11g</text:p>
            <text:p text:style-name="P4">Sól-6,1g</text:p>
          </table:table-cell>
          <table:table-cell table:style-name="Tabela3.A2" office:value-type="string">
            <text:p text:style-name="P9">Energia: 2171,6kcal</text:p>
            <text:p text:style-name="P4">Białko:90,75g</text:p>
            <text:p text:style-name="P4">Tłuszcz:69,8g</text:p>
            <text:p text:style-name="P4">w tym kw.tłu.nasyc.:22,17g</text:p>
            <text:p text:style-name="P4">Węglowodany:294,02g</text:p>
            <text:p text:style-name="P4">w tym cukry:35,4g</text:p>
            <text:p text:style-name="P4">Błonnik-31g</text:p>
            <text:p text:style-name="P4">Sól-6,2g</text:p>
          </table:table-cell>
          <table:table-cell table:style-name="Tabela3.A2" office:value-type="string">
            <text:p text:style-name="P9">Energia: 2123,9kcal</text:p>
            <text:p text:style-name="P4">Białko:89,5g</text:p>
            <text:p text:style-name="P4">Tłuszcz:69,01g</text:p>
            <text:p text:style-name="P4">w tym kw.tłu.nasyc.:23,43g</text:p>
            <text:p text:style-name="P4">Węglowodany:295,56g</text:p>
            <text:p text:style-name="P4">w tym cukry:31,3g</text:p>
            <text:p text:style-name="P4">Błonnik-30,2g</text:p>
            <text:p text:style-name="P4">Sól-6,2g</text:p>
          </table:table-cell>
          <table:table-cell table:style-name="Tabela3.E2" office:value-type="string">
            <text:p text:style-name="P9">Energia:2046 kcal</text:p>
            <text:p text:style-name="P4">Białko:90,4g</text:p>
            <text:p text:style-name="P4">Tłuszcz:67,01g</text:p>
            <text:p text:style-name="P4">w tym kw.tłu.nasyc.:22,09g</text:p>
            <text:p text:style-name="P4">Węglowodany:290,3g</text:p>
            <text:p text:style-name="P4">w tym cukry:31,8g</text:p>
            <text:p text:style-name="P4">Błonnik-30,5g</text:p>
            <text:p text:style-name="P4">Sól-6,1g</text:p>
          </table:table-cell>
        </table:table-row>
        <table:table-row table:style-name="TableLine1733684562464">
          <table:table-cell table:style-name="Tabela3.A2" office:value-type="string">
            <text:p text:style-name="P7"/>
          </table:table-cell>
          <table:table-cell table:style-name="Tabela3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3.A2" office:value-type="string">
            <text:p text:style-name="P1">P01</text:p>
            <text:p text:style-name="P1">DIETA PODSTAWOWA - PEDIATRYCZNY</text:p>
          </table:table-cell>
          <table:table-cell table:style-name="Tabela3.A2" office:value-type="string">
            <text:p text:style-name="P1"><text:s/>C02</text:p>
            <text:p text:style-name="P1">DIETA KOBIET W OKRESIE LAKTACJI</text:p>
          </table:table-cell>
          <table:table-cell table:style-name="Tabela3.E2" office:value-type="string">
            <text:p text:style-name="Table_20_Contents"/>
          </table:table-cell>
        </table:table-row>
        <table:table-row table:style-name="TableLine1733684558656">
          <table:table-cell table:style-name="Tabela3.A2" office:value-type="string">
            <text:p text:style-name="P2">ŚNIADANIE</text:p>
          </table:table-cell>
          <table:table-cell table:style-name="Tabela3.A2" office:value-type="string">
            <text:p text:style-name="Bez_20_odstępów"><text:span text:style-name="Domyślna_20_czcionka_20_akapitu"><text:span text:style-name="T3">Makaron got. na ml. 350ml </text:span></text:span><text:soft-page-break/><text:span text:style-name="Domyślna_20_czcionka_20_akapitu"><text:span text:style-name="T3">(A:1,7), kakao 250ml (A:1,6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 , </text:span></text:span><text:span text:style-name="Domyślna_20_czcionka_20_akapitu"><text:span text:style-name="T3">szynka wieprz. 60g (A:6,7), dżem 1szt, sałata,</text:span></text:span></text:p>
          </table:table-cell>
          <table:table-cell table:style-name="Tabela3.A2" office:value-type="string">
            <text:p text:style-name="Bez_20_odstępów"><text:span text:style-name="Domyślna_20_czcionka_20_akapitu"><text:span text:style-name="T3">Makaron got. na ml. 350ml </text:span></text:span><text:soft-page-break/><text:span text:style-name="Domyślna_20_czcionka_20_akapitu"><text:span text:style-name="T3">(A:1,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wieprz. 50g (A:6,7), dżem 1szt, sałata,</text:span></text:span></text:p>
          </table:table-cell>
          <table:table-cell table:style-name="Tabela3.A2" office:value-type="string">
            <text:p text:style-name="Bez_20_odstępów"><text:span text:style-name="Domyślna_20_czcionka_20_akapitu"><text:span text:style-name="T3">Makaron got. na ml. 350ml </text:span></text:span><text:soft-page-break/><text:span text:style-name="Domyślna_20_czcionka_20_akapitu"><text:span text:style-name="T3">(A:1,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wieprz. 60g (A:6,7), dżem 1szt, sałata,</text:span></text:span></text:p>
          </table:table-cell>
          <table:table-cell table:style-name="Tabela3.E2" office:value-type="string">
            <text:p text:style-name="Bez_20_odstępów"/>
          </table:table-cell>
        </table:table-row>
        <table:table-row table:style-name="TableLine1733684570080">
          <table:table-cell table:style-name="Tabela3.A2" office:value-type="string">
            <text:p text:style-name="P2">II ŚNIADANIE</text:p>
          </table:table-cell>
          <table:table-cell table:style-name="Tabela3.A2" office:value-type="string">
            <text:p text:style-name="P13">Budyń ow. got. z sokiem 200ml (A:7),</text:p>
          </table:table-cell>
          <table:table-cell table:style-name="Tabela3.A2" office:value-type="string">
            <text:p text:style-name="P13">Budyń ow. got. z sokiem 200ml (A:7),</text:p>
          </table:table-cell>
          <table:table-cell table:style-name="Tabela3.A2" office:value-type="string">
            <text:p text:style-name="P13">Budyń ow. got. z sokiem 200ml (A:7),</text:p>
          </table:table-cell>
          <table:table-cell table:style-name="Tabela3.E2" office:value-type="string">
            <text:p text:style-name="Bez_20_odstępów"/>
          </table:table-cell>
        </table:table-row>
        <table:table-row table:style-name="TableLine1733684572256">
          <table:table-cell table:style-name="Tabela3.A2" office:value-type="string">
            <text:p text:style-name="P2">OBIAD</text:p>
          </table:table-cell>
          <table:table-cell table:style-name="Tabela3.A2" office:value-type="string">
            <text:p text:style-name="P3">Zupa brokułowa z ryżem 350ml (A:7,9), filet z kurcz. pieczony</text:p>
            <text:p text:style-name="P3">w sosie kop. 260g (A:1,7,9), ziemniaki got. z kop. 200g, marchewka opr. 150g (A:1,7), kompot owocowy 250ml,</text:p>
          </table:table-cell>
          <table:table-cell table:style-name="Tabela3.A2" office:value-type="string">
            <text:p text:style-name="P3">Zupa brokułowa z ryżem 350ml (A:7,9), filet z kurcz. pieczony</text:p>
            <text:p text:style-name="P3">w sosie kop. 140g (A:1,7,9), ziemniaki got. z kop. 200g, marchewka opr. 150g (A:1,7), kompot owocowy 250ml,</text:p>
          </table:table-cell>
          <table:table-cell table:style-name="Tabela3.A2" office:value-type="string">
            <text:p text:style-name="P3">Zupa brokułowa z ryżem 350ml (A:7,9), filet z kurcz. pieczony</text:p>
            <text:p text:style-name="P3">w sosie kop. 170g (A:1,7,9), ziemniaki got. z kop. 200g, marchewka opr. 150g (A:1,7), kompot owocowy 250ml,</text:p>
          </table:table-cell>
          <table:table-cell table:style-name="Tabela3.E2" office:value-type="string">
            <text:p text:style-name="Bez_20_odstępów"/>
          </table:table-cell>
        </table:table-row>
        <table:table-row table:style-name="TableLine1733684564096">
          <table:table-cell table:style-name="Tabela3.A2" office:value-type="string">
            <text:p text:style-name="P2">KOLACJA</text:p>
          </table:table-cell>
          <table:table-cell table:style-name="Tabela3.A2" office:value-type="string">
            <text:p text:style-name="P11">Chleb miesz.80g (A:1,3,6,7,11) masło 20g (A:7), <text:s/>herbata 250ml, serek mini 2szt (A:7), <text:s/>polędwica miodowa 60g (A:1,6,7,9), sałata,</text:p>
          </table:table-cell>
          <table:table-cell table:style-name="Tabela3.A2" office:value-type="string">
            <text:p text:style-name="P11">Chleb miesz.80g (A:1,3,6,7,11) masło 20g (A:7), <text:s/>herbata 250ml, <text:s/>polędwica miodowa 60g (A:1,6,7,9), sałata,</text:p>
          </table:table-cell>
          <table:table-cell table:style-name="Tabela3.A2" office:value-type="string">
            <text:p text:style-name="P11">Chleb miesz.80g (A:1,3,6,7,11) masło 20g (A:7), <text:s/>herbata 250ml, <text:s/>polędwica miodowa 60g (A:1,6,7,9), sałata,</text:p>
          </table:table-cell>
          <table:table-cell table:style-name="Tabela3.E2" office:value-type="string">
            <text:p text:style-name="P12"/>
          </table:table-cell>
        </table:table-row>
        <table:table-row table:style-name="TableLine1733684561104">
          <table:table-cell table:style-name="Tabela3.A2" office:value-type="string">
            <text:p text:style-name="P2">POSIŁEK UZUPEŁNIAJĄCY</text:p>
          </table:table-cell>
          <table:table-cell table:style-name="Tabela3.A2" office:value-type="string">
            <text:p text:style-name="P15">Kisiel ow. z tartym jabłkiem 200ml,</text:p>
          </table:table-cell>
          <table:table-cell table:style-name="Tabela3.A2" office:value-type="string">
            <text:p text:style-name="P15">Kisiel ow. z tartym jabłkiem 200ml,</text:p>
          </table:table-cell>
          <table:table-cell table:style-name="Tabela3.A2" office:value-type="string">
            <text:p text:style-name="P15">Kisiel ow. z tartym jabłkiem 200ml,</text:p>
          </table:table-cell>
          <table:table-cell table:style-name="Tabela3.E2" office:value-type="string">
            <text:p text:style-name="Bez_20_odstępów"/>
          </table:table-cell>
        </table:table-row>
        <table:table-row table:style-name="TableLine1733684566000">
          <table:table-cell table:style-name="Tabela3.A2" office:value-type="string">
            <text:p text:style-name="P7">WARTOŚCI ODŻYWCZE</text:p>
          </table:table-cell>
          <table:table-cell table:style-name="Tabela3.A2" office:value-type="string">
            <text:p text:style-name="P9">Energia: 2287,5kcal</text:p>
            <text:p text:style-name="P4">Białko:141,5g</text:p>
            <text:p text:style-name="P4">Tłuszcz:71,1g</text:p>
            <text:p text:style-name="P4">w tym kw.tłu.nasyc.:23,4g</text:p>
            <text:p text:style-name="P4">Węglowodany:299,1g</text:p>
            <text:p text:style-name="P4">w tym cukry:41,2g</text:p>
            <text:p text:style-name="P4">Błonnik-31,2g</text:p>
            <text:p text:style-name="P4">Sól-6,2g</text:p>
          </table:table-cell>
          <table:table-cell table:style-name="Tabela3.A2" office:value-type="string">
            <text:p text:style-name="P9">Energia: 2188,5kcal</text:p>
            <text:p text:style-name="P4">Białko:89,8g</text:p>
            <text:p text:style-name="P4">Tłuszcz:67,5g</text:p>
            <text:p text:style-name="P4">w tym kw.tłu.nasyc.:23,1g</text:p>
            <text:p text:style-name="P4">Węglowodany:281,1g</text:p>
            <text:p text:style-name="P4">w tym cukry:39,2g</text:p>
            <text:p text:style-name="P4">Błonnik-31g</text:p>
            <text:p text:style-name="P4">Sól-6,2g</text:p>
          </table:table-cell>
          <table:table-cell table:style-name="Tabela3.A2" office:value-type="string">
            <text:p text:style-name="P9">Energia: 2304kcal</text:p>
            <text:p text:style-name="P4">Białko:95,5g</text:p>
            <text:p text:style-name="P4">Tłuszcz:71,8g</text:p>
            <text:p text:style-name="P4">w tym kw.tłu.nasyc.:23,5g</text:p>
            <text:p text:style-name="P4">Węglowodany:275,01g</text:p>
            <text:p text:style-name="P4">w tym cukry:39,3g</text:p>
            <text:p text:style-name="P4">Błonnik-31g</text:p>
            <text:p text:style-name="P4">Sól-6,2g</text:p>
          </table:table-cell>
          <table:table-cell table:style-name="Tabela3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6"><text:soft-page-break/><text:span text:style-name="Domyślna_20_czcionka_20_akapitu"><text:span text:style-name="T1">Jadłospis na dzień </text:span></text:span><text:span text:style-name="Domyślna_20_czcionka_20_akapitu"><text:span text:style-name="T2">24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4" table:style-name="Tabela4">
        <table:table-column table:style-name="Tabela4.A" table:number-columns-repeated="2"/>
        <table:table-column table:style-name="Tabela4.C" table:number-columns-repeated="3"/>
        <table:table-row table:style-name="TableLine1733684570352">
          <table:table-cell table:style-name="Tabela4.A1" office:value-type="string">
            <text:p text:style-name="Table_20_Contents">POSIŁEK</text:p>
          </table:table-cell>
          <table:table-cell table:style-name="Tabela4.A1" office:value-type="string">
            <text:p text:style-name="Table_20_Contents">DIETA PODSTAWOWA</text:p>
            <text:p text:style-name="P1">D01</text:p>
          </table:table-cell>
          <table:table-cell table:style-name="Tabela4.A1" office:value-type="string">
            <text:p text:style-name="Table_20_Contents">DIETA ŁATWOSTRAWNA</text:p>
            <text:p text:style-name="P1"><text:s/>D02</text:p>
          </table:table-cell>
          <table:table-cell table:style-name="Tabela4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4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62736">
          <table:table-cell table:style-name="Tabela4.A2" office:value-type="string">
            <text:p text:style-name="P2">ŚNIADANIE</text:p>
          </table:table-cell>
          <table:table-cell table:style-name="Tabela4.A2" office:value-type="string">
            <text:p text:style-name="Bez_20_odstępów"><text:span text:style-name="Domyślna_20_czcionka_20_akapitu"><text:span text:style-name="T3">Płatki ow. got. na ml. 350ml (A:1,7), kawa ml. 250ml (A:1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 , </text:span></text:span><text:span text:style-name="Domyślna_20_czcionka_20_akapitu"><text:span text:style-name="T3">kiełbasa parówkowa</text:span></text:span></text:p>
            <text:p text:style-name="Bez_20_odstępów"><text:span text:style-name="Domyślna_20_czcionka_20_akapitu"><text:span text:style-name="T3">na gorąco 1szt (A:6), dżem 1szt, ketchup 20g (A:9), jogurt owocowy 1szt (A:7),</text:span></text:span></text:p>
          </table:table-cell>
          <table:table-cell table:style-name="Tabela4.A2" office:value-type="string">
            <text:p text:style-name="Bez_20_odstępów"><text:span text:style-name="Domyślna_20_czcionka_20_akapitu"><text:span text:style-name="T3">Płatki ow. got. na ml. 350ml (A:1,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kiełbasa parówkowa</text:span></text:span></text:p>
            <text:p text:style-name="Bez_20_odstępów"><text:span text:style-name="Domyślna_20_czcionka_20_akapitu"><text:span text:style-name="T3">na gorąco 1szt (A:6), dżem 1szt, jogurt owocowy 1szt (A:7),</text:span></text:span></text:p>
          </table:table-cell>
          <table:table-cell table:style-name="Tabela4.A2" office:value-type="string">
            <text:p text:style-name="Bez_20_odstępów"><text:span text:style-name="T3"><text:s/>Kawa ml. 250ml (A:1,7), chleb raz. 60g (A:1,3,6,7,11),</text:span><text:span text:style-name="T16">masło</text:span><text:span text:style-name="T15"> 10g – </text:span><text:span text:style-name="T18">1</text:span><text:span text:style-name="T15">szt </text:span><text:span text:style-name="T16">(A:7)</text:span> , kiełbasa parówkowa na gorąco 1szt (A:6), serek topiony 1szt (A:7), ketchup 20g (A:9), jogurt naturalny 1szt (A:7),</text:p>
          </table:table-cell>
          <table:table-cell table:style-name="Tabela4.E2" office:value-type="string">
            <text:p text:style-name="Bez_20_odstępów"><text:span text:style-name="Domyślna_20_czcionka_20_akapitu"><text:span text:style-name="T3">Płatki ow. got. na ml. 350ml (A:1,7), kawa ml. 250ml (A:1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10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szynka konserwowa 60g (A:1,6), </text:span></text:span><text:span text:style-name="Domyślna_20_czcionka_20_akapitu"><text:span text:style-name="T3">dżem 1szt, jogurt owocowy 1szt (A:7),</text:span></text:span></text:p>
          </table:table-cell>
        </table:table-row>
        <table:table-row table:style-name="TableLine1733684573888">
          <table:table-cell table:style-name="Tabela4.A2" office:value-type="string">
            <text:p text:style-name="P2">II ŚNIADANIE</text:p>
          </table:table-cell>
          <table:table-cell table:style-name="Tabela4.A2" office:value-type="string">
            <text:p text:style-name="P5"/>
          </table:table-cell>
          <table:table-cell table:style-name="Tabela4.A2" office:value-type="string">
            <text:p text:style-name="P5"/>
          </table:table-cell>
          <table:table-cell table:style-name="Tabela4.A2" office:value-type="string">
            <text:p text:style-name="P5">Kisiel ow. got. b/c 200ml,</text:p>
          </table:table-cell>
          <table:table-cell table:style-name="Tabela4.E2" office:value-type="string">
            <text:p text:style-name="P5"/>
          </table:table-cell>
        </table:table-row>
        <table:table-row table:style-name="TableLine1733684573344">
          <table:table-cell table:style-name="Tabela4.A2" office:value-type="string">
            <text:p text:style-name="P2">OBIAD</text:p>
          </table:table-cell>
          <table:table-cell table:style-name="Tabela4.A2" office:value-type="string">
            <text:p text:style-name="P3">Kapuśniak z ziemn. 350ml (A:1,9), kopytka got. <text:s/>z bułką tartą 300g (A:1,3,6,7,11), surówka z warzyw miesz. b/kapusty 120g (A:9), kompot owocowy 250ml,</text:p>
          </table:table-cell>
          <table:table-cell table:style-name="Tabela4.A2" office:value-type="string">
            <text:p text:style-name="P3">Zupa kalafiorowa z ziemn. 350ml (A:1,7,9), ryż got. z sosem jogurtowym 250g (A:7), jabłko pieczone 1szt, <text:s/>kompot owocowy 250ml,</text:p>
          </table:table-cell>
          <table:table-cell table:style-name="Tabela4.A2" office:value-type="string">
            <text:p text:style-name="P3">Zupa kalafiorowa z ziemn. 350ml (A:1,7,9), pierogi ze szpinakiem 300g (A:1,7), surówka z warzyw miesz. b/kapusty 120g (A:9), kompot owocowy b/c 250ml,</text:p>
          </table:table-cell>
          <table:table-cell table:style-name="Tabela4.E2" office:value-type="string">
            <text:p text:style-name="P3">Zupa kalafiorowa z ziemn. 350ml (A:1,7,9), ryż got. z sosem jogurtowym 250g (A:7), jabłko pieczone 1szt, <text:s/>kompot owocowy 250ml,</text:p>
          </table:table-cell>
        </table:table-row>
        <table:table-row table:style-name="TableLine1733684573616">
          <table:table-cell table:style-name="Tabela4.A2" office:value-type="string">
            <text:p text:style-name="P2">KOLACJA</text:p>
          </table:table-cell>
          <table:table-cell table:style-name="Tabela4.A2" office:value-type="string">
            <text:p text:style-name="P11">Chleb miesz.80g (A:1,3,6,7,11) masło 20g (A:7), <text:s/>herbata 250ml, pasztetowa 60g, ogórek kisz. 40g, sałata,</text:p>
          </table:table-cell>
          <table:table-cell table:style-name="Tabela4.A2" office:value-type="string">
            <text:p text:style-name="P11">Chleb miesz.80g (A:1,3,6,7,11) masło 20g (A:7), <text:s/>herbata 250ml, polędwica zbójnicka 60g, sałata,</text:p>
          </table:table-cell>
          <table:table-cell table:style-name="Tabela4.A2" office:value-type="string">
            <text:p text:style-name="P11">Chleb miesz.80g (A:1,3,6,7,11) masło 10g (A:7), <text:s/>herbata 250ml, polędwica zbójnicka 60g, sałata,</text:p>
          </table:table-cell>
          <table:table-cell table:style-name="Tabela4.E2" office:value-type="string">
            <text:p text:style-name="P11">Chleb miesz.80g (A:1,3,6,7,11) masło 10g (A:7), <text:s/>herbata 250ml, polędwica zbójnicka 60g, sałata,</text:p>
          </table:table-cell>
        </table:table-row>
        <table:table-row table:style-name="TableLine1733684574160">
          <table:table-cell table:style-name="Tabela4.A2" office:value-type="string">
            <text:p text:style-name="P2">POSIŁEK UZUPEŁNIAJĄCY</text:p>
          </table:table-cell>
          <table:table-cell table:style-name="Tabela4.A2" office:value-type="string">
            <text:p text:style-name="P15">Serek truskawkowy 1szt (A:7),</text:p>
          </table:table-cell>
          <table:table-cell table:style-name="Tabela4.A2" office:value-type="string">
            <text:p text:style-name="P15">Serek truskawkowy 1szt (A:7),</text:p>
          </table:table-cell>
          <table:table-cell table:style-name="Tabela4.A2" office:value-type="string">
            <text:p text:style-name="P15">Serek wiejski 1szt (A:7),</text:p>
          </table:table-cell>
          <table:table-cell table:style-name="Tabela4.E2" office:value-type="string">
            <text:p text:style-name="P15">Serek truskawkowy 1szt (A:7),</text:p>
          </table:table-cell>
        </table:table-row>
        <table:table-row table:style-name="TableLine1733684568992">
          <table:table-cell table:style-name="Tabela4.A2" office:value-type="string">
            <text:p text:style-name="P7">WARTOŚCI ODŻYWCZE</text:p>
          </table:table-cell>
          <table:table-cell table:style-name="Tabela4.A2" office:value-type="string">
            <text:p text:style-name="P4">Energia:2259,5 kcal</text:p>
            <text:p text:style-name="P4">Białko:89,91g</text:p>
            <text:p text:style-name="P4">Tłuszcz:68,9g</text:p>
            <text:p text:style-name="P4">w tym kw.tłu.nasyc.:23,7g</text:p>
            <text:p text:style-name="P4">Węglowodany:321,1g</text:p>
            <text:p text:style-name="P4">w tym cukry:55,6g</text:p>
            <text:p text:style-name="P4">Błonnik-32,13g</text:p>
            <text:p text:style-name="P4">Sól-7,1g</text:p>
          </table:table-cell>
          <table:table-cell table:style-name="Tabela4.A2" office:value-type="string">
            <text:p text:style-name="P9">Energia: 2193,4kcal</text:p>
            <text:p text:style-name="P4">Białko:84,98g</text:p>
            <text:p text:style-name="P4">Tłuszcz:67,1g</text:p>
            <text:p text:style-name="P4">w tym kw.tłu.nasyc.:22,65g</text:p>
            <text:p text:style-name="P4">Węglowodany:301,2g</text:p>
            <text:p text:style-name="P4">w tym cukry:51,1g</text:p>
            <text:p text:style-name="P4">Błonnik-31,13g</text:p>
            <text:p text:style-name="P4">Sól-6,9g</text:p>
          </table:table-cell>
          <table:table-cell table:style-name="Tabela4.A2" office:value-type="string">
            <text:p text:style-name="P9">Energia: 2121,01kcal</text:p>
            <text:p text:style-name="P4">Białko:82,1g</text:p>
            <text:p text:style-name="P4">Tłuszcz:67,1g</text:p>
            <text:p text:style-name="P4">w tym kw.tłu.nasyc.:23,2g</text:p>
            <text:p text:style-name="P4">Węglowodany:299,79g</text:p>
            <text:p text:style-name="P4">w tym cukry:34,2g</text:p>
            <text:p text:style-name="P4">Błonnik-31,8g</text:p>
            <text:p text:style-name="P4">Sól-6,9g</text:p>
          </table:table-cell>
          <table:table-cell table:style-name="Tabela4.E2" office:value-type="string">
            <text:p text:style-name="P9">Energia:2106 kcal</text:p>
            <text:p text:style-name="P4">Białko:82,1g</text:p>
            <text:p text:style-name="P4">Tłuszcz:66,01g</text:p>
            <text:p text:style-name="P4">w tym kw.tłu.nasyc.:22,09g</text:p>
            <text:p text:style-name="P4">Węglowodany:300,3g</text:p>
            <text:p text:style-name="P4">w tym cukry:51,8g</text:p>
            <text:p text:style-name="P4">Błonnik-30,56g</text:p>
            <text:p text:style-name="P4">Sól-6,5g</text:p>
          </table:table-cell>
        </table:table-row>
        <table:table-row table:style-name="TableLine1733684566544">
          <table:table-cell table:style-name="Tabela4.A2" office:value-type="string">
            <text:p text:style-name="P7"/>
          </table:table-cell>
          <table:table-cell table:style-name="Tabela4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4.A2" office:value-type="string">
            <text:p text:style-name="P1">P01</text:p>
            <text:p text:style-name="P1">DIETA PODSTAWOWA - PEDIATRYCZNY</text:p>
          </table:table-cell>
          <table:table-cell table:style-name="Tabela4.A2" office:value-type="string">
            <text:p text:style-name="P1"><text:s/>C02</text:p>
            <text:p text:style-name="P1">DIETA KOBIET W OKRESIE LAKTACJI</text:p>
          </table:table-cell>
          <table:table-cell table:style-name="Tabela4.E2" office:value-type="string">
            <text:p text:style-name="Table_20_Contents"/>
          </table:table-cell>
        </table:table-row>
        <table:table-row table:style-name="TableLine1733684564640">
          <table:table-cell table:style-name="Tabela4.A2" office:value-type="string">
            <text:p text:style-name="P2">ŚNIADANIE</text:p>
          </table:table-cell>
          <table:table-cell table:style-name="Tabela4.A2" office:value-type="string">
            <text:p text:style-name="Bez_20_odstępów"><text:span text:style-name="Domyślna_20_czcionka_20_akapitu"><text:span text:style-name="T3">Płatki ow. got. na ml. 350ml (A:1,7), kawa ml. 250ml (A:1,7), chleb miesz. 60g (A:1,3,6,7,11),</text:span></text:span><text:span text:style-name="Domyślna_20_czcionka_20_akapitu"><text:span text:style-name="T12"> </text:span></text:span><text:soft-page-break/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kiełbasa parówkowa na gorąco 1szt (A:6), szynka konserwowa 40g (A:1,6), jogurt owocowy 1szt (A:7),</text:span></text:span></text:p>
          </table:table-cell>
          <table:table-cell table:style-name="Tabela4.A2" office:value-type="string">
            <text:p text:style-name="Bez_20_odstępów"><text:span text:style-name="Domyślna_20_czcionka_20_akapitu"><text:span text:style-name="T3">Płatki ow. got. na ml. 350ml (A:1,7), kawa ml. 250ml (A:1,7), chleb miesz. 60g (A:1,3,6,7,11),</text:span></text:span><text:span text:style-name="Domyślna_20_czcionka_20_akapitu"><text:span text:style-name="T12"> </text:span></text:span><text:soft-page-break/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kiełbasa parówkowa na gorąco 1szt (A:6), szynka konserwowa 40g (A:1,6), jogurt owocowy 1szt (A:7),</text:span></text:span></text:p>
          </table:table-cell>
          <table:table-cell table:style-name="Tabela4.A2" office:value-type="string">
            <text:p text:style-name="Bez_20_odstępów"><text:span text:style-name="Domyślna_20_czcionka_20_akapitu"><text:span text:style-name="T3">Płatki ow. got. na ml. 350ml (A:1,7), kakao 250ml (A:1,6,7), chleb miesz. 60g (A:1,3,6,7,11),</text:span></text:span><text:span text:style-name="Domyślna_20_czcionka_20_akapitu"><text:span text:style-name="T12"> </text:span></text:span><text:soft-page-break/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kiełbasa parówkowa na gorąco 1szt (A:6), szynka konserwowa 40g (A:1,6), dżem 1szt, jogurt owocowy 1szt (A:7),</text:span></text:span></text:p>
          </table:table-cell>
          <table:table-cell table:style-name="Tabela4.E2" office:value-type="string">
            <text:p text:style-name="Bez_20_odstępów"/>
          </table:table-cell>
        </table:table-row>
        <table:table-row table:style-name="TableLine1733684574432">
          <table:table-cell table:style-name="Tabela4.A2" office:value-type="string">
            <text:p text:style-name="P2">II ŚNIADANIE</text:p>
          </table:table-cell>
          <table:table-cell table:style-name="Tabela4.A2" office:value-type="string">
            <text:p text:style-name="P13">Galaretka ow. 150g, herbatniki 50g (A:1,7),</text:p>
          </table:table-cell>
          <table:table-cell table:style-name="Tabela4.A2" office:value-type="string">
            <text:p text:style-name="P13">Galaretka ow. 150g, herbatniki 50g (A:1,7),</text:p>
          </table:table-cell>
          <table:table-cell table:style-name="Tabela4.A2" office:value-type="string">
            <text:p text:style-name="P13">Galaretka ow. 150g, herbatniki 50g (A:1,7),</text:p>
          </table:table-cell>
          <table:table-cell table:style-name="Tabela4.E2" office:value-type="string">
            <text:p text:style-name="Bez_20_odstępów"/>
          </table:table-cell>
        </table:table-row>
        <table:table-row table:style-name="TableLine1733684570896">
          <table:table-cell table:style-name="Tabela4.A2" office:value-type="string">
            <text:p text:style-name="P2">OBIAD</text:p>
          </table:table-cell>
          <table:table-cell table:style-name="Tabela4.A2" office:value-type="string">
            <text:p text:style-name="P3">Zupa kalafiorowa z ziemn. 350ml (A:1,7,9), bitka opiek. w sosie 260g (A:1), ziemniaki got. z kop. 200g, marchewka opr. 150g (A:1,7), kompot owocowy 250ml,</text:p>
          </table:table-cell>
          <table:table-cell table:style-name="Tabela4.A2" office:value-type="string">
            <text:p text:style-name="P3">Zupa kalafiorowa z ziemn. 350ml (A:1,7,9), naleśniki z dżemem 3szt (A:1,3,7), jabłko pieczone 1szt, kompot owocowy 250ml,</text:p>
          </table:table-cell>
          <table:table-cell table:style-name="Tabela4.A2" office:value-type="string">
            <text:p text:style-name="P3">Zupa kalafiorowa z ziemn. 350ml (A:1,7,9), naleśniki z dżemem 4szt (A:1,3,7), jabłko pieczone 1szt, kompot owocowy 250ml,</text:p>
          </table:table-cell>
          <table:table-cell table:style-name="Tabela4.E2" office:value-type="string">
            <text:p text:style-name="Bez_20_odstępów"/>
          </table:table-cell>
        </table:table-row>
        <table:table-row table:style-name="TableLine1733684574704">
          <table:table-cell table:style-name="Tabela4.A2" office:value-type="string">
            <text:p text:style-name="P2">KOLACJA</text:p>
          </table:table-cell>
          <table:table-cell table:style-name="Tabela4.A2" office:value-type="string">
            <text:p text:style-name="P11">Chleb miesz.80g (A:1,3,6,7,11) masło 20g (A:7), <text:s/>herbata 250ml, polędwica zbójnicka 60g, twarożek 80g (A:7), sałata,</text:p>
          </table:table-cell>
          <table:table-cell table:style-name="Tabela4.A2" office:value-type="string">
            <text:p text:style-name="P11">Chleb miesz.80g (A:1,3,6,7,11) masło 20g (A:7), <text:s/>herbata 250ml, polędwica zbójnicka 60g, sałata,</text:p>
          </table:table-cell>
          <table:table-cell table:style-name="Tabela4.A2" office:value-type="string">
            <text:p text:style-name="P11">Chleb miesz.80g (A:1,3,6,7,11) masło 20g (A:7), <text:s/>herbata 250ml, polędwica zbójnicka 60g, twarożek 80g (A:7), sałata,</text:p>
          </table:table-cell>
          <table:table-cell table:style-name="Tabela4.E2" office:value-type="string">
            <text:p text:style-name="P12"/>
          </table:table-cell>
        </table:table-row>
        <table:table-row table:style-name="TableLine1733684567088">
          <table:table-cell table:style-name="Tabela4.A2" office:value-type="string">
            <text:p text:style-name="P2">POSIŁEK UZUPEŁNIAJĄCY</text:p>
          </table:table-cell>
          <table:table-cell table:style-name="Tabela4.A2" office:value-type="string">
            <text:p text:style-name="P15">Serek truskawkowy 1szt (A:7),</text:p>
          </table:table-cell>
          <table:table-cell table:style-name="Tabela4.A2" office:value-type="string">
            <text:p text:style-name="P15">Serek truskawkowy 1szt (A:7),</text:p>
          </table:table-cell>
          <table:table-cell table:style-name="Tabela4.A2" office:value-type="string">
            <text:p text:style-name="P15">Serek truskawkowy 1szt (A:7),</text:p>
          </table:table-cell>
          <table:table-cell table:style-name="Tabela4.E2" office:value-type="string">
            <text:p text:style-name="Bez_20_odstępów"/>
          </table:table-cell>
        </table:table-row>
        <table:table-row table:style-name="TableLine1733684571984">
          <table:table-cell table:style-name="Tabela4.A2" office:value-type="string">
            <text:p text:style-name="P7">WARTOŚCI ODŻYWCZE</text:p>
          </table:table-cell>
          <table:table-cell table:style-name="Tabela4.A2" office:value-type="string">
            <text:p text:style-name="P9">Energia: 2298,8kcal</text:p>
            <text:p text:style-name="P4">Białko:134,8g</text:p>
            <text:p text:style-name="P4">Tłuszcz:69,4g</text:p>
            <text:p text:style-name="P4">w tym kw.tłu.nasyc.:23,5g</text:p>
            <text:p text:style-name="P4">Węglowodany:289,4g</text:p>
            <text:p text:style-name="P4">w tym cukry:54,2g</text:p>
            <text:p text:style-name="P4">Błonnik-31,9g</text:p>
            <text:p text:style-name="P4">Sól-6,9g</text:p>
          </table:table-cell>
          <table:table-cell table:style-name="Tabela4.A2" office:value-type="string">
            <text:p text:style-name="P9">Energia: 2187,2kcal</text:p>
            <text:p text:style-name="P4">Białko:90,8g</text:p>
            <text:p text:style-name="P4">Tłuszcz:68,2g</text:p>
            <text:p text:style-name="P4">w tym kw.tłu.nasyc.:23,2g</text:p>
            <text:p text:style-name="P4">Węglowodany:291,3g</text:p>
            <text:p text:style-name="P4">w tym cukry:52,1g</text:p>
            <text:p text:style-name="P4">Błonnik-31,1g</text:p>
            <text:p text:style-name="P4">Sól-6,5g</text:p>
          </table:table-cell>
          <table:table-cell table:style-name="Tabela4.A2" office:value-type="string">
            <text:p text:style-name="P9">Energia: 2279,6kcal</text:p>
            <text:p text:style-name="P4">Białko:95,7g</text:p>
            <text:p text:style-name="P4">Tłuszcz:68,7g</text:p>
            <text:p text:style-name="P4">w tym kw.tłu.nasyc.:23,7g</text:p>
            <text:p text:style-name="P4">Węglowodany:295,2g</text:p>
            <text:p text:style-name="P4">w tym cukry:52,3g</text:p>
            <text:p text:style-name="P4">Błonnik-31,1g</text:p>
            <text:p text:style-name="P4">Sól-6,5g</text:p>
          </table:table-cell>
          <table:table-cell table:style-name="Tabela4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6"><text:soft-page-break/><text:span text:style-name="Domyślna_20_czcionka_20_akapitu"><text:span text:style-name="T1">Jadłospis na dzień </text:span></text:span><text:span text:style-name="Domyślna_20_czcionka_20_akapitu"><text:span text:style-name="T2">25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5" table:style-name="Tabela5">
        <table:table-column table:style-name="Tabela5.A" table:number-columns-repeated="2"/>
        <table:table-column table:style-name="Tabela5.C" table:number-columns-repeated="3"/>
        <table:table-row table:style-name="TableLine1733684565184">
          <table:table-cell table:style-name="Tabela5.A1" office:value-type="string">
            <text:p text:style-name="Table_20_Contents">POSIŁEK</text:p>
          </table:table-cell>
          <table:table-cell table:style-name="Tabela5.A1" office:value-type="string">
            <text:p text:style-name="Table_20_Contents">DIETA PODSTAWOWA</text:p>
            <text:p text:style-name="P1">D01</text:p>
          </table:table-cell>
          <table:table-cell table:style-name="Tabela5.A1" office:value-type="string">
            <text:p text:style-name="Table_20_Contents">DIETA ŁATWOSTRAWNA</text:p>
            <text:p text:style-name="P1"><text:s/>D02</text:p>
          </table:table-cell>
          <table:table-cell table:style-name="Tabela5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5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82320">
          <table:table-cell table:style-name="Tabela5.A2" office:value-type="string">
            <text:p text:style-name="P2">ŚNIADANIE</text:p>
          </table:table-cell>
          <table:table-cell table:style-name="Tabela5.A2" office:value-type="string">
            <text:p text:style-name="Bez_20_odstępów"><text:span text:style-name="Domyślna_20_czcionka_20_akapitu"><text:span text:style-name="T3">Kasza manna got. na ml. 3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polędwica sopocka 60g (A:6,7,9), musztarda 20g (A:10), sałata,</text:span></text:span></text:p>
          </table:table-cell>
          <table:table-cell table:style-name="Tabela5.A2" office:value-type="string">
            <text:p text:style-name="Bez_20_odstępów"><text:span text:style-name="Domyślna_20_czcionka_20_akapitu"><text:span text:style-name="T3">Kasza manna got. na ml. 3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polędwica sopocka 60g (A:6,7,9), sałata,</text:span></text:span></text:p>
          </table:table-cell>
          <table:table-cell table:style-name="Tabela5.A2" office:value-type="string">
            <text:p text:style-name="Bez_20_odstępów"><text:span text:style-name="T3"><text:s/>Kawa ml. 250ml (A:1,7), chleb raz. 60g (A:1,3,6,7,11), </text:span><text:span text:style-name="T16">masło</text:span><text:span text:style-name="T15"> 10g – </text:span><text:span text:style-name="T18">1</text:span><text:span text:style-name="T15">szt </text:span><text:span text:style-name="T16">(A:7)</text:span>, polędwica sopocka 60g (A:6,7,9), sałata,</text:p>
          </table:table-cell>
          <table:table-cell table:style-name="Tabela5.E2" office:value-type="string">
            <text:p text:style-name="Bez_20_odstępów"><text:span text:style-name="Domyślna_20_czcionka_20_akapitu"><text:span text:style-name="T3">Kasza manna got. na ml. 350ml (A:1,7), kawa ml. 250ml (A:1,7), chleb miesz. 20g (A:1,3,6,7,11), </text:span></text:span><text:span text:style-name="Domyślna_20_czcionka_20_akapitu"><text:span text:style-name="T4">bułka kajzerka 1szt </text:span></text:span><text:span text:style-name="Domyślna_20_czcionka_20_akapitu"><text:span text:style-name="T3">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10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polędwica sopocka 60g (A:6,7,9), sałata,</text:span></text:span></text:p>
          </table:table-cell>
        </table:table-row>
        <table:table-row table:style-name="TableLine1733684580688">
          <table:table-cell table:style-name="Tabela5.A2" office:value-type="string">
            <text:p text:style-name="P2">II ŚNIADANIE</text:p>
          </table:table-cell>
          <table:table-cell table:style-name="Tabela5.A2" office:value-type="string">
            <text:p text:style-name="P5"/>
          </table:table-cell>
          <table:table-cell table:style-name="Tabela5.A2" office:value-type="string">
            <text:p text:style-name="P5"/>
          </table:table-cell>
          <table:table-cell table:style-name="Tabela5.A2" office:value-type="string">
            <text:p text:style-name="P5">Kefir naturalny 200ml (A:7),</text:p>
          </table:table-cell>
          <table:table-cell table:style-name="Tabela5.E2" office:value-type="string">
            <text:p text:style-name="P5"/>
          </table:table-cell>
        </table:table-row>
        <table:table-row table:style-name="TableLine1733684586672">
          <table:table-cell table:style-name="Tabela5.A2" office:value-type="string">
            <text:p text:style-name="P2">OBIAD</text:p>
          </table:table-cell>
          <table:table-cell table:style-name="Tabela5.A2" office:value-type="string">
            <text:p text:style-name="P3">Zupa ziemn. z ziel. 350ml (A:1,7,9), <text:span text:style-name="T20">kotlet mielony w sosie </text:span><text:span text:style-name="T21">.</text:span> 170g (A:1,3,7,9), ziemniaki got. z kop. 200g, <text:span text:style-name="T22">warzywa gotowane </text:span><text:s/>1<text:span text:style-name="T22">50 g</text:span> (A:7,9), kompot owocowy 250ml,</text:p>
          </table:table-cell>
          <table:table-cell table:style-name="Tabela5.A2" office:value-type="string">
            <text:p text:style-name="P3">Zupa ziemn. z ziel. 350ml (A:1,7,9), <text:span text:style-name="T20">pulpet got w sosie </text:span><text:span text:style-name="T21">kop </text:span>170g (A:1,3,7,9), <text:s/>ziemniaki got. z kop. 200g, warzywa got. 150g, kompot owocowy 250ml,</text:p>
          </table:table-cell>
          <table:table-cell table:style-name="Tabela5.A2" office:value-type="string">
            <text:p text:style-name="P3">Zupa ziemn. z ziel. 350ml (A:1,7,9), <text:span text:style-name="T20">pulpet got w sosie</text:span>170g (A:1,3,7,9), <text:s/>ziemniaki got. z kop. 200g, warzywa got. 150g, surówka z selera i jabłka z jogurtem greckim 120g (A:7,9), <text:s/>kompot owocowy b/c 250ml,</text:p>
          </table:table-cell>
          <table:table-cell table:style-name="Tabela5.E2" office:value-type="string">
            <text:p text:style-name="P3">Zupa ziemn. z ziel. 350ml (A:1,7,9), <text:span text:style-name="T20">Pulpet got w sosie </text:span><text:span text:style-name="T21">kop</text:span> 170g (A:1,3,7,9), <text:s/>ziemniaki got. z kop. 200g, marchewka got. 150g (A:7), kompot owocowy 250ml,</text:p>
          </table:table-cell>
        </table:table-row>
        <table:table-row table:style-name="TableLine1733684590208">
          <table:table-cell table:style-name="Tabela5.A2" office:value-type="string">
            <text:p text:style-name="P2">KOLACJA</text:p>
          </table:table-cell>
          <table:table-cell table:style-name="Tabela5.A2" office:value-type="string">
            <text:p text:style-name="P11">Chleb miesz.80g (A:1,3,6,7,11) masło 20g (A:7), <text:s/>herbata 250ml, jajko got. 1szt (A:3), ser topiony 50g (A:7), sałata, szczypior,</text:p>
          </table:table-cell>
          <table:table-cell table:style-name="Tabela5.A2" office:value-type="string">
            <text:p text:style-name="P11">Chleb miesz.80g (A:1,3,6,7,11) masło 20g (A:7), <text:s/>herbata 250ml, jajko got. 1szt (A:3), serek kanapkowy mini 1szt (A:7), sałata,</text:p>
          </table:table-cell>
          <table:table-cell table:style-name="Tabela5.A2" office:value-type="string">
            <text:p text:style-name="P11">Chleb miesz.80g (A:1,3,6,7,11) masło 10g (A:7), <text:s/>herbata 250ml, jajko got. 1szt (A:3), serek kanapkowy mini 1szt (A:7), sałata, papryka św. 40g,</text:p>
          </table:table-cell>
          <table:table-cell table:style-name="Tabela5.E2" office:value-type="string">
            <text:p text:style-name="P11">Chleb miesz.80g (A:1,3,6,7,11) masło 10g (A:7), <text:s/>herbata 250ml, polędwica drobiowa 60g (A:1,6,7,9), serek kanapkowy mini 1szt (A:7), sałata,</text:p>
          </table:table-cell>
        </table:table-row>
        <table:table-row table:style-name="TableLine1733684586128">
          <table:table-cell table:style-name="Tabela5.A2" office:value-type="string">
            <text:p text:style-name="P2">POSIŁEK UZUPEŁNIAJĄCY</text:p>
          </table:table-cell>
          <table:table-cell table:style-name="Tabela5.A2" office:value-type="string">
            <text:p text:style-name="P15">Banan 1szt,</text:p>
          </table:table-cell>
          <table:table-cell table:style-name="Tabela5.A2" office:value-type="string">
            <text:p text:style-name="P15">Banan 1szt,</text:p>
          </table:table-cell>
          <table:table-cell table:style-name="Tabela5.A2" office:value-type="string">
            <text:p text:style-name="P15">Banan 1szt,</text:p>
          </table:table-cell>
          <table:table-cell table:style-name="Tabela5.E2" office:value-type="string">
            <text:p text:style-name="P15">Banan 1szt,</text:p>
          </table:table-cell>
        </table:table-row>
        <table:table-row table:style-name="TableLine1733684575520">
          <table:table-cell table:style-name="Tabela5.A2" office:value-type="string">
            <text:p text:style-name="P7">WARTOŚCI ODŻYWCZE</text:p>
          </table:table-cell>
          <table:table-cell table:style-name="Tabela5.A2" office:value-type="string">
            <text:p text:style-name="P4">Energia:2231,22 kcal</text:p>
            <text:p text:style-name="P4">Białko:96,23g</text:p>
            <text:p text:style-name="P4">Tłuszcz:76,51g</text:p>
            <text:p text:style-name="P4">w tym kw.tłu.nasyc.:23,8g</text:p>
            <text:p text:style-name="P4">Węglowodany:288,7g</text:p>
            <text:p text:style-name="P4">w tym cukry:48,4g</text:p>
            <text:p text:style-name="P4">Błonnik-31,34g</text:p>
            <text:p text:style-name="P4">Sól-7,1g</text:p>
          </table:table-cell>
          <table:table-cell table:style-name="Tabela5.A2" office:value-type="string">
            <text:p text:style-name="P9">Energia:2194,1 kcal</text:p>
            <text:p text:style-name="P4">Białko:91,31g</text:p>
            <text:p text:style-name="P4">Tłuszcz:70,6g</text:p>
            <text:p text:style-name="P4">w tym kw.tłu.nasyc.:23,8g</text:p>
            <text:p text:style-name="P4">Węglowodany:279,31g</text:p>
            <text:p text:style-name="P4">w tym cukry:43,9g</text:p>
            <text:p text:style-name="P4">Błonnik-30,8g</text:p>
            <text:p text:style-name="P4">Sól-6,8g</text:p>
          </table:table-cell>
          <table:table-cell table:style-name="Tabela5.A2" office:value-type="string">
            <text:p text:style-name="P9">Energia:2178,78 kcal</text:p>
            <text:p text:style-name="P4">Białko:90,1g</text:p>
            <text:p text:style-name="P4">Tłuszcz:68,9g</text:p>
            <text:p text:style-name="P4">w tym kw.tłu.nasyc.:23,6g</text:p>
            <text:p text:style-name="P4">Węglowodany:285,1g</text:p>
            <text:p text:style-name="P4">w tym cukry:35,4g</text:p>
            <text:p text:style-name="P4">Błonnik-31,12g</text:p>
            <text:p text:style-name="P4">Sól6,9-g</text:p>
          </table:table-cell>
          <table:table-cell table:style-name="Tabela5.E2" office:value-type="string">
            <text:p text:style-name="P9">Energia:2146,12 kcal</text:p>
            <text:p text:style-name="P4">Białko:90,9g</text:p>
            <text:p text:style-name="P4">Tłuszcz:66,9g</text:p>
            <text:p text:style-name="P4">w tym kw.tłu.nasyc.:22,8g</text:p>
            <text:p text:style-name="P4">Węglowodany:279,98g</text:p>
            <text:p text:style-name="P4">w tym cukry:43,9g</text:p>
            <text:p text:style-name="P4">Błonnik-30,9g</text:p>
            <text:p text:style-name="P4">Sól-6,8g</text:p>
            <text:p text:style-name="P4"/>
          </table:table-cell>
        </table:table-row>
        <table:table-row table:style-name="TableLine1733684583408">
          <table:table-cell table:style-name="Tabela5.A2" office:value-type="string">
            <text:p text:style-name="P7"/>
          </table:table-cell>
          <table:table-cell table:style-name="Tabela5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5.A2" office:value-type="string">
            <text:p text:style-name="P1">P01</text:p>
            <text:p text:style-name="P1">DIETA PODSTAWOWA - PEDIATRYCZNY</text:p>
          </table:table-cell>
          <table:table-cell table:style-name="Tabela5.A2" office:value-type="string">
            <text:p text:style-name="P1"><text:s/>C02</text:p>
            <text:p text:style-name="P1">DIETA KOBIET W OKRESIE LAKTACJI</text:p>
          </table:table-cell>
          <table:table-cell table:style-name="Tabela5.E2" office:value-type="string">
            <text:p text:style-name="Table_20_Contents"/>
          </table:table-cell>
        </table:table-row>
        <text:soft-page-break/>
        <table:table-row table:style-name="TableLine1733684590480">
          <table:table-cell table:style-name="Tabela5.A2" office:value-type="string">
            <text:p text:style-name="P2">ŚNIADANIE</text:p>
          </table:table-cell>
          <table:table-cell table:style-name="Tabela5.A2" office:value-type="string">
            <text:p text:style-name="Bez_20_odstępów"><text:span text:style-name="Domyślna_20_czcionka_20_akapitu"><text:span text:style-name="T3">Kasza manna got. na ml. 3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polędwica sopocka 60g (A:6,7,9), sałata,</text:span></text:span></text:p>
          </table:table-cell>
          <table:table-cell table:style-name="Tabela5.A2" office:value-type="string">
            <text:p text:style-name="Bez_20_odstępów"><text:span text:style-name="Domyślna_20_czcionka_20_akapitu"><text:span text:style-name="T3">Kasza manna got. na ml. 2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polędwica sopocka 60g (A:6,7,9), sałata,</text:span></text:span></text:p>
          </table:table-cell>
          <table:table-cell table:style-name="Tabela5.A2" office:value-type="string">
            <text:p text:style-name="Bez_20_odstępów"><text:span text:style-name="Domyślna_20_czcionka_20_akapitu"><text:span text:style-name="T3">Kasza manna got. na ml. 3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2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polędwica sopocka 60g (A:6,7,9), sałata,</text:span></text:span></text:p>
          </table:table-cell>
          <table:table-cell table:style-name="Tabela5.E2" office:value-type="string">
            <text:p text:style-name="Bez_20_odstępów"/>
          </table:table-cell>
        </table:table-row>
        <table:table-row table:style-name="TableLine1733684576336">
          <table:table-cell table:style-name="Tabela5.A2" office:value-type="string">
            <text:p text:style-name="P2">II ŚNIADANIE</text:p>
          </table:table-cell>
          <table:table-cell table:style-name="Tabela5.A2" office:value-type="string">
            <text:p text:style-name="Bez_20_odstępów"><text:span text:style-name="Domyślna_20_czcionka_20_akapitu"><text:span text:style-name="T12">Bułka drożdżowa z serem 1szt </text:span></text:span><text:span text:style-name="Domyślna_20_czcionka_20_akapitu"><text:span text:style-name="T3">(A:1,3,6,7,11),</text:span></text:span></text:p>
          </table:table-cell>
          <table:table-cell table:style-name="Tabela5.A2" office:value-type="string">
            <text:p text:style-name="Bez_20_odstępów"><text:span text:style-name="Domyślna_20_czcionka_20_akapitu"><text:span text:style-name="T12">Bułka drożdżowa z serem 1szt </text:span></text:span><text:span text:style-name="Domyślna_20_czcionka_20_akapitu"><text:span text:style-name="T3">(A:1,3,6,7,11),</text:span></text:span></text:p>
          </table:table-cell>
          <table:table-cell table:style-name="Tabela5.A2" office:value-type="string">
            <text:p text:style-name="Bez_20_odstępów"><text:span text:style-name="Domyślna_20_czcionka_20_akapitu"><text:span text:style-name="T12">Bułka drożdżowa z serem 1szt </text:span></text:span><text:span text:style-name="Domyślna_20_czcionka_20_akapitu"><text:span text:style-name="T3">(A:1,3,6,7,11),</text:span></text:span></text:p>
          </table:table-cell>
          <table:table-cell table:style-name="Tabela5.E2" office:value-type="string">
            <text:p text:style-name="Bez_20_odstępów"/>
          </table:table-cell>
        </table:table-row>
        <table:table-row table:style-name="TableLine1733684583680">
          <table:table-cell table:style-name="Tabela5.A2" office:value-type="string">
            <text:p text:style-name="P2">OBIAD</text:p>
          </table:table-cell>
          <table:table-cell table:style-name="Tabela5.A2" office:value-type="string">
            <text:p text:style-name="P3">Zupa ziemn. z ziel. 350ml (A:1,7,9), <text:span text:style-name="T22">pulpet gotowany <text:s/>w sosie koper</text:span> 260g (A:1,3,7,9), <text:s/>ziemniaki got. z kop. 200g, warzywa got. 150g, kompot owocowy 250ml,</text:p>
          </table:table-cell>
          <table:table-cell table:style-name="Tabela5.A2" office:value-type="string">
            <text:p text:style-name="P3">Zupa ziemn. z ziel. 250ml (A:1,7,9), <text:span text:style-name="T22">pulpet w sosie koperkowym ,</text:span> 170g (A:1,3,7,9), <text:s/>ziemniaki got. z kop. 150g, warzywa got. 150g, kompot owocowy 250ml,</text:p>
          </table:table-cell>
          <table:table-cell table:style-name="Tabela5.A2" office:value-type="string">
            <text:p text:style-name="P3">Zupa ziemn. z ziel. 350ml (A:1,7,9), <text:span text:style-name="T22">pulpet gotowany w sosie kope</text:span> 170g (A:1,3,7,9), <text:s/>ziemniaki got. z kop. 200g, warzywa got. 150g, kompot owocowy 250ml,</text:p>
          </table:table-cell>
          <table:table-cell table:style-name="Tabela5.E2" office:value-type="string">
            <text:p text:style-name="Bez_20_odstępów"/>
          </table:table-cell>
        </table:table-row>
        <table:table-row table:style-name="TableLine1733684584224">
          <table:table-cell table:style-name="Tabela5.A2" office:value-type="string">
            <text:p text:style-name="P2">KOLACJA</text:p>
          </table:table-cell>
          <table:table-cell table:style-name="Tabela5.A2" office:value-type="string">
            <text:p text:style-name="P11">Chleb miesz.80g (A:1,3,6,7,11) masło 20g (A:7), <text:s/>herbata 250ml, jajko got. 1szt (A:3), polędwica drobiowa 60g (A:1,6,7,9), serek kanapkowy mini 1szt (A:7), sałata,</text:p>
          </table:table-cell>
          <table:table-cell table:style-name="Tabela5.A2" office:value-type="string">
            <text:p text:style-name="P11">Chleb miesz.60g (A:1,3,6,7,11) masło 20g (A:7), <text:s/>herbata 250ml, jajko got. 1szt (A:3), <text:s/>polędwica drobiowa 50g (A:1,6,7,9), serek kanapkowy mini 1szt (A:7), sałata,</text:p>
          </table:table-cell>
          <table:table-cell table:style-name="Tabela5.A2" office:value-type="string">
            <text:p text:style-name="P11">Chleb miesz.80g (A:1,3,6,7,11) masło 20g (A:7), <text:s/>herbata 250ml, jajko got. 1szt (A:3), polędwica drobiowa 60g (A:1,6,7,9), serek kanapkowy mini 1szt (A:7), sałata,</text:p>
          </table:table-cell>
          <table:table-cell table:style-name="Tabela5.E2" office:value-type="string">
            <text:p text:style-name="P12"/>
          </table:table-cell>
        </table:table-row>
        <table:table-row table:style-name="TableLine1733684591024">
          <table:table-cell table:style-name="Tabela5.A2" office:value-type="string">
            <text:p text:style-name="P2">POSIŁEK UZUPEŁNIAJĄCY</text:p>
          </table:table-cell>
          <table:table-cell table:style-name="Tabela5.A2" office:value-type="string">
            <text:p text:style-name="P15">Banan 1szt,</text:p>
          </table:table-cell>
          <table:table-cell table:style-name="Tabela5.A2" office:value-type="string">
            <text:p text:style-name="P15">Banan 1szt,</text:p>
          </table:table-cell>
          <table:table-cell table:style-name="Tabela5.A2" office:value-type="string">
            <text:p text:style-name="P15">Banan 1szt,</text:p>
          </table:table-cell>
          <table:table-cell table:style-name="Tabela5.E2" office:value-type="string">
            <text:p text:style-name="Bez_20_odstępów"/>
          </table:table-cell>
        </table:table-row>
        <table:table-row table:style-name="TableLine1733684591568">
          <table:table-cell table:style-name="Tabela5.A2" office:value-type="string">
            <text:p text:style-name="P7">WARTOŚCI ODŻYWCZE</text:p>
          </table:table-cell>
          <table:table-cell table:style-name="Tabela5.A2" office:value-type="string">
            <text:p text:style-name="P9">Energia:2301,2 kcal</text:p>
            <text:p text:style-name="P4">Białko:142,1g</text:p>
            <text:p text:style-name="P4">Tłuszcz:70,9g</text:p>
            <text:p text:style-name="P4">w tym kw.tłu.nasyc.:23,8g</text:p>
            <text:p text:style-name="P4">Węglowodany:290,3g</text:p>
            <text:p text:style-name="P4">w tym cukry:51,2g</text:p>
            <text:p text:style-name="P4">Błonnik-32g</text:p>
            <text:p text:style-name="P4">Sól-6,9g</text:p>
          </table:table-cell>
          <table:table-cell table:style-name="Tabela5.A2" office:value-type="string">
            <text:p text:style-name="P9">Energia:2255,9 kcal</text:p>
            <text:p text:style-name="P4">Białko:90,5g</text:p>
            <text:p text:style-name="P4">Tłuszcz:68,9g</text:p>
            <text:p text:style-name="P4">w tym kw.tłu.nasyc.:22,4g</text:p>
            <text:p text:style-name="P4">Węglowodany:282,3g</text:p>
            <text:p text:style-name="P4">w tym cukry:47,7g</text:p>
            <text:p text:style-name="P4">Błonnik-30,1g</text:p>
            <text:p text:style-name="P4">Sól-6,5g</text:p>
          </table:table-cell>
          <table:table-cell table:style-name="Tabela5.A2" office:value-type="string">
            <text:p text:style-name="P9">Energia:2309,65 kcal</text:p>
            <text:p text:style-name="P4">Białko:94,24g</text:p>
            <text:p text:style-name="P4">Tłuszcz:70,6g</text:p>
            <text:p text:style-name="P4">w tym kw.tłu.nasyc.:23,8g</text:p>
            <text:p text:style-name="P4">Węglowodany:294,2g</text:p>
            <text:p text:style-name="P4">w tym cukry:53,9g</text:p>
            <text:p text:style-name="P4">Błonnik-32,1g</text:p>
            <text:p text:style-name="P4">Sól-6,8g</text:p>
          </table:table-cell>
          <table:table-cell table:style-name="Tabela5.E2" office:value-type="string">
            <text:p text:style-name="Bez_20_odstępów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6"><text:soft-page-break/><text:span text:style-name="Domyślna_20_czcionka_20_akapitu"><text:span text:style-name="T1">Jadłospis na dzień </text:span></text:span><text:span text:style-name="Domyślna_20_czcionka_20_akapitu"><text:span text:style-name="T2">26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6" table:style-name="Tabela6">
        <table:table-column table:style-name="Tabela6.A" table:number-columns-repeated="2"/>
        <table:table-column table:style-name="Tabela6.C" table:number-columns-repeated="3"/>
        <table:table-row table:style-name="TableLine1733684568176">
          <table:table-cell table:style-name="Tabela6.A1" office:value-type="string">
            <text:p text:style-name="Table_20_Contents">POSIŁEK</text:p>
          </table:table-cell>
          <table:table-cell table:style-name="Tabela6.A1" office:value-type="string">
            <text:p text:style-name="Table_20_Contents">DIETA PODSTAWOWA</text:p>
            <text:p text:style-name="P1">D01</text:p>
          </table:table-cell>
          <table:table-cell table:style-name="Tabela6.A1" office:value-type="string">
            <text:p text:style-name="Table_20_Contents">DIETA ŁATWOSTRAWNA</text:p>
            <text:p text:style-name="P1"><text:s/>D02</text:p>
          </table:table-cell>
          <table:table-cell table:style-name="Tabela6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6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88304">
          <table:table-cell table:style-name="Tabela6.A2" office:value-type="string">
            <text:p text:style-name="P2">ŚNIADANIE</text:p>
          </table:table-cell>
          <table:table-cell table:style-name="Tabela6.A2" office:value-type="string">
            <text:p text:style-name="Bez_20_odstępów"><text:span text:style-name="Domyślna_20_czcionka_20_akapitu"><text:span text:style-name="T3"><text:s/>Ryż got. na ml. 350ml (A: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</text:span></text:span><text:span text:style-name="Domyślna_20_czcionka_20_akapitu"><text:span text:style-name="T3">pasztet drobiowy 60g (A:6,7), sałata, jogurt owocowy 1szt (A:7),</text:span></text:span></text:p>
          </table:table-cell>
          <table:table-cell table:style-name="Tabela6.A2" office:value-type="string">
            <text:p text:style-name="Bez_20_odstępów"><text:span text:style-name="Domyślna_20_czcionka_20_akapitu"><text:span text:style-name="T3"><text:s/>Ryż got. na ml. 350ml (A: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<text:s/>szynka konserwowa 60g (A:1,6), <text:s/>sałata, jogurt owocowy 1szt (A:7),</text:span></text:span></text:p>
          </table:table-cell>
          <table:table-cell table:style-name="Tabela6.A2" office:value-type="string">
            <text:p text:style-name="Bez_20_odstępów"><text:span text:style-name="T3"><text:s/>Kakao 250ml (A:1,6,7), chleb raz. 60g (A:1,3,6,7,11), </text:span><text:span text:style-name="T16">masło</text:span><text:span text:style-name="T15"> 10g – </text:span><text:span text:style-name="T18">1</text:span><text:span text:style-name="T15">szt </text:span><text:span text:style-name="T16">(A:7)</text:span>, szynka konserwowa 60g (A:1,6), <text:s/>sałata, jogurt naturalny 1szt (A:7),</text:p>
          </table:table-cell>
          <table:table-cell table:style-name="Tabela6.E2" office:value-type="string">
            <text:p text:style-name="Bez_20_odstępów"><text:span text:style-name="Domyślna_20_czcionka_20_akapitu"><text:span text:style-name="T3">Ryż got. na ml. 350ml (A:7), kakao 250ml (A:1,6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10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szynka konserwowa 60g (A:1,6), <text:s/>sałata, jogurt owocowy 1szt (A:7),</text:span></text:span></text:p>
          </table:table-cell>
        </table:table-row>
        <table:table-row table:style-name="TableLine1733684579328">
          <table:table-cell table:style-name="Tabela6.A2" office:value-type="string">
            <text:p text:style-name="P2">II ŚNIADANIE</text:p>
          </table:table-cell>
          <table:table-cell table:style-name="Tabela6.A2" office:value-type="string">
            <text:p text:style-name="P5"/>
          </table:table-cell>
          <table:table-cell table:style-name="Tabela6.A2" office:value-type="string">
            <text:p text:style-name="P5"/>
          </table:table-cell>
          <table:table-cell table:style-name="Tabela6.A2" office:value-type="string">
            <text:p text:style-name="P5">Budyń got. na ml. b/c 200ml (A:7),</text:p>
          </table:table-cell>
          <table:table-cell table:style-name="Tabela6.E2" office:value-type="string">
            <text:p text:style-name="P5"/>
          </table:table-cell>
        </table:table-row>
        <table:table-row table:style-name="TableLine1733684583952">
          <table:table-cell table:style-name="Tabela6.A2" office:value-type="string">
            <text:p text:style-name="P2">OBIAD</text:p>
          </table:table-cell>
          <table:table-cell table:style-name="Tabela6.A2" office:value-type="string">
            <text:p text:style-name="P3">Zupa ogórkowa z mak. 350ml (A:1,7,9), kotlet schabowy 100g (A:1,3,6,7,11), ziemniaki got.</text:p>
            <text:p text:style-name="P3">z kop. 200g, <text:span text:style-name="T20">surówka z kapusty białej z majonezem </text:span>150g (A:1,7), kompot owocowy 250ml,</text:p>
          </table:table-cell>
          <table:table-cell table:style-name="Tabela6.A2" office:value-type="string">
            <text:p text:style-name="P3">Zupa ogórkowa z mak. 350ml (A:1,7,9), potrawka ze schabu 170g (A:1,7,9), <text:s/>ziemniaki got.</text:p>
            <text:p text:style-name="P3">z kop. 200g, <text:span text:style-name="T20">surówka z bialej kapusty,</text:span> 150g (A:1,7), kompot owocowy 250ml,</text:p>
          </table:table-cell>
          <table:table-cell table:style-name="Tabela6.A2" office:value-type="string">
            <text:p text:style-name="P3">Zupa ogórkowa z mak. 350ml (A:1,7,9), bitka opiek. w sosie 170g (A:1,9), <text:s/>ziemniaki got.</text:p>
            <text:p text:style-name="P3">z kop. 200g, <text:s/>(A:1,7), surówka z kapusty <text:span text:style-name="T20">bialej </text:span><text:s/>z ol. 120g, kompot owocowy b/c 250ml,</text:p>
          </table:table-cell>
          <table:table-cell table:style-name="Tabela6.E2" office:value-type="string">
            <text:p text:style-name="Table_20_Contents"><text:span text:style-name="Domyślna_20_czcionka_20_akapitu"><text:span text:style-name="T12">Kasza manna got. na wyw. 350ml (A:1,9), </text:span></text:span><text:span text:style-name="Domyślna_20_czcionka_20_akapitu"><text:span text:style-name="T3"><text:s/>potrawka ze schabu 170g (A:1,7,9), <text:s/>ziemniaki got. z kop. 200g, marchewka opr. 150g (A:1,7), kompot owocowy 250ml,</text:span></text:span></text:p>
          </table:table-cell>
        </table:table-row>
        <table:table-row table:style-name="TableLine1733684577424">
          <table:table-cell table:style-name="Tabela6.A2" office:value-type="string">
            <text:p text:style-name="P2">KOLACJA</text:p>
          </table:table-cell>
          <table:table-cell table:style-name="Tabela6.A2" office:value-type="string">
            <text:p text:style-name="P11">Chleb miesz.80g (A:1,3,6,7,11) masło 20g (A:7), <text:s/>herbata 250ml, mielonka wędzona 60g (A:1,6), ketchup 20g (A:9), krem czekoladowo-orzechowy 1szt (A:6,7,8), sałata,</text:p>
          </table:table-cell>
          <table:table-cell table:style-name="Tabela6.A2" office:value-type="string">
            <text:p text:style-name="P11">Chleb miesz.80g (A:1,3,6,7,11) masło 20g (A:7), <text:s/>herbata 250ml, pierś z indyka 60g, miód nat. 1szt., sałata,</text:p>
          </table:table-cell>
          <table:table-cell table:style-name="Tabela6.A2" office:value-type="string">
            <text:p text:style-name="P11">Chleb miesz.80g (A:1,3,6,7,11) masło 10g (A:7), <text:s/>herbata 250ml, pierś z indyka 60g, serek mini 1szt. (A:7), sałata, ogórek św. 50g,</text:p>
          </table:table-cell>
          <table:table-cell table:style-name="Tabela6.E2" office:value-type="string">
            <text:p text:style-name="P11">Chleb miesz.80g (A:1,3,6,7,11) masło 10g (A:7), <text:s/>herbata 250ml, pierś z indyka 60g, miód nat. 1szt., sałata,</text:p>
          </table:table-cell>
        </table:table-row>
        <table:table-row table:style-name="TableLine1733684575248">
          <table:table-cell table:style-name="Tabela6.A2" office:value-type="string">
            <text:p text:style-name="P2">POSIŁEK UZUPEŁNIAJĄCY</text:p>
          </table:table-cell>
          <table:table-cell table:style-name="Tabela6.A2" office:value-type="string">
            <text:p text:style-name="P15">Babka piaskowa 70g (A:1,3,6,7),</text:p>
          </table:table-cell>
          <table:table-cell table:style-name="Tabela6.A2" office:value-type="string">
            <text:p text:style-name="P15">Babka piaskowa 70g (A:1,3,6,7),</text:p>
          </table:table-cell>
          <table:table-cell table:style-name="Tabela6.A2" office:value-type="string">
            <text:p text:style-name="P5">Kanapka z masłem, sałatą</text:p>
            <text:p text:style-name="Table_20_Contents"><text:span text:style-name="Domyślna_20_czcionka_20_akapitu"><text:span text:style-name="T12">i serem edamskim </text:span></text:span><text:span text:style-name="Domyślna_20_czcionka_20_akapitu"><text:span text:style-name="T3">(A:1,3,6,7,11),</text:span></text:span></text:p>
          </table:table-cell>
          <table:table-cell table:style-name="Tabela6.E2" office:value-type="string">
            <text:p text:style-name="Table_20_Contents"><text:span text:style-name="Domyślna_20_czcionka_20_akapitu"><text:span text:style-name="T12">Bułka maślana 1szt </text:span></text:span><text:span text:style-name="Domyślna_20_czcionka_20_akapitu"><text:span text:style-name="T3">(A:1,3,6,7,11)</text:span></text:span></text:p>
          </table:table-cell>
        </table:table-row>
        <table:table-row table:style-name="TableLine1733684577696">
          <table:table-cell table:style-name="Tabela6.A2" office:value-type="string">
            <text:p text:style-name="P7">WARTOŚCI ODŻYWCZE</text:p>
          </table:table-cell>
          <table:table-cell table:style-name="Tabela6.A2" office:value-type="string">
            <text:p text:style-name="P4">Energia:2299,5 kcal</text:p>
            <text:p text:style-name="P4">Białko:94,91g</text:p>
            <text:p text:style-name="P4">Tłuszcz:78,9g</text:p>
            <text:p text:style-name="P4">w tym kw.tłu.nasyc.:24,7g</text:p>
            <text:p text:style-name="P4">Węglowodany:291,1g</text:p>
            <text:p text:style-name="P4">w tym cukry:45,6g</text:p>
            <text:p text:style-name="P4">Błonnik-32,13g</text:p>
            <text:p text:style-name="P4">Sól-7,1g</text:p>
          </table:table-cell>
          <table:table-cell table:style-name="Tabela6.A2" office:value-type="string">
            <text:p text:style-name="P9">Energia: 2203,4kcal</text:p>
            <text:p text:style-name="P4">Białko:92,98g</text:p>
            <text:p text:style-name="P4">Tłuszcz:69,9g</text:p>
            <text:p text:style-name="P4">w tym kw.tłu.nasyc.:23,65g</text:p>
            <text:p text:style-name="P4">Węglowodany:281,2g</text:p>
            <text:p text:style-name="P4">w tym cukry:41,1g</text:p>
            <text:p text:style-name="P4">Błonnik-31,13g</text:p>
            <text:p text:style-name="P4">Sól-6,9g</text:p>
          </table:table-cell>
          <table:table-cell table:style-name="Tabela6.A2" office:value-type="string">
            <text:p text:style-name="P9">Energia: 2113,7kcal</text:p>
            <text:p text:style-name="P4">Białko:91,3g</text:p>
            <text:p text:style-name="P4">Tłuszcz:67,91g</text:p>
            <text:p text:style-name="P4">w tym kw.tłu.nasyc.:23,52g</text:p>
            <text:p text:style-name="P4">Węglowodany:299,79g</text:p>
            <text:p text:style-name="P4">w tym cukry:34,2g</text:p>
            <text:p text:style-name="P4">Błonnik-31,8g</text:p>
            <text:p text:style-name="P4">Sól-6,9g</text:p>
          </table:table-cell>
          <table:table-cell table:style-name="Tabela6.E2" office:value-type="string">
            <text:p text:style-name="P9">Energia:2136 kcal</text:p>
            <text:p text:style-name="P4">Białko:91,4g</text:p>
            <text:p text:style-name="P4">Tłuszcz:67,01g</text:p>
            <text:p text:style-name="P4">w tym kw.tłu.nasyc.:23,09g</text:p>
            <text:p text:style-name="P4">Węglowodany:281,3g</text:p>
            <text:p text:style-name="P4">w tym cukry:35,4g</text:p>
            <text:p text:style-name="P4">Błonnik-30,56g</text:p>
            <text:p text:style-name="P4">Sól-6,5g</text:p>
          </table:table-cell>
        </table:table-row>
        <table:table-row table:style-name="TableLine1733684579600">
          <table:table-cell table:style-name="Tabela6.A2" office:value-type="string">
            <text:p text:style-name="P7"/>
          </table:table-cell>
          <table:table-cell table:style-name="Tabela6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6.A2" office:value-type="string">
            <text:p text:style-name="P1">P01</text:p>
            <text:p text:style-name="P1">DIETA PODSTAWOWA - PEDIATRYCZNY</text:p>
          </table:table-cell>
          <table:table-cell table:style-name="Tabela6.A2" office:value-type="string">
            <text:p text:style-name="P1"><text:s/>C02</text:p>
            <text:p text:style-name="P1">DIETA KOBIET W OKRESIE LAKTACJI</text:p>
          </table:table-cell>
          <table:table-cell table:style-name="Tabela6.E2" office:value-type="string">
            <text:p text:style-name="Table_20_Contents"/>
          </table:table-cell>
        </table:table-row>
        <table:table-row table:style-name="TableLine1733684583136">
          <table:table-cell table:style-name="Tabela6.A2" office:value-type="string">
            <text:p text:style-name="P2">ŚNIADANIE</text:p>
          </table:table-cell>
          <table:table-cell table:style-name="Tabela6.A2" office:value-type="string">
            <text:p text:style-name="Bez_20_odstępów"><text:span text:style-name="Domyślna_20_czcionka_20_akapitu"><text:span text:style-name="T3">Ryż got. na ml. 350ml (A:7), kakao 250ml (A:1,6,7), chleb miesz. 60g </text:span></text:span><text:soft-page-break/><text:span text:style-name="Domyślna_20_czcionka_20_akapitu"><text:span text:style-name="T3">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60g (A:1,6), <text:s/>sałata, jogurt owocowy 1szt (A:7),</text:span></text:span></text:p>
          </table:table-cell>
          <table:table-cell table:style-name="Tabela6.A2" office:value-type="string">
            <text:p text:style-name="Bez_20_odstępów"><text:span text:style-name="Domyślna_20_czcionka_20_akapitu"><text:span text:style-name="T3">Ryż got. na ml. 250ml (A:7), kakao 250ml (A:1,6,7), chleb miesz. 60g </text:span></text:span><text:soft-page-break/><text:span text:style-name="Domyślna_20_czcionka_20_akapitu"><text:span text:style-name="T3">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60g (A:1,6), <text:s/>sałata, jogurt owocowy 1szt (A:7),</text:span></text:span></text:p>
          </table:table-cell>
          <table:table-cell table:style-name="Tabela6.A2" office:value-type="string">
            <text:p text:style-name="Bez_20_odstępów"><text:span text:style-name="Domyślna_20_czcionka_20_akapitu"><text:span text:style-name="T3">Ryż got. na ml. 350ml (A:7), kakao 250ml (A:1,6,7), chleb miesz. 60g </text:span></text:span><text:soft-page-break/><text:span text:style-name="Domyślna_20_czcionka_20_akapitu"><text:span text:style-name="T3">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60g (A:1,6), <text:s/>sałata, jogurt owocowy 1szt (A:7),</text:span></text:span></text:p>
          </table:table-cell>
          <table:table-cell table:style-name="Tabela6.E2" office:value-type="string">
            <text:p text:style-name="Bez_20_odstępów"/>
          </table:table-cell>
        </table:table-row>
        <table:table-row table:style-name="TableLine1733684580144">
          <table:table-cell table:style-name="Tabela6.A2" office:value-type="string">
            <text:p text:style-name="P2">II ŚNIADANIE</text:p>
          </table:table-cell>
          <table:table-cell table:style-name="Tabela6.A2" office:value-type="string">
            <text:p text:style-name="P13">Sok owocowo – warzywny 1szt,</text:p>
          </table:table-cell>
          <table:table-cell table:style-name="Tabela6.A2" office:value-type="string">
            <text:p text:style-name="P13">Sok owocowo – warzywny 1szt,</text:p>
          </table:table-cell>
          <table:table-cell table:style-name="Tabela6.A2" office:value-type="string">
            <text:p text:style-name="P13">Sok owocowo – warzywny 1szt,</text:p>
          </table:table-cell>
          <table:table-cell table:style-name="Tabela6.E2" office:value-type="string">
            <text:p text:style-name="Bez_20_odstępów"/>
          </table:table-cell>
        </table:table-row>
        <table:table-row table:style-name="TableLine1733684584496">
          <table:table-cell table:style-name="Tabela6.A2" office:value-type="string">
            <text:p text:style-name="P2">OBIAD</text:p>
          </table:table-cell>
          <table:table-cell table:style-name="Tabela6.A2" office:value-type="string">
            <text:p text:style-name="P3">Zupa ogórkowa z mak. 350ml (A:1,7,9), bitka opiek. w sosie 260g (A:1,9), <text:s/>ziemniaki got.</text:p>
            <text:p text:style-name="P3">z kop. 200g, buraczki opr. 150g (A:1,7), kompot owocowy 250ml,</text:p>
          </table:table-cell>
          <table:table-cell table:style-name="Tabela6.A2" office:value-type="string">
            <text:p text:style-name="P3">Zupa ogórkowa z mak. 250ml (A:1,7,9), kotlet schabowy 80g (A:1,3,6,7,11), ziemniaki got.</text:p>
            <text:p text:style-name="P3">z kop. 150g, buraczki opr. 150g (A:1,7), kompot owocowy 250ml,</text:p>
          </table:table-cell>
          <table:table-cell table:style-name="Tabela6.A2" office:value-type="string">
            <text:p text:style-name="Table_20_Contents"><text:span text:style-name="Domyślna_20_czcionka_20_akapitu"><text:span text:style-name="T12">Kasza manna got. na wyw. 350ml (A:1,9), </text:span></text:span><text:span text:style-name="Domyślna_20_czcionka_20_akapitu"><text:span text:style-name="T3"><text:s/>bitka opiek. w sosie 170g (A:1,9), <text:s/>ziemniaki got. z kop. 200g, marchewka opr. 150g (A:1,7), kompot owocowy 250ml,</text:span></text:span></text:p>
          </table:table-cell>
          <table:table-cell table:style-name="Tabela6.E2" office:value-type="string">
            <text:p text:style-name="Bez_20_odstępów"/>
          </table:table-cell>
        </table:table-row>
        <table:table-row table:style-name="TableLine1733684592112">
          <table:table-cell table:style-name="Tabela6.A2" office:value-type="string">
            <text:p text:style-name="P2">KOLACJA</text:p>
          </table:table-cell>
          <table:table-cell table:style-name="Tabela6.A2" office:value-type="string">
            <text:p text:style-name="P11">Chleb miesz.80g (A:1,3,6,7,11) masło 20g (A:7), <text:s/>herbata 250ml, pierś z indyka 60g, miód nat. 1szt., serek mini 2szt. (A:7), sałata,</text:p>
          </table:table-cell>
          <table:table-cell table:style-name="Tabela6.A2" office:value-type="string">
            <text:p text:style-name="P11">Chleb miesz.60g (A:1,3,6,7,11) masło 20g (A:7), <text:s/>herbata 250ml, pierś z indyka 60g, miód nat. 1szt., sałata,</text:p>
          </table:table-cell>
          <table:table-cell table:style-name="Tabela6.A2" office:value-type="string">
            <text:p text:style-name="P11">Chleb miesz.80g (A:1,3,6,7,11) masło 20g (A:7), <text:s/>herbata 250ml, pierś z indyka 60g, miód nat. 1szt., serek mini 1szt. (A:7), sałata,</text:p>
          </table:table-cell>
          <table:table-cell table:style-name="Tabela6.E2" office:value-type="string">
            <text:p text:style-name="P12"/>
          </table:table-cell>
        </table:table-row>
        <table:table-row table:style-name="TableLine1733684587488">
          <table:table-cell table:style-name="Tabela6.A2" office:value-type="string">
            <text:p text:style-name="P2">POSIŁEK UZUPEŁNIAJĄCY</text:p>
          </table:table-cell>
          <table:table-cell table:style-name="Tabela6.A2" office:value-type="string">
            <text:p text:style-name="P15">Babka piaskowa 70g (A:1,3,6,7),</text:p>
          </table:table-cell>
          <table:table-cell table:style-name="Tabela6.A2" office:value-type="string">
            <text:p text:style-name="P15">Babka piaskowa 70g (A:1,3,6,7),</text:p>
          </table:table-cell>
          <table:table-cell table:style-name="Tabela6.A2" office:value-type="string">
            <text:p text:style-name="P15">Babka piaskowa 70g (A:1,3,6,7),</text:p>
          </table:table-cell>
          <table:table-cell table:style-name="Tabela6.E2" office:value-type="string">
            <text:p text:style-name="Bez_20_odstępów"/>
          </table:table-cell>
        </table:table-row>
        <table:table-row table:style-name="TableLine1733684578512">
          <table:table-cell table:style-name="Tabela6.A2" office:value-type="string">
            <text:p text:style-name="P7">WARTOŚCI ODŻYWCZE</text:p>
          </table:table-cell>
          <table:table-cell table:style-name="Tabela6.A2" office:value-type="string">
            <text:p text:style-name="P9">Energia: 2318,2kcal</text:p>
            <text:p text:style-name="P4">Białko:138,9g</text:p>
            <text:p text:style-name="P4">Tłuszcz:70,2g</text:p>
            <text:p text:style-name="P4">w tym kw.tłu.nasyc.:23,9g</text:p>
            <text:p text:style-name="P4">Węglowodany:299,5g</text:p>
            <text:p text:style-name="P4">w tym cukry:55,3g</text:p>
            <text:p text:style-name="P4">Błonnik-34,3g</text:p>
            <text:p text:style-name="P4">Sól-7,08g</text:p>
          </table:table-cell>
          <table:table-cell table:style-name="Tabela6.A2" office:value-type="string">
            <text:p text:style-name="P9">Energia: 2189,78kcal</text:p>
            <text:p text:style-name="P4">Białko:91,87g</text:p>
            <text:p text:style-name="P4">Tłuszcz:68,7g</text:p>
            <text:p text:style-name="P4">w tym kw.tłu.nasyc.:22,4g</text:p>
            <text:p text:style-name="P4">Węglowodany:280,33g</text:p>
            <text:p text:style-name="P4">w tym cukry:45,0g</text:p>
            <text:p text:style-name="P4">Błonnik-30,1g</text:p>
            <text:p text:style-name="P4">Sól-6,7g</text:p>
          </table:table-cell>
          <table:table-cell table:style-name="Tabela6.A2" office:value-type="string">
            <text:p text:style-name="P9">Energia: 2301kcal</text:p>
            <text:p text:style-name="P4">Białko:95,7g</text:p>
            <text:p text:style-name="P4">Tłuszcz:69g</text:p>
            <text:p text:style-name="P4">w tym kw.tłu.nasyc.:22,5g</text:p>
            <text:p text:style-name="P4">Węglowodany:290,2g</text:p>
            <text:p text:style-name="P4">w tym cukry:48,4g</text:p>
            <text:p text:style-name="P4">Błonnik-30,3g</text:p>
            <text:p text:style-name="P4">Sól-6,8g</text:p>
          </table:table-cell>
          <table:table-cell table:style-name="Tabela6.E2" office:value-type="string">
            <text:p text:style-name="Bez_20_odstępów"/>
          </table:table-cell>
        </table:table-row>
      </table:table>
      <text:p text:style-name="Standard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<text:span text:style-name="Domyślna_20_czcionka_20_akapitu"><text:span text:style-name="T1">Jadłospis na dzień </text:span></text:span><text:span text:style-name="Domyślna_20_czcionka_20_akapitu"><text:span text:style-name="T2">27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7" table:style-name="Tabela7">
        <table:table-column table:style-name="Tabela7.A" table:number-columns-repeated="2"/>
        <table:table-column table:style-name="Tabela7.C" table:number-columns-repeated="3"/>
        <text:soft-page-break/>
        <table:table-row table:style-name="TableLine1733684588576">
          <table:table-cell table:style-name="Tabela7.A1" office:value-type="string">
            <text:p text:style-name="Table_20_Contents">POSIŁEK</text:p>
          </table:table-cell>
          <table:table-cell table:style-name="Tabela7.A1" office:value-type="string">
            <text:p text:style-name="Table_20_Contents">DIETA PODSTAWOWA</text:p>
            <text:p text:style-name="P1">D01</text:p>
          </table:table-cell>
          <table:table-cell table:style-name="Tabela7.A1" office:value-type="string">
            <text:p text:style-name="Table_20_Contents">DIETA ŁATWOSTRAWNA</text:p>
            <text:p text:style-name="P1"><text:s/>D02</text:p>
          </table:table-cell>
          <table:table-cell table:style-name="Tabela7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7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79872">
          <table:table-cell table:style-name="Tabela7.A2" office:value-type="string">
            <text:p text:style-name="P2">ŚNIADANIE</text:p>
          </table:table-cell>
          <table:table-cell table:style-name="Tabela7.A2" office:value-type="string">
            <text:p text:style-name="Bez_20_odstępów"><text:span text:style-name="Domyślna_20_czcionka_20_akapitu"><text:span text:style-name="T3">Makaron got. na ml. 3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</text:span></text:span><text:span text:style-name="Domyślna_20_czcionka_20_akapitu"><text:span text:style-name="T4"> </text:span></text:span><text:span text:style-name="Domyślna_20_czcionka_20_akapitu"><text:span text:style-name="Domyślna_20_czcionka_20_akapitu"><text:span text:style-name="T6">masło</text:span></text:span></text:span><text:span text:style-name="Domyślna_20_czcionka_20_akapitu"><text:span text:style-name="Domyślna_20_czcionka_20_akapitu"><text:span text:style-name="T5"> 10g – 2szt </text:span></text:span></text:span><text:span text:style-name="Domyślna_20_czcionka_20_akapitu"><text:span text:style-name="Domyślna_20_czcionka_20_akapitu"><text:span text:style-name="T6">(A:7)</text:span></text:span></text:span><text:span text:style-name="Domyślna_20_czcionka_20_akapitu"><text:span text:style-name="T12">, </text:span></text:span><text:span text:style-name="Domyślna_20_czcionka_20_akapitu"><text:span text:style-name="T3">pieczeń wieprz. 60g (A:1,7,9), dżem 1szt., sałata,</text:span></text:span></text:p>
          </table:table-cell>
          <table:table-cell table:style-name="Tabela7.A2" office:value-type="string">
            <text:p text:style-name="Bez_20_odstępów"><text:span text:style-name="Domyślna_20_czcionka_20_akapitu"><text:span text:style-name="T3">Makaron got. na ml. 3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</text:span></text:span><text:span text:style-name="Domyślna_20_czcionka_20_akapitu"><text:span text:style-name="T4"> </text:span></text:span><text:span text:style-name="Domyślna_20_czcionka_20_akapitu"><text:span text:style-name="Domyślna_20_czcionka_20_akapitu"><text:span text:style-name="T6">masło</text:span></text:span></text:span><text:span text:style-name="Domyślna_20_czcionka_20_akapitu"><text:span text:style-name="Domyślna_20_czcionka_20_akapitu"><text:span text:style-name="T5"> 10g – 2szt </text:span></text:span></text:span><text:span text:style-name="Domyślna_20_czcionka_20_akapitu"><text:span text:style-name="Domyślna_20_czcionka_20_akapitu"><text:span text:style-name="T6">(A:7)</text:span></text:span></text:span><text:span text:style-name="Domyślna_20_czcionka_20_akapitu"><text:span text:style-name="T12">, </text:span></text:span><text:span text:style-name="Domyślna_20_czcionka_20_akapitu"><text:span text:style-name="T3">schab krotoszyński 60g (A:6,7,9), serek mini 1szt (A:7), sałata,</text:span></text:span></text:p>
          </table:table-cell>
          <table:table-cell table:style-name="Tabela7.A2" office:value-type="string">
            <text:p text:style-name="Bez_20_odstępów"><text:span text:style-name="T3"><text:s/>Kawa ml. 250ml (A:1,7), chleb raz. 60g (A:1,3,6,7,11), </text:span><text:span text:style-name="T16">masło</text:span><text:span text:style-name="T15"> 10g – </text:span><text:span text:style-name="T18">1</text:span><text:span text:style-name="T15">szt </text:span><text:span text:style-name="T16">(A:7)</text:span>,<text:span text:style-name="T3">schab krotoszyński 60g (A:6,7,9), serek mini 1szt (A:7), sałata,</text:span></text:p>
          </table:table-cell>
          <table:table-cell table:style-name="Tabela7.E2" office:value-type="string">
            <text:p text:style-name="Bez_20_odstępów"><text:span text:style-name="Domyślna_20_czcionka_20_akapitu"><text:span text:style-name="T3">Makaron got. na ml. 350ml (A:1,7), kawa ml. 250ml (A:1,7), chleb miesz. 20g (A:1,3,6,7,11), </text:span></text:span><text:span text:style-name="Domyślna_20_czcionka_20_akapitu"><text:span text:style-name="T4">bułka kajzerka 1szt </text:span></text:span><text:span text:style-name="Domyślna_20_czcionka_20_akapitu"><text:span text:style-name="T3">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10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schab krotoszyński 60g (A:6,7,9), serek mini 1szt (A:7), sałata,</text:span></text:span></text:p>
          </table:table-cell>
        </table:table-row>
        <table:table-row table:style-name="TableLine1733684581504">
          <table:table-cell table:style-name="Tabela7.A2" office:value-type="string">
            <text:p text:style-name="P2">II ŚNIADANIE</text:p>
          </table:table-cell>
          <table:table-cell table:style-name="Tabela7.A2" office:value-type="string">
            <text:p text:style-name="P5"/>
          </table:table-cell>
          <table:table-cell table:style-name="Tabela7.A2" office:value-type="string">
            <text:p text:style-name="P5"/>
          </table:table-cell>
          <table:table-cell table:style-name="Tabela7.A2" office:value-type="string">
            <text:p text:style-name="P5">Kisiel ow. got. b/c z tartym jabłkiem 200ml,</text:p>
          </table:table-cell>
          <table:table-cell table:style-name="Tabela7.E2" office:value-type="string">
            <text:p text:style-name="P5"/>
          </table:table-cell>
        </table:table-row>
        <table:table-row table:style-name="TableLine1733684590752">
          <table:table-cell table:style-name="Tabela7.A2" office:value-type="string">
            <text:p text:style-name="P2">OBIAD</text:p>
          </table:table-cell>
          <table:table-cell table:style-name="Tabela7.A2" office:value-type="string">
            <text:p text:style-name="P3">Zupa jarzynowa z ziemn. 350ml (A:1,7,9), udko z kurczaka pieczone w sosie 220g (A:1,7), ryż got. na sypko 150g (A:7), surówka z marchwi i jabłka z majonezem 120g (A:3,10), kompot owocowy 250ml,</text:p>
          </table:table-cell>
          <table:table-cell table:style-name="Tabela7.A2" office:value-type="string">
            <text:p text:style-name="P3">Zupa jarzynowa z ziemn. 350ml (A:1,7,9), udko z kurczaka pieczone z warzywami w sosie potrawkowym 220g (A:1,7), ryż got. na sypko 150g (A:7), marchewka mini opr. 150g (A:1,7), kompot owocowy 250ml,</text:p>
          </table:table-cell>
          <table:table-cell table:style-name="Tabela7.A2" office:value-type="string">
            <text:p text:style-name="P3">Zupa jarzynowa z ziemn. 350ml (A:1,7,9), udko z kurczaka pieczone z warzywami w sosie potrawkowym 220g (A:1,7), ryż got. na sypko 150g (A:7), marchewka mini opr. 150g (A:1,7), surówka z marchwi i jabłka</text:p>
            <text:p text:style-name="P3">z jogurtem naturalnym <text:s/>120g (A:3,10), kompot owocowy b/c 250ml,</text:p>
          </table:table-cell>
          <table:table-cell table:style-name="Tabela7.E2" office:value-type="string">
            <text:p text:style-name="P3">Zupa jarzynowa z ziemn. 350ml (A:1,7,9), udko z kurczaka pieczone z warzywami w sosie potrawkowym 220g (A:1,7), ryż got. na sypko 150g (A:7), marchewka mini opr. 150g (A:1,7), kompot owocowy 250ml,</text:p>
          </table:table-cell>
        </table:table-row>
        <table:table-row table:style-name="TableLine1733684576608">
          <table:table-cell table:style-name="Tabela7.A2" office:value-type="string">
            <text:p text:style-name="P2">KOLACJA</text:p>
          </table:table-cell>
          <table:table-cell table:style-name="Tabela7.A2" office:value-type="string">
            <text:p text:style-name="P11">Chleb miesz.80g (A:1,3,6,7,11) masło 20g (A:7), <text:s/>herbata 250ml, <text:s/>kiełbasa łowicka 60g (A:1,9), ser topiony 1szt (A:7), musztarda 20g (A:10), sałata,</text:p>
          </table:table-cell>
          <table:table-cell table:style-name="Tabela7.A2" office:value-type="string">
            <text:p text:style-name="P11">Chleb miesz.80g (A:1,3,6,7,11) masło 20g (A:7), <text:s/>herbata 250ml, szynka z indyka 60g, miód nat. 1szt, sałata,</text:p>
          </table:table-cell>
          <table:table-cell table:style-name="Tabela7.A2" office:value-type="string">
            <text:p text:style-name="P11">Chleb miesz.80g (A:1,3,6,7,11) masło 10g (A:7), <text:s/>herbata 250ml, szynka z indyka 60g, ser topiony 1szt (A:7), sałata,</text:p>
          </table:table-cell>
          <table:table-cell table:style-name="Tabela7.E2" office:value-type="string">
            <text:p text:style-name="P11">Chleb miesz.80g (A:1,3,6,7,11) masło 10g (A:7), <text:s/>herbata 250ml, szynka z indyka 60g, miód nat. 1szt, sałata,</text:p>
          </table:table-cell>
        </table:table-row>
        <table:table-row table:style-name="TableLine1733684585040">
          <table:table-cell table:style-name="Tabela7.A2" office:value-type="string">
            <text:p text:style-name="P2">POSIŁEK UZUPEŁNIAJĄCY</text:p>
          </table:table-cell>
          <table:table-cell table:style-name="Tabela7.A2" office:value-type="string">
            <text:p text:style-name="P15">Biszkopty 50g (A:1,3),</text:p>
          </table:table-cell>
          <table:table-cell table:style-name="Tabela7.A2" office:value-type="string">
            <text:p text:style-name="P15">Biszkopty 50g (A:1,3),</text:p>
          </table:table-cell>
          <table:table-cell table:style-name="Tabela7.A2" office:value-type="string">
            <text:p text:style-name="P5">Jogurt owocowy b/c 1szt (A:7),</text:p>
          </table:table-cell>
          <table:table-cell table:style-name="Tabela7.E2" office:value-type="string">
            <text:p text:style-name="P15">Biszkopty 50g (A:1,3),</text:p>
          </table:table-cell>
        </table:table-row>
        <table:table-row table:style-name="TableLine1733684589392">
          <table:table-cell table:style-name="Tabela7.A2" office:value-type="string">
            <text:p text:style-name="P7">WARTOŚCI ODŻYWCZE</text:p>
          </table:table-cell>
          <table:table-cell table:style-name="Tabela7.A2" office:value-type="string">
            <text:p text:style-name="P4">Energia:2289,25 kcal</text:p>
            <text:p text:style-name="P4">Białko:100,11g</text:p>
            <text:p text:style-name="P4">Tłuszcz:72,4g</text:p>
            <text:p text:style-name="P4">w tym kw.tłu.nasyc.:23,1g</text:p>
            <text:p text:style-name="P4">Węglowodany:295,98g</text:p>
            <text:p text:style-name="P4">w tym cukry:48,7g</text:p>
            <text:p text:style-name="P4">Błonnik-31,9g</text:p>
            <text:p text:style-name="P4">Sól-6,5g</text:p>
          </table:table-cell>
          <table:table-cell table:style-name="Tabela7.A2" office:value-type="string">
            <text:p text:style-name="P9">Energia: 2203,6kcal</text:p>
            <text:p text:style-name="P4">Białko:95,75g</text:p>
            <text:p text:style-name="P4">Tłuszcz:69,8g</text:p>
            <text:p text:style-name="P4">w tym kw.tłu.nasyc.:22,17g</text:p>
            <text:p text:style-name="P4">Węglowodany:295,02g</text:p>
            <text:p text:style-name="P4">w tym cukry:47,4g</text:p>
            <text:p text:style-name="P4">Błonnik-31,04g</text:p>
            <text:p text:style-name="P4">Sól-6,2g</text:p>
          </table:table-cell>
          <table:table-cell table:style-name="Tabela7.A2" office:value-type="string">
            <text:p text:style-name="P9">Energia: 2129kcal</text:p>
            <text:p text:style-name="P4">Białko:93,5g</text:p>
            <text:p text:style-name="P4">Tłuszcz:68,01g</text:p>
            <text:p text:style-name="P4">w tym kw.tłu.nasyc.:23,43g</text:p>
            <text:p text:style-name="P4">Węglowodany:296,56g</text:p>
            <text:p text:style-name="P4">w tym cukry:30,3g</text:p>
            <text:p text:style-name="P4">Błonnik-31,2g</text:p>
            <text:p text:style-name="P4">Sól-6,2g</text:p>
          </table:table-cell>
          <table:table-cell table:style-name="Tabela7.E2" office:value-type="string">
            <text:p text:style-name="P9">Energia:2111 kcal</text:p>
            <text:p text:style-name="P4">Białko:92,4g</text:p>
            <text:p text:style-name="P4">Tłuszcz:67,01g</text:p>
            <text:p text:style-name="P4">w tym kw.tłu.nasyc.:23,09g</text:p>
            <text:p text:style-name="P4">Węglowodany:297,6g</text:p>
            <text:p text:style-name="P4">w tym cukry:38,8g</text:p>
            <text:p text:style-name="P4">Błonnik-29,65g</text:p>
            <text:p text:style-name="P4">Sól-6,1g</text:p>
          </table:table-cell>
        </table:table-row>
        <table:table-row table:style-name="TableLine1733684582048">
          <table:table-cell table:style-name="Tabela7.A2" office:value-type="string">
            <text:p text:style-name="P7"/>
          </table:table-cell>
          <table:table-cell table:style-name="Tabela7.A2" office:value-type="string">
            <text:p text:style-name="P1">D07</text:p>
            <text:p text:style-name="Table_20_Contents">DIETA BOGATOBIAŁKOWA</text:p>
            <text:p text:style-name="P1"><text:soft-page-break/></text:p>
          </table:table-cell>
          <table:table-cell table:style-name="Tabela7.A2" office:value-type="string">
            <text:p text:style-name="P1">P01</text:p>
            <text:p text:style-name="P1">DIETA PODSTAWOWA - <text:soft-page-break/>PEDIATRYCZNY</text:p>
          </table:table-cell>
          <table:table-cell table:style-name="Tabela7.A2" office:value-type="string">
            <text:p text:style-name="P1"><text:s/>C02</text:p>
            <text:p text:style-name="P1">DIETA KOBIET W OKRESIE <text:soft-page-break/>LAKTACJI</text:p>
          </table:table-cell>
          <table:table-cell table:style-name="Tabela7.E2" office:value-type="string">
            <text:p text:style-name="Table_20_Contents"/>
          </table:table-cell>
        </table:table-row>
        <table:table-row table:style-name="TableLine1733684582864">
          <table:table-cell table:style-name="Tabela7.A2" office:value-type="string">
            <text:p text:style-name="P2">ŚNIADANIE</text:p>
          </table:table-cell>
          <table:table-cell table:style-name="Tabela7.A2" office:value-type="string">
            <text:p text:style-name="Bez_20_odstępów"><text:span text:style-name="Domyślna_20_czcionka_20_akapitu"><text:span text:style-name="T3">Makaron got. na ml. 350ml (A:1,7), kawa ml. 250ml (A:1,7), chleb miesz. 20g (A:1,3,6,7,11),</text:span></text:span><text:span text:style-name="Domyślna_20_czcionka_20_akapitu"><text:span text:style-name="T12"> </text:span></text:span><text:span text:style-name="Domyślna_20_czcionka_20_akapitu"><text:span text:style-name="T4">bułka kajzerka 1szt </text:span></text:span><text:span text:style-name="Domyślna_20_czcionka_20_akapitu"><text:span text:style-name="T3">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chab krotoszyński 60g (A:6,7,9), serek mini 1szt (A:7), sałata,</text:span></text:span></text:p>
          </table:table-cell>
          <table:table-cell table:style-name="Tabela7.A2" office:value-type="string">
            <text:p text:style-name="Bez_20_odstępów"><text:span text:style-name="Domyślna_20_czcionka_20_akapitu"><text:span text:style-name="T3">Makaron got. na ml. 250ml (A:1,7), kawa ml. 250ml (A:1,7), chleb miesz. 20g (A:1,3,6,7,11), </text:span></text:span><text:span text:style-name="Domyślna_20_czcionka_20_akapitu"><text:span text:style-name="T4">bułka kajzerka 1szt </text:span></text:span><text:span text:style-name="Domyślna_20_czcionka_20_akapitu"><text:span text:style-name="T3">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chab krotoszyński 50g (A:6,7,9), serek mini 1szt (A:7), sałata,</text:span></text:span></text:p>
          </table:table-cell>
          <table:table-cell table:style-name="Tabela7.A2" office:value-type="string">
            <text:p text:style-name="Bez_20_odstępów"><text:span text:style-name="Domyślna_20_czcionka_20_akapitu"><text:span text:style-name="T3">Makaron got. na ml. 350ml (A:1,7), kawa ml. 250ml (A:1,7), chleb miesz. 20g (A:1,3,6,7,11), </text:span></text:span><text:span text:style-name="Domyślna_20_czcionka_20_akapitu"><text:span text:style-name="T4">bułka kajzerka 1szt </text:span></text:span><text:span text:style-name="Domyślna_20_czcionka_20_akapitu"><text:span text:style-name="T3">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chab krotoszyński 60g (A:6,7,9), serek mini 1szt (A:7), sałata,</text:span></text:span></text:p>
          </table:table-cell>
          <table:table-cell table:style-name="Tabela7.E2" office:value-type="string">
            <text:p text:style-name="Bez_20_odstępów"/>
          </table:table-cell>
        </table:table-row>
        <table:table-row table:style-name="TableLine1733684582592">
          <table:table-cell table:style-name="Tabela7.A2" office:value-type="string">
            <text:p text:style-name="P2">II ŚNIADANIE</text:p>
          </table:table-cell>
          <table:table-cell table:style-name="Tabela7.A2" office:value-type="string">
            <text:p text:style-name="P13">Budyń got. na ml. z sokiem 200ml (A:7),</text:p>
          </table:table-cell>
          <table:table-cell table:style-name="Tabela7.A2" office:value-type="string">
            <text:p text:style-name="P13">Budyń got. na ml. z sokiem 200ml (A:7),</text:p>
          </table:table-cell>
          <table:table-cell table:style-name="Tabela7.A2" office:value-type="string">
            <text:p text:style-name="P13">Budyń got. na ml. z sokiem 200ml (A:7),</text:p>
          </table:table-cell>
          <table:table-cell table:style-name="Tabela7.E2" office:value-type="string">
            <text:p text:style-name="Bez_20_odstępów"/>
          </table:table-cell>
        </table:table-row>
        <table:table-row table:style-name="TableLine1733684589664">
          <table:table-cell table:style-name="Tabela7.A2" office:value-type="string">
            <text:p text:style-name="P2">OBIAD</text:p>
          </table:table-cell>
          <table:table-cell table:style-name="Tabela7.A2" office:value-type="string">
            <text:p text:style-name="P3">Zupa jarzynowa z ziemn. 350ml (A:1,7,9), udko z kurczaka pieczone z warzywami w sosie potrawkowym 220g (A:1,7), ryż got. na sypko 150g (A:7), marchewka mini opr. 150g (A:1,7), kompot owocowy 250ml,</text:p>
          </table:table-cell>
          <table:table-cell table:style-name="Tabela7.A2" office:value-type="string">
            <text:p text:style-name="P3">Zupa jarzynowa z ziemn. 250ml (A:1,7,9), udko z kurczaka pieczone w sosie 190g (A:1,7), ryż got. na sypko 120g (A:7), surówka z marchwi i jabłka z majonezem 120g (A:3,10), kompot owocowy 250ml,</text:p>
          </table:table-cell>
          <table:table-cell table:style-name="Tabela7.A2" office:value-type="string">
            <text:p text:style-name="P3">Zupa jarzynowa z ziemn. 350ml (A:1,7,9), udko z kurczaka pieczone z warzywami w sosie potrawkowym 220g (A:1,7), ryż got. na sypko 150g (A:7), marchewka mini opr. 150g (A:1,7), kompot owocowy 250ml,</text:p>
          </table:table-cell>
          <table:table-cell table:style-name="Tabela7.E2" office:value-type="string">
            <text:p text:style-name="Bez_20_odstępów"/>
          </table:table-cell>
        </table:table-row>
        <table:table-row table:style-name="Tabela7.12">
          <table:table-cell table:style-name="Tabela7.A2" office:value-type="string">
            <text:p text:style-name="P2">KOLACJA</text:p>
          </table:table-cell>
          <table:table-cell table:style-name="Tabela7.A2" office:value-type="string">
            <text:p text:style-name="P11">Chleb miesz.80g (A:1,3,6,7,11) masło 20g (A:7), <text:s/>herbata 250ml, szynka z indyka 60g, miód nat. 1szt, biały ser 80g (A:7), sałata,</text:p>
          </table:table-cell>
          <table:table-cell table:style-name="Tabela7.A2" office:value-type="string">
            <text:p text:style-name="P11">Chleb miesz.60g (A:1,3,6,7,11) masło 20g (A:7), <text:s/>herbata 250ml, szynka z indyka 50g, miód nat. 1szt, sałata,</text:p>
          </table:table-cell>
          <table:table-cell table:style-name="Tabela7.A2" office:value-type="string">
            <text:p text:style-name="P11">Chleb miesz.80g (A:1,3,6,7,11) masło 20g (A:7), <text:s/>herbata 250ml, szynka z indyka 60g, miód nat. 1szt, sałata,</text:p>
          </table:table-cell>
          <table:table-cell table:style-name="Tabela7.E2" office:value-type="string">
            <text:p text:style-name="P12"/>
          </table:table-cell>
        </table:table-row>
        <table:table-row table:style-name="TableLine1733684585312">
          <table:table-cell table:style-name="Tabela7.A2" office:value-type="string">
            <text:p text:style-name="P2">POSIŁEK UZUPEŁNIAJĄCY</text:p>
          </table:table-cell>
          <table:table-cell table:style-name="Tabela7.A2" office:value-type="string">
            <text:p text:style-name="P15">Biszkopty 50g (A:1,3), jogurt owocowy b/c 1szt (A:7),</text:p>
          </table:table-cell>
          <table:table-cell table:style-name="Tabela7.A2" office:value-type="string">
            <text:p text:style-name="P15">Biszkopty 50g (A:1,3),</text:p>
          </table:table-cell>
          <table:table-cell table:style-name="Tabela7.A2" office:value-type="string">
            <text:p text:style-name="P15">Biszkopty 50g (A:1,3), jogurt owocowy b/c 1szt (A:7),</text:p>
          </table:table-cell>
          <table:table-cell table:style-name="Tabela7.E2" office:value-type="string">
            <text:p text:style-name="Bez_20_odstępów"/>
          </table:table-cell>
        </table:table-row>
        <table:table-row table:style-name="TableLine1733684585584">
          <table:table-cell table:style-name="Tabela7.A2" office:value-type="string">
            <text:p text:style-name="P7">WARTOŚCI ODŻYWCZE</text:p>
          </table:table-cell>
          <table:table-cell table:style-name="Tabela7.A2" office:value-type="string">
            <text:p text:style-name="P9">Energia: 2351,1kcal</text:p>
            <text:p text:style-name="P4">Białko:139,8g</text:p>
            <text:p text:style-name="P4">Tłuszcz:70,1g</text:p>
            <text:p text:style-name="P4">w tym kw.tłu.nasyc.:23,1g</text:p>
            <text:p text:style-name="P4">Węglowodany:299,2g</text:p>
            <text:p text:style-name="P4">w tym cukry:54,4g</text:p>
            <text:p text:style-name="P4">Błonnik-32,04g</text:p>
            <text:p text:style-name="P4">Sól-6,4g</text:p>
          </table:table-cell>
          <table:table-cell table:style-name="Tabela7.A2" office:value-type="string">
            <text:p text:style-name="P9">Energia: 2287,5kcal</text:p>
            <text:p text:style-name="P4">Białko:91,5g</text:p>
            <text:p text:style-name="P4">Tłuszcz:67,8g</text:p>
            <text:p text:style-name="P4">w tym kw.tłu.nasyc.:22,72g</text:p>
            <text:p text:style-name="P4">Węglowodany:290,01g</text:p>
            <text:p text:style-name="P4">w tym cukry:42,2g</text:p>
            <text:p text:style-name="P4">Błonnik-31,04g</text:p>
            <text:p text:style-name="P4">Sól-6,2g</text:p>
          </table:table-cell>
          <table:table-cell table:style-name="Tabela7.A2" office:value-type="string">
            <text:p text:style-name="P9">Energia: 2309,4kcal</text:p>
            <text:p text:style-name="P4">Białko:96,4g</text:p>
            <text:p text:style-name="P4">Tłuszcz:69,9g</text:p>
            <text:p text:style-name="P4">w tym kw.tłu.nasyc.:22,9g</text:p>
            <text:p text:style-name="P4">Węglowodany:299,3g</text:p>
            <text:p text:style-name="P4">w tym cukry:51,3g</text:p>
            <text:p text:style-name="P4">Błonnik-31,1g</text:p>
            <text:p text:style-name="P4">Sól-6,3g</text:p>
          </table:table-cell>
          <table:table-cell table:style-name="Tabela7.E2" office:value-type="string">
            <text:p text:style-name="Bez_20_odstępów"/>
          </table:table-cell>
        </table:table-row>
      </table:table>
      <text:p text:style-name="Standard"/>
      <text:p text:style-name="P6"/>
      <text:p text:style-name="P6"/>
      <text:p text:style-name="P6"/>
      <text:p text:style-name="P6"/>
      <text:p text:style-name="P6"/>
      <text:p text:style-name="P6"/>
      <text:p text:style-name="P6"><text:span text:style-name="Domyślna_20_czcionka_20_akapitu"><text:span text:style-name="T1">Jadłospis na dzień 2</text:span></text:span><text:span text:style-name="Domyślna_20_czcionka_20_akapitu"><text:span text:style-name="T2">8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8" table:style-name="Tabela8">
        <table:table-column table:style-name="Tabela8.A" table:number-columns-repeated="2"/>
        <table:table-column table:style-name="Tabela8.C" table:number-columns-repeated="3"/>
        <text:soft-page-break/>
        <table:table-row table:style-name="TableLine1733684587760">
          <table:table-cell table:style-name="Tabela8.A1" office:value-type="string">
            <text:p text:style-name="Table_20_Contents">POSIŁEK</text:p>
          </table:table-cell>
          <table:table-cell table:style-name="Tabela8.A1" office:value-type="string">
            <text:p text:style-name="Table_20_Contents">DIETA PODSTAWOWA</text:p>
            <text:p text:style-name="P1">D01</text:p>
          </table:table-cell>
          <table:table-cell table:style-name="Tabela8.A1" office:value-type="string">
            <text:p text:style-name="Table_20_Contents">DIETA ŁATWOSTRAWNA</text:p>
            <text:p text:style-name="P1"><text:s/>D02</text:p>
          </table:table-cell>
          <table:table-cell table:style-name="Tabela8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8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94016">
          <table:table-cell table:style-name="Tabela8.A2" office:value-type="string">
            <text:p text:style-name="P2">ŚNIADANIE</text:p>
          </table:table-cell>
          <table:table-cell table:style-name="Tabela8.A2" office:value-type="string">
            <text:p text:style-name="Bez_20_odstępów"><text:span text:style-name="Domyślna_20_czcionka_20_akapitu"><text:span text:style-name="T3">Kasza manna got. na ml. 350ml (A:1,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pasta z ryby wędzonej ze szczypiorem 100g (A:4,10), ogórek konser. 40g (A:10), jogurt naturalny 1szt (A:7),</text:span></text:span></text:p>
          </table:table-cell>
          <table:table-cell table:style-name="Tabela8.A2" office:value-type="string">
            <text:p text:style-name="Bez_20_odstępów"><text:span text:style-name="Domyślna_20_czcionka_20_akapitu"><text:span text:style-name="T3">Kasza manna got. na ml. 350ml (A:1,7), kakao 250ml (A:1,6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twaróg z kop. 100g (A:7), dżem 40g, jabłko pieczone 1szt,</text:span></text:span></text:p>
          </table:table-cell>
          <table:table-cell table:style-name="Tabela8.A2" office:value-type="string">
            <text:p text:style-name="Bez_20_odstępów"><text:span text:style-name="T3"><text:s/>Kakao 250ml (A:1,6,7), chleb raz. 60g (A:1,3,6,7,11), </text:span><text:span text:style-name="T16">masło</text:span><text:span text:style-name="T15"> 10g – </text:span><text:span text:style-name="T18">1</text:span><text:span text:style-name="T15">szt </text:span><text:span text:style-name="T16">(A:7)</text:span>, <text:span text:style-name="T3">pasta z ryby wędzonej ze szczypiorem 100g (A:4,10), ogórek konser. 40g (A:10), jogurt naturalny 1szt (A:7),</text:span></text:p>
          </table:table-cell>
          <table:table-cell table:style-name="Tabela8.E2" office:value-type="string">
            <text:p text:style-name="Bez_20_odstępów"><text:span text:style-name="Domyślna_20_czcionka_20_akapitu"><text:span text:style-name="T3">Kasza manna na ml. na ml. 350ml (A:1,7), kakao 250ml (A:1,6,7), chleb miesz. 60g (A:1,3,6,7,11)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10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twaróg z kop. 100g (A:7), dżem 40g, jabłko pieczone 1szt,</text:span></text:span></text:p>
          </table:table-cell>
        </table:table-row>
        <table:table-row table:style-name="TableLine1733684607072">
          <table:table-cell table:style-name="Tabela8.A2" office:value-type="string">
            <text:p text:style-name="P2">II ŚNIADANIE</text:p>
          </table:table-cell>
          <table:table-cell table:style-name="Tabela8.A2" office:value-type="string">
            <text:p text:style-name="P5"/>
          </table:table-cell>
          <table:table-cell table:style-name="Tabela8.A2" office:value-type="string">
            <text:p text:style-name="P5"/>
          </table:table-cell>
          <table:table-cell table:style-name="Tabela8.A2" office:value-type="string">
            <text:p text:style-name="P5">Jabłko pieczone 1szt,</text:p>
          </table:table-cell>
          <table:table-cell table:style-name="Tabela8.E2" office:value-type="string">
            <text:p text:style-name="P5"/>
          </table:table-cell>
        </table:table-row>
        <table:table-row table:style-name="TableLine1733684593744">
          <table:table-cell table:style-name="Tabela8.A2" office:value-type="string">
            <text:p text:style-name="P2">OBIAD</text:p>
          </table:table-cell>
          <table:table-cell table:style-name="Tabela8.A2" office:value-type="string">
            <text:p text:style-name="P8">Barszcz ukraiński 350ml (A:1,7,9), pieczeń rybna w sosie kop. 170g (A:1,3,4,7,9), ziemniaki got.</text:p>
            <text:p text:style-name="P3">z kop. 200g, surówka z kapusty pekińskiej 120g, kompot owocowy 250ml,</text:p>
          </table:table-cell>
          <table:table-cell table:style-name="Tabela8.A2" office:value-type="string">
            <text:p text:style-name="P3">Krupnik z ziemn. 350ml (A:1,9), filet z morszczuka piecz.</text:p>
            <text:p text:style-name="P3">z warzywami w sosie kop. 170g (A:1,4,7,9), ziemniaki got. z kop. 200g, buraczki got. 150g (A:7), <text:s/>kompot owocowy 250ml,</text:p>
          </table:table-cell>
          <table:table-cell table:style-name="Tabela8.A2" office:value-type="string">
            <text:p text:style-name="P3">Krupnik z ziemn. 350ml (A:1,9), filet z morszczuka piecz.</text:p>
            <text:p text:style-name="P3">z warzywami w sosie kop. 170g (A:1,4,7,9), ziemniaki got. z kop. 200g, buraczki got. 150g (A:7), <text:s/>surówka z kapusty pekińskiej 120g, kompot owocowy b/c 250ml,</text:p>
          </table:table-cell>
          <table:table-cell table:style-name="Tabela8.E2" office:value-type="string">
            <text:p text:style-name="P3">Krupnik z ziemn. 350ml (A:1,9), filet z morszczuka piecz.</text:p>
            <text:p text:style-name="P3">z warzywami w sosie kop. 170g (A:1,4,7,9), ziemniaki got. z kop. 200g, buraczki got. b/dodatków 150g (A:7), <text:s/>kompot owocowy 250ml,</text:p>
          </table:table-cell>
        </table:table-row>
        <table:table-row table:style-name="TableLine1733684599728">
          <table:table-cell table:style-name="Tabela8.A2" office:value-type="string">
            <text:p text:style-name="P2">KOLACJA</text:p>
          </table:table-cell>
          <table:table-cell table:style-name="Tabela8.A2" office:value-type="string">
            <text:p text:style-name="P11">Chleb miesz.80g (A:1,3,6,7,11) masło 20g (A:7), <text:s/>herbata 250ml, serek waniliowy 1szt (A:7), sałata, pomidor 50g,</text:p>
          </table:table-cell>
          <table:table-cell table:style-name="Tabela8.A2" office:value-type="string">
            <text:p text:style-name="P11">Chleb miesz.80g (A:1,3,6,7,11) masło 20g (A:7), <text:s/>herbata 250ml, serek waniliowy 1szt (A:7), polędwica drobiowa 40g (A:1,6,7,9), sałata,</text:p>
          </table:table-cell>
          <table:table-cell table:style-name="Tabela8.A2" office:value-type="string">
            <text:p text:style-name="P11">Chleb miesz.80g (A:1,3,6,7,11) masło 10g (A:7), <text:s/>herbata 250ml, serek wiejski 1szt (A:7), sałata, pomidor 50g,</text:p>
          </table:table-cell>
          <table:table-cell table:style-name="Tabela8.E2" office:value-type="string">
            <text:p text:style-name="P11">Chleb miesz.80g (A:1,3,6,7,11) masło 10g (A:7), <text:s/>herbata 250ml, serek waniliowy 1szt (A:7), polędwica drobiowa 40g (A:1,6,7,9), sałata,</text:p>
          </table:table-cell>
        </table:table-row>
        <table:table-row table:style-name="TableLine1733684595648">
          <table:table-cell table:style-name="Tabela8.A2" office:value-type="string">
            <text:p text:style-name="P2">POSIŁEK UZUPEŁNIAJĄCY</text:p>
          </table:table-cell>
          <table:table-cell table:style-name="Tabela8.A2" office:value-type="string">
            <text:p text:style-name="P16"><text:span text:style-name="Domyślna_20_czcionka_20_akapitu"><text:span text:style-name="T12">Bułka drożdżowa z serem 1szt (A:</text:span></text:span><text:span text:style-name="Domyślna_20_czcionka_20_akapitu"><text:span text:style-name="T3">1,3,6,7,11),</text:span></text:span></text:p>
          </table:table-cell>
          <table:table-cell table:style-name="Tabela8.A2" office:value-type="string">
            <text:p text:style-name="P16"><text:span text:style-name="Domyślna_20_czcionka_20_akapitu"><text:span text:style-name="T12">Bułka drożdżowa z serem 1szt (A:</text:span></text:span><text:span text:style-name="Domyślna_20_czcionka_20_akapitu"><text:span text:style-name="T3">1,3,6,7,11),</text:span></text:span></text:p>
          </table:table-cell>
          <table:table-cell table:style-name="Tabela8.A2" office:value-type="string">
            <text:p text:style-name="Table_20_Contents"><text:span text:style-name="Domyślna_20_czcionka_20_akapitu"><text:span text:style-name="T12">Kanapka z masłem, sałatą, jajkiem i szczypiorem </text:span></text:span><text:span text:style-name="Domyślna_20_czcionka_20_akapitu"><text:span text:style-name="T3">(A:1,3,6,7,11)</text:span></text:span><text:span text:style-name="Domyślna_20_czcionka_20_akapitu"><text:span text:style-name="T12">,</text:span></text:span></text:p>
          </table:table-cell>
          <table:table-cell table:style-name="Tabela8.E2" office:value-type="string">
            <text:p text:style-name="P16"><text:span text:style-name="Domyślna_20_czcionka_20_akapitu"><text:span text:style-name="T12">Bułka drożdżowa z serem 1szt (A:</text:span></text:span><text:span text:style-name="Domyślna_20_czcionka_20_akapitu"><text:span text:style-name="T3">1,3,6,7,11),</text:span></text:span></text:p>
          </table:table-cell>
        </table:table-row>
        <table:table-row table:style-name="TableLine1733684594560">
          <table:table-cell table:style-name="Tabela8.A2" office:value-type="string">
            <text:p text:style-name="P7">WARTOŚCI ODŻYWCZE</text:p>
          </table:table-cell>
          <table:table-cell table:style-name="Tabela8.A2" office:value-type="string">
            <text:p text:style-name="P4">Energia : 2295,07 kcal</text:p>
            <text:p text:style-name="P4">Białko: 100,12g</text:p>
            <text:p text:style-name="P9">Tłuszcz: 73,01g</text:p>
            <text:p text:style-name="P4">w tym kw.tłu. nas.:22,83g Węglowodany: 284,04g</text:p>
            <text:p text:style-name="P4">w tym cukry: 48,14g</text:p>
            <text:p text:style-name="P4">Błonnik:32,29 <text:s/></text:p>
            <text:p text:style-name="P4">Sól:6,94g</text:p>
          </table:table-cell>
          <table:table-cell table:style-name="Tabela8.A2" office:value-type="string">
            <text:p text:style-name="P9">Energia:2289,16 kcal</text:p>
            <text:p text:style-name="P4">Białko:97,1g</text:p>
            <text:p text:style-name="P4">Tłuszcz:70,81g</text:p>
            <text:p text:style-name="P4">w tym kw.tłu.nasyc.:22,69g</text:p>
            <text:p text:style-name="P4">Węglowodany:275,1g</text:p>
            <text:p text:style-name="P4">w tym cukry:43,7g</text:p>
            <text:p text:style-name="P4">Błonnik-31,4g</text:p>
            <text:p text:style-name="P4">Sól-6,7g</text:p>
          </table:table-cell>
          <table:table-cell table:style-name="Tabela8.A2" office:value-type="string">
            <text:p text:style-name="P9">Energia: 2116,27 kcal</text:p>
            <text:p text:style-name="P9"><text:s/>Białko ogółem: 94,60g</text:p>
            <text:p text:style-name="P9">Tłuszcz: 69,71 g</text:p>
            <text:p text:style-name="P9">w tym kw. tłu nas.: 22,16 g</text:p>
            <text:p text:style-name="P9">Węglowodany: 280,03 g</text:p>
            <text:p text:style-name="P9">w tym cukry: 34,73 g <text:s/></text:p>
            <text:p text:style-name="P9">Błonnik: 31,4 g</text:p>
            <text:p text:style-name="P9">Sól: 6,7 g</text:p>
          </table:table-cell>
          <table:table-cell table:style-name="Tabela8.E2" office:value-type="string">
            <text:p text:style-name="P9">Energia: 2209,4 kcal</text:p>
            <text:p text:style-name="P9">Białko: 95,63g</text:p>
            <text:p text:style-name="P9">Tłuszcz: 67,43 g</text:p>
            <text:p text:style-name="P9">w tym kw. tłu. nas.:22,52 g</text:p>
            <text:p text:style-name="P9">Węglowodany: 271,87g</text:p>
            <text:p text:style-name="P9">w tym cukry: 42,57 g <text:s text:c="2"/>Błonnik:30,5g</text:p>
            <text:p text:style-name="P9">Sól: 6,2g</text:p>
          </table:table-cell>
        </table:table-row>
        <table:table-row table:style-name="TableLine1733684608432">
          <table:table-cell table:style-name="Tabela8.A2" office:value-type="string">
            <text:p text:style-name="P7"/>
          </table:table-cell>
          <table:table-cell table:style-name="Tabela8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8.A2" office:value-type="string">
            <text:p text:style-name="P1">P01</text:p>
            <text:p text:style-name="P1">DIETA PODSTAWOWA - PEDIATRYCZNY</text:p>
          </table:table-cell>
          <table:table-cell table:style-name="Tabela8.A2" office:value-type="string">
            <text:p text:style-name="P1"><text:s/>C02</text:p>
            <text:p text:style-name="P1">DIETA KOBIET W OKRESIE LAKTACJI</text:p>
          </table:table-cell>
          <table:table-cell table:style-name="Tabela8.E2" office:value-type="string">
            <text:p text:style-name="Table_20_Contents"/>
          </table:table-cell>
        </table:table-row>
        <table:table-row table:style-name="TableLine1733684595920">
          <table:table-cell table:style-name="Tabela8.A2" office:value-type="string">
            <text:p text:style-name="P2">ŚNIADANIE</text:p>
          </table:table-cell>
          <table:table-cell table:style-name="Tabela8.A2" office:value-type="string">
            <text:p text:style-name="Bez_20_odstępów"><text:span text:style-name="Domyślna_20_czcionka_20_akapitu"><text:span text:style-name="T3">Kasza manna na ml. na ml. 350ml (A:1,7), kakao 250ml (A:1,6,7), </text:span></text:span><text:soft-page-break/><text:span text:style-name="Domyślna_20_czcionka_20_akapitu"><text:span text:style-name="T3">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twaróg z kop. 100g (A:7), dżem 40g, jabłko pieczone 1szt,</text:span></text:span></text:p>
          </table:table-cell>
          <table:table-cell table:style-name="Tabela8.A2" office:value-type="string">
            <text:p text:style-name="Bez_20_odstępów"><text:span text:style-name="Domyślna_20_czcionka_20_akapitu"><text:span text:style-name="T3">Kasza manna na ml. na ml. 250ml (A:1,7), kakao 250ml (A:1,6,7), </text:span></text:span><text:soft-page-break/><text:span text:style-name="Domyślna_20_czcionka_20_akapitu"><text:span text:style-name="T3">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pasta z ryby wędzonej ze szczypiorem 80g (A:4,10), ogórek konser. 40g (A:10), jogurt owocowy 1szt (A:7),</text:span></text:span></text:p>
          </table:table-cell>
          <table:table-cell table:style-name="Tabela8.A2" office:value-type="string">
            <text:p text:style-name="Bez_20_odstępów"><text:span text:style-name="Domyślna_20_czcionka_20_akapitu"><text:span text:style-name="T3">Kasza manna na ml. na ml. 350ml (A:1,7), kakao 250ml (A:1,6,7), </text:span></text:span><text:soft-page-break/><text:span text:style-name="Domyślna_20_czcionka_20_akapitu"><text:span text:style-name="T3">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twaróg z kop. 100g (A:7), dżem 40g, jabłko pieczone 1szt,</text:span></text:span></text:p>
          </table:table-cell>
          <table:table-cell table:style-name="Tabela8.E2" office:value-type="string">
            <text:p text:style-name="Bez_20_odstępów"/>
          </table:table-cell>
        </table:table-row>
        <table:table-row table:style-name="TableLine1733684608160">
          <table:table-cell table:style-name="Tabela8.A2" office:value-type="string">
            <text:p text:style-name="P2">II ŚNIADANIE</text:p>
          </table:table-cell>
          <table:table-cell table:style-name="Tabela8.A2" office:value-type="string">
            <text:p text:style-name="P13">Sok owocowo – warzywny 1szt,</text:p>
          </table:table-cell>
          <table:table-cell table:style-name="Tabela8.A2" office:value-type="string">
            <text:p text:style-name="P13">Sok owocowo – warzywny 1szt,</text:p>
          </table:table-cell>
          <table:table-cell table:style-name="Tabela8.A2" office:value-type="string">
            <text:p text:style-name="P13">Sok owocowo – warzywny 1szt,</text:p>
          </table:table-cell>
          <table:table-cell table:style-name="Tabela8.E2" office:value-type="string">
            <text:p text:style-name="Bez_20_odstępów"/>
          </table:table-cell>
        </table:table-row>
        <table:table-row table:style-name="TableLine1733684607616">
          <table:table-cell table:style-name="Tabela8.A2" office:value-type="string">
            <text:p text:style-name="P2">OBIAD</text:p>
          </table:table-cell>
          <table:table-cell table:style-name="Tabela8.A2" office:value-type="string">
            <text:p text:style-name="P3">Krupnik z ziemn. 350ml (A:1,9), filet z morszczuka piecz. z warzywami w sosie kop. 260g (A:1,4,7,9), ziemniaki got. z kop. 200g, buraczki got. 150g (A:7), <text:s/>kompot owocowy 250ml,</text:p>
          </table:table-cell>
          <table:table-cell table:style-name="Tabela8.A2" office:value-type="string">
            <text:p text:style-name="P3">Krupnik z ziemn. 350ml (A:1,9), filet z morszczuka smażony 90g (A:1,3,4,6,7,11), ziemniaki got.</text:p>
            <text:p text:style-name="P3">z kop. 200g, buraczki got. 150g (A:7), <text:s/>kompot owocowy 250ml,</text:p>
          </table:table-cell>
          <table:table-cell table:style-name="Tabela8.A2" office:value-type="string">
            <text:p text:style-name="P3">Krupnik z ziemn. 350ml (A:1,9), filet z morszczuka smażony 100g (A:1,3,4,6,7,11), ziemniaki got.</text:p>
            <text:p text:style-name="P3"><text:s/>z kop. 200g, buraczki got. b/dodatków 150g (A:7), <text:s/>kompot owocowy 250ml,</text:p>
          </table:table-cell>
          <table:table-cell table:style-name="Tabela8.E2" office:value-type="string">
            <text:p text:style-name="Bez_20_odstępów"/>
          </table:table-cell>
        </table:table-row>
        <table:table-row table:style-name="TableLine1733684600272">
          <table:table-cell table:style-name="Tabela8.A2" office:value-type="string">
            <text:p text:style-name="P2">KOLACJA</text:p>
          </table:table-cell>
          <table:table-cell table:style-name="Tabela8.A2" office:value-type="string">
            <text:p text:style-name="P11">Chleb miesz.80g (A:1,3,6,7,11) masło 20g (A:7), <text:s/>herbata 250ml, serek waniliowy 1szt (A:7), polędwica drobiowa 40g (A:1,6,7,9), sałata,</text:p>
          </table:table-cell>
          <table:table-cell table:style-name="Tabela8.A2" office:value-type="string">
            <text:p text:style-name="P11">Chleb miesz.80g (A:1,3,6,7,11) masło 20g (A:7), <text:s/>herbata 250ml, serek waniliowy 1szt (A:7), sałata, pomidor 50g,</text:p>
          </table:table-cell>
          <table:table-cell table:style-name="Tabela8.A2" office:value-type="string">
            <text:p text:style-name="P11">Chleb miesz.80g (A:1,3,6,7,11) masło 20g (A:7), <text:s/>herbata 250ml, serek waniliowy 1szt (A:7), polędwica drobiowa 40g (A:1,6,7,9), sałata,</text:p>
          </table:table-cell>
          <table:table-cell table:style-name="Tabela8.E2" office:value-type="string">
            <text:p text:style-name="P12"/>
          </table:table-cell>
        </table:table-row>
        <table:table-row table:style-name="TableLine1733684602448">
          <table:table-cell table:style-name="Tabela8.A2" office:value-type="string">
            <text:p text:style-name="P2">POSIŁEK UZUPEŁNIAJĄCY</text:p>
          </table:table-cell>
          <table:table-cell table:style-name="Tabela8.A2" office:value-type="string">
            <text:p text:style-name="P16"><text:span text:style-name="Domyślna_20_czcionka_20_akapitu"><text:span text:style-name="T12">Bułka drożdżowa z serem 1szt (A:</text:span></text:span><text:span text:style-name="Domyślna_20_czcionka_20_akapitu"><text:span text:style-name="T3">1,3,6,7,11),</text:span></text:span></text:p>
          </table:table-cell>
          <table:table-cell table:style-name="Tabela8.A2" office:value-type="string">
            <text:p text:style-name="P16"><text:span text:style-name="Domyślna_20_czcionka_20_akapitu"><text:span text:style-name="T12">Bułka drożdżowa z serem 1szt (A:</text:span></text:span><text:span text:style-name="Domyślna_20_czcionka_20_akapitu"><text:span text:style-name="T3">1,3,6,7,11),</text:span></text:span></text:p>
          </table:table-cell>
          <table:table-cell table:style-name="Tabela8.A2" office:value-type="string">
            <text:p text:style-name="P16"><text:span text:style-name="Domyślna_20_czcionka_20_akapitu"><text:span text:style-name="T12">Bułka drożdżowa z serem 1szt (A:</text:span></text:span><text:span text:style-name="Domyślna_20_czcionka_20_akapitu"><text:span text:style-name="T3">1,3,6,7,11),</text:span></text:span></text:p>
          </table:table-cell>
          <table:table-cell table:style-name="Tabela8.E2" office:value-type="string">
            <text:p text:style-name="Bez_20_odstępów"/>
          </table:table-cell>
        </table:table-row>
        <table:table-row table:style-name="TableLine1733684598912">
          <table:table-cell table:style-name="Tabela8.A2" office:value-type="string">
            <text:p text:style-name="P7">WARTOŚCI ODŻYWCZE</text:p>
          </table:table-cell>
          <table:table-cell table:style-name="Tabela8.A2" office:value-type="string">
            <text:p text:style-name="P9">Energia:2347,2 kcal</text:p>
            <text:p text:style-name="P4">Białko:145,8g</text:p>
            <text:p text:style-name="P4">Tłuszcz:70,9g</text:p>
            <text:p text:style-name="P4">w tym kw.tłu.nasyc.:23,2g</text:p>
            <text:p text:style-name="P4">Węglowodany:280,5g</text:p>
            <text:p text:style-name="P4">w tym cukry:50,2g</text:p>
            <text:p text:style-name="P4">Błonnik-32,5g</text:p>
            <text:p text:style-name="P4">Sól-6,8g</text:p>
          </table:table-cell>
          <table:table-cell table:style-name="Tabela8.A2" office:value-type="string">
            <text:p text:style-name="P9">Energia:2184,54 kcal</text:p>
            <text:p text:style-name="P4">Białko:96,3g</text:p>
            <text:p text:style-name="P4">Tłuszcz:67,2g</text:p>
            <text:p text:style-name="P4">w tym kw.tłu.nasyc.:22,5g</text:p>
            <text:p text:style-name="P4">Węglowodany:271,6g</text:p>
            <text:p text:style-name="P4">w tym cukry:42,1g</text:p>
            <text:p text:style-name="P4">Błonnik-30,7g</text:p>
            <text:p text:style-name="P4">Sól-6,2g</text:p>
          </table:table-cell>
          <table:table-cell table:style-name="Tabela8.A2" office:value-type="string">
            <text:p text:style-name="P9">Energia:2301 kcal</text:p>
            <text:p text:style-name="P4">Białko:98,6g</text:p>
            <text:p text:style-name="P4">Tłuszcz:70,81g</text:p>
            <text:p text:style-name="P4">w tym kw.tłu.nasyc.:22,6g</text:p>
            <text:p text:style-name="P4">Węglowodany:276,1g</text:p>
            <text:p text:style-name="P4">w tym cukry:44,7g</text:p>
            <text:p text:style-name="P4">Błonnik-30,4g</text:p>
            <text:p text:style-name="P4">Sól-6,6g</text:p>
          </table:table-cell>
          <table:table-cell table:style-name="Tabela8.E2" office:value-type="string">
            <text:p text:style-name="Bez_20_odstępów"/>
          </table:table-cell>
        </table:table-row>
        <table:table-row table:style-name="TableLine1733684605984">
          <table:table-cell table:style-name="Tabela8.A2" office:value-type="string">
            <text:p text:style-name="P7"/>
          </table:table-cell>
          <table:table-cell table:style-name="Tabela8.A2" office:value-type="string">
            <text:p text:style-name="Table_20_Contents"/>
          </table:table-cell>
          <table:table-cell table:style-name="Tabela8.A2" office:value-type="string">
            <text:p text:style-name="Bez_20_odstępów"/>
          </table:table-cell>
          <table:table-cell table:style-name="Tabela8.A2" office:value-type="string">
            <text:p text:style-name="Bez_20_odstępów"/>
          </table:table-cell>
          <table:table-cell table:style-name="Tabela8.E2" office:value-type="string">
            <text:p text:style-name="Table_20_Contents"/>
          </table:table-cell>
        </table:table-row>
      </table:table>
      <text:p text:style-name="Standard"/>
      <text:p text:style-name="Standard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<text:span text:style-name="Domyślna_20_czcionka_20_akapitu"><text:span text:style-name="T1">Jadłospis na dzień 2</text:span></text:span><text:span text:style-name="Domyślna_20_czcionka_20_akapitu"><text:span text:style-name="T2">9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9" table:style-name="Tabela9">
        <table:table-column table:style-name="Tabela9.A" table:number-columns-repeated="5"/>
        <text:soft-page-break/>
        <table:table-row table:style-name="TableLine1733684576064">
          <table:table-cell table:style-name="Tabela9.A1" office:value-type="string">
            <text:p text:style-name="P6">POSIŁEK</text:p>
          </table:table-cell>
          <table:table-cell table:style-name="Tabela9.A1" office:value-type="string">
            <text:p text:style-name="P6">DIETA PODSTAWOWA</text:p>
            <text:p text:style-name="Standard">D01</text:p>
          </table:table-cell>
          <table:table-cell table:style-name="Tabela9.A1" office:value-type="string">
            <text:p text:style-name="P6">DIETA ŁATWOSTRAWNA</text:p>
            <text:p text:style-name="Standard"><text:s/>D02</text:p>
          </table:table-cell>
          <table:table-cell table:style-name="Tabela9.A1" office:value-type="string">
            <text:p text:style-name="P6">DIETA Z OGR. ŁATWO PRZYSWAJALNYCH WĘGLOWODANÓW</text:p>
            <text:p text:style-name="Standard">D03</text:p>
          </table:table-cell>
          <table:table-cell table:style-name="Tabela9.E1" office:value-type="string">
            <text:p text:style-name="P6">DIETA ŁATWOSTRAWNA Z OGR. TŁUSZCZU</text:p>
            <text:p text:style-name="Standard">D05</text:p>
          </table:table-cell>
        </table:table-row>
        <table:table-row table:style-name="TableLine1733684604896">
          <table:table-cell table:style-name="Tabela9.A2" office:value-type="string">
            <text:p text:style-name="P6">ŚNIADANIE</text:p>
          </table:table-cell>
          <table:table-cell table:style-name="Tabela9.A2" office:value-type="string">
            <text:p text:style-name="Standard">Ryż got. na ml. 350ml (A:7), kawa ml. 250ml (A:1,7), chleb miesz. 60g (A:1,3,6,7,11), <text:span text:style-name="T16">masło</text:span><text:span text:style-name="T15"> 10g – 2szt </text:span><text:span text:style-name="T16">(A:7)</text:span>, szynka wieprz. got. 60g (A:6,7), chrzan 20g (A:7,12), miód nat. 1szt, sałata,</text:p>
          </table:table-cell>
          <table:table-cell table:style-name="Tabela9.A2" office:value-type="string">
            <text:p text:style-name="Standard">Ryż got. na ml. 350ml (A:7), kawa ml. 250ml (A:1,7), chleb miesz. 60g (A:1,3,6,7,11), <text:span text:style-name="T16">masło</text:span><text:span text:style-name="T15"> 10g – 2szt </text:span><text:span text:style-name="T16">(A:7)</text:span>, szynka wieprz. got. 60g (A:6,7), miód nat. 1szt, sałata,</text:p>
          </table:table-cell>
          <table:table-cell table:style-name="Tabela9.A2" office:value-type="string">
            <text:p text:style-name="Standard"><text:s/>Kawa ml. 250ml (A:1,7), chleb raz. 60g (A:1,3,6,7,11), <text:span text:style-name="T16">masło</text:span><text:span text:style-name="T15"> 10g – </text:span><text:span text:style-name="T18">1</text:span><text:span text:style-name="T15">szt </text:span><text:span text:style-name="T16">(A:7)</text:span>, szynka wieprz. got. 60g (A:6,7),</text:p>
            <text:p text:style-name="P6">ser topiony 1szt (A:7), sałata,</text:p>
          </table:table-cell>
          <table:table-cell table:style-name="Tabela9.E2" office:value-type="string">
            <text:p text:style-name="Standard">Ryż got. na ml. 350ml (A:7), kawa ml. 250ml (A:1,7), chleb miesz. 60g (A:1,3,6,7,11), <text:span text:style-name="T16">masło</text:span><text:span text:style-name="T15"> 10g – </text:span><text:span text:style-name="T19">1</text:span><text:span text:style-name="T15">szt </text:span><text:span text:style-name="T16">(A:7)</text:span>, szynka wieprz. got. 60g (A:6,7), miód nat. 1szt, sałata,</text:p>
          </table:table-cell>
        </table:table-row>
        <table:table-row table:style-name="TableLine1733684597552">
          <table:table-cell table:style-name="Tabela9.A2" office:value-type="string">
            <text:p text:style-name="P6">II ŚNIADANIE</text:p>
          </table:table-cell>
          <table:table-cell table:style-name="Tabela9.A2" office:value-type="string">
            <text:p text:style-name="P6"/>
          </table:table-cell>
          <table:table-cell table:style-name="Tabela9.A2" office:value-type="string">
            <text:p text:style-name="P6"/>
          </table:table-cell>
          <table:table-cell table:style-name="Tabela9.A2" office:value-type="string">
            <text:p text:style-name="P6">Warzywa got. 150g,</text:p>
          </table:table-cell>
          <table:table-cell table:style-name="Tabela9.E2" office:value-type="string">
            <text:p text:style-name="P6"/>
          </table:table-cell>
        </table:table-row>
        <table:table-row table:style-name="TableLine1733684600544">
          <table:table-cell table:style-name="Tabela9.A2" office:value-type="string">
            <text:p text:style-name="P6">OBIAD</text:p>
          </table:table-cell>
          <table:table-cell table:style-name="Tabela9.A2" office:value-type="string">
            <text:p text:style-name="P6">Zupa solferino 350ml (A:1,7,9), klopsik got. w sosie pietr. 170g (A:1,3,6,7,11), kasza jęcz. got. na sypko 180g (A:1), marchewka got. 150g (A:7), <text:s/>kompot owocowy 250ml,</text:p>
          </table:table-cell>
          <table:table-cell table:style-name="Tabela9.A2" office:value-type="string">
            <text:p text:style-name="P6">Zupa kalafiorowa z ziemn. 350(A:7,9), klopsik got. w sosie pietr. 170g (A:1,3,6,7,11), ziemniaki got. z kop., marchewka got. 150g (A:7), <text:s/>kompot owocowy 250ml,</text:p>
          </table:table-cell>
          <table:table-cell table:style-name="Tabela9.A2" office:value-type="string">
            <text:p text:style-name="P6">Zupa kalafiorowa z ziemn. 350(A:7,9), klopsik got. w sosie pietr. 170g (A:1,3,6,7,11), kasza jęcz. got. na sypko 180g (A:1), marchewka got. 150g (A:7), <text:s/>kompot owocowy b/c 250ml,</text:p>
          </table:table-cell>
          <table:table-cell table:style-name="Tabela9.E2" office:value-type="string">
            <text:p text:style-name="P6">Zupa kalafiorowa z ziemn. 350(A:7,9), klopsik got. w sosie pietr. 170g (A:1,3,6,7,11), ziemniaki got. z kop., marchewka got. 150g (A:7), <text:s/>kompot owocowy 250ml,</text:p>
          </table:table-cell>
        </table:table-row>
        <table:table-row table:style-name="TableLine1733684595104">
          <table:table-cell table:style-name="Tabela9.A2" office:value-type="string">
            <text:p text:style-name="P6">KOLACJA</text:p>
          </table:table-cell>
          <table:table-cell table:style-name="Tabela9.A2" office:value-type="string">
            <text:p text:style-name="P6">Chleb miesz.80g (A:1,3,6,7,11) masło 20g (A:7), <text:s/>herbata 250ml, polędwica drobiowa z warzywami 60g (A:1,6,7,9), serek almette mini 1szt (A:7), sałata,</text:p>
          </table:table-cell>
          <table:table-cell table:style-name="Tabela9.A2" office:value-type="string">
            <text:p text:style-name="P6">Chleb miesz.80g (A:1,3,6,7,11) masło 20g (A:7), <text:s/>herbata 250ml, polędwica drobiowa z warzywami 60g (A:1,6,7,9), serek almette mini 1szt (A:7), sałata,</text:p>
          </table:table-cell>
          <table:table-cell table:style-name="Tabela9.A2" office:value-type="string">
            <text:p text:style-name="P6">Chleb miesz.80g (A:1,3,6,7,11) masło 10g (A:7), <text:s/>herbata 250ml, polędwica drobiowa z warzywami 60g (A:1,6,7,9), serek almette mini 1szt (A:7), sałata,</text:p>
          </table:table-cell>
          <table:table-cell table:style-name="Tabela9.E2" office:value-type="string">
            <text:p text:style-name="P6">Chleb miesz.80g (A:1,3,6,7,11) masło 10g (A:7), <text:s/>herbata 250ml, polędwica drobiowa <text:s/>60g (A:1,6,7,9), serek almette mini 1szt (A:7), sałata,</text:p>
          </table:table-cell>
        </table:table-row>
        <table:table-row table:style-name="TableLine1733684607888">
          <table:table-cell table:style-name="Tabela9.A2" office:value-type="string">
            <text:p text:style-name="P6">POSIŁEK UZUPEŁNIAJĄCY</text:p>
          </table:table-cell>
          <table:table-cell table:style-name="Tabela9.A2" office:value-type="string">
            <text:p text:style-name="P6">Budyń ow. got. na ml. z sokiem 200ml (A:7),</text:p>
          </table:table-cell>
          <table:table-cell table:style-name="Tabela9.A2" office:value-type="string">
            <text:p text:style-name="P6">Budyń ow. got. na ml. z sokiem 200ml (A:7),</text:p>
          </table:table-cell>
          <table:table-cell table:style-name="Tabela9.A2" office:value-type="string">
            <text:p text:style-name="P6">Jogurt owocowy b/c 1szt (A:7),</text:p>
          </table:table-cell>
          <table:table-cell table:style-name="Tabela9.E2" office:value-type="string">
            <text:p text:style-name="P6">Budyń ow. got. na ml. z sokiem 200ml (A:7),</text:p>
          </table:table-cell>
        </table:table-row>
        <table:table-row table:style-name="TableLine1733684595376">
          <table:table-cell table:style-name="Tabela9.A2" office:value-type="string">
            <text:p text:style-name="P6">WARTOŚCI ODŻYWCZE</text:p>
          </table:table-cell>
          <table:table-cell table:style-name="Tabela9.A2" office:value-type="string">
            <text:p text:style-name="P6">Energia:2291,62 kcal</text:p>
            <text:p text:style-name="P6">Białko:95,23g</text:p>
            <text:p text:style-name="P6">Tłuszcz:70,51g</text:p>
            <text:p text:style-name="P6">w tym kw.tłu.nasyc.:23,8g</text:p>
            <text:p text:style-name="P6">Węglowodany:291,7g</text:p>
            <text:p text:style-name="P6">w tym cukry:41,4g</text:p>
            <text:p text:style-name="P6">Błonnik-31,34g</text:p>
            <text:p text:style-name="P6">Sól-6,8g</text:p>
          </table:table-cell>
          <table:table-cell table:style-name="Tabela9.A2" office:value-type="string">
            <text:p text:style-name="P6">Energia:2134,1 kcal</text:p>
            <text:p text:style-name="P6">Białko:90,31g</text:p>
            <text:p text:style-name="P6">Tłuszcz:69,7g</text:p>
            <text:p text:style-name="P6">w tym kw.tłu.nasyc.:22,8g</text:p>
            <text:p text:style-name="P6">Węglowodany:279,31g</text:p>
            <text:p text:style-name="P6">w tym cukry:39,9g</text:p>
            <text:p text:style-name="P6">Błonnik-30,8g</text:p>
            <text:p text:style-name="P6">Sól-6,4g</text:p>
          </table:table-cell>
          <table:table-cell table:style-name="Tabela9.A2" office:value-type="string">
            <text:p text:style-name="P6">Energia:2118,78 kcal</text:p>
            <text:p text:style-name="P6">Białko:90,09g</text:p>
            <text:p text:style-name="P6">Tłuszcz:67,9g</text:p>
            <text:p text:style-name="P6">w tym kw.tłu.nasyc.:23,6g</text:p>
            <text:p text:style-name="P6">Węglowodany:275,1g</text:p>
            <text:p text:style-name="P6">w tym cukry:29,1g</text:p>
            <text:p text:style-name="P6">Błonnik-30,2g</text:p>
            <text:p text:style-name="P6">Sól-6,1g</text:p>
          </table:table-cell>
          <table:table-cell table:style-name="Tabela9.E2" office:value-type="string">
            <text:p text:style-name="P6">Energia:2106,13 kcal</text:p>
            <text:p text:style-name="P6">Białko:90,4g</text:p>
            <text:p text:style-name="P6">Tłuszcz:67,2g</text:p>
            <text:p text:style-name="P6">w tym kw.tłu.nasyc.:22,8g</text:p>
            <text:p text:style-name="P6">Węglowodany:279,98g</text:p>
            <text:p text:style-name="P6">w tym cukry:33,9g</text:p>
            <text:p text:style-name="P6">Błonnik-30,9g</text:p>
            <text:p text:style-name="P6">Sól-5,8g</text:p>
          </table:table-cell>
        </table:table-row>
        <table:table-row table:style-name="TableLine1733684603264">
          <table:table-cell table:style-name="Tabela9.A2" office:value-type="string">
            <text:p text:style-name="P6"/>
          </table:table-cell>
          <table:table-cell table:style-name="Tabela9.A2" office:value-type="string">
            <text:p text:style-name="Standard">D07</text:p>
            <text:p text:style-name="P6">DIETA BOGATOBIAŁKOWA</text:p>
            <text:p text:style-name="Standard"/>
          </table:table-cell>
          <table:table-cell table:style-name="Tabela9.A2" office:value-type="string">
            <text:p text:style-name="Standard">P01</text:p>
            <text:p text:style-name="Standard">DIETA PODSTAWOWA - PEDIATRYCZNY</text:p>
          </table:table-cell>
          <table:table-cell table:style-name="Tabela9.A2" office:value-type="string">
            <text:p text:style-name="Standard"><text:s/>C02</text:p>
            <text:p text:style-name="Standard">DIETA KOBIET W OKRESIE LAKTACJI</text:p>
          </table:table-cell>
          <table:table-cell table:style-name="Tabela9.E2" office:value-type="string">
            <text:p text:style-name="P6"/>
          </table:table-cell>
        </table:table-row>
        <text:soft-page-break/>
        <table:table-row table:style-name="TableLine1733684599184">
          <table:table-cell table:style-name="Tabela9.A2" office:value-type="string">
            <text:p text:style-name="P6">ŚNIADANIE</text:p>
          </table:table-cell>
          <table:table-cell table:style-name="Tabela9.A2" office:value-type="string">
            <text:p text:style-name="Standard">Ryż got. na ml. 350ml (A:7), kawa ml. 250ml (A:1,7), chleb miesz. 60g (A:1,3,6,7,11), <text:span text:style-name="T16">masło</text:span><text:span text:style-name="T15"> 10g – 2szt </text:span><text:span text:style-name="T16">(A:7)</text:span>, szynka wieprz. got. 60g (A:6,7), miód nat. 1szt, sałata,</text:p>
          </table:table-cell>
          <table:table-cell table:style-name="Tabela9.A2" office:value-type="string">
            <text:p text:style-name="Standard">Ryż got. na ml. 250ml (A:7), kawa ml. 250ml (A:1,7), chleb miesz. 60g (A:1,3,6,7,11), <text:span text:style-name="T16">masło</text:span><text:span text:style-name="T15"> 10g – 2szt </text:span><text:span text:style-name="T16">(A:7)</text:span>, szynka wieprz. got. 60g (A:6,7), miód nat. 1szt, sałata,</text:p>
          </table:table-cell>
          <table:table-cell table:style-name="Tabela9.A2" office:value-type="string">
            <text:p text:style-name="Standard">Ryż got. na ml. 350ml (A:7), kawa ml. 250ml (A:1,7), chleb miesz. 60g (A:1,3,6,7,11), <text:span text:style-name="T16">masło</text:span><text:span text:style-name="T15"> 10g – 2szt </text:span><text:span text:style-name="T16">(A:7)</text:span>, szynka wieprz. got. 60g (A:6,7), miód nat. 1szt, sałata,</text:p>
          </table:table-cell>
          <table:table-cell table:style-name="Tabela9.E2" office:value-type="string">
            <text:p text:style-name="P6"/>
          </table:table-cell>
        </table:table-row>
        <table:table-row table:style-name="TableLine1733684597008">
          <table:table-cell table:style-name="Tabela9.A2" office:value-type="string">
            <text:p text:style-name="P6">II ŚNIADANIE</text:p>
          </table:table-cell>
          <table:table-cell table:style-name="Tabela9.A2" office:value-type="string">
            <text:p text:style-name="P6">Jogurt owocowy b/c 1szt (A:7),</text:p>
          </table:table-cell>
          <table:table-cell table:style-name="Tabela9.A2" office:value-type="string">
            <text:p text:style-name="P6">Jogurt owocowy b/c 1szt (A:7),</text:p>
          </table:table-cell>
          <table:table-cell table:style-name="Tabela9.A2" office:value-type="string">
            <text:p text:style-name="P6">Jogurt owocowy b/c 1szt (A:7),</text:p>
          </table:table-cell>
          <table:table-cell table:style-name="Tabela9.E2" office:value-type="string">
            <text:p text:style-name="P6"/>
          </table:table-cell>
        </table:table-row>
        <table:table-row table:style-name="TableLine1733684601632">
          <table:table-cell table:style-name="Tabela9.A2" office:value-type="string">
            <text:p text:style-name="P6">OBIAD</text:p>
          </table:table-cell>
          <table:table-cell table:style-name="Tabela9.A2" office:value-type="string">
            <text:p text:style-name="P6">Zupa kalafiorowa z ziemn. 350(A:7,9), klopsik got. w sosie pietr. 260g (A:1,3,6,7,11), ziemniaki got. z kop., marchewka got. 150g (A:7), <text:s/>kompot owocowy 250ml,</text:p>
          </table:table-cell>
          <table:table-cell table:style-name="Tabela9.A2" office:value-type="string">
            <text:p text:style-name="P6">Zupa kalafiorowa z ziemn. 350(A:7,9), klopsik got. w sosie pietr. 170g (A:1,3,6,7,11), kasza jęcz. got. na sypko 180g (A:1), marchewka got. 150g (A:7), <text:s/>kompot owocowy 250ml,</text:p>
          </table:table-cell>
          <table:table-cell table:style-name="Tabela9.A2" office:value-type="string">
            <text:p text:style-name="P6">Zupa kalafiorowa z ziemn. 350(A:7,9), klopsik got. w sosie pietr. 170g (A:1,3,6,7,11), ziemniaki got. z kop., marchewka got. 150g (A:7), <text:s/>kompot owocowy 250ml,</text:p>
          </table:table-cell>
          <table:table-cell table:style-name="Tabela9.E2" office:value-type="string">
            <text:p text:style-name="P6"/>
          </table:table-cell>
        </table:table-row>
        <table:table-row table:style-name="TableLine1733684596464">
          <table:table-cell table:style-name="Tabela9.A2" office:value-type="string">
            <text:p text:style-name="P6">KOLACJA</text:p>
          </table:table-cell>
          <table:table-cell table:style-name="Tabela9.A2" office:value-type="string">
            <text:p text:style-name="P6">Chleb miesz.80g (A:1,3,6,7,11) masło 20g (A:7), <text:s/>herbata 250ml, polędwica drobiowa z warzywami 60g (A:1,6,7,9), serek almette mini 2szt (A:7), sałata,</text:p>
          </table:table-cell>
          <table:table-cell table:style-name="Tabela9.A2" office:value-type="string">
            <text:p text:style-name="P6">Chleb miesz.80g (A:1,3,6,7,11) masło 20g (A:7), <text:s/>herbata 250ml, polędwica drobiowa z warzywami 60g (A:1,6,7,9), serek almette mini 1szt (A:7), sałata,</text:p>
          </table:table-cell>
          <table:table-cell table:style-name="Tabela9.A2" office:value-type="string">
            <text:p text:style-name="P6">Chleb miesz.80g (A:1,3,6,7,11) masło 20g (A:7), <text:s/>herbata 250ml, polędwica drobiowa z warzywami 60g (A:1,6,7,9), serek almette mini 1szt (A:7), sałata,</text:p>
          </table:table-cell>
          <table:table-cell table:style-name="Tabela9.E2" office:value-type="string">
            <text:p text:style-name="P6"/>
          </table:table-cell>
        </table:table-row>
        <table:table-row table:style-name="TableLine1733684597280">
          <table:table-cell table:style-name="Tabela9.A2" office:value-type="string">
            <text:p text:style-name="P6">POSIŁEK UZUPEŁNIAJĄCY</text:p>
          </table:table-cell>
          <table:table-cell table:style-name="Tabela9.A2" office:value-type="string">
            <text:p text:style-name="P6">Budyń ow. got. na ml. z sokiem 200ml (A:7),</text:p>
          </table:table-cell>
          <table:table-cell table:style-name="Tabela9.A2" office:value-type="string">
            <text:p text:style-name="P6">Budyń ow. got. na ml. z sokiem 200ml (A:7),</text:p>
          </table:table-cell>
          <table:table-cell table:style-name="Tabela9.A2" office:value-type="string">
            <text:p text:style-name="P6">Budyń ow. got. na ml. z sokiem 200ml (A:7),</text:p>
          </table:table-cell>
          <table:table-cell table:style-name="Tabela9.E2" office:value-type="string">
            <text:p text:style-name="P6"/>
          </table:table-cell>
        </table:table-row>
        <table:table-row table:style-name="TableLine1733684597824">
          <table:table-cell table:style-name="Tabela9.A2" office:value-type="string">
            <text:p text:style-name="P6">WARTOŚCI ODŻYWCZE</text:p>
          </table:table-cell>
          <table:table-cell table:style-name="Tabela9.A2" office:value-type="string">
            <text:p text:style-name="P6">Energia:2300 kcal</text:p>
            <text:p text:style-name="P6">Białko:139,45g</text:p>
            <text:p text:style-name="P6">Tłuszcz:69,9g</text:p>
            <text:p text:style-name="P6">w tym kw.tłu.nasyc.:23,2g</text:p>
            <text:p text:style-name="P6">Węglowodany:281,7g</text:p>
            <text:p text:style-name="P6">w tym cukry:49,5g</text:p>
            <text:p text:style-name="P6">Błonnik-31,2g</text:p>
            <text:p text:style-name="P6">Sól-6,8g</text:p>
          </table:table-cell>
          <table:table-cell table:style-name="Tabela9.A2" office:value-type="string">
            <text:p text:style-name="P6">Energia:2234,4 kcal</text:p>
            <text:p text:style-name="P6">Białko:91,1g</text:p>
            <text:p text:style-name="P6">Tłuszcz:67,4g</text:p>
            <text:p text:style-name="P6">w tym kw.tłu.nasyc.:22,1g</text:p>
            <text:p text:style-name="P6">Węglowodany:271,4g</text:p>
            <text:p text:style-name="P6">w tym cukry:40,9g</text:p>
            <text:p text:style-name="P6">Błonnik-30,8g</text:p>
            <text:p text:style-name="P6">Sól-6,1g</text:p>
          </table:table-cell>
          <table:table-cell table:style-name="Tabela9.A2" office:value-type="string">
            <text:p text:style-name="P6">Energia:2301,2 kcal</text:p>
            <text:p text:style-name="P6">Białko:96,1g</text:p>
            <text:p text:style-name="P6">Tłuszcz:67,1g</text:p>
            <text:p text:style-name="P6">w tym kw.tłu.nasyc.:22,3g</text:p>
            <text:p text:style-name="P6">Węglowodany:270,1g</text:p>
            <text:p text:style-name="P6">w tym cukry:41,5g</text:p>
            <text:p text:style-name="P6">Błonnik-30,01g</text:p>
            <text:p text:style-name="P6">Sól-6,5g</text:p>
          </table:table-cell>
          <table:table-cell table:style-name="Tabela9.E2" office:value-type="string">
            <text:p text:style-name="P6"/>
          </table:table-cell>
        </table:table-row>
      </table:table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<text:span text:style-name="Domyślna_20_czcionka_20_akapitu"><text:span text:style-name="T1">Jadłospis na dzień </text:span></text:span><text:span text:style-name="Domyślna_20_czcionka_20_akapitu"><text:span text:style-name="T2">30</text:span></text:span><text:span text:style-name="Domyślna_20_czcionka_20_akapitu"><text:span text:style-name="T1">.0</text:span></text:span><text:span text:style-name="Domyślna_20_czcionka_20_akapitu"><text:span text:style-name="T2">8</text:span></text:span><text:span text:style-name="Domyślna_20_czcionka_20_akapitu"><text:span text:style-name="T1">.2026 (jadłospis może ulec zmianie)</text:span></text:span></text:p>
      <table:table table:name="Tabela10" table:style-name="Tabela10">
        <table:table-column table:style-name="Tabela10.A" table:number-columns-repeated="2"/>
        <table:table-column table:style-name="Tabela10.C" table:number-columns-repeated="3"/>
        <text:soft-page-break/>
        <table:table-row table:style-name="TableLine1733684593472">
          <table:table-cell table:style-name="Tabela10.A1" office:value-type="string">
            <text:p text:style-name="Table_20_Contents">POSIŁEK</text:p>
          </table:table-cell>
          <table:table-cell table:style-name="Tabela10.A1" office:value-type="string">
            <text:p text:style-name="Table_20_Contents">DIETA PODSTAWOWA</text:p>
            <text:p text:style-name="P1">D01</text:p>
          </table:table-cell>
          <table:table-cell table:style-name="Tabela10.A1" office:value-type="string">
            <text:p text:style-name="Table_20_Contents">DIETA ŁATWOSTRAWNA</text:p>
            <text:p text:style-name="P1"><text:s/>D02</text:p>
          </table:table-cell>
          <table:table-cell table:style-name="Tabela10.A1" office:value-type="string">
            <text:p text:style-name="Table_20_Contents">DIETA Z OGR. ŁATWO PRZYSWAJALNYCH WĘGLOWODANÓW</text:p>
            <text:p text:style-name="P1">D03</text:p>
          </table:table-cell>
          <table:table-cell table:style-name="Tabela10.E1" office:value-type="string">
            <text:p text:style-name="Table_20_Contents">DIETA ŁATWOSTRAWNA Z OGR. TŁUSZCZU</text:p>
            <text:p text:style-name="P1">D05</text:p>
          </table:table-cell>
        </table:table-row>
        <table:table-row table:style-name="TableLine1733684599456">
          <table:table-cell table:style-name="Tabela10.A2" office:value-type="string">
            <text:p text:style-name="P2">ŚNIADANIE</text:p>
          </table:table-cell>
          <table:table-cell table:style-name="Tabela10.A2" office:value-type="string">
            <text:p text:style-name="Bez_20_odstępów"><text:span text:style-name="Domyślna_20_czcionka_20_akapitu"><text:span text:style-name="T3">Kasza jęcz. got. na ml. 350ml (A:1,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60g (A:1,6), dżem 1szt, sałata,</text:span></text:span></text:p>
          </table:table-cell>
          <table:table-cell table:style-name="Tabela10.A2" office:value-type="string">
            <text:p text:style-name="Bez_20_odstępów"><text:span text:style-name="Domyślna_20_czcionka_20_akapitu"><text:span text:style-name="T3">Kasza jęcz. got. na ml. 350ml (A:1,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60g (A:1,6), dżem 1szt, sałata,</text:span></text:span></text:p>
          </table:table-cell>
          <table:table-cell table:style-name="Tabela10.A2" office:value-type="string">
            <text:p text:style-name="Bez_20_odstępów"><text:span text:style-name="T3"><text:s/>Kawa ml. 250ml (A:1,7), chleb raz. 60g (A:1,3,6,7,11), </text:span><text:span text:style-name="T16">masło</text:span><text:span text:style-name="T15"> 10g – </text:span><text:span text:style-name="T19">1</text:span><text:span text:style-name="T15">szt </text:span><text:span text:style-name="T16">(A:7)</text:span>, szynka konserwowa 60g (A:1,6),</text:p>
            <text:p text:style-name="P10">jajko got. 1szt (A:3), sałata,</text:p>
          </table:table-cell>
          <table:table-cell table:style-name="Tabela10.E2" office:value-type="string">
            <text:p text:style-name="Bez_20_odstępów"><text:span text:style-name="Domyślna_20_czcionka_20_akapitu"><text:span text:style-name="T3">Kasza jęcz. got. na ml. 350ml (A:1,7), kawa ml. 250ml (A:1,7), chleb miesz. 60g (A:1,3, </text:span></text:span><text:span text:style-name="Domyślna_20_czcionka_20_akapitu"><text:span text:style-name="Domyślna_20_czcionka_20_akapitu"><text:span text:style-name="T8">masło</text:span></text:span></text:span><text:span text:style-name="Domyślna_20_czcionka_20_akapitu"><text:span text:style-name="Domyślna_20_czcionka_20_akapitu"><text:span text:style-name="T7"> 10g – </text:span></text:span></text:span><text:span text:style-name="Domyślna_20_czcionka_20_akapitu"><text:span text:style-name="Domyślna_20_czcionka_20_akapitu"><text:span text:style-name="T11">1</text:span></text:span></text:span><text:span text:style-name="Domyślna_20_czcionka_20_akapitu"><text:span text:style-name="Domyślna_20_czcionka_20_akapitu"><text:span text:style-name="T7">szt </text:span></text:span></text:span><text:span text:style-name="Domyślna_20_czcionka_20_akapitu"><text:span text:style-name="Domyślna_20_czcionka_20_akapitu"><text:span text:style-name="T8">(A:7)</text:span></text:span></text:span><text:span text:style-name="Domyślna_20_czcionka_20_akapitu"><text:span text:style-name="T12">, </text:span></text:span><text:span text:style-name="Domyślna_20_czcionka_20_akapitu"><text:span text:style-name="T3">szynka konserwowa 60g (A:1,6), dżem 1szt, sałata,</text:span></text:span></text:p>
          </table:table-cell>
        </table:table-row>
        <table:table-row table:style-name="TableLine1733684608704">
          <table:table-cell table:style-name="Tabela10.A2" office:value-type="string">
            <text:p text:style-name="P2">II ŚNIADANIE</text:p>
          </table:table-cell>
          <table:table-cell table:style-name="Tabela10.A2" office:value-type="string">
            <text:p text:style-name="P5"/>
          </table:table-cell>
          <table:table-cell table:style-name="Tabela10.A2" office:value-type="string">
            <text:p text:style-name="P5"/>
          </table:table-cell>
          <table:table-cell table:style-name="Tabela10.A2" office:value-type="string">
            <text:p text:style-name="P5">Sok pomidorowy 1szt,</text:p>
          </table:table-cell>
          <table:table-cell table:style-name="Tabela10.E2" office:value-type="string">
            <text:p text:style-name="P5"/>
          </table:table-cell>
        </table:table-row>
        <table:table-row table:style-name="TableLine1733684601904">
          <table:table-cell table:style-name="Tabela10.A2" office:value-type="string">
            <text:p text:style-name="P2">OBIAD</text:p>
          </table:table-cell>
          <table:table-cell table:style-name="Tabela10.A2" office:value-type="string">
            <text:p text:style-name="P3">Zupa pomidorowa z mak. 350ml (A:1,7,9), bitka opiek. w sosie 170g (A:1,9), ziemniaki got. z kop. 200g, brukselka got. z bułką tartą 150g <text:s/>(A:1,3,6,7,11), kompot owocowy 250ml,</text:p>
          </table:table-cell>
          <table:table-cell table:style-name="Tabela10.A2" office:value-type="string">
            <text:p text:style-name="P3">Kasza manna got. na wyw. 350ml (A:1,9), potrawka ze schabu 170g (A:1,9), ziemniaki got. z kop. 200g, bukiet warzyw got. 150g, <text:s/>kompot owocowy 250ml,</text:p>
          </table:table-cell>
          <table:table-cell table:style-name="Tabela10.A2" office:value-type="string">
            <text:p text:style-name="P3">Kasza manna got. na wyw. 350ml (A:1,9), bitka opiek. w sosie 170g (A:1,9), ziemniaki got. z kop. 200g, bukiet warzyw got. 150g, <text:s/>kompot owocowy b/c 250ml,</text:p>
          </table:table-cell>
          <table:table-cell table:style-name="Tabela10.E2" office:value-type="string">
            <text:p text:style-name="P3">Kasza manna got. na wyw. 350ml (A:1,9), potrawka ze schabu 170g (A:1,9), ziemniaki got. z kop. 200g, bukiet warzyw got. 150g, <text:s/>kompot owocowy 250ml,</text:p>
          </table:table-cell>
        </table:table-row>
        <table:table-row table:style-name="TableLine1733684601360">
          <table:table-cell table:style-name="Tabela10.A2" office:value-type="string">
            <text:p text:style-name="P2">KOLACJA</text:p>
          </table:table-cell>
          <table:table-cell table:style-name="Tabela10.A2" office:value-type="string">
            <text:p text:style-name="P11">Chleb miesz.80g (A:1,3,6,7,11) masło 20g (A:7), <text:s/>herbata 250ml, polędwica biała 60g, sałata,</text:p>
            <text:p text:style-name="P11">jabłko 1szt,</text:p>
          </table:table-cell>
          <table:table-cell table:style-name="Tabela10.A2" office:value-type="string">
            <text:p text:style-name="P11">Chleb miesz.80g (A:1,3,6,7,11) masło 20g (A:7), <text:s/>herbata 250ml,polędwica biała 60g, sałata, jabłko got. 1szt,</text:p>
          </table:table-cell>
          <table:table-cell table:style-name="Tabela10.A2" office:value-type="string">
            <text:p text:style-name="P11">Chleb miesz.80g (A:1,3,6,7,11) masło 10g (A:7), <text:s/>herbata 250ml, polędwica biała 60g, sałata,</text:p>
            <text:p text:style-name="P11">jabłko 1szt,</text:p>
          </table:table-cell>
          <table:table-cell table:style-name="Tabela10.E2" office:value-type="string">
            <text:p text:style-name="P11">Chleb miesz.80g (A:1,3,6,7,11) masło 10g (A:7), <text:s/>herbata 250ml, polędwica biała 60g, sałata,</text:p>
            <text:p text:style-name="P11"><text:s/>jabłko got. 1szt,</text:p>
          </table:table-cell>
        </table:table-row>
        <table:table-row table:style-name="TableLine1733684602176">
          <table:table-cell table:style-name="Tabela10.A2" office:value-type="string">
            <text:p text:style-name="P2">POSIŁEK UZUPEŁNIAJĄCY</text:p>
          </table:table-cell>
          <table:table-cell table:style-name="Tabela10.A2" office:value-type="string">
            <text:p text:style-name="P15">Kefir nat. 200ml (A:7),</text:p>
          </table:table-cell>
          <table:table-cell table:style-name="Tabela10.A2" office:value-type="string">
            <text:p text:style-name="P15">Kefir nat. 200ml (A:7),</text:p>
          </table:table-cell>
          <table:table-cell table:style-name="Tabela10.A2" office:value-type="string">
            <text:p text:style-name="P15">Kefir nat. 200ml (A:7),</text:p>
          </table:table-cell>
          <table:table-cell table:style-name="Tabela10.E2" office:value-type="string">
            <text:p text:style-name="P15">Kefir nat. 200ml (A:7),</text:p>
          </table:table-cell>
        </table:table-row>
        <table:table-row table:style-name="TableLine1733684606528">
          <table:table-cell table:style-name="Tabela10.A2" office:value-type="string">
            <text:p text:style-name="P7">WARTOŚCI ODŻYWCZE</text:p>
          </table:table-cell>
          <table:table-cell table:style-name="Tabela10.A2" office:value-type="string">
            <text:p text:style-name="P4">Energia:2291,25 kcal</text:p>
            <text:p text:style-name="P4">Białko:98,9g</text:p>
            <text:p text:style-name="P4">Tłuszcz:72,27g</text:p>
            <text:p text:style-name="P4">w tym kw.tłu.nasyc.:23,1g</text:p>
            <text:p text:style-name="P4">Węglowodany:275,98g</text:p>
            <text:p text:style-name="P4">w tym cukry:31,7g</text:p>
            <text:p text:style-name="P4">Błonnik-31,11g</text:p>
            <text:p text:style-name="P4">Sól-7,2g</text:p>
          </table:table-cell>
          <table:table-cell table:style-name="Tabela10.A2" office:value-type="string">
            <text:p text:style-name="P9">Energia: 2213,6kcal</text:p>
            <text:p text:style-name="P4">Białko:95,75g</text:p>
            <text:p text:style-name="P4">Tłuszcz:68,8g</text:p>
            <text:p text:style-name="P4">w tym kw.tłu.nasyc.:23,17g</text:p>
            <text:p text:style-name="P4">Węglowodany:270,02g</text:p>
            <text:p text:style-name="P4">w tym cukry:31,4g</text:p>
            <text:p text:style-name="P4">Błonnik-31g</text:p>
            <text:p text:style-name="P4">Sól-6,8g</text:p>
          </table:table-cell>
          <table:table-cell table:style-name="Tabela10.A2" office:value-type="string">
            <text:p text:style-name="P9">Energia: 2139kcal</text:p>
            <text:p text:style-name="P4">Białko:92,5g</text:p>
            <text:p text:style-name="P4">Tłuszcz:67,01g</text:p>
            <text:p text:style-name="P4">w tym kw.tłu.nasyc.:22,43g</text:p>
            <text:p text:style-name="P4">Węglowodany:275,56g</text:p>
            <text:p text:style-name="P4">w tym cukry:28,3g</text:p>
            <text:p text:style-name="P4">Błonnik-30,2g</text:p>
            <text:p text:style-name="P4">Sól-6,2g</text:p>
          </table:table-cell>
          <table:table-cell table:style-name="Tabela10.E2" office:value-type="string">
            <text:p text:style-name="P9">Energia:2146 kcal</text:p>
            <text:p text:style-name="P4">Białko:94,4g</text:p>
            <text:p text:style-name="P4">Tłuszcz:66,01g</text:p>
            <text:p text:style-name="P4">w tym kw.tłu.nasyc.:23,09g</text:p>
            <text:p text:style-name="P4">Węglowodany:270,3g</text:p>
            <text:p text:style-name="P4">w tym cukry:23,8g</text:p>
            <text:p text:style-name="P4">Błonnik-30,5g</text:p>
            <text:p text:style-name="P4">Sól-6,1g</text:p>
          </table:table-cell>
        </table:table-row>
        <table:table-row table:style-name="TableLine1733684602720">
          <table:table-cell table:style-name="Tabela10.A2" office:value-type="string">
            <text:p text:style-name="P7"/>
          </table:table-cell>
          <table:table-cell table:style-name="Tabela10.A2" office:value-type="string">
            <text:p text:style-name="P1">D07</text:p>
            <text:p text:style-name="Table_20_Contents">DIETA BOGATOBIAŁKOWA</text:p>
            <text:p text:style-name="P1"/>
          </table:table-cell>
          <table:table-cell table:style-name="Tabela10.A2" office:value-type="string">
            <text:p text:style-name="P1">P01</text:p>
            <text:p text:style-name="P1">DIETA PODSTAWOWA - PEDIATRYCZNY</text:p>
          </table:table-cell>
          <table:table-cell table:style-name="Tabela10.A2" office:value-type="string">
            <text:p text:style-name="P1"><text:s/>C02</text:p>
            <text:p text:style-name="P1">DIETA KOBIET W OKRESIE LAKTACJI</text:p>
          </table:table-cell>
          <table:table-cell table:style-name="Tabela10.E2" office:value-type="string">
            <text:p text:style-name="Table_20_Contents"/>
          </table:table-cell>
        </table:table-row>
        <table:table-row table:style-name="TableLine1733684608976">
          <table:table-cell table:style-name="Tabela10.A2" office:value-type="string">
            <text:p text:style-name="P2">ŚNIADANIE</text:p>
          </table:table-cell>
          <table:table-cell table:style-name="Tabela10.A2" office:value-type="string">
            <text:p text:style-name="Bez_20_odstępów"><text:span text:style-name="Domyślna_20_czcionka_20_akapitu"><text:span text:style-name="T3">Kasza jęcz. got. na ml. 350ml (A:1,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60g (A:1,6), dżem 1szt, sałata,</text:span></text:span></text:p>
          </table:table-cell>
          <table:table-cell table:style-name="Tabela10.A2" office:value-type="string">
            <text:p text:style-name="Bez_20_odstępów"><text:span text:style-name="Domyślna_20_czcionka_20_akapitu"><text:span text:style-name="T3">Kasza jęcz. got. na ml. 250ml (A:1,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50g (A:1,6), jajecznica na maśle 1szt (A:3,7), </text:span></text:span><text:soft-page-break/><text:span text:style-name="Domyślna_20_czcionka_20_akapitu"><text:span text:style-name="T3">sałata,</text:span></text:span></text:p>
          </table:table-cell>
          <table:table-cell table:style-name="Tabela10.A2" office:value-type="string">
            <text:p text:style-name="Bez_20_odstępów"><text:span text:style-name="Domyślna_20_czcionka_20_akapitu"><text:span text:style-name="T3">Kasza jęcz. got. na ml. 350ml (A:1,7), kawa ml. 250ml (A:1,7), chleb miesz. 60g (A:1,3,6,7,11),</text:span></text:span><text:span text:style-name="Domyślna_20_czcionka_20_akapitu"><text:span text:style-name="T12"> </text:span></text:span><text:span text:style-name="Domyślna_20_czcionka_20_akapitu"><text:span text:style-name="T14">masło</text:span></text:span><text:span text:style-name="Domyślna_20_czcionka_20_akapitu"><text:span text:style-name="T13"> 10g – 2szt </text:span></text:span><text:span text:style-name="Domyślna_20_czcionka_20_akapitu"><text:span text:style-name="T14">(A:7)</text:span></text:span><text:span text:style-name="Domyślna_20_czcionka_20_akapitu"><text:span text:style-name="T12">, </text:span></text:span><text:span text:style-name="Domyślna_20_czcionka_20_akapitu"><text:span text:style-name="T3">szynka konserwowa 60g (A:1,6), jajecznica na maśle 1szt (A:3,7), </text:span></text:span><text:soft-page-break/><text:span text:style-name="Domyślna_20_czcionka_20_akapitu"><text:span text:style-name="T3">sałata,</text:span></text:span></text:p>
          </table:table-cell>
          <table:table-cell table:style-name="Tabela10.E2" office:value-type="string">
            <text:p text:style-name="Bez_20_odstępów"/>
          </table:table-cell>
        </table:table-row>
        <table:table-row table:style-name="Tabela10.10">
          <table:table-cell table:style-name="Tabela10.A2" office:value-type="string">
            <text:p text:style-name="P2">II ŚNIADANIE</text:p>
          </table:table-cell>
          <table:table-cell table:style-name="Tabela10.A2" office:value-type="string">
            <text:p text:style-name="P13">Sok owocowo – warzywny 1szt,</text:p>
          </table:table-cell>
          <table:table-cell table:style-name="Tabela10.A2" office:value-type="string">
            <text:p text:style-name="P13">Sok owocowo – warzywny 1szt,</text:p>
          </table:table-cell>
          <table:table-cell table:style-name="Tabela10.A2" office:value-type="string">
            <text:p text:style-name="P13">Sok owocowo – warzywny 1szt,</text:p>
          </table:table-cell>
          <table:table-cell table:style-name="Tabela10.E2" office:value-type="string">
            <text:p text:style-name="Bez_20_odstępów"/>
          </table:table-cell>
        </table:table-row>
        <table:table-row table:style-name="TableLine1733684603808">
          <table:table-cell table:style-name="Tabela10.A2" office:value-type="string">
            <text:p text:style-name="P2">OBIAD</text:p>
          </table:table-cell>
          <table:table-cell table:style-name="Tabela10.A2" office:value-type="string">
            <text:p text:style-name="P3">Kasza manna got. na wyw. 350ml (A:1,9), bitka opiek. w sosie 260g (A:1,9), ziemniaki got. z kop. 200g, bukiet warzyw got. 150g, <text:s/>kompot owocowy 250ml,</text:p>
          </table:table-cell>
          <table:table-cell table:style-name="Tabela10.A2" office:value-type="string">
            <text:p text:style-name="P3">Kasza manna got. na wyw. 350ml (A:1,9), bitka opiek. w sosie 140g (A:1,9), ziemniaki got. z kop. 200g, bukiet warzyw got. 150g, <text:s/>kompot owocowy 250ml,</text:p>
          </table:table-cell>
          <table:table-cell table:style-name="Tabela10.A2" office:value-type="string">
            <text:p text:style-name="P3">Kasza manna got. na wyw. 350ml (A:1,9), bitka opiek. w sosie 170g (A:1,9), ziemniaki got. z kop. 200g, bukiet warzyw got. 150g, <text:s/>kompot owocowy 250ml,</text:p>
          </table:table-cell>
          <table:table-cell table:style-name="Tabela10.E2" office:value-type="string">
            <text:p text:style-name="Bez_20_odstępów"/>
          </table:table-cell>
        </table:table-row>
        <table:table-row table:style-name="TableLine1733684604080">
          <table:table-cell table:style-name="Tabela10.A2" office:value-type="string">
            <text:p text:style-name="P2">KOLACJA</text:p>
          </table:table-cell>
          <table:table-cell table:style-name="Tabela10.A2" office:value-type="string">
            <text:p text:style-name="P11">Chleb miesz.80g (A:1,3,6,7,11) masło 20g (A:7), <text:s/>herbata 250ml, polędwica biała 60g, twarożek 80g (A:7), sałata, jabłko got. 1szt,</text:p>
          </table:table-cell>
          <table:table-cell table:style-name="Tabela10.A2" office:value-type="string">
            <text:p text:style-name="P11">Chleb miesz.80g (A:1,3,6,7,11) masło 20g (A:7), <text:s/>herbata 250ml, polędwica biała 50g, sałata, jabłko 1szt,</text:p>
          </table:table-cell>
          <table:table-cell table:style-name="Tabela10.A2" office:value-type="string">
            <text:p text:style-name="P11">Chleb miesz.80g (A:1,3,6,7,11) masło 20g (A:7), <text:s/>herbata 250ml, polędwica biała 60g, sałata, jabłko 1szt,</text:p>
          </table:table-cell>
          <table:table-cell table:style-name="Tabela10.E2" office:value-type="string">
            <text:p text:style-name="P12"/>
          </table:table-cell>
        </table:table-row>
        <table:table-row table:style-name="TableLine1733684607344">
          <table:table-cell table:style-name="Tabela10.A2" office:value-type="string">
            <text:p text:style-name="P2">POSIŁEK UZUPEŁNIAJĄCY</text:p>
          </table:table-cell>
          <table:table-cell table:style-name="Tabela10.A2" office:value-type="string">
            <text:p text:style-name="P15">Kefir nat. 200ml (A:7),</text:p>
          </table:table-cell>
          <table:table-cell table:style-name="Tabela10.A2" office:value-type="string">
            <text:p text:style-name="P15">Jogurt owocowy b/c (A:7),</text:p>
          </table:table-cell>
          <table:table-cell table:style-name="Tabela10.A2" office:value-type="string">
            <text:p text:style-name="P15">Kefir nat. 200ml (A:7),</text:p>
          </table:table-cell>
          <table:table-cell table:style-name="Tabela10.E2" office:value-type="string">
            <text:p text:style-name="Bez_20_odstępów"/>
          </table:table-cell>
        </table:table-row>
        <table:table-row table:style-name="TableLine1733684604352">
          <table:table-cell table:style-name="Tabela10.A2" office:value-type="string">
            <text:p text:style-name="P7">WARTOŚCI ODŻYWCZE</text:p>
          </table:table-cell>
          <table:table-cell table:style-name="Tabela10.A2" office:value-type="string">
            <text:p text:style-name="P9">Energia: 2311,2kcal</text:p>
            <text:p text:style-name="P4">Białko:145,35g</text:p>
            <text:p text:style-name="P4">Tłuszcz:69,7g</text:p>
            <text:p text:style-name="P4">w tym kw.tłu.nasyc.:23,7g</text:p>
            <text:p text:style-name="P4">Węglowodany:278,9g</text:p>
            <text:p text:style-name="P4">w tym cukry:41,5g</text:p>
            <text:p text:style-name="P4">Błonnik-31,3g</text:p>
            <text:p text:style-name="P4">Sól-6,9g</text:p>
          </table:table-cell>
          <table:table-cell table:style-name="Tabela10.A2" office:value-type="string">
            <text:p text:style-name="P9">Energia: 2199,87kcal</text:p>
            <text:p text:style-name="P4">Białko:94,22g</text:p>
            <text:p text:style-name="P4">Tłuszcz:67,2g</text:p>
            <text:p text:style-name="P4">w tym kw.tłu.nasyc.:22,2g</text:p>
            <text:p text:style-name="P4">Węglowodany:269,05g</text:p>
            <text:p text:style-name="P4">w tym cukry:40,5g</text:p>
            <text:p text:style-name="P4">Błonnik-30,1g</text:p>
            <text:p text:style-name="P4">Sól-6,4g</text:p>
          </table:table-cell>
          <table:table-cell table:style-name="Tabela10.A2" office:value-type="string">
            <text:p text:style-name="P9">Energia: 2315,7kcal</text:p>
            <text:p text:style-name="P4">Białko:96,24g</text:p>
            <text:p text:style-name="P4">Tłuszcz:67,2g</text:p>
            <text:p text:style-name="P4">w tym kw.tłu.nasyc.:22,1g</text:p>
            <text:p text:style-name="P4">Węglowodany:273,2g</text:p>
            <text:p text:style-name="P4">w tym cukry:37,22g</text:p>
            <text:p text:style-name="P4">Błonnik-30g</text:p>
            <text:p text:style-name="P4">Sól-6,8g</text:p>
          </table:table-cell>
          <table:table-cell table:style-name="Tabela10.E2" office:value-type="string">
            <text:p text:style-name="Bez_20_odstępów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0" svg:font-family="0" style:font-family-generic="system" style:font-pitch="variable"/>
    <style:font-face style:name="Arial2" svg:font-family="Arial" style:font-family-generic="system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Bez_20_odstępów" style:display-name="Bez odstępów" style:family="paragraph">
      <style:paragraph-properties fo:hyphenation-ladder-count="no-limit"/>
      <style:text-properties style:font-name-asian="0" style:font-family-asian="0" style:font-family-generic-asian="system" style:font-pitch-asian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omment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/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0" style:font-family-asian="0" style:font-family-generic-asian="system" style:font-pitch-asian="variable" style:font-size-asian="12pt" style:language-asian="zh" style:country-asian="CN" style:font-name-complex="Arial2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Domyślna_20_czcionka_20_akapitu" style:display-name="Domyślna czcionka akapitu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108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08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08P0"/>
    </number:currency-style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6cm" fo:margin-bottom="0.499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0.3$Windows_X86_64 LibreOffice_project/f6099ecf3d29644b5008cc8f48f42f4a40986e4c</meta:generator>
    <meta:creation-date>2026-03-07T20:48:00Z</meta:creation-date>
    <dc:date>2026-08-21T11:18:49.972000000</dc:date>
    <meta:print-date>2026-03-09T09:39:00Z</meta:print-date>
    <meta:editing-cycles>31</meta:editing-cycles>
    <meta:editing-duration>PT2H55M6S</meta:editing-duration>
    <meta:document-statistic meta:table-count="10" meta:image-count="0" meta:object-count="0" meta:page-count="20" meta:paragraph-count="1201" meta:word-count="7041" meta:character-count="49669" meta:non-whitespace-character-count="43565"/>
    <meta:template xlink:type="simple" xlink:actuate="onRequest" xlink:title="" xlink:href="Normal"/>
  </office:meta>
</office:document-meta>
</file>