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28.702cm" fo:margin-left="0cm" table:align="left"/>
    </style:style>
    <style:style style:name="Tabela1.A" style:family="table-column">
      <style:table-column-properties style:column-width="5.741cm"/>
    </style:style>
    <style:style style:name="Tabela1.C" style:family="table-column">
      <style:table-column-properties style:column-width="5.74cm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1.E1" style:family="table-cell">
      <style:table-cell-properties fo:padding="0.097cm" fo:border="0.5pt solid #000000" style:writing-mode="lr-tb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1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" style:family="table">
      <style:table-properties style:width="28.702cm" fo:margin-left="0cm" table:align="left"/>
    </style:style>
    <style:style style:name="Tabela2.A" style:family="table-column">
      <style:table-column-properties style:column-width="5.741cm"/>
    </style:style>
    <style:style style:name="Tabela2.C" style:family="table-column">
      <style:table-column-properties style:column-width="5.74cm"/>
    </style:style>
    <style:style style:name="Tabela2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2.E1" style:family="table-cell">
      <style:table-cell-properties fo:padding="0.097cm" fo:border="0.5pt solid #000000" style:writing-mode="lr-tb"/>
    </style:style>
    <style:style style:name="Tabela2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28.702cm" fo:margin-left="0cm" table:align="left"/>
    </style:style>
    <style:style style:name="Tabela3.A" style:family="table-column">
      <style:table-column-properties style:column-width="5.741cm"/>
    </style:style>
    <style:style style:name="Tabela3.C" style:family="table-column">
      <style:table-column-properties style:column-width="5.74cm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3.E1" style:family="table-cell">
      <style:table-cell-properties fo:padding="0.097cm" fo:border="0.5pt solid #000000" style:writing-mode="lr-tb"/>
    </style:style>
    <style:style style:name="Tabela3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3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28.702cm" fo:margin-left="0cm" table:align="left"/>
    </style:style>
    <style:style style:name="Tabela4.A" style:family="table-column">
      <style:table-column-properties style:column-width="5.741cm"/>
    </style:style>
    <style:style style:name="Tabela4.C" style:family="table-column">
      <style:table-column-properties style:column-width="5.74cm"/>
    </style:style>
    <style:style style:name="Tabela4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4.E1" style:family="table-cell">
      <style:table-cell-properties fo:padding="0.097cm" fo:border="0.5pt solid #000000" style:writing-mode="lr-tb"/>
    </style:style>
    <style:style style:name="Tabela4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4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5" style:family="table">
      <style:table-properties style:width="28.702cm" fo:margin-left="0cm" table:align="left"/>
    </style:style>
    <style:style style:name="Tabela5.A" style:family="table-column">
      <style:table-column-properties style:column-width="5.741cm"/>
    </style:style>
    <style:style style:name="Tabela5.B" style:family="table-column">
      <style:table-column-properties style:column-width="5.667cm"/>
    </style:style>
    <style:style style:name="Tabela5.C" style:family="table-column">
      <style:table-column-properties style:column-width="5.814cm"/>
    </style:style>
    <style:style style:name="Tabela5.D" style:family="table-column">
      <style:table-column-properties style:column-width="5.74cm"/>
    </style:style>
    <style:style style:name="Tabela5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5.E1" style:family="table-cell">
      <style:table-cell-properties fo:padding="0.097cm" fo:border="0.5pt solid #000000" style:writing-mode="lr-tb"/>
    </style:style>
    <style:style style:name="Tabela5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5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6" style:family="table">
      <style:table-properties style:width="28.702cm" fo:margin-left="0cm" table:align="left"/>
    </style:style>
    <style:style style:name="Tabela6.A" style:family="table-column">
      <style:table-column-properties style:column-width="5.741cm"/>
    </style:style>
    <style:style style:name="Tabela6.C" style:family="table-column">
      <style:table-column-properties style:column-width="5.74cm"/>
    </style:style>
    <style:style style:name="Tabela6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6.E1" style:family="table-cell">
      <style:table-cell-properties fo:padding="0.097cm" fo:border="0.5pt solid #000000" style:writing-mode="lr-tb"/>
    </style:style>
    <style:style style:name="Tabela6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6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7" style:family="table">
      <style:table-properties style:width="28.702cm" fo:margin-left="0cm" table:align="left"/>
    </style:style>
    <style:style style:name="Tabela7.A" style:family="table-column">
      <style:table-column-properties style:column-width="5.741cm"/>
    </style:style>
    <style:style style:name="Tabela7.C" style:family="table-column">
      <style:table-column-properties style:column-width="5.74cm"/>
    </style:style>
    <style:style style:name="Tabela7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7.E1" style:family="table-cell">
      <style:table-cell-properties fo:padding="0.097cm" fo:border="0.5pt solid #000000" style:writing-mode="lr-tb"/>
    </style:style>
    <style:style style:name="Tabela7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7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8" style:family="table">
      <style:table-properties style:width="28.702cm" fo:margin-left="0cm" table:align="left"/>
    </style:style>
    <style:style style:name="Tabela8.A" style:family="table-column">
      <style:table-column-properties style:column-width="5.741cm"/>
    </style:style>
    <style:style style:name="Tabela8.C" style:family="table-column">
      <style:table-column-properties style:column-width="5.74cm"/>
    </style:style>
    <style:style style:name="Tabela8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8.E1" style:family="table-cell">
      <style:table-cell-properties fo:padding="0.097cm" fo:border="0.5pt solid #000000" style:writing-mode="lr-tb"/>
    </style:style>
    <style:style style:name="Tabela8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8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9" style:family="table">
      <style:table-properties style:width="28.496cm" fo:margin-left="0cm" table:align="left"/>
    </style:style>
    <style:style style:name="Tabela9.A" style:family="table-column">
      <style:table-column-properties style:column-width="5.699cm"/>
    </style:style>
    <style:style style:name="Tabela9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9.E1" style:family="table-cell">
      <style:table-cell-properties fo:padding="0.097cm" fo:border="0.5pt solid #000000" style:writing-mode="lr-tb"/>
    </style:style>
    <style:style style:name="Tabela9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9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10" style:family="table">
      <style:table-properties style:width="28.702cm" fo:margin-left="0cm" table:align="left"/>
    </style:style>
    <style:style style:name="Tabela10.A" style:family="table-column">
      <style:table-column-properties style:column-width="5.741cm"/>
    </style:style>
    <style:style style:name="Tabela10.C" style:family="table-column">
      <style:table-column-properties style:column-width="5.74cm"/>
    </style:style>
    <style:style style:name="Tabela10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10.E1" style:family="table-cell">
      <style:table-cell-properties fo:padding="0.097cm" fo:border="0.5pt solid #000000" style:writing-mode="lr-tb"/>
    </style:style>
    <style:style style:name="Tabela10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10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10.10" style:family="table-row">
      <style:table-row-properties style:min-row-height="0.769cm" style:use-optimal-row-height="false"/>
    </style:style>
    <style:style style:name="P1" style:family="paragraph" style:parent-style-name="Table_20_Contents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Table_20_Contents">
      <style:text-properties style:font-name="Times New Roman"/>
    </style:style>
    <style:style style:name="P4" style:family="paragraph" style:parent-style-name="Bez_20_odstępów">
      <style:paragraph-properties fo:margin-right="-0.501cm" fo:orphans="0" fo:widows="0">
        <style:tab-stops>
          <style:tab-stop style:position="1.191cm"/>
        </style:tab-stops>
      </style:paragraph-properties>
      <style:text-properties style:font-name="Times New Roman" fo:font-size="11pt" officeooo:paragraph-rsid="001caeff" style:font-size-asian="11pt" style:font-name-complex="Times New Roman" style:font-size-complex="11pt"/>
    </style:style>
    <style:style style:name="P5" style:family="paragraph" style:parent-style-name="Bez_20_odstępów">
      <style:paragraph-properties fo:margin-right="-0.501cm" fo:orphans="0" fo:widows="0">
        <style:tab-stops>
          <style:tab-stop style:position="1.191cm"/>
        </style:tab-stops>
      </style:paragraph-properties>
      <style:text-properties style:font-name="Times New Roman" fo:font-size="11pt" officeooo:paragraph-rsid="001e6188" style:font-size-asian="11pt" style:font-name-complex="Times New Roman" style:font-size-complex="11pt"/>
    </style:style>
    <style:style style:name="P6" style:family="paragraph" style:parent-style-name="Bez_20_odstępów">
      <style:paragraph-properties fo:margin-right="-0.501cm" fo:orphans="0" fo:widows="0">
        <style:tab-stops>
          <style:tab-stop style:position="1.191cm"/>
        </style:tab-stops>
      </style:paragraph-properties>
      <style:text-properties style:font-name="Times New Roman" fo:font-size="11pt" officeooo:paragraph-rsid="001ef20a" style:font-size-asian="11pt" style:font-name-complex="Times New Roman" style:font-size-complex="11pt"/>
    </style:style>
    <style:style style:name="P7" style:family="paragraph" style:parent-style-name="Table_20_Contents">
      <style:text-properties style:font-name="Times New Roman" fo:font-size="11pt" style:font-size-asian="11pt" style:font-size-complex="11pt"/>
    </style:style>
    <style:style style:name="P8" style:family="paragraph" style:parent-style-name="Standard">
      <style:text-properties style:font-name="Times New Roman" fo:font-size="11pt" style:font-size-asian="11pt" style:font-size-complex="11pt"/>
    </style:style>
    <style:style style:name="P9" style:family="paragraph" style:parent-style-name="Standard">
      <style:text-properties style:font-name="Times New Roman"/>
    </style:style>
    <style:style style:name="P10" style:family="paragraph" style:parent-style-name="Bez_20_odstępów">
      <style:paragraph-properties fo:orphans="0" fo:widows="0"/>
      <style:text-properties style:font-name="Times New Roman" style:font-name-complex="Times New Roman"/>
    </style:style>
    <style:style style:name="P11" style:family="paragraph" style:parent-style-name="Text_20_body">
      <style:paragraph-properties fo:line-height="100%"/>
    </style:style>
    <style:style style:name="P12" style:family="paragraph" style:parent-style-name="Bez_20_odstępów">
      <style:text-properties officeooo:paragraph-rsid="001caeff"/>
    </style:style>
    <style:style style:name="P13" style:family="paragraph" style:parent-style-name="Bez_20_odstępów">
      <style:text-properties officeooo:paragraph-rsid="001e6188"/>
    </style:style>
    <style:style style:name="P14" style:family="paragraph" style:parent-style-name="Bez_20_odstępów">
      <style:text-properties officeooo:paragraph-rsid="001ef20a"/>
    </style:style>
    <style:style style:name="P15" style:family="paragraph" style:parent-style-name="Standard">
      <style:paragraph-properties fo:text-align="start" style:justify-single-word="false"/>
      <style:text-properties officeooo:paragraph-rsid="001ef20a"/>
    </style:style>
    <style:style style:name="P16" style:family="paragraph" style:parent-style-name="Text_20_body">
      <style:paragraph-properties fo:line-height="100%"/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17" style:family="paragraph" style:parent-style-name="Text_20_body">
      <style:paragraph-properties fo:margin-top="0cm" fo:margin-bottom="0.046cm" style:contextual-spacing="false" fo:line-height="100%"/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18" style:family="paragraph" style:parent-style-name="Text_20_body">
      <style:paragraph-properties fo:line-height="100%"/>
      <style:text-properties fo:font-size="11pt" fo:font-style="normal" style:font-size-asian="11pt" style:font-style-asian="normal" style:font-size-complex="11pt" style:font-style-complex="normal"/>
    </style:style>
    <style:style style:name="P19" style:family="paragraph" style:parent-style-name="Text_20_body">
      <style:text-properties fo:font-size="11pt" fo:font-style="normal" style:font-size-asian="11pt" style:font-style-asian="normal" style:font-size-complex="11pt" style:font-style-complex="normal"/>
    </style:style>
    <style:style style:name="P20" style:family="paragraph" style:parent-style-name="Text_20_body">
      <style:paragraph-properties fo:line-height="100%"/>
      <style:text-properties style:font-name="Times New Roman" fo:font-size="11pt" fo:font-style="normal" style:font-size-asian="11pt" style:font-style-asian="normal" style:font-size-complex="11pt" style:font-style-complex="normal"/>
    </style:style>
    <style:style style:name="P21" style:family="paragraph" style:parent-style-name="Bez_20_odstępów">
      <style:paragraph-properties fo:margin-right="-0.501cm" fo:orphans="0" fo:widows="0">
        <style:tab-stops>
          <style:tab-stop style:position="1.191cm"/>
        </style:tab-stops>
      </style:paragraph-properties>
      <style:text-properties style:font-name="Times New Roman" fo:font-size="11pt" officeooo:paragraph-rsid="00213226" style:font-size-asian="11pt" style:font-name-complex="Times New Roman" style:font-size-complex="11pt"/>
    </style:style>
    <style:style style:name="P22" style:family="paragraph" style:parent-style-name="Bez_20_odstępów">
      <style:paragraph-properties fo:margin-right="-0.501cm" fo:orphans="0" fo:widows="0">
        <style:tab-stops>
          <style:tab-stop style:position="1.191cm"/>
        </style:tab-stops>
      </style:paragraph-properties>
      <style:text-properties style:font-name="Times New Roman" fo:font-size="11pt" officeooo:paragraph-rsid="00254d35" style:font-size-asian="11pt" style:font-name-complex="Times New Roman" style:font-size-complex="11pt"/>
    </style:style>
    <style:style style:name="P23" style:family="paragraph" style:parent-style-name="Bez_20_odstępów">
      <style:paragraph-properties fo:orphans="0" fo:widows="0"/>
      <style:text-properties style:font-name="Times New Roman" fo:font-size="11pt" fo:font-style="normal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P24" style:family="paragraph" style:parent-style-name="Bez_20_odstępów">
      <style:paragraph-properties fo:orphans="0" fo:widows="0"/>
      <style:text-properties style:font-name="Times New Roman" fo:font-size="11pt" fo:font-style="normal" fo:font-weight="normal" officeooo:paragraph-rsid="00213226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P25" style:family="paragraph" style:parent-style-name="Bez_20_odstępów">
      <style:paragraph-properties fo:orphans="0" fo:widows="0"/>
      <style:text-properties style:font-name="Times New Roman" fo:font-size="11pt" fo:font-style="normal" fo:font-weight="normal" officeooo:paragraph-rsid="00213e1a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P26" style:family="paragraph" style:parent-style-name="Bez_20_odstępów">
      <style:paragraph-properties fo:orphans="0" fo:widows="0"/>
      <style:text-properties style:font-name="Times New Roman" fo:font-size="11pt" fo:font-style="normal" style:font-size-asian="11pt" style:font-style-asian="normal" style:font-name-complex="Times New Roman" style:font-size-complex="11pt" style:font-style-complex="normal"/>
    </style:style>
    <style:style style:name="P27" style:family="paragraph" style:parent-style-name="Bez_20_odstępów">
      <style:paragraph-properties fo:orphans="0" fo:widows="0"/>
      <style:text-properties style:font-name="Times New Roman" fo:font-size="11pt" fo:font-style="normal" officeooo:paragraph-rsid="00213e1a" style:font-size-asian="11pt" style:font-style-asian="normal" style:font-name-complex="Times New Roman" style:font-size-complex="11pt" style:font-style-complex="normal"/>
    </style:style>
    <style:style style:name="P28" style:family="paragraph" style:parent-style-name="Bez_20_odstępów">
      <style:paragraph-properties fo:orphans="0" fo:widows="0"/>
      <style:text-properties style:font-name="Times New Roman" fo:font-size="11pt" fo:font-style="normal" officeooo:paragraph-rsid="00245331" style:font-size-asian="11pt" style:font-style-asian="normal" style:font-name-complex="Times New Roman" style:font-size-complex="11pt" style:font-style-complex="normal"/>
    </style:style>
    <style:style style:name="P29" style:family="paragraph" style:parent-style-name="Bez_20_odstępów">
      <style:text-properties officeooo:paragraph-rsid="00213226"/>
    </style:style>
    <style:style style:name="P30" style:family="paragraph" style:parent-style-name="Bez_20_odstępów">
      <style:text-properties fo:font-size="11pt" fo:font-style="normal" style:font-size-asian="11pt" style:font-style-asian="normal" style:font-size-complex="11pt" style:font-style-complex="normal"/>
    </style:style>
    <style:style style:name="P31" style:family="paragraph" style:parent-style-name="Bez_20_odstępów"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32" style:family="paragraph" style:parent-style-name="Bez_20_odstępów">
      <style:text-properties officeooo:paragraph-rsid="00254d35"/>
    </style:style>
    <style:style style:name="P33" style:family="paragraph" style:parent-style-name="Bez_20_odstępów">
      <style:paragraph-properties fo:margin-right="-0.501cm" fo:orphans="0" fo:widows="0">
        <style:tab-stops>
          <style:tab-stop style:position="1.191cm"/>
        </style:tab-stops>
      </style:paragraph-properties>
      <style:text-properties style:font-name="Times New Roman" fo:font-size="11pt" fo:font-style="normal" style:font-size-asian="11pt" style:font-style-asian="normal" style:font-name-complex="Times New Roman" style:font-size-complex="11pt" style:font-style-complex="normal"/>
    </style:style>
    <style:style style:name="P34" style:family="paragraph" style:parent-style-name="Bez_20_odstępów">
      <style:paragraph-properties fo:orphans="0" fo:widows="0"/>
      <style:text-properties style:font-name="Times New Roman" fo:font-size="11pt" fo:font-style="normal" style:font-size-asian="11pt" style:font-style-asian="normal" style:font-name-complex="Times New Roman" style:font-size-complex="11pt" style:font-style-complex="normal"/>
    </style:style>
    <style:style style:name="P35" style:family="paragraph" style:parent-style-name="Bez_20_odstępów">
      <style:paragraph-properties fo:orphans="0" fo:widows="0"/>
      <style:text-properties style:font-name="Times New Roman" fo:font-size="11pt" fo:font-style="normal" officeooo:paragraph-rsid="0028a2b6" style:font-size-asian="11pt" style:font-style-asian="normal" style:font-name-complex="Times New Roman" style:font-size-complex="11pt" style:font-style-complex="normal"/>
    </style:style>
    <style:style style:name="P36" style:family="paragraph" style:parent-style-name="Bez_20_odstępów">
      <style:text-properties style:font-name="Times New Roman" fo:font-size="11pt" fo:font-style="normal" style:font-size-asian="11pt" style:font-style-asian="normal" style:font-size-complex="11pt" style:font-style-complex="normal"/>
    </style:style>
    <style:style style:name="P37" style:family="paragraph" style:parent-style-name="Table_20_Contents">
      <style:text-properties style:font-name="Times New Roman" fo:font-size="11pt" officeooo:paragraph-rsid="00213e1a" style:font-size-asian="11pt" style:font-name-complex="Times New Roman" style:font-size-complex="11pt"/>
    </style:style>
    <style:style style:name="P38" style:family="paragraph" style:parent-style-name="Table_20_Contents">
      <style:text-properties style:font-name="Times New Roman" fo:font-size="11pt" fo:font-style="normal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P39" style:family="paragraph" style:parent-style-name="Table_20_Contents">
      <style:text-properties style:font-name="Times New Roman" fo:font-size="11pt" fo:font-style="normal" fo:font-weight="normal" officeooo:paragraph-rsid="00213226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P40" style:family="paragraph" style:parent-style-name="Table_20_Contents">
      <style:text-properties style:font-name="Times New Roman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41" style:family="paragraph" style:parent-style-name="Table_20_Contents">
      <style:text-properties style:font-name="Times New Roman" fo:font-size="11pt" fo:font-style="normal" style:font-size-asian="11pt" style:font-style-asian="normal" style:font-name-complex="Times New Roman" style:font-size-complex="11pt" style:font-style-complex="normal"/>
    </style:style>
    <style:style style:name="P42" style:family="paragraph" style:parent-style-name="Table_20_Contents">
      <style:text-properties style:font-name="Times New Roman" fo:font-size="11pt" fo:font-style="normal" officeooo:paragraph-rsid="00245331" style:font-size-asian="11pt" style:font-style-asian="normal" style:font-name-complex="Times New Roman" style:font-size-complex="11pt" style:font-style-complex="normal"/>
    </style:style>
    <style:style style:name="P43" style:family="paragraph" style:parent-style-name="Table_20_Contents">
      <style:text-properties style:font-name="Times New Roman" fo:font-size="11pt" fo:font-style="normal" style:font-size-asian="11pt" style:font-style-asian="normal" style:font-size-complex="11pt" style:font-style-complex="normal"/>
    </style:style>
    <style:style style:name="P44" style:family="paragraph" style:parent-style-name="Table_20_Contents"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45" style:family="paragraph" style:parent-style-name="Table_20_Contents">
      <style:text-properties fo:font-size="11pt" fo:font-style="normal" style:font-size-asian="11pt" style:font-style-asian="normal" style:font-size-complex="11pt" style:font-style-complex="normal"/>
    </style:style>
    <style:style style:name="P46" style:family="paragraph" style:parent-style-name="Table_20_Contents">
      <style:text-properties style:font-name="Times New Roman" fo:font-size="11pt" fo:font-style="normal" style:font-size-asian="11pt" style:font-style-asian="normal" style:font-size-complex="11pt" style:font-style-complex="normal"/>
    </style:style>
    <style:style style:name="P47" style:family="paragraph" style:parent-style-name="Table_20_Contents">
      <style:text-properties style:font-name="Times New Roman" fo:font-size="11pt" fo:font-style="normal" style:font-size-asian="11pt" style:font-style-asian="normal" style:font-name-complex="Times New Roman" style:font-size-complex="11pt" style:font-style-complex="normal"/>
    </style:style>
    <style:style style:name="P48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49" style:family="paragraph" style:parent-style-name="Standard">
      <style:paragraph-properties fo:text-align="center" style:justify-single-word="false"/>
    </style:style>
    <style:style style:name="P50" style:family="paragraph" style:parent-style-name="Standard">
      <style:text-properties style:font-name="Times New Roman" fo:font-size="11pt" fo:font-style="normal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P51" style:family="paragraph" style:parent-style-name="Standard">
      <style:text-properties style:font-name="Times New Roman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52" style:family="paragraph" style:parent-style-name="Standard">
      <style:text-properties style:font-name="Times New Roman" fo:font-size="11pt" fo:font-style="normal" style:font-size-asian="11pt" style:font-style-asian="normal" style:font-size-complex="11pt" style:font-style-complex="normal"/>
    </style:style>
    <style:style style:name="P53" style:family="paragraph" style:parent-style-name="Standard">
      <style:text-properties style:font-name="Times New Roman" fo:font-size="11pt" fo:font-style="normal" style:font-size-asian="11pt" style:font-style-asian="normal" style:font-name-complex="Times New Roman" style:font-size-complex="11pt" style:font-style-complex="normal"/>
    </style:style>
    <style:style style:name="P54" style:family="paragraph" style:parent-style-name="Standard">
      <style:paragraph-properties fo:text-align="start" style:justify-single-word="false"/>
      <style:text-properties style:font-name="Times New Roman" fo:font-size="11pt" style:font-size-asian="11pt" style:font-size-complex="11pt"/>
    </style:style>
    <style:style style:name="P55" style:family="paragraph" style:parent-style-name="Standard">
      <style:paragraph-properties fo:text-align="start" style:justify-single-word="false"/>
      <style:text-properties style:font-name="Times New Roman" fo:font-size="11pt" officeooo:paragraph-rsid="0028a2b6" style:font-size-asian="11pt" style:font-size-complex="11pt"/>
    </style:style>
    <style:style style:name="P56" style:family="paragraph" style:parent-style-name="Standard">
      <style:text-properties style:font-name="Times New Roman" fo:font-size="11pt" fo:font-style="normal" style:font-size-asian="11pt" style:font-style-asian="normal" style:font-size-complex="11pt" style:font-style-complex="normal"/>
    </style:style>
    <style:style style:name="P57" style:family="paragraph" style:parent-style-name="Standard">
      <style:paragraph-properties fo:text-align="start" style:justify-single-word="false"/>
      <style:text-properties style:font-name="Times New Roman" fo:font-size="11pt" fo:font-style="normal" style:font-size-asian="11pt" style:font-style-asian="normal" style:font-size-complex="11pt" style:font-style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e6188" style:font-weight-asian="bold" style:font-weight-complex="bold"/>
    </style:style>
    <style:style style:name="T3" style:family="text">
      <style:text-properties fo:font-weight="bold" officeooo:rsid="001ef20a" style:font-weight-asian="bold" style:font-weight-complex="bold"/>
    </style:style>
    <style:style style:name="T4" style:family="text">
      <style:text-properties style:font-name="Times New Roman" fo:font-size="11pt" style:font-size-asian="11pt" style:font-name-complex="Times New Roman" style:font-size-complex="11pt"/>
    </style:style>
    <style:style style:name="T5" style:family="text">
      <style:text-properties style:font-name="Times New Roman" fo:font-size="11pt" officeooo:rsid="001caeff" style:font-size-asian="11pt" style:font-name-complex="Times New Roman" style:font-size-complex="11pt"/>
    </style:style>
    <style:style style:name="T6" style:family="text">
      <style:text-properties style:font-name="Times New Roman" fo:font-size="11pt" officeooo:rsid="001ef20a" style:font-size-asian="11pt" style:font-name-complex="Times New Roman" style:font-size-complex="11pt"/>
    </style:style>
    <style:style style:name="T7" style:family="text">
      <style:text-properties style:font-name="Times New Roman" fo:font-size="11pt" fo:font-style="italic" style:font-size-asian="11pt" style:font-style-asian="italic" style:font-name-complex="Times New Roman" style:font-size-complex="11pt" style:font-style-complex="italic"/>
    </style:style>
    <style:style style:name="T8" style:family="text">
      <style:text-properties style:font-name="Times New Roman" fo:font-size="11pt" fo:font-style="italic" officeooo:rsid="001caeff" style:font-size-asian="11pt" style:font-style-asian="italic" style:font-name-complex="Times New Roman" style:font-size-complex="11pt" style:font-style-complex="italic"/>
    </style:style>
    <style:style style:name="T9" style:family="text">
      <style:text-properties style:font-name="Times New Roman" fo:font-size="11pt" fo:font-style="italic" officeooo:rsid="001ef20a" style:font-size-asian="11pt" style:font-style-asian="italic" style:font-name-complex="Times New Roman" style:font-size-complex="11pt" style:font-style-complex="italic"/>
    </style:style>
    <style:style style:name="T10" style:family="text">
      <style:text-properties style:font-name="Times New Roman" fo:font-size="11pt" fo:font-style="normal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1" style:family="text">
      <style:text-properties style:font-name="Times New Roman" fo:font-size="11pt" fo:font-style="normal" fo:font-weight="normal" officeooo:rsid="001ef20a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2" style:family="text">
      <style:text-properties style:font-name="Times New Roman" fo:font-size="11pt" fo:font-style="normal" fo:font-weight="normal" officeooo:rsid="001caeff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3" style:family="text">
      <style:text-properties style:font-name="Times New Roman" fo:font-size="11pt" fo:font-style="normal" style:font-size-asian="11pt" style:font-style-asian="normal" style:font-name-complex="Times New Roman" style:font-size-complex="11pt" style:font-style-complex="normal"/>
    </style:style>
    <style:style style:name="T14" style:family="text">
      <style:text-properties style:font-name="Times New Roman" fo:font-size="11pt" fo:font-style="normal" officeooo:rsid="001caeff" style:font-size-asian="11pt" style:font-style-asian="normal" style:font-name-complex="Times New Roman" style:font-size-complex="11pt" style:font-style-complex="normal"/>
    </style:style>
    <style:style style:name="T15" style:family="text">
      <style:text-properties style:font-name="Times New Roman" fo:font-size="11pt" fo:font-style="normal" officeooo:rsid="00213e1a" style:font-size-asian="11pt" style:font-style-asian="normal" style:font-name-complex="Times New Roman" style:font-size-complex="11pt" style:font-style-complex="normal"/>
    </style:style>
    <style:style style:name="T16" style:family="text">
      <style:text-properties style:font-name="Times New Roman" fo:font-size="11pt" fo:font-style="normal" officeooo:rsid="001ef20a" style:font-size-asian="11pt" style:font-style-asian="normal" style:font-name-complex="Times New Roman" style:font-size-complex="11pt" style:font-style-complex="normal"/>
    </style:style>
    <style:style style:name="T17" style:family="text">
      <style:text-properties style:font-name="Times New Roman" fo:font-size="11pt" fo:font-style="normal" officeooo:rsid="00245331" style:font-size-asian="11pt" style:font-style-asian="normal" style:font-name-complex="Times New Roman" style:font-size-complex="11pt" style:font-style-complex="normal"/>
    </style:style>
    <style:style style:name="T18" style:family="text">
      <style:text-properties style:font-name="Times New Roman" fo:font-size="11pt" fo:font-style="normal" officeooo:rsid="00254d35" style:font-size-asian="11pt" style:font-style-asian="normal" style:font-name-complex="Times New Roman" style:font-size-complex="11pt" style:font-style-complex="normal"/>
    </style:style>
    <style:style style:name="T19" style:family="text">
      <style:text-properties style:font-name="Times New Roman" fo:font-style="normal" style:font-style-asian="normal" style:font-name-complex="Times New Roman" style:font-style-complex="normal"/>
    </style:style>
    <style:style style:name="T20" style:family="text">
      <style:text-properties style:font-name="Times New Roman" fo:font-style="normal" officeooo:rsid="001caeff" style:font-style-asian="normal" style:font-name-complex="Times New Roman" style:font-style-complex="normal"/>
    </style:style>
    <style:style style:name="T21" style:family="text">
      <style:text-properties style:font-name="Times New Roman" fo:font-style="normal" officeooo:rsid="001ef20a" style:font-style-asian="normal" style:font-name-complex="Times New Roman" style:font-style-complex="normal"/>
    </style:style>
    <style:style style:name="T22" style:family="text">
      <style:text-properties style:font-name="Times New Roman" style:font-name-complex="Times New Roman"/>
    </style:style>
    <style:style style:name="T23" style:family="text">
      <style:text-properties style:font-name="Times New Roman" officeooo:rsid="001ef20a" style:font-name-complex="Times New Roman"/>
    </style:style>
    <style:style style:name="T24" style:family="text">
      <style:text-properties fo:font-size="11pt" style:font-size-asian="11pt" style:font-size-complex="11pt"/>
    </style:style>
    <style:style style:name="T25" style:family="text">
      <style:text-properties fo:font-size="11pt" officeooo:rsid="001caeff" style:font-size-asian="11pt" style:font-size-complex="11pt"/>
    </style:style>
    <style:style style:name="T26" style:family="text">
      <style:text-properties fo:font-size="11pt" officeooo:rsid="001ef20a" style:font-size-asian="11pt" style:font-size-complex="11pt"/>
    </style:style>
    <style:style style:name="T27" style:family="text">
      <style:text-properties fo:font-size="11pt" style:font-size-asian="11pt" style:font-name-complex="Times New Roman" style:font-size-complex="11pt"/>
    </style:style>
    <style:style style:name="T28" style:family="text">
      <style:text-properties fo:font-size="11pt" officeooo:rsid="001ef20a" style:font-size-asian="11pt" style:font-name-complex="Times New Roman" style:font-size-complex="11pt"/>
    </style:style>
    <style:style style:name="T29" style:family="text">
      <style:text-properties fo:font-size="11pt" fo:font-style="italic" style:font-size-asian="11pt" style:font-style-asian="italic" style:font-size-complex="11pt" style:font-style-complex="italic"/>
    </style:style>
    <style:style style:name="T30" style:family="text">
      <style:text-properties fo:font-size="11pt" fo:font-style="italic" officeooo:rsid="001caeff" style:font-size-asian="11pt" style:font-style-asian="italic" style:font-size-complex="11pt" style:font-style-complex="italic"/>
    </style:style>
    <style:style style:name="T31" style:family="text"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32" style:family="text">
      <style:text-properties fo:font-size="11pt" fo:font-style="normal" fo:font-weight="normal" officeooo:rsid="001caeff" style:font-size-asian="11pt" style:font-style-asian="normal" style:font-weight-asian="normal" style:font-size-complex="11pt" style:font-style-complex="normal" style:font-weight-complex="normal"/>
    </style:style>
    <style:style style:name="T33" style:family="text">
      <style:text-properties fo:font-size="11pt" fo:font-style="normal" fo:font-weight="normal" officeooo:rsid="00245331" style:font-size-asian="11pt" style:font-style-asian="normal" style:font-weight-asian="normal" style:font-size-complex="11pt" style:font-style-complex="normal" style:font-weight-complex="normal"/>
    </style:style>
    <style:style style:name="T34" style:family="text">
      <style:text-properties fo:font-size="11pt" fo:font-style="normal" style:font-size-asian="11pt" style:font-style-asian="normal" style:font-size-complex="11pt" style:font-style-complex="normal"/>
    </style:style>
    <style:style style:name="T35" style:family="text">
      <style:text-properties fo:font-size="11pt" fo:font-style="normal" officeooo:rsid="001caeff" style:font-size-asian="11pt" style:font-style-asian="normal" style:font-size-complex="11pt" style:font-style-complex="normal"/>
    </style:style>
    <style:style style:name="T36" style:family="text">
      <style:text-properties fo:font-size="11pt" fo:font-style="normal" officeooo:rsid="00213226" style:font-size-asian="11pt" style:font-style-asian="normal" style:font-size-complex="11pt" style:font-style-complex="normal"/>
    </style:style>
    <style:style style:name="T37" style:family="text">
      <style:text-properties fo:font-size="11pt" fo:font-style="normal" officeooo:rsid="00254d35" style:font-size-asian="11pt" style:font-style-asian="normal" style:font-size-complex="11pt" style:font-style-complex="normal"/>
    </style:style>
    <style:style style:name="T38" style:family="text">
      <style:text-properties fo:font-size="11pt" fo:font-style="normal" style:font-size-asian="11pt" style:font-style-asian="normal" style:font-name-complex="Times New Roman" style:font-size-complex="11pt" style:font-style-complex="normal"/>
    </style:style>
    <style:style style:name="T39" style:family="text">
      <style:text-properties fo:font-size="11pt" fo:font-style="normal" officeooo:rsid="001ef20a" style:font-size-asian="11pt" style:font-style-asian="normal" style:font-name-complex="Times New Roman" style:font-size-complex="11pt" style:font-style-complex="normal"/>
    </style:style>
    <style:style style:name="T40" style:family="text">
      <style:text-properties fo:font-size="11pt" fo:font-style="normal" officeooo:rsid="001caeff" style:font-size-asian="11pt" style:font-style-asian="normal" style:font-name-complex="Times New Roman" style:font-size-complex="11pt" style:font-style-complex="normal"/>
    </style:style>
    <style:style style:name="T41" style:family="text">
      <style:text-properties officeooo:rsid="001caeff"/>
    </style:style>
    <style:style style:name="T42" style:family="text">
      <style:text-properties officeooo:rsid="001ef20a"/>
    </style:style>
    <style:style style:name="T43" style:family="text">
      <style:text-properties officeooo:rsid="00213226"/>
    </style:style>
    <style:style style:name="T44" style:family="text">
      <style:text-properties fo:font-style="italic" style:font-style-asian="italic" style:font-style-complex="italic"/>
    </style:style>
    <style:style style:name="T45" style:family="text">
      <style:text-properties fo:font-style="italic" officeooo:rsid="001caeff" style:font-style-asian="italic" style:font-style-complex="italic"/>
    </style:style>
    <style:style style:name="T46" style:family="text">
      <style:text-properties fo:font-style="italic" officeooo:rsid="001ef20a" style:font-style-asian="italic" style:font-style-complex="italic"/>
    </style:style>
    <style:style style:name="T47" style:family="text">
      <style:text-properties fo:font-style="normal" style:font-style-asian="normal" style:font-style-complex="normal"/>
    </style:style>
    <style:style style:name="T48" style:family="text">
      <style:text-properties fo:font-style="normal" officeooo:rsid="00213e1a" style:font-style-asian="normal" style:font-style-complex="normal"/>
    </style:style>
    <style:style style:name="T49" style:family="text">
      <style:text-properties fo:font-style="normal" officeooo:rsid="001caeff" style:font-style-asian="normal" style:font-style-complex="normal"/>
    </style:style>
    <style:style style:name="T50" style:family="text">
      <style:text-properties fo:font-style="normal" officeooo:rsid="00213226" style:font-style-asian="normal" style:font-style-complex="normal"/>
    </style:style>
    <style:style style:name="T51" style:family="text">
      <style:text-properties fo:font-style="normal" officeooo:rsid="001ef20a" style:font-style-asian="normal" style:font-style-complex="normal"/>
    </style:style>
    <style:style style:name="T52" style:family="text">
      <style:text-properties fo:font-style="normal" officeooo:rsid="00254d35" style:font-style-asian="normal" style:font-style-complex="normal"/>
    </style:style>
    <style:style style:name="T53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54" style:family="text">
      <style:text-properties fo:font-style="normal" fo:font-weight="normal" officeooo:rsid="001caeff" style:font-style-asian="normal" style:font-weight-asian="normal" style:font-style-complex="normal" style:font-weight-complex="normal"/>
    </style:style>
    <style:style style:name="T55" style:family="text">
      <style:text-properties fo:font-style="normal" fo:font-weight="normal" officeooo:rsid="00213226" style:font-style-asian="normal" style:font-weight-asian="normal" style:font-style-complex="normal" style:font-weight-complex="normal"/>
    </style:style>
    <style:style style:name="T56" style:family="text">
      <style:text-properties fo:font-style="normal" fo:font-weight="normal" officeooo:rsid="001ef20a" style:font-style-asian="normal" style:font-weight-asian="normal" style:font-style-complex="normal" style:font-weight-complex="normal"/>
    </style:style>
    <style:style style:name="T57" style:family="text">
      <style:text-properties officeooo:rsid="00213e1a"/>
    </style:style>
    <style:style style:name="T58" style:family="text">
      <style:text-properties officeooo:rsid="0021972a"/>
    </style:style>
    <style:style style:name="T59" style:family="text">
      <style:text-properties officeooo:rsid="00245331"/>
    </style:style>
    <style:style style:name="T60" style:family="text">
      <style:text-properties officeooo:rsid="00254d35"/>
    </style:style>
    <style:style style:name="T61" style:family="text">
      <style:text-properties officeooo:rsid="0028a2b6"/>
    </style:style>
    <style:style style:name="T62" style:family="text">
      <style:text-properties style:font-name="Times New Roman"/>
    </style:style>
    <style:style style:name="T63" style:family="text">
      <style:text-properties style:font-name="Times New Roman" fo:font-size="11pt" style:font-size-asian="11pt" style:font-name-complex="Times New Roman" style:font-size-complex="11pt"/>
    </style:style>
    <style:style style:name="T64" style:family="text">
      <style:text-properties style:font-name="Times New Roman" fo:font-size="11pt" officeooo:rsid="001ef20a" style:font-size-asian="11pt" style:font-name-complex="Times New Roman" style:font-size-complex="11pt"/>
    </style:style>
    <style:style style:name="T65" style:family="text">
      <style:text-properties style:font-name="Times New Roman" fo:font-size="11pt" officeooo:rsid="001caeff" style:font-size-asian="11pt" style:font-name-complex="Times New Roman" style:font-size-complex="11pt"/>
    </style:style>
    <style:style style:name="T66" style:family="text">
      <style:text-properties style:font-name="Times New Roman" fo:font-size="11pt" style:font-size-asian="11pt" style:font-size-complex="11pt"/>
    </style:style>
    <style:style style:name="T67" style:family="text">
      <style:text-properties style:font-name="Times New Roman" fo:font-size="11pt" officeooo:rsid="001caeff" style:font-size-asian="11pt" style:font-size-complex="11pt"/>
    </style:style>
    <style:style style:name="T68" style:family="text">
      <style:text-properties style:font-name="Times New Roman" fo:font-size="11pt" officeooo:rsid="001ef20a" style:font-size-asian="11pt" style:font-size-complex="11pt"/>
    </style:style>
    <style:style style:name="T69" style:family="text">
      <style:text-properties style:font-name="Times New Roman" fo:font-size="11pt" fo:font-style="normal" style:font-size-asian="11pt" style:font-style-asian="normal" style:font-name-complex="Times New Roman" style:font-size-complex="11pt" style:font-style-complex="normal"/>
    </style:style>
    <style:style style:name="T70" style:family="text">
      <style:text-properties style:font-name="Times New Roman" fo:font-size="11pt" fo:font-style="normal" officeooo:rsid="001ef20a" style:font-size-asian="11pt" style:font-style-asian="normal" style:font-name-complex="Times New Roman" style:font-size-complex="11pt" style:font-style-complex="normal"/>
    </style:style>
    <style:style style:name="T71" style:family="text">
      <style:text-properties style:font-name="Times New Roman" fo:font-size="11pt" fo:font-style="normal" officeooo:rsid="001caeff" style:font-size-asian="11pt" style:font-style-asian="normal" style:font-name-complex="Times New Roman" style:font-size-complex="11pt" style:font-style-complex="normal"/>
    </style:style>
    <style:style style:name="T72" style:family="text">
      <style:text-properties style:font-name="Times New Roman" fo:font-size="11pt" fo:font-style="normal" style:font-size-asian="11pt" style:font-style-asian="normal" style:font-size-complex="11pt" style:font-style-complex="normal"/>
    </style:style>
    <style:style style:name="T73" style:family="text">
      <style:text-properties style:font-name="Times New Roman" fo:font-size="11pt" fo:font-style="normal" officeooo:rsid="001caeff" style:font-size-asian="11pt" style:font-style-asian="normal" style:font-size-complex="11pt" style:font-style-complex="normal"/>
    </style:style>
    <style:style style:name="T74" style:family="text">
      <style:text-properties style:font-name="Times New Roman" fo:font-size="11pt" fo:font-style="normal" officeooo:rsid="001ef20a" style:font-size-asian="11pt" style:font-style-asian="normal" style:font-size-complex="11pt" style:font-style-complex="normal"/>
    </style:style>
    <style:style style:name="T75" style:family="text">
      <style:text-properties style:font-name="Times New Roman" fo:font-size="11pt" fo:font-style="italic" style:font-size-asian="11pt" style:font-style-asian="italic" style:font-size-complex="11pt" style:font-style-complex="italic"/>
    </style:style>
    <style:style style:name="T76" style:family="text">
      <style:text-properties style:font-name="Times New Roman" fo:font-size="11pt" fo:font-style="italic" officeooo:rsid="001ef20a" style:font-size-asian="11pt" style:font-style-asian="italic" style:font-size-complex="11pt" style:font-style-complex="italic"/>
    </style:style>
    <style:style style:name="T77" style:family="text">
      <style:text-properties style:font-name="Times New Roman" fo:font-size="11pt" fo:font-style="italic" officeooo:rsid="001caeff" style:font-size-asian="11pt" style:font-style-asian="italic" style:font-size-complex="11pt" style:font-style-complex="italic"/>
    </style:style>
    <style:style style:name="T78" style:family="text">
      <style:text-properties style:font-name="Times New Roman" fo:font-size="11pt" fo:font-style="italic" style:font-size-asian="11pt" style:font-style-asian="italic" style:font-name-complex="Times New Roman" style:font-size-complex="11pt" style:font-style-complex="italic"/>
    </style:style>
    <style:style style:name="T79" style:family="text">
      <style:text-properties style:font-name="Times New Roman" fo:font-size="11pt" fo:font-style="italic" officeooo:rsid="001ef20a" style:font-size-asian="11pt" style:font-style-asian="italic" style:font-name-complex="Times New Roman" style:font-size-complex="11pt" style:font-style-complex="italic"/>
    </style:style>
    <style:style style:name="T80" style:family="text">
      <style:text-properties style:font-name="Times New Roman" fo:font-size="11pt" fo:font-style="italic" officeooo:rsid="001caeff" style:font-size-asian="11pt" style:font-style-asian="italic" style:font-name-complex="Times New Roman" style:font-size-complex="11pt" style:font-style-complex="italic"/>
    </style:style>
    <style:style style:name="T81" style:family="text">
      <style:text-properties style:font-name="Times New Roman" officeooo:rsid="001ef20a"/>
    </style:style>
    <style:style style:name="T82" style:family="text">
      <style:text-properties style:font-name="Times New Roman" style:font-name-complex="Times New Roman"/>
    </style:style>
    <style:style style:name="T83" style:family="text">
      <style:text-properties style:font-name="Times New Roman" officeooo:rsid="001ef20a" style:font-name-complex="Times New Roman"/>
    </style:style>
    <style:style style:name="T84" style:family="text">
      <style:text-properties style:font-name="Times New Roman" officeooo:rsid="001caeff"/>
    </style:style>
    <style:style style:name="T85" style:family="text">
      <style:text-properties style:font-name="Times New Roman" fo:font-style="normal" style:font-style-asian="normal" style:font-style-complex="normal"/>
    </style:style>
    <style:style style:name="T86" style:family="text">
      <style:text-properties style:font-name="Times New Roman" fo:font-style="normal" officeooo:rsid="001ef20a" style:font-style-asian="normal" style:font-style-complex="normal"/>
    </style:style>
    <style:style style:name="T87" style:family="text">
      <style:text-properties style:font-name="Times New Roman" fo:font-style="normal" officeooo:rsid="001caeff" style:font-style-asian="normal" style:font-style-complex="normal"/>
    </style:style>
    <style:style style:name="T88" style:family="text">
      <style:text-properties style:font-name="Times New Roman" fo:font-style="normal" style:font-style-asian="normal" style:font-name-complex="Times New Roman" style:font-style-complex="normal"/>
    </style:style>
    <style:style style:name="T89" style:family="text">
      <style:text-properties style:font-name="Times New Roman" fo:font-style="normal" officeooo:rsid="001ef20a" style:font-style-asian="normal" style:font-name-complex="Times New Roman" style:font-style-complex="normal"/>
    </style:style>
    <style:style style:name="T90" style:family="text">
      <style:text-properties style:font-name="Times New Roman" fo:font-style="normal" officeooo:rsid="001caeff" style:font-style-asian="normal" style:font-name-complex="Times New Roman" style:font-style-complex="normal"/>
    </style:style>
    <style:style style:name="T91" style:family="text">
      <style:text-properties style:font-name="Times New Roman" fo:font-style="italic" style:font-style-asian="italic" style:font-style-complex="italic"/>
    </style:style>
    <style:style style:name="T92" style:family="text">
      <style:text-properties style:font-name="Times New Roman" fo:font-style="italic" officeooo:rsid="001ef20a" style:font-style-asian="italic" style:font-style-complex="italic"/>
    </style:style>
    <style:style style:name="T93" style:family="text">
      <style:text-properties style:font-name="Times New Roman" fo:font-style="italic" officeooo:rsid="001caeff" style:font-style-asian="italic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8"><text:span text:style-name="Domyślna_20_czcionka_20_akapitu"><text:span text:style-name="T1">Jadłospis na dzień 1</text:span></text:span><text:span text:style-name="Domyślna_20_czcionka_20_akapitu"><text:span text:style-name="T2">1</text:span></text:span><text:span text:style-name="Domyślna_20_czcionka_20_akapitu"><text:span text:style-name="T1">.0</text:span></text:span><text:span text:style-name="Domyślna_20_czcionka_20_akapitu"><text:span text:style-name="T2">9</text:span></text:span><text:span text:style-name="Domyślna_20_czcionka_20_akapitu"><text:span text:style-name="T1">.2026 (jadłospis może ulec zmianie)</text:span></text:span></text:p>
      <table:table table:name="Tabela1" table:style-name="Tabela1">
        <table:table-column table:style-name="Tabela1.A" table:number-columns-repeated="2"/>
        <table:table-column table:style-name="Tabela1.C" table:number-columns-repeated="3"/>
        <table:table-row>
          <table:table-cell table:style-name="Tabela1.A1" office:value-type="string">
            <text:p text:style-name="Table_20_Contents">POSIŁEK</text:p>
          </table:table-cell>
          <table:table-cell table:style-name="Tabela1.A1" office:value-type="string">
            <text:p text:style-name="Table_20_Contents">DIETA PODSTAWOWA</text:p>
            <text:p text:style-name="P1">D01</text:p>
          </table:table-cell>
          <table:table-cell table:style-name="Tabela1.A1" office:value-type="string">
            <text:p text:style-name="Table_20_Contents">DIETA ŁATWOSTRAWNA</text:p>
            <text:p text:style-name="P1"><text:s/>D02</text:p>
          </table:table-cell>
          <table:table-cell table:style-name="Tabela1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1.E1" office:value-type="string">
            <text:p text:style-name="Table_20_Contents">DIETA ŁATWOSTRAWNA Z OGR. TŁUSZCZU</text:p>
            <text:p text:style-name="P1">D05</text:p>
          </table:table-cell>
        </table:table-row>
        <table:table-row>
          <table:table-cell table:style-name="Tabela1.A2" office:value-type="string">
            <text:p text:style-name="P3">ŚNIADANIE</text:p>
          </table:table-cell>
          <table:table-cell table:style-name="Tabela1.A2" office:value-type="string">
            <text:p text:style-name="P12"><text:span text:style-name="Domyślna_20_czcionka_20_akapitu"><text:span text:style-name="T10">Kasza jęcz. got. na ml. 350ml (A:1,7), kakao 250ml (A:1,6,7), chleb miesz. 60g (A:1,3,6,7,11),</text:span></text:span><text:span text:style-name="Domyślna_20_czcionka_20_akapitu"><text:span text:style-name="T31"> ma</text:span></text:span><text:span text:style-name="Domyślna_20_czcionka_20_akapitu"><text:span text:style-name="T32">sło</text:span></text:span><text:span text:style-name="Domyślna_20_czcionka_20_akapitu"><text:span text:style-name="T31"> 10g – 2szt, </text:span></text:span><text:span text:style-name="Domyślna_20_czcionka_20_akapitu"><text:span text:style-name="T10">serek wiejski 1szt (A:7), <text:s/>mandarynka 1szt,</text:span></text:span></text:p>
          </table:table-cell>
          <table:table-cell table:style-name="Tabela1.A2" office:value-type="string">
            <text:p text:style-name="P12"><text:span text:style-name="Domyślna_20_czcionka_20_akapitu"><text:span text:style-name="T10">Kasza jęcz. got. na ml. 350ml (A:1,7), kakao 250ml (A:1,6,7), chleb miesz. 60g (A:1,3,6,7,11),</text:span></text:span><text:span text:style-name="Domyślna_20_czcionka_20_akapitu"><text:span text:style-name="T31"> ma</text:span></text:span><text:span text:style-name="Domyślna_20_czcionka_20_akapitu"><text:span text:style-name="T32">sło</text:span></text:span><text:span text:style-name="Domyślna_20_czcionka_20_akapitu"><text:span text:style-name="T31"> 10g – 2szt, </text:span></text:span><text:span text:style-name="Domyślna_20_czcionka_20_akapitu"><text:span text:style-name="T10">serek wiejski 1szt (A:7), dżem, sałata,</text:span></text:span></text:p>
          </table:table-cell>
          <table:table-cell table:style-name="Tabela1.A2" office:value-type="string">
            <text:p text:style-name="P4"><text:span text:style-name="T53"><text:s/>Kakao 250ml (A:1,6,7), chleb raz. 60g (A:1,3,6,7,11), </text:span><text:span text:style-name="Domyślna_20_czcionka_20_akapitu"><text:span text:style-name="T53">ma</text:span></text:span><text:span text:style-name="Domyślna_20_czcionka_20_akapitu"><text:span text:style-name="T54">sło</text:span></text:span><text:span text:style-name="T53"> 80% 10g – 1szt, serek wiejski 1szt (A:7), sałata, </text:span><text:span text:style-name="T55">polędwica drobiowa 6</text:span><text:span text:style-name="T53">0g, mandarynka 1szt,</text:span></text:p>
          </table:table-cell>
          <table:table-cell table:style-name="Tabela1.E2" office:value-type="string">
            <text:p text:style-name="P12"><text:span text:style-name="Domyślna_20_czcionka_20_akapitu"><text:span text:style-name="T10">Kasza jęcz. got. na ml. 350ml (A:1,7), kakao 250ml (A:1,6,7), chleb miesz. 60g (A:1,3,6,7,11), </text:span></text:span><text:span text:style-name="Domyślna_20_czcionka_20_akapitu"><text:span text:style-name="T31"><text:s/>ma</text:span></text:span><text:span text:style-name="Domyślna_20_czcionka_20_akapitu"><text:span text:style-name="T32">sło </text:span></text:span><text:span text:style-name="Domyślna_20_czcionka_20_akapitu"><text:span text:style-name="T31">10g – 1szt, </text:span></text:span><text:span text:style-name="Domyślna_20_czcionka_20_akapitu"><text:span text:style-name="T10">serek wiejski 1szt (A:7), dżem, sałata,</text:span></text:span></text:p>
          </table:table-cell>
        </table:table-row>
        <table:table-row>
          <table:table-cell table:style-name="Tabela1.A2" office:value-type="string">
            <text:p text:style-name="P3">II ŚNIADANIE</text:p>
          </table:table-cell>
          <table:table-cell table:style-name="Tabela1.A2" office:value-type="string">
            <text:p text:style-name="P44"/>
          </table:table-cell>
          <table:table-cell table:style-name="Tabela1.A2" office:value-type="string">
            <text:p text:style-name="P44"/>
          </table:table-cell>
          <table:table-cell table:style-name="Tabela1.A2" office:value-type="string">
            <text:p text:style-name="P44"><text:span text:style-name="T43">Jogurt naturalny</text:span> 1<text:span text:style-name="T43">szt</text:span>,</text:p>
          </table:table-cell>
          <table:table-cell table:style-name="Tabela1.E2" office:value-type="string">
            <text:p text:style-name="P44"/>
          </table:table-cell>
        </table:table-row>
        <table:table-row>
          <table:table-cell table:style-name="Tabela1.A2" office:value-type="string">
            <text:p text:style-name="P3">OBIAD</text:p>
          </table:table-cell>
          <table:table-cell table:style-name="Tabela1.A2" office:value-type="string">
            <text:p text:style-name="P50">Zupa fasolowa z ziemn. 350ml (A:1,9), śledzie w śmietanie <text:s/>220g (A:1,4,7,9,10,12), ziemniaki got.</text:p>
            <text:p text:style-name="P50">z kop. 200g, buraczki got. z jabłkiem 150g (A:7), kompot owocowy 250ml,</text:p>
          </table:table-cell>
          <table:table-cell table:style-name="Tabela1.A2" office:value-type="string">
            <text:p text:style-name="P38">Krupnik z kaszy jaglanej got. na wyw. 350ml (A:9), ryba piecz.</text:p>
            <text:p text:style-name="P38">z sosem kop. 170g (A:4,7,9), ziemniaki got. z kop. 200g, buraczki got. 150g (A:7), kompot owocowy 250ml,</text:p>
          </table:table-cell>
          <table:table-cell table:style-name="Tabela1.A2" office:value-type="string">
            <text:p text:style-name="P38">Krupnik z kaszy jaglanej got. na wyw. 350ml (A:9), ryba piecz.</text:p>
            <text:p text:style-name="P38">z sosem kop. 170g (A:4,7,9), ziemniaki got. z kop. 200g, buraczki got. 150g (A:7), surówka z marchwi i jabłka z jogurtem nat. 150g (A:7), <text:s/>kompot owocowy b/c 250ml,</text:p>
          </table:table-cell>
          <table:table-cell table:style-name="Tabela1.E2" office:value-type="string">
            <text:p text:style-name="P38">Krupnik z kaszy jaglanej got. na wyw. 350ml (A:9), ryba piecz.</text:p>
            <text:p text:style-name="P38">z sosem kop. 170g (A:4,7,9), ziemniaki got. z kop. 200g, buraczki got. b/dodatków 150g (A:7), kompot owocowy 250ml,</text:p>
          </table:table-cell>
        </table:table-row>
        <table:table-row>
          <table:table-cell table:style-name="Tabela1.A2" office:value-type="string">
            <text:p text:style-name="P3">KOLACJA</text:p>
          </table:table-cell>
          <table:table-cell table:style-name="Tabela1.A2" office:value-type="string">
            <text:p text:style-name="P23">Chleb miesz.80g (A:1,3,6,7,11) masło 20g (A:7), <text:s/>herbata 250ml, ser <text:span text:style-name="T43">gouda</text:span> 60g (A:7), miód nat. 1szt, sałata, p<text:span text:style-name="T43">omidor</text:span> <text:span text:style-name="T43">4</text:span>0g,</text:p>
          </table:table-cell>
          <table:table-cell table:style-name="Tabela1.A2" office:value-type="string">
            <text:p text:style-name="P23">Chleb miesz.80g (A:1,3,6,7,11) masło 20g (A:7), <text:s/>herbata 250ml, twaróg z jogurtem nat. 100g (A:7), miód nat. 1szt, sałata,</text:p>
          </table:table-cell>
          <table:table-cell table:style-name="Tabela1.A2" office:value-type="string">
            <text:p text:style-name="P23">Chleb miesz.80g (A:1,3,6,7,11) masło 10g (A:7), herbata 250ml, <text:s/>twaróg z jogurtem nat. 100g (A:7), pomidor <text:span text:style-name="T43">4</text:span>0g, sałata,</text:p>
          </table:table-cell>
          <table:table-cell table:style-name="Tabela1.E2" office:value-type="string">
            <text:p text:style-name="P23">Chleb miesz.80g (A:1,3,6,7,11) masło 10g (A:7), <text:s/>herbata 250ml, <text:s/>twaróg z jogurtem nat. 100g (A:7), miód nat. 1szt, sałata,</text:p>
          </table:table-cell>
        </table:table-row>
        <table:table-row>
          <table:table-cell table:style-name="Tabela1.A2" office:value-type="string">
            <text:p text:style-name="P3">POSIŁEK UZUPEŁNIAJĄCY</text:p>
          </table:table-cell>
          <table:table-cell table:style-name="Tabela1.A2" office:value-type="string">
            <text:p text:style-name="P16">Kasza manna got. na ml. <text:line-break/>z sokiem 200ml (A:1,7),</text:p>
          </table:table-cell>
          <table:table-cell table:style-name="Tabela1.A2" office:value-type="string">
            <text:p text:style-name="P17">Kasza manna got. na ml.</text:p>
            <text:p text:style-name="P17">z sokiem 200ml (A:1,7),</text:p>
          </table:table-cell>
          <table:table-cell table:style-name="Tabela1.A2" office:value-type="string">
            <text:p text:style-name="P44">Kisiel owocowy got. b/c 200ml</text:p>
          </table:table-cell>
          <table:table-cell table:style-name="Tabela1.E2" office:value-type="string">
            <text:p text:style-name="P16">Kasza manna got. na ml. <text:line-break/>z sokiem 200ml (A:1,7),</text:p>
          </table:table-cell>
        </table:table-row>
        <table:table-row>
          <table:table-cell table:style-name="Tabela1.A2" office:value-type="string">
            <text:p text:style-name="P9">WARTOŚCI ODŻYWCZE</text:p>
          </table:table-cell>
          <table:table-cell table:style-name="Tabela1.A2" office:value-type="string">
            <text:p text:style-name="P40">Energia:2264,54 kcal</text:p>
            <text:p text:style-name="P40">Białko101,81:g</text:p>
            <text:p text:style-name="P40">Tłuszcz:72,6g</text:p>
            <text:p text:style-name="P40">w tym kw.tłu.nasyc.:22,5g</text:p>
            <text:p text:style-name="P40">Węglowodany:332,8g</text:p>
            <text:p text:style-name="P40">w tym cukry:43,73g</text:p>
            <text:p text:style-name="P40">Błonnik-30,9g</text:p>
            <text:p text:style-name="P40">Sól-7,2g</text:p>
          </table:table-cell>
          <table:table-cell table:style-name="Tabela1.A2" office:value-type="string">
            <text:p text:style-name="P51">Energia: 2208,41kcal</text:p>
            <text:p text:style-name="P40">Białko:91,02g</text:p>
            <text:p text:style-name="P40">Tłuszcz:68,06g</text:p>
            <text:p text:style-name="P40">w tym kw.tłu.nasyc.:22,9g</text:p>
            <text:p text:style-name="P40">Węglowodany:328,03g</text:p>
            <text:p text:style-name="P40">w tym cukry:41,3g</text:p>
            <text:p text:style-name="P40">Błonnik-30,23g</text:p>
            <text:p text:style-name="P40">Sól-6,5g</text:p>
          </table:table-cell>
          <table:table-cell table:style-name="Tabela1.A2" office:value-type="string">
            <text:p text:style-name="P51">Energia:2123,89 kcal</text:p>
            <text:p text:style-name="P40">Białko:90,67g</text:p>
            <text:p text:style-name="P40">Tłuszcz:68,09g</text:p>
            <text:p text:style-name="P40">w tym kw.tłu.nasyc.:22,2g</text:p>
            <text:p text:style-name="P40">Węglowodany:320g</text:p>
            <text:p text:style-name="P40">w tym cukry:31,62g</text:p>
            <text:p text:style-name="P40">Błonnik-30g</text:p>
            <text:p text:style-name="P40">Sól-6,4g</text:p>
          </table:table-cell>
          <table:table-cell table:style-name="Tabela1.E2" office:value-type="string">
            <text:p text:style-name="P51">Energia: 2105kcal</text:p>
            <text:p text:style-name="P40">Białko 90,2g</text:p>
            <text:p text:style-name="P40">Tłuszcz:67,9g</text:p>
            <text:p text:style-name="P40">w tym kw.tłu.nasyc.:22,4g</text:p>
            <text:p text:style-name="P40">Węglowodany:318,05g</text:p>
            <text:p text:style-name="P40">w tym cukry:40,06g</text:p>
            <text:p text:style-name="P40">Błonnik-30g</text:p>
            <text:p text:style-name="P40">Sól-6,5g</text:p>
          </table:table-cell>
        </table:table-row>
        <table:table-row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1.A2" office:value-type="string">
            <text:p text:style-name="P1">P01</text:p>
            <text:p text:style-name="P1">DIETA PODSTAWOWA - PEDIATRYCZNY</text:p>
          </table:table-cell>
          <table:table-cell table:style-name="Tabela1.A2" office:value-type="string">
            <text:p text:style-name="P1"><text:s/>C02</text:p>
            <text:p text:style-name="P1">DIETA KOBIET W OKRESIE LAKTACJI</text:p>
          </table:table-cell>
          <table:table-cell table:style-name="Tabela1.E2" office:value-type="string">
            <text:p text:style-name="Table_20_Contents"/>
          </table:table-cell>
        </table:table-row>
        <table:table-row>
          <table:table-cell table:style-name="Tabela1.A2" office:value-type="string">
            <text:p text:style-name="P3">ŚNIADANIE</text:p>
          </table:table-cell>
          <table:table-cell table:style-name="Tabela1.A2" office:value-type="string">
            <text:p text:style-name="Bez_20_odstępów"><text:span text:style-name="Domyślna_20_czcionka_20_akapitu"><text:span text:style-name="T10">Kasza jęcz. got. na ml. 350ml (A:1,7), kakao 250ml (A:1,6,7), </text:span></text:span><text:soft-page-break/><text:span text:style-name="Domyślna_20_czcionka_20_akapitu"><text:span text:style-name="T10">chleb miesz. 60g (A:1,3,6,7,11),</text:span></text:span><text:span text:style-name="Domyślna_20_czcionka_20_akapitu"><text:span text:style-name="T31"> margaryna o zaw. tłuszczu 80% 10g – 2szt, </text:span></text:span><text:span text:style-name="Domyślna_20_czcionka_20_akapitu"><text:span text:style-name="T10">serek wiejski 1szt (A:7), dżem, polędwica sopocka 40g (A:6,7,9), sałata,</text:span></text:span></text:p>
          </table:table-cell>
          <table:table-cell table:style-name="Tabela1.A2" office:value-type="string">
            <text:p text:style-name="Bez_20_odstępów"><text:span text:style-name="Domyślna_20_czcionka_20_akapitu"><text:span text:style-name="T10">Kasza jęcz. got. na ml. 350ml (A:1,7), kakao 250ml (A:1,6,7), </text:span></text:span><text:soft-page-break/><text:span text:style-name="Domyślna_20_czcionka_20_akapitu"><text:span text:style-name="T10">chleb miesz. 60g (A:1,3,6,7,11),</text:span></text:span><text:span text:style-name="Domyślna_20_czcionka_20_akapitu"><text:span text:style-name="T31"> margaryna o zaw. tłuszczu 80% 10g – 2szt, </text:span></text:span><text:span text:style-name="Domyślna_20_czcionka_20_akapitu"><text:span text:style-name="T10">serek wiejski 1szt (A:7), dżem, mandarynka 1szt, sałata,</text:span></text:span></text:p>
          </table:table-cell>
          <table:table-cell table:style-name="Tabela1.A2" office:value-type="string">
            <text:p text:style-name="Bez_20_odstępów"><text:span text:style-name="Domyślna_20_czcionka_20_akapitu"><text:span text:style-name="T10">Kasza jęcz. got. na ml. 350ml (A:1,7), kakao 250ml (A:1,6,7), </text:span></text:span><text:soft-page-break/><text:span text:style-name="Domyślna_20_czcionka_20_akapitu"><text:span text:style-name="T10">chleb miesz. 60g (A:1,3,6,7,11),</text:span></text:span><text:span text:style-name="Domyślna_20_czcionka_20_akapitu"><text:span text:style-name="T31"> margaryna o zaw. tłuszczu 80% 10g – 2szt, </text:span></text:span><text:span text:style-name="Domyślna_20_czcionka_20_akapitu"><text:span text:style-name="T10">serek wiejski 1szt (A:7), dżem, sałata,</text:span></text:span></text:p>
          </table:table-cell>
          <table:table-cell table:style-name="Tabela1.E2" office:value-type="string">
            <text:p text:style-name="Bez_20_odstępów"/>
          </table:table-cell>
        </table:table-row>
        <table:table-row>
          <table:table-cell table:style-name="Tabela1.A2" office:value-type="string">
            <text:p text:style-name="P3">II ŚNIADANIE</text:p>
          </table:table-cell>
          <table:table-cell table:style-name="Tabela1.A2" office:value-type="string">
            <text:p text:style-name="Bez_20_odstępów"><text:span text:style-name="Domyślna_20_czcionka_20_akapitu"><text:span text:style-name="T31">Bułka drożdżowa z dżemem 1szt </text:span></text:span><text:span text:style-name="Domyślna_20_czcionka_20_akapitu"><text:span text:style-name="T10">(A:1,3,6,7,11),</text:span></text:span></text:p>
          </table:table-cell>
          <table:table-cell table:style-name="Tabela1.A2" office:value-type="string">
            <text:p text:style-name="Bez_20_odstępów"><text:span text:style-name="Domyślna_20_czcionka_20_akapitu"><text:span text:style-name="T31">Bułka drożdżowa z dżemem 1szt </text:span></text:span><text:span text:style-name="Domyślna_20_czcionka_20_akapitu"><text:span text:style-name="T10">(A:1,3,6,7,11),</text:span></text:span></text:p>
          </table:table-cell>
          <table:table-cell table:style-name="Tabela1.A2" office:value-type="string">
            <text:p text:style-name="Bez_20_odstępów"><text:span text:style-name="Domyślna_20_czcionka_20_akapitu"><text:span text:style-name="T31">Bułka drożdżowa z dżemem 1szt </text:span></text:span><text:span text:style-name="Domyślna_20_czcionka_20_akapitu"><text:span text:style-name="T10">(A:1,3,6,7,11),</text:span></text:span></text:p>
          </table:table-cell>
          <table:table-cell table:style-name="Tabela1.E2" office:value-type="string">
            <text:p text:style-name="Bez_20_odstępów"/>
          </table:table-cell>
        </table:table-row>
        <table:table-row>
          <table:table-cell table:style-name="Tabela1.A2" office:value-type="string">
            <text:p text:style-name="P3">OBIAD</text:p>
          </table:table-cell>
          <table:table-cell table:style-name="Tabela1.A2" office:value-type="string">
            <text:p text:style-name="P38">Krupnik z kaszy jaglanej got. na wyw. 350ml (A:9), ryba piecz. z sosem kop. 260g (A:4,7,9), ziemniaki got. z kop. 200g, buraczki got. 150g (A:7), kompot owocowy 250ml,</text:p>
          </table:table-cell>
          <table:table-cell table:style-name="Tabela1.A2" office:value-type="string">
            <text:p text:style-name="P38">Krupnik z kaszy jaglanej got. na wyw. 350ml (A:9), ryba smażona 90g (A:1,3,4,6,7,9,11), ziemniaki got. z kop. 150g, buraczki got. 1<text:span text:style-name="T43">5</text:span>0g (A:7), kompot owocowy 250ml,</text:p>
          </table:table-cell>
          <table:table-cell table:style-name="Tabela1.A2" office:value-type="string">
            <text:p text:style-name="P39">Krupnik z kaszy jaglanej got. na wyw. 350ml (A:9), ryba piecz. z sosem kop. <text:span text:style-name="T43">17</text:span>0g (A:4,7,9),, ziemniaki got. z kop. 200g, buraczki got. 150g (A:7), kompot owocowy 250ml,</text:p>
          </table:table-cell>
          <table:table-cell table:style-name="Tabela1.E2" office:value-type="string">
            <text:p text:style-name="Bez_20_odstępów"/>
          </table:table-cell>
        </table:table-row>
        <table:table-row>
          <table:table-cell table:style-name="Tabela1.A2" office:value-type="string">
            <text:p text:style-name="P3">KOLACJA</text:p>
          </table:table-cell>
          <table:table-cell table:style-name="Tabela1.A2" office:value-type="string">
            <text:p text:style-name="P23">Chleb miesz.80g (A:1,3,6,7,11) masło 20g (A:7), <text:s/>herbata 250ml, twaróg z jogurtem nat. 100g (A:7), miód nat. 1szt, sałata,</text:p>
          </table:table-cell>
          <table:table-cell table:style-name="Tabela1.A2" office:value-type="string">
            <text:p text:style-name="P24">Chleb miesz.80g (A:1,3,6,7,11) masło 20g (A:7), <text:s/>herbata 250ml, ser <text:span text:style-name="T43">gouda</text:span> 60g (A:7), pomidor 50g, sałata,</text:p>
          </table:table-cell>
          <table:table-cell table:style-name="Tabela1.A2" office:value-type="string">
            <text:p text:style-name="P23">Chleb miesz.80g (A:1,3,6,7,11) masło 20g (A:7), <text:s/>herbata 250ml,twaróg z jogurtem nat. 100g (A:7), miód nat. 1szt, sałata,</text:p>
          </table:table-cell>
          <table:table-cell table:style-name="Tabela1.E2" office:value-type="string">
            <text:p text:style-name="P10"/>
          </table:table-cell>
        </table:table-row>
        <table:table-row>
          <table:table-cell table:style-name="Tabela1.A2" office:value-type="string">
            <text:p text:style-name="P3">POSIŁEK UZUPEŁNIAJĄCY</text:p>
          </table:table-cell>
          <table:table-cell table:style-name="Tabela1.A2" office:value-type="string">
            <text:p text:style-name="P16">Kasza manna got. na ml. <text:line-break/>z sokiem 200ml (A:1,7),</text:p>
          </table:table-cell>
          <table:table-cell table:style-name="Tabela1.A2" office:value-type="string">
            <text:p text:style-name="P16">Kasza manna got. na ml. <text:line-break/>z sokiem <text:span text:style-name="T43">20</text:span>0ml (A:1,7),</text:p>
          </table:table-cell>
          <table:table-cell table:style-name="Tabela1.A2" office:value-type="string">
            <text:p text:style-name="P16">Kasza manna got. na ml. <text:line-break/>z sokiem 200ml (A:1,7),</text:p>
          </table:table-cell>
          <table:table-cell table:style-name="Tabela1.E2" office:value-type="string">
            <text:p text:style-name="Bez_20_odstępów"/>
          </table:table-cell>
        </table:table-row>
        <table:table-row>
          <table:table-cell table:style-name="Tabela1.A2" office:value-type="string">
            <text:p text:style-name="P9">WARTOŚCI ODŻYWCZE</text:p>
          </table:table-cell>
          <table:table-cell table:style-name="Tabela1.A2" office:value-type="string">
            <text:p text:style-name="P8">Energia: 2298,91kcal</text:p>
            <text:p text:style-name="P7">Białko:131,2g</text:p>
            <text:p text:style-name="P7">Tłuszcz:67,41g</text:p>
            <text:p text:style-name="P7">w tym kw.tłu.nasyc.:22,1g</text:p>
            <text:p text:style-name="P7">Węglowodany:324,2g</text:p>
            <text:p text:style-name="P7">w tym cukry:55g</text:p>
            <text:p text:style-name="P7">Błonnik-30,5g</text:p>
            <text:p text:style-name="P7">Sól-6,7g</text:p>
          </table:table-cell>
          <table:table-cell table:style-name="Tabela1.A2" office:value-type="string">
            <text:p text:style-name="P8">Energia: 22<text:span text:style-name="T43">4</text:span>1,1kcal</text:p>
            <text:p text:style-name="P7">Białko:9<text:span text:style-name="T43">2</text:span>,1g</text:p>
            <text:p text:style-name="P7">Tłuszcz:65,1g</text:p>
            <text:p text:style-name="P7">w tym kw.tłu.nasyc.:22,1g</text:p>
            <text:p text:style-name="P7">Węglowodany:318,7g</text:p>
            <text:p text:style-name="P7">w tym cukry:42,8g</text:p>
            <text:p text:style-name="P7">Błonnik-30,2g</text:p>
            <text:p text:style-name="P7">Sól-6,1g</text:p>
          </table:table-cell>
          <table:table-cell table:style-name="Tabela1.A2" office:value-type="string">
            <text:p text:style-name="P8">Energia: 2328,7kcal</text:p>
            <text:p text:style-name="P7">Białko:94,3g</text:p>
            <text:p text:style-name="P7">Tłuszcz:68,9g</text:p>
            <text:p text:style-name="P7">w tym kw.tłu.nasyc.:22,2g</text:p>
            <text:p text:style-name="P7">Węglowodany:317,3g</text:p>
            <text:p text:style-name="P7">w tym cukry:52,1g</text:p>
            <text:p text:style-name="P7">Błonnik-30,1g</text:p>
            <text:p text:style-name="P7">Sól-6,5g</text:p>
          </table:table-cell>
          <table:table-cell table:style-name="Tabela1.E2" office:value-type="string">
            <text:p text:style-name="Bez_20_odstępów"/>
          </table:table-cell>
        </table:table-row>
      </table:table>
      <text:p text:style-name="Standard"/>
      <text:p text:style-name="Standard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text:span text:style-name="Domyślna_20_czcionka_20_akapitu"><text:span text:style-name="T1">Jadłospis na dzień 1</text:span></text:span><text:span text:style-name="Domyślna_20_czcionka_20_akapitu"><text:span text:style-name="T2">2</text:span></text:span><text:span text:style-name="Domyślna_20_czcionka_20_akapitu"><text:span text:style-name="T1">.0</text:span></text:span><text:span text:style-name="Domyślna_20_czcionka_20_akapitu"><text:span text:style-name="T2">9</text:span></text:span><text:span text:style-name="Domyślna_20_czcionka_20_akapitu"><text:span text:style-name="T1">.2026 (jadłospis może ulec zmianie)</text:span></text:span></text:p>
      <table:table table:name="Tabela2" table:style-name="Tabela2">
        <table:table-column table:style-name="Tabela2.A" table:number-columns-repeated="2"/>
        <table:table-column table:style-name="Tabela2.C" table:number-columns-repeated="3"/>
        <table:table-row>
          <table:table-cell table:style-name="Tabela2.A1" office:value-type="string">
            <text:p text:style-name="Table_20_Contents">POSIŁEK</text:p>
          </table:table-cell>
          <table:table-cell table:style-name="Tabela2.A1" office:value-type="string">
            <text:p text:style-name="Table_20_Contents">DIETA PODSTAWOWA</text:p>
            <text:p text:style-name="P1">D01</text:p>
          </table:table-cell>
          <table:table-cell table:style-name="Tabela2.A1" office:value-type="string">
            <text:p text:style-name="Table_20_Contents">DIETA ŁATWOSTRAWNA</text:p>
            <text:p text:style-name="P1"><text:s/>D02</text:p>
          </table:table-cell>
          <table:table-cell table:style-name="Tabela2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2.E1" office:value-type="string">
            <text:p text:style-name="Table_20_Contents">DIETA ŁATWOSTRAWNA Z OGR. TŁUSZCZU</text:p>
            <text:p text:style-name="P1">D05</text:p>
          </table:table-cell>
        </table:table-row>
        <table:table-row>
          <table:table-cell table:style-name="Tabela2.A2" office:value-type="string">
            <text:p text:style-name="P3">ŚNIADANIE</text:p>
          </table:table-cell>
          <table:table-cell table:style-name="Tabela2.A2" office:value-type="string">
            <text:p text:style-name="Bez_20_odstępów"><text:span text:style-name="Domyślna_20_czcionka_20_akapitu"><text:span text:style-name="T13">Ryż got. na ml. 350ml (A:7), ka</text:span></text:span><text:span text:style-name="Domyślna_20_czcionka_20_akapitu"><text:span text:style-name="T14">kao</text:span></text:span><text:span text:style-name="Domyślna_20_czcionka_20_akapitu"><text:span text:style-name="T13"> 250ml (A:1,</text:span></text:span><text:span text:style-name="Domyślna_20_czcionka_20_akapitu"><text:span text:style-name="T14">6,</text:span></text:span><text:span text:style-name="Domyślna_20_czcionka_20_akapitu"><text:span text:style-name="T13">7), chleb miesz. 60g 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10g – 2szt, </text:span></text:span><text:span text:style-name="Domyślna_20_czcionka_20_akapitu"><text:span text:style-name="T36">szynka</text:span></text:span><text:span text:style-name="Domyślna_20_czcionka_20_akapitu"><text:span text:style-name="T13"> z indyka 60g, serek topiony 1szt (A:7), sałata,</text:span></text:span></text:p>
          </table:table-cell>
          <table:table-cell table:style-name="Tabela2.A2" office:value-type="string">
            <text:p text:style-name="P29"><text:span text:style-name="Domyślna_20_czcionka_20_akapitu"><text:span text:style-name="T13">Ryż got. na ml. 350ml (A:7), ka</text:span></text:span><text:span text:style-name="Domyślna_20_czcionka_20_akapitu"><text:span text:style-name="T14">kao</text:span></text:span><text:span text:style-name="Domyślna_20_czcionka_20_akapitu"><text:span text:style-name="T13"> 250ml (A:1,</text:span></text:span><text:span text:style-name="Domyślna_20_czcionka_20_akapitu"><text:span text:style-name="T14">6,</text:span></text:span><text:span text:style-name="Domyślna_20_czcionka_20_akapitu"><text:span text:style-name="T13">7), chleb miesz. 60g 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36">szynka</text:span></text:span><text:span text:style-name="Domyślna_20_czcionka_20_akapitu"><text:span text:style-name="T13"> z indyka 60g, serek almette mini 1szt (A:7), sałata,</text:span></text:span></text:p>
          </table:table-cell>
          <table:table-cell table:style-name="Tabela2.A2" office:value-type="string">
            <text:p text:style-name="P4"><text:span text:style-name="T47"><text:s/>Ka</text:span><text:span text:style-name="T49">kao</text:span><text:span text:style-name="T47"> 250ml (A:1,</text:span><text:span text:style-name="T49">6,</text:span><text:span text:style-name="T47">7), chleb raz. 60g (A:1,3,6,7,11), </text:span><text:span text:style-name="Domyślna_20_czcionka_20_akapitu"><text:span text:style-name="T47">ma</text:span></text:span><text:span text:style-name="Domyślna_20_czcionka_20_akapitu"><text:span text:style-name="T49">sło</text:span></text:span><text:span text:style-name="T47"> 10g – 1szt,</text:span></text:p>
            <text:p text:style-name="P21"><text:span text:style-name="Domyślna_20_czcionka_20_akapitu"><text:span text:style-name="T50">szynka</text:span></text:span><text:span text:style-name="T47"> z indyka 60g, serek almette mini 1szt (A:7), sałata,</text:span></text:p>
          </table:table-cell>
          <table:table-cell table:style-name="Tabela2.E2" office:value-type="string">
            <text:p text:style-name="P29"><text:span text:style-name="Domyślna_20_czcionka_20_akapitu"><text:span text:style-name="T13">Ryż got. na ml. 350ml (A:7), ka</text:span></text:span><text:span text:style-name="Domyślna_20_czcionka_20_akapitu"><text:span text:style-name="T14">kao</text:span></text:span><text:span text:style-name="Domyślna_20_czcionka_20_akapitu"><text:span text:style-name="T13"> 250ml (A:1,</text:span></text:span><text:span text:style-name="Domyślna_20_czcionka_20_akapitu"><text:span text:style-name="T14">6,</text:span></text:span><text:span text:style-name="Domyślna_20_czcionka_20_akapitu"><text:span text:style-name="T13">7), chleb miesz. 60g (A:1,3,6,7,11), ma</text:span></text:span><text:span text:style-name="Domyślna_20_czcionka_20_akapitu"><text:span text:style-name="T14">sło</text:span></text:span><text:span text:style-name="Domyślna_20_czcionka_20_akapitu"><text:span text:style-name="T34"> 10g – 1szt, </text:span></text:span><text:span text:style-name="Domyślna_20_czcionka_20_akapitu"><text:span text:style-name="T36">szynka</text:span></text:span><text:span text:style-name="Domyślna_20_czcionka_20_akapitu"><text:span text:style-name="T13"> z indyka 60g, serek almette mini 1szt (A:7), sałata,</text:span></text:span></text:p>
          </table:table-cell>
        </table:table-row>
        <table:table-row>
          <table:table-cell table:style-name="Tabela2.A2" office:value-type="string">
            <text:p text:style-name="P3">II ŚNIADANIE</text:p>
          </table:table-cell>
          <table:table-cell table:style-name="Tabela2.A2" office:value-type="string">
            <text:p text:style-name="P45"/>
          </table:table-cell>
          <table:table-cell table:style-name="Tabela2.A2" office:value-type="string">
            <text:p text:style-name="P45"/>
          </table:table-cell>
          <table:table-cell table:style-name="Tabela2.A2" office:value-type="string">
            <text:p text:style-name="P45">Jogurt naturalny 1szt (A:7),</text:p>
          </table:table-cell>
          <table:table-cell table:style-name="Tabela2.E2" office:value-type="string">
            <text:p text:style-name="P45"/>
          </table:table-cell>
        </table:table-row>
        <table:table-row>
          <table:table-cell table:style-name="Tabela2.A2" office:value-type="string">
            <text:p text:style-name="P3">OBIAD</text:p>
          </table:table-cell>
          <table:table-cell table:style-name="Tabela2.A2" office:value-type="string">
            <text:p text:style-name="P37"><text:span text:style-name="T47">Zupa ogonowa 350ml (A:1,7,9), bigos 250g (A:1,6,9,10), </text:span><text:span text:style-name="T48">bułka kajzerka 1szt </text:span><text:span text:style-name="Domyślna_20_czcionka_20_akapitu"><text:span text:style-name="T48">(A:1,3,6,7,11)</text:span></text:span><text:span text:style-name="T47">, kompot owocowy 250ml,</text:span></text:p>
          </table:table-cell>
          <table:table-cell table:style-name="Tabela2.A2" office:value-type="string">
            <text:p text:style-name="P41">Kasza manna got. na wyw. 350ml (A:1,9), budyń drob-wiep. got. na parze w sosie pietr. 170g (A:1,3,6,7,11), ziemniaki got.</text:p>
            <text:p text:style-name="P41">z kop. 200g, bukiet warzyw got.</text:p>
            <text:p text:style-name="P41">z ol. 150g, kompot owocowy 250ml,</text:p>
          </table:table-cell>
          <table:table-cell table:style-name="Tabela2.A2" office:value-type="string">
            <text:p text:style-name="P41">Kasza manna got. na wyw. 350ml (A:1,9), budyń drob-wiep. got. na parze w sosie pietr. 170g (A:1,3,6,7,11), ziemniaki got.</text:p>
            <text:p text:style-name="P41">z kop. 200g, bukiet warzyw got.</text:p>
            <text:p text:style-name="P41">z ol. 150g, surówka z kapusty kisz. z ol. 120g, kompot owocowy b/c 250ml,</text:p>
          </table:table-cell>
          <table:table-cell table:style-name="Tabela2.E2" office:value-type="string">
            <text:p text:style-name="P41">Kasza manna got. na wyw. 350ml (A:1,9), budyń drob-wiep. got. na parze w sosie pietr. 170g (A:1,3,6,7,11), ziemniaki got.</text:p>
            <text:p text:style-name="P41">z kop. 200g, marchewka got. z ol. 150g (A:7), kompot owocowy 250ml,</text:p>
          </table:table-cell>
        </table:table-row>
        <table:table-row>
          <table:table-cell table:style-name="Tabela2.A2" office:value-type="string">
            <text:p text:style-name="P3">KOLACJA</text:p>
          </table:table-cell>
          <table:table-cell table:style-name="Tabela2.A2" office:value-type="string">
            <text:p text:style-name="P26">Chleb miesz.80g (A:1,3,6,7,11) masło 20g (A:7), <text:s/>herbata 250ml, salceson wieprz. 60g, musztarda 20g (A:10), ogórek kisz. 40g, sałata,</text:p>
          </table:table-cell>
          <table:table-cell table:style-name="Tabela2.A2" office:value-type="string">
            <text:p text:style-name="P26">Chleb miesz.80g (A:1,3,6,7,11) masło 20g (A:7), <text:s/>herbata 250ml, polędwica <text:span text:style-name="T57">sopocka</text:span> 60g<text:span text:style-name="T57">(A:6,7,9)</text:span>, sałata,</text:p>
          </table:table-cell>
          <table:table-cell table:style-name="Tabela2.A2" office:value-type="string">
            <text:p text:style-name="P27">Chleb miesz.80g (A:1,3,6,7,11) masło 10g (A:7), <text:s/>herbata 250ml, polędwica <text:span text:style-name="T57">sopocka</text:span> 60g<text:span text:style-name="T57">(A:6,7,9)</text:span>, ogórek kisz. 40g, sałata,</text:p>
          </table:table-cell>
          <table:table-cell table:style-name="Tabela2.E2" office:value-type="string">
            <text:p text:style-name="P27">Chleb miesz.80g (A:1,3,6,7,11) masło 10g (A:7), <text:s/>herbata 250ml, polędwica <text:span text:style-name="T57">sopocka</text:span> 60g<text:span text:style-name="T57">(A:6,7,9)</text:span>, sałata,</text:p>
          </table:table-cell>
        </table:table-row>
        <table:table-row>
          <table:table-cell table:style-name="Tabela2.A2" office:value-type="string">
            <text:p text:style-name="P3">POSIŁEK UZUPEŁNIAJĄCY</text:p>
          </table:table-cell>
          <table:table-cell table:style-name="Tabela2.A2" office:value-type="string">
            <text:p text:style-name="P18">Sok pomidorowy 1szt,</text:p>
          </table:table-cell>
          <table:table-cell table:style-name="Tabela2.A2" office:value-type="string">
            <text:p text:style-name="P18">Sok pomidorowy 1szt,</text:p>
          </table:table-cell>
          <table:table-cell table:style-name="Tabela2.A2" office:value-type="string">
            <text:p text:style-name="P18">Sok pomidorowy 1szt,</text:p>
          </table:table-cell>
          <table:table-cell table:style-name="Tabela2.E2" office:value-type="string">
            <text:p text:style-name="P18">Sok pomidorowy 1szt,</text:p>
          </table:table-cell>
        </table:table-row>
        <table:table-row>
          <table:table-cell table:style-name="Tabela2.A2" office:value-type="string">
            <text:p text:style-name="P9">WARTOŚCI ODŻYWCZE</text:p>
          </table:table-cell>
          <table:table-cell table:style-name="Tabela2.A2" office:value-type="string">
            <text:p text:style-name="P43">Energia: 2209,5kcal</text:p>
            <text:p text:style-name="P43">Białko:89,1g</text:p>
            <text:p text:style-name="P43">Tłuszcz:69,87g</text:p>
            <text:p text:style-name="P43">w tym kw.tłu.nasyc.:23,25g</text:p>
            <text:p text:style-name="P43">Węglowodany:309,4g</text:p>
            <text:p text:style-name="P43">w tym cukry:38,4g</text:p>
            <text:p text:style-name="P43">Błonnik-30,1g</text:p>
            <text:p text:style-name="P43">Sól-6,9g</text:p>
          </table:table-cell>
          <table:table-cell table:style-name="Tabela2.A2" office:value-type="string">
            <text:p text:style-name="P52">Energia: 2205,95kcal</text:p>
            <text:p text:style-name="P43">Białko:90,4g</text:p>
            <text:p text:style-name="P43">Tłuszcz:68,01g</text:p>
            <text:p text:style-name="P43">w tym kw.tłu.nasyc.:22,5g</text:p>
            <text:p text:style-name="P43">Węglowodany:278,6g</text:p>
            <text:p text:style-name="P43">w tym cukry:34,5g</text:p>
            <text:p text:style-name="P43">Błonnik-30g</text:p>
            <text:p text:style-name="P43">Sól-6,8g</text:p>
          </table:table-cell>
          <table:table-cell table:style-name="Tabela2.A2" office:value-type="string">
            <text:p text:style-name="P52">Energia: 2187,02kcal</text:p>
            <text:p text:style-name="P43">Białko:88,82g</text:p>
            <text:p text:style-name="P43">Tłuszcz:68,96g</text:p>
            <text:p text:style-name="P43">w tym kw.tłu.nasyc.:22,84g</text:p>
            <text:p text:style-name="P43">Węglowodany:283,45g</text:p>
            <text:p text:style-name="P43">w tym cukry:28,49g</text:p>
            <text:p text:style-name="P43">Błonnik-29,11g</text:p>
            <text:p text:style-name="P43">Sól-6g</text:p>
          </table:table-cell>
          <table:table-cell table:style-name="Tabela2.E2" office:value-type="string">
            <text:p text:style-name="P52">Energia:2101,57 kcal</text:p>
            <text:p text:style-name="P43">Białko:89,33g</text:p>
            <text:p text:style-name="P43">Tłuszcz:64,05g</text:p>
            <text:p text:style-name="P43">w tym kw.tłu.nasyc.:23,84g</text:p>
            <text:p text:style-name="P43">Węglowodany:276,95g</text:p>
            <text:p text:style-name="P43">w tym cukry:35,50g</text:p>
            <text:p text:style-name="P43">Błonnik-30g</text:p>
            <text:p text:style-name="P43">Sól-6,5g</text:p>
          </table:table-cell>
        </table:table-row>
        <table:table-row>
          <table:table-cell table:style-name="Tabela2.A2" office:value-type="string">
            <text:p text:style-name="P9"/>
          </table:table-cell>
          <table:table-cell table:style-name="Tabela2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2.A2" office:value-type="string">
            <text:p text:style-name="P1">P01</text:p>
            <text:p text:style-name="P1">DIETA PODSTAWOWA - PEDIATRYCZNY</text:p>
          </table:table-cell>
          <table:table-cell table:style-name="Tabela2.A2" office:value-type="string">
            <text:p text:style-name="P1"><text:s/>C02</text:p>
            <text:p text:style-name="P1">DIETA KOBIET W OKRESIE LAKTACJI</text:p>
          </table:table-cell>
          <table:table-cell table:style-name="Tabela2.E2" office:value-type="string">
            <text:p text:style-name="Table_20_Contents"/>
          </table:table-cell>
        </table:table-row>
        <table:table-row>
          <table:table-cell table:style-name="Tabela2.A2" office:value-type="string">
            <text:p text:style-name="P3">ŚNIADANIE</text:p>
          </table:table-cell>
          <table:table-cell table:style-name="Tabela2.A2" office:value-type="string">
            <text:p text:style-name="P29"><text:span text:style-name="Domyślna_20_czcionka_20_akapitu"><text:span text:style-name="T13">Ryż got. na ml. 350ml (A:7), ka</text:span></text:span><text:span text:style-name="Domyślna_20_czcionka_20_akapitu"><text:span text:style-name="T14">kao</text:span></text:span><text:span text:style-name="Domyślna_20_czcionka_20_akapitu"><text:span text:style-name="T13"> 250ml (A:1,</text:span></text:span><text:span text:style-name="Domyślna_20_czcionka_20_akapitu"><text:span text:style-name="T14">6,</text:span></text:span><text:span text:style-name="Domyślna_20_czcionka_20_akapitu"><text:span text:style-name="T13">7), chleb miesz. 60g </text:span></text:span><text:soft-page-break/><text:span text:style-name="Domyślna_20_czcionka_20_akapitu"><text:span text:style-name="T13">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36">szynka</text:span></text:span><text:span text:style-name="Domyślna_20_czcionka_20_akapitu"><text:span text:style-name="T13"> z indyka 60g, serek almette mini 1szt (A:7), sałata,</text:span></text:span></text:p>
          </table:table-cell>
          <table:table-cell table:style-name="Tabela2.A2" office:value-type="string">
            <text:p text:style-name="P29"><text:span text:style-name="Domyślna_20_czcionka_20_akapitu"><text:span text:style-name="T13">Ryż got. na ml. 350ml (A:7), kakao 250ml (A:1,6,7), chleb miesz. 60g </text:span></text:span><text:soft-page-break/><text:span text:style-name="Domyślna_20_czcionka_20_akapitu"><text:span text:style-name="T13">(A:1,3,6,7,11),</text:span></text:span><text:span text:style-name="Domyślna_20_czcionka_20_akapitu"><text:span text:style-name="T34"> <text:s/>ma</text:span></text:span><text:span text:style-name="Domyślna_20_czcionka_20_akapitu"><text:span text:style-name="T35">sło </text:span></text:span><text:span text:style-name="Domyślna_20_czcionka_20_akapitu"><text:span text:style-name="T34">10g – 2szt, </text:span></text:span><text:span text:style-name="Domyślna_20_czcionka_20_akapitu"><text:span text:style-name="T36">szynka</text:span></text:span><text:span text:style-name="Domyślna_20_czcionka_20_akapitu"><text:span text:style-name="T13"> z indyka </text:span></text:span><text:span text:style-name="Domyślna_20_czcionka_20_akapitu"><text:span text:style-name="T15">6</text:span></text:span><text:span text:style-name="Domyślna_20_czcionka_20_akapitu"><text:span text:style-name="T13">0g, serek almette mini 1szt (A:7), sałata,</text:span></text:span></text:p>
          </table:table-cell>
          <table:table-cell table:style-name="Tabela2.A2" office:value-type="string">
            <text:p text:style-name="P29"><text:span text:style-name="Domyślna_20_czcionka_20_akapitu"><text:span text:style-name="T13">Ryż got. na ml. 350ml (A:7), kakao 250ml (A:1,6,7), chleb miesz. 60g </text:span></text:span><text:soft-page-break/><text:span text:style-name="Domyślna_20_czcionka_20_akapitu"><text:span text:style-name="T13">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36">szynka</text:span></text:span><text:span text:style-name="Domyślna_20_czcionka_20_akapitu"><text:span text:style-name="T13"> z indyka 60g, serek almette mini 1szt (A:7), sałata,</text:span></text:span></text:p>
          </table:table-cell>
          <table:table-cell table:style-name="Tabela2.E2" office:value-type="string">
            <text:p text:style-name="Bez_20_odstępów"/>
          </table:table-cell>
        </table:table-row>
        <table:table-row>
          <table:table-cell table:style-name="Tabela2.A2" office:value-type="string">
            <text:p text:style-name="P3">II ŚNIADANIE</text:p>
          </table:table-cell>
          <table:table-cell table:style-name="Tabela2.A2" office:value-type="string">
            <text:p text:style-name="P45">Jogurt naturalny 1szt (A:7),</text:p>
          </table:table-cell>
          <table:table-cell table:style-name="Tabela2.A2" office:value-type="string">
            <text:p text:style-name="P45">Jogurt owocowy1szt (A:7),</text:p>
          </table:table-cell>
          <table:table-cell table:style-name="Tabela2.A2" office:value-type="string">
            <text:p text:style-name="P45">Jogurt naturalny 1szt (A:7),</text:p>
          </table:table-cell>
          <table:table-cell table:style-name="Tabela2.E2" office:value-type="string">
            <text:p text:style-name="Bez_20_odstępów"/>
          </table:table-cell>
        </table:table-row>
        <table:table-row>
          <table:table-cell table:style-name="Tabela2.A2" office:value-type="string">
            <text:p text:style-name="P3">OBIAD</text:p>
          </table:table-cell>
          <table:table-cell table:style-name="Tabela2.A2" office:value-type="string">
            <text:p text:style-name="P41">Kasza manna got. na wyw. 350ml (A:1,9), budyń drob-wiep. got. na parze w sosie pietr. 260g (A:1,3,6,7,11), ziemniaki got.</text:p>
            <text:p text:style-name="P41">z kop. 200g, bukiet warzyw got.</text:p>
            <text:p text:style-name="P41"><text:s/>z ol. 150g, kompot owocowy 250ml,</text:p>
          </table:table-cell>
          <table:table-cell table:style-name="Tabela2.A2" office:value-type="string">
            <text:p text:style-name="P41">Kasza manna got. na wyw. 350ml (A:1,9), budyń drob-wiep. got. na parze w sosie pietr. 1<text:span text:style-name="T57">7</text:span>0g (A:1,3,6,7,11), ziemniaki got.</text:p>
            <text:p text:style-name="P41">z kop. 200g, bukiet warzyw got.</text:p>
            <text:p text:style-name="P41">z ol. 150g, kompot owocowy 250ml,</text:p>
          </table:table-cell>
          <table:table-cell table:style-name="Tabela2.A2" office:value-type="string">
            <text:p text:style-name="P41">Kasza manna got. na wyw. 350ml (A:1,9), budyń drob-wiep. got. na parze w sosie pietr. 170g (A:1,3,6,7,11), ziemniaki got.</text:p>
            <text:p text:style-name="P41">z kop. 200g, bukiet warzyw got.</text:p>
            <text:p text:style-name="P41">z ol. 150g, kompot owocowy 250ml,</text:p>
          </table:table-cell>
          <table:table-cell table:style-name="Tabela2.E2" office:value-type="string">
            <text:p text:style-name="Bez_20_odstępów"/>
          </table:table-cell>
        </table:table-row>
        <table:table-row>
          <table:table-cell table:style-name="Tabela2.A2" office:value-type="string">
            <text:p text:style-name="P3">KOLACJA</text:p>
          </table:table-cell>
          <table:table-cell table:style-name="Tabela2.A2" office:value-type="string">
            <text:p text:style-name="P27">Chleb miesz.80g (A:1,3,6,7,11) masło 20g (A:7), <text:s/>herbata 250ml, biały ser 80g (A:7), polędwica <text:span text:style-name="T57">sopocka</text:span> 60g<text:span text:style-name="T57">(A:6,7,9)</text:span>, sałata,</text:p>
          </table:table-cell>
          <table:table-cell table:style-name="Tabela2.A2" office:value-type="string">
            <text:p text:style-name="P27">Chleb miesz.80g (A:1,3,6,7,11) masło 20g (A:7), <text:s/>herbata 250ml, polędwica <text:span text:style-name="T57">sopocka</text:span> 60g<text:span text:style-name="T57">(A:6,7,9)</text:span>, sałata,</text:p>
          </table:table-cell>
          <table:table-cell table:style-name="Tabela2.A2" office:value-type="string">
            <text:p text:style-name="P27">Chleb miesz.80g (A:1,3,6,7,11) masło 20g (A:7), <text:s/>herbata 250ml, polędwica <text:span text:style-name="T57">sopocka</text:span> 60g<text:span text:style-name="T57">(A:6,7,9)</text:span>, sałata,</text:p>
          </table:table-cell>
          <table:table-cell table:style-name="Tabela2.E2" office:value-type="string">
            <text:p text:style-name="P10"/>
          </table:table-cell>
        </table:table-row>
        <table:table-row>
          <table:table-cell table:style-name="Tabela2.A2" office:value-type="string">
            <text:p text:style-name="P3">POSIŁEK UZUPEŁNIAJĄCY</text:p>
          </table:table-cell>
          <table:table-cell table:style-name="Tabela2.A2" office:value-type="string">
            <text:p text:style-name="P19">Sok pomidorowy 1szt,</text:p>
          </table:table-cell>
          <table:table-cell table:style-name="Tabela2.A2" office:value-type="string">
            <text:p text:style-name="P18">Sok owocowo -warzywny 1szt,</text:p>
          </table:table-cell>
          <table:table-cell table:style-name="Tabela2.A2" office:value-type="string">
            <text:p text:style-name="P18">Sok pomidorowy 1szt,</text:p>
          </table:table-cell>
          <table:table-cell table:style-name="Tabela2.E2" office:value-type="string">
            <text:p text:style-name="Bez_20_odstępów"/>
          </table:table-cell>
        </table:table-row>
        <table:table-row>
          <table:table-cell table:style-name="Tabela2.A2" office:value-type="string">
            <text:p text:style-name="P9">WARTOŚCI ODŻYWCZE</text:p>
          </table:table-cell>
          <table:table-cell table:style-name="Tabela2.A2" office:value-type="string">
            <text:p text:style-name="P52">Energia: 2348,22kcal</text:p>
            <text:p text:style-name="P43">Białko:132,4g</text:p>
            <text:p text:style-name="P43">Tłuszcz:69,1g</text:p>
            <text:p text:style-name="P43">w tym kw.tłu.nasyc.:22,9g</text:p>
            <text:p text:style-name="P43">Węglowodany:289,9g</text:p>
            <text:p text:style-name="P43">w tym cukry:44,9g</text:p>
            <text:p text:style-name="P43">Błonnik-31,8g</text:p>
            <text:p text:style-name="P43">Sól-6,8g</text:p>
          </table:table-cell>
          <table:table-cell table:style-name="Tabela2.A2" office:value-type="string">
            <text:p text:style-name="P52">Energia: 2228,51kcal</text:p>
            <text:p text:style-name="P43">Białko:97,3g</text:p>
            <text:p text:style-name="P43">Tłuszcz:69,1g</text:p>
            <text:p text:style-name="P43">w tym kw.tłu.nasyc.:23g</text:p>
            <text:p text:style-name="P43">Węglowodany:293,1g</text:p>
            <text:p text:style-name="P43">w tym cukry:41,5g</text:p>
            <text:p text:style-name="P43">Błonnik-30g</text:p>
            <text:p text:style-name="P43">Sól-6,5g</text:p>
          </table:table-cell>
          <table:table-cell table:style-name="Tabela2.A2" office:value-type="string">
            <text:p text:style-name="P52">Energia: 2298,5kcal</text:p>
            <text:p text:style-name="P43">Białko:94,5g</text:p>
            <text:p text:style-name="P43">Tłuszcz:68,1g</text:p>
            <text:p text:style-name="P43">w tym kw.tłu.nasyc.:23,5g</text:p>
            <text:p text:style-name="P43">Węglowodany:284,2g</text:p>
            <text:p text:style-name="P43">w tym cukry:39,7g</text:p>
            <text:p text:style-name="P43">Błonnik-30g</text:p>
            <text:p text:style-name="P43">Sól-6,7g</text:p>
          </table:table-cell>
          <table:table-cell table:style-name="Tabela2.E2" office:value-type="string">
            <text:p text:style-name="Bez_20_odstępów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2"><text:soft-page-break/><text:span text:style-name="Domyślna_20_czcionka_20_akapitu"><text:span text:style-name="T1">Jadłospis na dzień 1</text:span></text:span><text:span text:style-name="Domyślna_20_czcionka_20_akapitu"><text:span text:style-name="T2">3</text:span></text:span><text:span text:style-name="Domyślna_20_czcionka_20_akapitu"><text:span text:style-name="T1">.0</text:span></text:span><text:span text:style-name="Domyślna_20_czcionka_20_akapitu"><text:span text:style-name="T2">9</text:span></text:span><text:span text:style-name="Domyślna_20_czcionka_20_akapitu"><text:span text:style-name="T1">.2026 (jadłospis może ulec zmianie)</text:span></text:span></text:p>
      <table:table table:name="Tabela3" table:style-name="Tabela3">
        <table:table-column table:style-name="Tabela3.A" table:number-columns-repeated="2"/>
        <table:table-column table:style-name="Tabela3.C" table:number-columns-repeated="3"/>
        <table:table-row>
          <table:table-cell table:style-name="Tabela3.A1" office:value-type="string">
            <text:p text:style-name="Table_20_Contents">POSIŁEK</text:p>
          </table:table-cell>
          <table:table-cell table:style-name="Tabela3.A1" office:value-type="string">
            <text:p text:style-name="Table_20_Contents">DIETA PODSTAWOWA</text:p>
            <text:p text:style-name="P1">D01</text:p>
          </table:table-cell>
          <table:table-cell table:style-name="Tabela3.A1" office:value-type="string">
            <text:p text:style-name="Table_20_Contents">DIETA ŁATWOSTRAWNA</text:p>
            <text:p text:style-name="P1"><text:s/>D02</text:p>
          </table:table-cell>
          <table:table-cell table:style-name="Tabela3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3.E1" office:value-type="string">
            <text:p text:style-name="Table_20_Contents">DIETA ŁATWOSTRAWNA Z OGR. TŁUSZCZU</text:p>
            <text:p text:style-name="P1">D05</text:p>
          </table:table-cell>
        </table:table-row>
        <table:table-row>
          <table:table-cell table:style-name="Tabela3.A2" office:value-type="string">
            <text:p text:style-name="P3">ŚNIADANIE</text:p>
          </table:table-cell>
          <table:table-cell table:style-name="Tabela3.A2" office:value-type="string">
            <text:p text:style-name="P12"><text:span text:style-name="Domyślna_20_czcionka_20_akapitu"><text:span text:style-name="T10">Makaron got. na ml. 350ml (A:1,7), kakao 250ml (A:1,6,7), chleb miesz. 60g (A:1,3,6,7,11),</text:span></text:span><text:span text:style-name="Domyślna_20_czcionka_20_akapitu"><text:span text:style-name="T31"> <text:s/>ma</text:span></text:span><text:span text:style-name="Domyślna_20_czcionka_20_akapitu"><text:span text:style-name="T32">sło </text:span></text:span><text:span text:style-name="Domyślna_20_czcionka_20_akapitu"><text:span text:style-name="T31">10g – 2szt, </text:span></text:span><text:span text:style-name="Domyślna_20_czcionka_20_akapitu"><text:span text:style-name="T10"><text:s/>szynka wieprz. 60g (A:6,7), chrzan 20g (A:7,12), sałata, <text:s/></text:span></text:span></text:p>
          </table:table-cell>
          <table:table-cell table:style-name="Tabela3.A2" office:value-type="string">
            <text:p text:style-name="P12"><text:span text:style-name="Domyślna_20_czcionka_20_akapitu"><text:span text:style-name="T10">Makaron got. na ml. 350ml (A:1,7), kakao 250ml (A:1,6,7), chleb miesz. 60g (A:1,3,6,7,11),</text:span></text:span><text:span text:style-name="Domyślna_20_czcionka_20_akapitu"><text:span text:style-name="T31"> ma</text:span></text:span><text:span text:style-name="Domyślna_20_czcionka_20_akapitu"><text:span text:style-name="T32">sło</text:span></text:span><text:span text:style-name="Domyślna_20_czcionka_20_akapitu"><text:span text:style-name="T31"> 10g – 2szt, </text:span></text:span><text:span text:style-name="Domyślna_20_czcionka_20_akapitu"><text:span text:style-name="T10">szynka wieprz. 60g (A:6,7), dżem 1szt, sałata,</text:span></text:span></text:p>
          </table:table-cell>
          <table:table-cell table:style-name="Tabela3.A2" office:value-type="string">
            <text:p text:style-name="P4"><text:span text:style-name="T53"><text:s/>Kakao 250ml (A:1,6,7), chleb raz. 60g (A:1,3,6,7,11), </text:span><text:span text:style-name="Domyślna_20_czcionka_20_akapitu"><text:span text:style-name="T53">ma</text:span></text:span><text:span text:style-name="Domyślna_20_czcionka_20_akapitu"><text:span text:style-name="T54">sło</text:span></text:span><text:span text:style-name="T53"> 10g – 1szt, szynka wieprz. 60g (A:6,7), serek mini 1szt (A:7), sałata,</text:span></text:p>
          </table:table-cell>
          <table:table-cell table:style-name="Tabela3.E2" office:value-type="string">
            <text:p text:style-name="P12"><text:span text:style-name="Domyślna_20_czcionka_20_akapitu"><text:span text:style-name="T10">Makaron got. na ml. 350ml (A:1,7), kakao 250ml (A:1,6,7), chleb miesz. 60g (A:1,3,6,7,11), </text:span></text:span><text:span text:style-name="Domyślna_20_czcionka_20_akapitu"><text:span text:style-name="T31"><text:s/>ma</text:span></text:span><text:span text:style-name="Domyślna_20_czcionka_20_akapitu"><text:span text:style-name="T32">sło </text:span></text:span><text:span text:style-name="Domyślna_20_czcionka_20_akapitu"><text:span text:style-name="T31">10g – 1szt, </text:span></text:span><text:span text:style-name="Domyślna_20_czcionka_20_akapitu"><text:span text:style-name="T10">szynka wieprz. 60g (A:6,7), dżem 1szt, sałata,</text:span></text:span></text:p>
          </table:table-cell>
        </table:table-row>
        <table:table-row>
          <table:table-cell table:style-name="Tabela3.A2" office:value-type="string">
            <text:p text:style-name="P3">II ŚNIADANIE</text:p>
          </table:table-cell>
          <table:table-cell table:style-name="Tabela3.A2" office:value-type="string">
            <text:p text:style-name="P44"/>
          </table:table-cell>
          <table:table-cell table:style-name="Tabela3.A2" office:value-type="string">
            <text:p text:style-name="P44"/>
          </table:table-cell>
          <table:table-cell table:style-name="Tabela3.A2" office:value-type="string">
            <text:p text:style-name="P44">Pomarańcza 1szt,</text:p>
          </table:table-cell>
          <table:table-cell table:style-name="Tabela3.E2" office:value-type="string">
            <text:p text:style-name="P44"/>
          </table:table-cell>
        </table:table-row>
        <table:table-row>
          <table:table-cell table:style-name="Tabela3.A2" office:value-type="string">
            <text:p text:style-name="P3">OBIAD</text:p>
          </table:table-cell>
          <table:table-cell table:style-name="Tabela3.A2" office:value-type="string">
            <text:p text:style-name="P38">Zupa brokułowa z <text:span text:style-name="T57">ziemn.</text:span> 350ml (A:<text:span text:style-name="T57">1,</text:span>7,9), pieczeń rzymska z sosem pieczarkowym 170g (A:1,3,6,7,9,11), <text:span text:style-name="T57">kasza jęcz,</text:span> <text:span text:style-name="T57">18</text:span>0g<text:span text:style-name="T57">(A:1)</text:span>, sałatka z ogórków kisz. z ol. 150g (A:10), <text:s/>kompot owocowy 250ml,</text:p>
          </table:table-cell>
          <table:table-cell table:style-name="Tabela3.A2" office:value-type="string">
            <text:p text:style-name="P38">Zupa brokułowa z ryżem 350ml (A:7,9), filet z kurcz. pieczony</text:p>
            <text:p text:style-name="P38">w sosie kop. 170g (A:1,7,9), ziemniaki got. z kop. 200g, marchewka opr. 150g (A:1,7), kompot owocowy 250ml,</text:p>
          </table:table-cell>
          <table:table-cell table:style-name="Tabela3.A2" office:value-type="string">
            <text:p text:style-name="P38">Zupa brokułowa z ryżem 350ml (A:7,9), filet z kurcz. pieczony</text:p>
            <text:p text:style-name="P38">w sosie kop. 170g (A:1,7,9), ziemniaki got. z kop. 200g, marchewka opr. 150g (A:1,7), <text:s/>ogórek kisz. plasterki 100g, kompot owocowy b/c 250ml,</text:p>
          </table:table-cell>
          <table:table-cell table:style-name="Tabela3.E2" office:value-type="string">
            <text:p text:style-name="P38">Zupa brokułowa z ryżem 350ml (A:7,9), filet z kurcz. pieczony</text:p>
            <text:p text:style-name="P38">w sosie kop. 170g (A:1,7,9), ziemniaki got. z kop. 200g, marchewka opr. 150g (A:1,7), kompot owocowy 250ml,</text:p>
          </table:table-cell>
        </table:table-row>
        <table:table-row>
          <table:table-cell table:style-name="Tabela3.A2" office:value-type="string">
            <text:p text:style-name="P3">KOLACJA</text:p>
          </table:table-cell>
          <table:table-cell table:style-name="Tabela3.A2" office:value-type="string">
            <text:p text:style-name="P23">Chleb miesz.80g (A:1,3,6,7,11) masło 20g (A:7), <text:s/>herbata 250ml, <text:s/>polędwica <text:span text:style-name="T57">drobiowa</text:span> 60g (A:1,6,7,9), papryka kons. 40g (A:10), sałata,</text:p>
          </table:table-cell>
          <table:table-cell table:style-name="Tabela3.A2" office:value-type="string">
            <text:p text:style-name="P25">Chleb miesz.80g (A:1,3,6,7,11) masło 20g (A:7), <text:s/>herbata 250ml, polędwica <text:span text:style-name="T57">drobiowa</text:span> 60g (A:1,6,7,9), sałata,</text:p>
          </table:table-cell>
          <table:table-cell table:style-name="Tabela3.A2" office:value-type="string">
            <text:p text:style-name="P25">Chleb miesz.80g (A:1,3,6,7,11) masło 10g (A:7), <text:s/>herbata 250ml, polędwica <text:span text:style-name="T57">drobiowa</text:span> 60g (A:1,6,7,9), sałata, </text:p>
          </table:table-cell>
          <table:table-cell table:style-name="Tabela3.E2" office:value-type="string">
            <text:p text:style-name="P25">Chleb miesz.80g (A:1,3,6,7,11) masło 10g (A:7), <text:s/>herbata 250ml, <text:s/>polędwica <text:span text:style-name="T57">drobiowa</text:span> 60g (A:1,6,7,9), sałata,</text:p>
          </table:table-cell>
        </table:table-row>
        <table:table-row>
          <table:table-cell table:style-name="Tabela3.A2" office:value-type="string">
            <text:p text:style-name="P3">POSIŁEK UZUPEŁNIAJĄCY</text:p>
          </table:table-cell>
          <table:table-cell table:style-name="Tabela3.A2" office:value-type="string">
            <text:p text:style-name="P16">Kisiel ow. z rabarbarem 200ml,</text:p>
          </table:table-cell>
          <table:table-cell table:style-name="Tabela3.A2" office:value-type="string">
            <text:p text:style-name="P16">Kisiel ow. z tartym jabłkiem 200ml,</text:p>
          </table:table-cell>
          <table:table-cell table:style-name="Tabela3.A2" office:value-type="string">
            <text:p text:style-name="P44">Wafle ryżowe 3szt, herbata b/c,</text:p>
          </table:table-cell>
          <table:table-cell table:style-name="Tabela3.E2" office:value-type="string">
            <text:p text:style-name="P16">Kisiel ow. z tartym jabłkiem 200ml,</text:p>
          </table:table-cell>
        </table:table-row>
        <table:table-row>
          <table:table-cell table:style-name="Tabela3.A2" office:value-type="string">
            <text:p text:style-name="P9">WARTOŚCI ODŻYWCZE</text:p>
          </table:table-cell>
          <table:table-cell table:style-name="Tabela3.A2" office:value-type="string">
            <text:p text:style-name="P40">Energia:2220,20 kcal</text:p>
            <text:p text:style-name="P40">Białko:93,11g</text:p>
            <text:p text:style-name="P40">Tłuszcz:71,27g</text:p>
            <text:p text:style-name="P40">w tym kw.tłu.nasyc.:23,1g</text:p>
            <text:p text:style-name="P40">Węglowodany:305,98g</text:p>
            <text:p text:style-name="P40">w tym cukry:41,7g</text:p>
            <text:p text:style-name="P40">Błonnik-32,11g</text:p>
            <text:p text:style-name="P40">Sól-6,1g</text:p>
          </table:table-cell>
          <table:table-cell table:style-name="Tabela3.A2" office:value-type="string">
            <text:p text:style-name="P51">Energia: 2171,6kcal</text:p>
            <text:p text:style-name="P40">Białko:90,75g</text:p>
            <text:p text:style-name="P40">Tłuszcz:69,8g</text:p>
            <text:p text:style-name="P40">w tym kw.tłu.nasyc.:22,17g</text:p>
            <text:p text:style-name="P40">Węglowodany:294,02g</text:p>
            <text:p text:style-name="P40">w tym cukry:35,4g</text:p>
            <text:p text:style-name="P40">Błonnik-31g</text:p>
            <text:p text:style-name="P40">Sól-6,2g</text:p>
          </table:table-cell>
          <table:table-cell table:style-name="Tabela3.A2" office:value-type="string">
            <text:p text:style-name="P51">Energia: 2123,9kcal</text:p>
            <text:p text:style-name="P40">Białko:89,5g</text:p>
            <text:p text:style-name="P40">Tłuszcz:69,01g</text:p>
            <text:p text:style-name="P40">w tym kw.tłu.nasyc.:23,43g</text:p>
            <text:p text:style-name="P40">Węglowodany:295,56g</text:p>
            <text:p text:style-name="P40">w tym cukry:31,3g</text:p>
            <text:p text:style-name="P40">Błonnik-30,2g</text:p>
            <text:p text:style-name="P40">Sól-6,2g</text:p>
          </table:table-cell>
          <table:table-cell table:style-name="Tabela3.E2" office:value-type="string">
            <text:p text:style-name="P51">Energia:2046 kcal</text:p>
            <text:p text:style-name="P40">Białko:90,4g</text:p>
            <text:p text:style-name="P40">Tłuszcz:67,01g</text:p>
            <text:p text:style-name="P40">w tym kw.tłu.nasyc.:22,09g</text:p>
            <text:p text:style-name="P40">Węglowodany:290,3g</text:p>
            <text:p text:style-name="P40">w tym cukry:31,8g</text:p>
            <text:p text:style-name="P40">Błonnik-30,5g</text:p>
            <text:p text:style-name="P40">Sól-6,1g</text:p>
          </table:table-cell>
        </table:table-row>
        <table:table-row>
          <table:table-cell table:style-name="Tabela3.A2" office:value-type="string">
            <text:p text:style-name="P9"/>
          </table:table-cell>
          <table:table-cell table:style-name="Tabela3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3.A2" office:value-type="string">
            <text:p text:style-name="P1">P01</text:p>
            <text:p text:style-name="P1">DIETA PODSTAWOWA - PEDIATRYCZNY</text:p>
          </table:table-cell>
          <table:table-cell table:style-name="Tabela3.A2" office:value-type="string">
            <text:p text:style-name="P1"><text:s/>C02</text:p>
            <text:p text:style-name="P1">DIETA KOBIET W OKRESIE LAKTACJI</text:p>
          </table:table-cell>
          <table:table-cell table:style-name="Tabela3.E2" office:value-type="string">
            <text:p text:style-name="Table_20_Contents"/>
          </table:table-cell>
        </table:table-row>
        <table:table-row>
          <table:table-cell table:style-name="Tabela3.A2" office:value-type="string">
            <text:p text:style-name="P3">ŚNIADANIE</text:p>
          </table:table-cell>
          <table:table-cell table:style-name="Tabela3.A2" office:value-type="string">
            <text:p text:style-name="P12"><text:span text:style-name="Domyślna_20_czcionka_20_akapitu"><text:span text:style-name="T10">Makaron got. na ml. 350ml </text:span></text:span><text:soft-page-break/><text:span text:style-name="Domyślna_20_czcionka_20_akapitu"><text:span text:style-name="T10">(A:1,7), kakao 250ml (A:1,6,7), chleb miesz. 60g (A:1,3,6,7,11),</text:span></text:span><text:span text:style-name="Domyślna_20_czcionka_20_akapitu"><text:span text:style-name="T31"> <text:s/>ma</text:span></text:span><text:span text:style-name="Domyślna_20_czcionka_20_akapitu"><text:span text:style-name="T32">sło </text:span></text:span><text:span text:style-name="Domyślna_20_czcionka_20_akapitu"><text:span text:style-name="T31">10g – 2szt, </text:span></text:span><text:span text:style-name="Domyślna_20_czcionka_20_akapitu"><text:span text:style-name="T10">szynka wieprz. 60g (A:6,7), dżem 1szt, sałata,</text:span></text:span></text:p>
          </table:table-cell>
          <table:table-cell table:style-name="Tabela3.A2" office:value-type="string">
            <text:p text:style-name="P12"><text:span text:style-name="Domyślna_20_czcionka_20_akapitu"><text:span text:style-name="T10">Makaron got. na ml. 350ml </text:span></text:span><text:soft-page-break/><text:span text:style-name="Domyślna_20_czcionka_20_akapitu"><text:span text:style-name="T10">(A:1,7), kakao 250ml (A:1,6,7), chleb miesz. 60g (A:1,3,6,7,11),</text:span></text:span><text:span text:style-name="Domyślna_20_czcionka_20_akapitu"><text:span text:style-name="T31"> ma</text:span></text:span><text:span text:style-name="Domyślna_20_czcionka_20_akapitu"><text:span text:style-name="T32">sło</text:span></text:span><text:span text:style-name="Domyślna_20_czcionka_20_akapitu"><text:span text:style-name="T31"> 10g – 2szt, </text:span></text:span><text:span text:style-name="Domyślna_20_czcionka_20_akapitu"><text:span text:style-name="T10">szynka wieprz. 50g (A:6,7), dżem 1szt, sałata,</text:span></text:span></text:p>
          </table:table-cell>
          <table:table-cell table:style-name="Tabela3.A2" office:value-type="string">
            <text:p text:style-name="P12"><text:span text:style-name="Domyślna_20_czcionka_20_akapitu"><text:span text:style-name="T10">Makaron got. na ml. 350ml </text:span></text:span><text:soft-page-break/><text:span text:style-name="Domyślna_20_czcionka_20_akapitu"><text:span text:style-name="T10">(A:1,7), kakao 250ml (A:1,6,7), chleb miesz. 60g (A:1,3,6,7,11),</text:span></text:span><text:span text:style-name="Domyślna_20_czcionka_20_akapitu"><text:span text:style-name="T31"> <text:s/>ma</text:span></text:span><text:span text:style-name="Domyślna_20_czcionka_20_akapitu"><text:span text:style-name="T32">sło </text:span></text:span><text:span text:style-name="Domyślna_20_czcionka_20_akapitu"><text:span text:style-name="T31">10g – 2szt, </text:span></text:span><text:span text:style-name="Domyślna_20_czcionka_20_akapitu"><text:span text:style-name="T10">szynka wieprz. 60g (A:6,7), dżem 1szt, sałata,</text:span></text:span></text:p>
          </table:table-cell>
          <table:table-cell table:style-name="Tabela3.E2" office:value-type="string">
            <text:p text:style-name="Bez_20_odstępów"/>
          </table:table-cell>
        </table:table-row>
        <table:table-row>
          <table:table-cell table:style-name="Tabela3.A2" office:value-type="string">
            <text:p text:style-name="P3">II ŚNIADANIE</text:p>
          </table:table-cell>
          <table:table-cell table:style-name="Tabela3.A2" office:value-type="string">
            <text:p text:style-name="P31">Budyń ow. got. z sokiem 200ml (A:7),</text:p>
          </table:table-cell>
          <table:table-cell table:style-name="Tabela3.A2" office:value-type="string">
            <text:p text:style-name="P31">Budyń ow. got. z sokiem 200ml (A:7),</text:p>
          </table:table-cell>
          <table:table-cell table:style-name="Tabela3.A2" office:value-type="string">
            <text:p text:style-name="P31">Budyń ow. got. z sokiem 200ml (A:7),</text:p>
          </table:table-cell>
          <table:table-cell table:style-name="Tabela3.E2" office:value-type="string">
            <text:p text:style-name="Bez_20_odstępów"/>
          </table:table-cell>
        </table:table-row>
        <table:table-row>
          <table:table-cell table:style-name="Tabela3.A2" office:value-type="string">
            <text:p text:style-name="P3">OBIAD</text:p>
          </table:table-cell>
          <table:table-cell table:style-name="Tabela3.A2" office:value-type="string">
            <text:p text:style-name="P38">Zupa brokułowa z ryżem 350ml (A:7,9), filet z kurcz. pieczony</text:p>
            <text:p text:style-name="P38">w sosie kop. 260g (A:1,7,9), ziemniaki got. z kop. 200g, marchewka opr. 150g (A:1,7), kompot owocowy 250ml,</text:p>
          </table:table-cell>
          <table:table-cell table:style-name="Tabela3.A2" office:value-type="string">
            <text:p text:style-name="P38">Zupa brokułowa z ryżem 350ml (A:7,9), filet z kurcz. pieczony</text:p>
            <text:p text:style-name="P38">w sosie kop. 140g (A:1,7,9), ziemniaki got. z kop. 200g, marchewka opr. 150g (A:1,7), kompot owocowy 250ml,</text:p>
          </table:table-cell>
          <table:table-cell table:style-name="Tabela3.A2" office:value-type="string">
            <text:p text:style-name="P38">Zupa brokułowa z ryżem 350ml (A:7,9), filet z kurcz. pieczony</text:p>
            <text:p text:style-name="P38">w sosie kop. 170g (A:1,7,9), ziemniaki got. z kop. 200g, marchewka opr. 150g (A:1,7), kompot owocowy 250ml,</text:p>
          </table:table-cell>
          <table:table-cell table:style-name="Tabela3.E2" office:value-type="string">
            <text:p text:style-name="Bez_20_odstępów"/>
          </table:table-cell>
        </table:table-row>
        <table:table-row>
          <table:table-cell table:style-name="Tabela3.A2" office:value-type="string">
            <text:p text:style-name="P3">KOLACJA</text:p>
          </table:table-cell>
          <table:table-cell table:style-name="Tabela3.A2" office:value-type="string">
            <text:p text:style-name="P25">Chleb miesz.80g (A:1,3,6,7,11) masło 20g (A:7), <text:s/>herbata 250ml, serek mini 2szt (A:7), <text:s/>polędwica <text:span text:style-name="T57">drobiowa</text:span> 60g (A:1,6,7,9), sałata,</text:p>
          </table:table-cell>
          <table:table-cell table:style-name="Tabela3.A2" office:value-type="string">
            <text:p text:style-name="P25">Chleb miesz.80g (A:1,3,6,7,11) masło 20g (A:7), <text:s/>herbata 250ml, <text:s/>polędwica <text:span text:style-name="T57">drobiowa</text:span> 60g (A:1,6,7,9), sałata,</text:p>
          </table:table-cell>
          <table:table-cell table:style-name="Tabela3.A2" office:value-type="string">
            <text:p text:style-name="P25">Chleb miesz.80g (A:1,3,6,7,11) masło 20g (A:7), <text:s/>herbata 250ml, <text:s/>polędwica <text:span text:style-name="T57">drobiowa</text:span> 60g (A:1,6,7,9), sałata,</text:p>
          </table:table-cell>
          <table:table-cell table:style-name="Tabela3.E2" office:value-type="string">
            <text:p text:style-name="P10"/>
          </table:table-cell>
        </table:table-row>
        <table:table-row>
          <table:table-cell table:style-name="Tabela3.A2" office:value-type="string">
            <text:p text:style-name="P3">POSIŁEK UZUPEŁNIAJĄCY</text:p>
          </table:table-cell>
          <table:table-cell table:style-name="Tabela3.A2" office:value-type="string">
            <text:p text:style-name="P16">Kisiel ow. z tartym jabłkiem 200ml,</text:p>
          </table:table-cell>
          <table:table-cell table:style-name="Tabela3.A2" office:value-type="string">
            <text:p text:style-name="P16">Kisiel ow. z tartym jabłkiem 200ml,</text:p>
          </table:table-cell>
          <table:table-cell table:style-name="Tabela3.A2" office:value-type="string">
            <text:p text:style-name="P16">Kisiel ow. z tartym jabłkiem 200ml,</text:p>
          </table:table-cell>
          <table:table-cell table:style-name="Tabela3.E2" office:value-type="string">
            <text:p text:style-name="Bez_20_odstępów"/>
          </table:table-cell>
        </table:table-row>
        <table:table-row>
          <table:table-cell table:style-name="Tabela3.A2" office:value-type="string">
            <text:p text:style-name="P9">WARTOŚCI ODŻYWCZE</text:p>
          </table:table-cell>
          <table:table-cell table:style-name="Tabela3.A2" office:value-type="string">
            <text:p text:style-name="P51">Energia: 2287,5kcal</text:p>
            <text:p text:style-name="P40">Białko:141,5g</text:p>
            <text:p text:style-name="P40">Tłuszcz:71,1g</text:p>
            <text:p text:style-name="P40">w tym kw.tłu.nasyc.:23,4g</text:p>
            <text:p text:style-name="P40">Węglowodany:299,1g</text:p>
            <text:p text:style-name="P40">w tym cukry:41,2g</text:p>
            <text:p text:style-name="P40">Błonnik-31,2g</text:p>
            <text:p text:style-name="P40">Sól-6,2g</text:p>
          </table:table-cell>
          <table:table-cell table:style-name="Tabela3.A2" office:value-type="string">
            <text:p text:style-name="P51">Energia: 2188,5kcal</text:p>
            <text:p text:style-name="P40">Białko:89,8g</text:p>
            <text:p text:style-name="P40">Tłuszcz:67,5g</text:p>
            <text:p text:style-name="P40">w tym kw.tłu.nasyc.:23,1g</text:p>
            <text:p text:style-name="P40">Węglowodany:281,1g</text:p>
            <text:p text:style-name="P40">w tym cukry:39,2g</text:p>
            <text:p text:style-name="P40">Błonnik-31g</text:p>
            <text:p text:style-name="P40">Sól-6,2g</text:p>
          </table:table-cell>
          <table:table-cell table:style-name="Tabela3.A2" office:value-type="string">
            <text:p text:style-name="P51">Energia: 2304kcal</text:p>
            <text:p text:style-name="P40">Białko:95,5g</text:p>
            <text:p text:style-name="P40">Tłuszcz:71,8g</text:p>
            <text:p text:style-name="P40">w tym kw.tłu.nasyc.:23,5g</text:p>
            <text:p text:style-name="P40">Węglowodany:275,01g</text:p>
            <text:p text:style-name="P40">w tym cukry:39,3g</text:p>
            <text:p text:style-name="P40">Błonnik-31g</text:p>
            <text:p text:style-name="P40">Sól-6,2g</text:p>
          </table:table-cell>
          <table:table-cell table:style-name="Tabela3.E2" office:value-type="string">
            <text:p text:style-name="Bez_20_odstępów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2"><text:soft-page-break/><text:span text:style-name="Domyślna_20_czcionka_20_akapitu"><text:span text:style-name="T1">Jadłospis na dzień 1</text:span></text:span><text:span text:style-name="Domyślna_20_czcionka_20_akapitu"><text:span text:style-name="T2">4</text:span></text:span><text:span text:style-name="Domyślna_20_czcionka_20_akapitu"><text:span text:style-name="T1">.0</text:span></text:span><text:span text:style-name="Domyślna_20_czcionka_20_akapitu"><text:span text:style-name="T2">9</text:span></text:span><text:span text:style-name="Domyślna_20_czcionka_20_akapitu"><text:span text:style-name="T1">.2026 (jadłospis może ulec zmianie)</text:span></text:span></text:p>
      <table:table table:name="Tabela4" table:style-name="Tabela4">
        <table:table-column table:style-name="Tabela4.A" table:number-columns-repeated="2"/>
        <table:table-column table:style-name="Tabela4.C" table:number-columns-repeated="3"/>
        <table:table-row>
          <table:table-cell table:style-name="Tabela4.A1" office:value-type="string">
            <text:p text:style-name="Table_20_Contents">POSIŁEK</text:p>
          </table:table-cell>
          <table:table-cell table:style-name="Tabela4.A1" office:value-type="string">
            <text:p text:style-name="Table_20_Contents">DIETA PODSTAWOWA</text:p>
            <text:p text:style-name="P1">D01</text:p>
          </table:table-cell>
          <table:table-cell table:style-name="Tabela4.A1" office:value-type="string">
            <text:p text:style-name="Table_20_Contents">DIETA ŁATWOSTRAWNA</text:p>
            <text:p text:style-name="P1"><text:s/>D02</text:p>
          </table:table-cell>
          <table:table-cell table:style-name="Tabela4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4.E1" office:value-type="string">
            <text:p text:style-name="Table_20_Contents">DIETA ŁATWOSTRAWNA Z OGR. TŁUSZCZU</text:p>
            <text:p text:style-name="P1">D05</text:p>
          </table:table-cell>
        </table:table-row>
        <table:table-row>
          <table:table-cell table:style-name="Tabela4.A2" office:value-type="string">
            <text:p text:style-name="P3">ŚNIADANIE</text:p>
          </table:table-cell>
          <table:table-cell table:style-name="Tabela4.A2" office:value-type="string">
            <text:p text:style-name="P12"><text:span text:style-name="Domyślna_20_czcionka_20_akapitu"><text:span text:style-name="T13">Płatki ow. got. na ml. 350ml (A:1,7), ka</text:span></text:span><text:span text:style-name="Domyślna_20_czcionka_20_akapitu"><text:span text:style-name="T16">kao</text:span></text:span><text:span text:style-name="Domyślna_20_czcionka_20_akapitu"><text:span text:style-name="T13"> 250ml (A:1,</text:span></text:span><text:span text:style-name="Domyślna_20_czcionka_20_akapitu"><text:span text:style-name="T16">6,</text:span></text:span><text:span text:style-name="Domyślna_20_czcionka_20_akapitu"><text:span text:style-name="T13">7), chleb miesz. 60g (A:1,3,6,7,11),</text:span></text:span><text:span text:style-name="Domyślna_20_czcionka_20_akapitu"><text:span text:style-name="T34"> <text:s/>ma</text:span></text:span><text:span text:style-name="Domyślna_20_czcionka_20_akapitu"><text:span text:style-name="T35">sło </text:span></text:span><text:span text:style-name="Domyślna_20_czcionka_20_akapitu"><text:span text:style-name="T34">10g – 2szt, </text:span></text:span><text:span text:style-name="Domyślna_20_czcionka_20_akapitu"><text:span text:style-name="T13">kiełbasa parówkowa na gorąco 1szt (A:6), dżem 1szt, ketchup 20g (A:9), jogurt owocowy 1szt (A:7),</text:span></text:span></text:p>
          </table:table-cell>
          <table:table-cell table:style-name="Tabela4.A2" office:value-type="string">
            <text:p text:style-name="P12"><text:span text:style-name="Domyślna_20_czcionka_20_akapitu"><text:span text:style-name="T13">Płatki ow. got. na ml. 350ml (A:1,7), ka</text:span></text:span><text:span text:style-name="Domyślna_20_czcionka_20_akapitu"><text:span text:style-name="T16">kao</text:span></text:span><text:span text:style-name="Domyślna_20_czcionka_20_akapitu"><text:span text:style-name="T13"> 250ml (A:1,</text:span></text:span><text:span text:style-name="Domyślna_20_czcionka_20_akapitu"><text:span text:style-name="T16">6,</text:span></text:span><text:span text:style-name="Domyślna_20_czcionka_20_akapitu"><text:span text:style-name="T13">7), chleb miesz. 60g (A:1,3,6,7,11),</text:span></text:span><text:span text:style-name="Domyślna_20_czcionka_20_akapitu"><text:span text:style-name="T34"> <text:s/>ma</text:span></text:span><text:span text:style-name="Domyślna_20_czcionka_20_akapitu"><text:span text:style-name="T35">sło </text:span></text:span><text:span text:style-name="Domyślna_20_czcionka_20_akapitu"><text:span text:style-name="T34">10g – 2szt, </text:span></text:span><text:span text:style-name="Domyślna_20_czcionka_20_akapitu"><text:span text:style-name="T13">kiełbasa parówkowa na gorąco 1szt (A:6), dżem 1szt, jogurt owocowy 1szt (A:7),</text:span></text:span></text:p>
          </table:table-cell>
          <table:table-cell table:style-name="Tabela4.A2" office:value-type="string">
            <text:p text:style-name="P4"><text:span text:style-name="T47"><text:s/>Ka</text:span><text:span text:style-name="T51">kao</text:span><text:span text:style-name="T47"> 250ml (A:1,</text:span><text:span text:style-name="T51">6,</text:span><text:span text:style-name="T47">7), chleb raz. 60g (A:1,3,6,7,11), </text:span><text:span text:style-name="Domyślna_20_czcionka_20_akapitu"><text:span text:style-name="T47">ma</text:span></text:span><text:span text:style-name="Domyślna_20_czcionka_20_akapitu"><text:span text:style-name="T49">sło</text:span></text:span><text:span text:style-name="T47"> 10g – 1szt, kiełbasa parówkowa na gorąco 1szt (A:6), serek topiony 1szt (A:7), ketchup 20g (A:9), jogurt naturalny 1szt (A:7),</text:span></text:p>
          </table:table-cell>
          <table:table-cell table:style-name="Tabela4.E2" office:value-type="string">
            <text:p text:style-name="P12"><text:span text:style-name="Domyślna_20_czcionka_20_akapitu"><text:span text:style-name="T13">Płatki ow. got. na ml. 350ml (A:1,7), ka</text:span></text:span><text:span text:style-name="Domyślna_20_czcionka_20_akapitu"><text:span text:style-name="T16">kao</text:span></text:span><text:span text:style-name="Domyślna_20_czcionka_20_akapitu"><text:span text:style-name="T13"> 250ml (A:1,</text:span></text:span><text:span text:style-name="Domyślna_20_czcionka_20_akapitu"><text:span text:style-name="T16">6,</text:span></text:span><text:span text:style-name="Domyślna_20_czcionka_20_akapitu"><text:span text:style-name="T13">7), chleb miesz. 60g (A:1,3,6,7,11), </text:span></text:span><text:span text:style-name="Domyślna_20_czcionka_20_akapitu"><text:span text:style-name="T34"><text:s/>ma</text:span></text:span><text:span text:style-name="Domyślna_20_czcionka_20_akapitu"><text:span text:style-name="T35">sło </text:span></text:span><text:span text:style-name="Domyślna_20_czcionka_20_akapitu"><text:span text:style-name="T34">10g – 1szt, szynka konserwowa 60g (A:1,6), </text:span></text:span><text:span text:style-name="Domyślna_20_czcionka_20_akapitu"><text:span text:style-name="T13">dżem 1szt, jogurt owocowy 1szt (A:7),</text:span></text:span></text:p>
          </table:table-cell>
        </table:table-row>
        <table:table-row>
          <table:table-cell table:style-name="Tabela4.A2" office:value-type="string">
            <text:p text:style-name="P3">II ŚNIADANIE</text:p>
          </table:table-cell>
          <table:table-cell table:style-name="Tabela4.A2" office:value-type="string">
            <text:p text:style-name="P45"/>
          </table:table-cell>
          <table:table-cell table:style-name="Tabela4.A2" office:value-type="string">
            <text:p text:style-name="P45"/>
          </table:table-cell>
          <table:table-cell table:style-name="Tabela4.A2" office:value-type="string">
            <text:p text:style-name="P45">Kisiel ow. got. b/c 200ml,</text:p>
          </table:table-cell>
          <table:table-cell table:style-name="Tabela4.E2" office:value-type="string">
            <text:p text:style-name="P45"/>
          </table:table-cell>
        </table:table-row>
        <table:table-row>
          <table:table-cell table:style-name="Tabela4.A2" office:value-type="string">
            <text:p text:style-name="P3">OBIAD</text:p>
          </table:table-cell>
          <table:table-cell table:style-name="Tabela4.A2" office:value-type="string">
            <text:p text:style-name="P41"><text:span text:style-name="T58">Zupa prezydencka</text:span> 350ml (A:1,<text:span text:style-name="T58">7,</text:span>9), kopytka got. <text:s/>z bułką tartą 300g (A:1,3,6,7,11), surówka z warzyw miesz. b/kapusty 120g (A:9), kompot owocowy 250ml,</text:p>
          </table:table-cell>
          <table:table-cell table:style-name="Tabela4.A2" office:value-type="string">
            <text:p text:style-name="P41">Zupa kalafiorowa z ziemn. 350ml (A:1,7,9), ryż got. z sosem jogurtowym 250g (A:7), jabłko pieczone 1szt, <text:s/>kompot owocowy 250ml,</text:p>
          </table:table-cell>
          <table:table-cell table:style-name="Tabela4.A2" office:value-type="string">
            <text:p text:style-name="P41">Zupa kalafiorowa z ziemn. 350ml (A:1,7,9), pierogi ze szpinakiem 300g (A:1,7), surówka z warzyw miesz. b/kapusty 120g (A:9), kompot owocowy b/c 250ml,</text:p>
          </table:table-cell>
          <table:table-cell table:style-name="Tabela4.E2" office:value-type="string">
            <text:p text:style-name="P41">Zupa kalafiorowa z ziemn. 350ml (A:1,7,9), ryż got. z sosem jogurtowym 250g (A:7), jabłko pieczone 1szt, <text:s/>kompot owocowy 250ml,</text:p>
          </table:table-cell>
        </table:table-row>
        <table:table-row>
          <table:table-cell table:style-name="Tabela4.A2" office:value-type="string">
            <text:p text:style-name="P3">KOLACJA</text:p>
          </table:table-cell>
          <table:table-cell table:style-name="Tabela4.A2" office:value-type="string">
            <text:p text:style-name="P26">Chleb miesz.80g (A:1,3,6,7,11) masło 20g (A:7), <text:s/>herbata 250ml, pasztetowa 60g, ogórek kisz. 40g, sałata,</text:p>
          </table:table-cell>
          <table:table-cell table:style-name="Tabela4.A2" office:value-type="string">
            <text:p text:style-name="P26">Chleb miesz.80g (A:1,3,6,7,11) masło 20g (A:7), <text:s/>herbata 250ml, <text:span text:style-name="T58">szynka z indyka</text:span> 60g, sałata,</text:p>
          </table:table-cell>
          <table:table-cell table:style-name="Tabela4.A2" office:value-type="string">
            <text:p text:style-name="P28">Chleb miesz.80g (A:1,3,6,7,11) masło 10g (A:7), <text:s/>herbata 250ml, <text:span text:style-name="T58">szynka z indyka</text:span> 60g, ogórek kisz. 40g, sałata,</text:p>
          </table:table-cell>
          <table:table-cell table:style-name="Tabela4.E2" office:value-type="string">
            <text:p text:style-name="P28">Chleb miesz.80g (A:1,3,6,7,11) masło 10g (A:7), <text:s/>herbata 250ml, <text:span text:style-name="T58">szynka z indyka</text:span> 60g, sałata,</text:p>
          </table:table-cell>
        </table:table-row>
        <table:table-row>
          <table:table-cell table:style-name="Tabela4.A2" office:value-type="string">
            <text:p text:style-name="P3">POSIŁEK UZUPEŁNIAJĄCY</text:p>
          </table:table-cell>
          <table:table-cell table:style-name="Tabela4.A2" office:value-type="string">
            <text:p text:style-name="P18">Serek truskawkowy 1szt (A:7),</text:p>
          </table:table-cell>
          <table:table-cell table:style-name="Tabela4.A2" office:value-type="string">
            <text:p text:style-name="P18">Serek truskawkowy 1szt (A:7),</text:p>
          </table:table-cell>
          <table:table-cell table:style-name="Tabela4.A2" office:value-type="string">
            <text:p text:style-name="P18">Serek wiejski 1szt (A:7),</text:p>
          </table:table-cell>
          <table:table-cell table:style-name="Tabela4.E2" office:value-type="string">
            <text:p text:style-name="P18">Serek truskawkowy 1szt (A:7),</text:p>
          </table:table-cell>
        </table:table-row>
        <table:table-row>
          <table:table-cell table:style-name="Tabela4.A2" office:value-type="string">
            <text:p text:style-name="P9">WARTOŚCI ODŻYWCZE</text:p>
          </table:table-cell>
          <table:table-cell table:style-name="Tabela4.A2" office:value-type="string">
            <text:p text:style-name="P43">Energia:2259,5 kcal</text:p>
            <text:p text:style-name="P43">Białko:89,91g</text:p>
            <text:p text:style-name="P43">Tłuszcz:68,9g</text:p>
            <text:p text:style-name="P43">w tym kw.tłu.nasyc.:23,7g</text:p>
            <text:p text:style-name="P43">Węglowodany:321,1g</text:p>
            <text:p text:style-name="P43">w tym cukry:55,6g</text:p>
            <text:p text:style-name="P43">Błonnik-32,13g</text:p>
            <text:p text:style-name="P43">Sól-7,1g</text:p>
          </table:table-cell>
          <table:table-cell table:style-name="Tabela4.A2" office:value-type="string">
            <text:p text:style-name="P52">Energia: 2193,4kcal</text:p>
            <text:p text:style-name="P43">Białko:84,98g</text:p>
            <text:p text:style-name="P43">Tłuszcz:67,1g</text:p>
            <text:p text:style-name="P43">w tym kw.tłu.nasyc.:22,65g</text:p>
            <text:p text:style-name="P43">Węglowodany:301,2g</text:p>
            <text:p text:style-name="P43">w tym cukry:51,1g</text:p>
            <text:p text:style-name="P43">Błonnik-31,13g</text:p>
            <text:p text:style-name="P43">Sól-6,9g</text:p>
          </table:table-cell>
          <table:table-cell table:style-name="Tabela4.A2" office:value-type="string">
            <text:p text:style-name="P52">Energia: 2121,01kcal</text:p>
            <text:p text:style-name="P43">Białko:82,1g</text:p>
            <text:p text:style-name="P43">Tłuszcz:67,1g</text:p>
            <text:p text:style-name="P43">w tym kw.tłu.nasyc.:23,2g</text:p>
            <text:p text:style-name="P43">Węglowodany:299,79g</text:p>
            <text:p text:style-name="P43">w tym cukry:34,2g</text:p>
            <text:p text:style-name="P43">Błonnik-31,8g</text:p>
            <text:p text:style-name="P43">Sól-6,9g</text:p>
          </table:table-cell>
          <table:table-cell table:style-name="Tabela4.E2" office:value-type="string">
            <text:p text:style-name="P52">Energia:2106 kcal</text:p>
            <text:p text:style-name="P43">Białko:82,1g</text:p>
            <text:p text:style-name="P43">Tłuszcz:66,01g</text:p>
            <text:p text:style-name="P43">w tym kw.tłu.nasyc.:22,09g</text:p>
            <text:p text:style-name="P43">Węglowodany:300,3g</text:p>
            <text:p text:style-name="P43">w tym cukry:51,8g</text:p>
            <text:p text:style-name="P43">Błonnik-30,56g</text:p>
            <text:p text:style-name="P43">Sól-6,5g</text:p>
          </table:table-cell>
        </table:table-row>
        <table:table-row>
          <table:table-cell table:style-name="Tabela4.A2" office:value-type="string">
            <text:p text:style-name="P9"/>
          </table:table-cell>
          <table:table-cell table:style-name="Tabela4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4.A2" office:value-type="string">
            <text:p text:style-name="P1">P01</text:p>
            <text:p text:style-name="P1">DIETA PODSTAWOWA - PEDIATRYCZNY</text:p>
          </table:table-cell>
          <table:table-cell table:style-name="Tabela4.A2" office:value-type="string">
            <text:p text:style-name="P1"><text:s/>C02</text:p>
            <text:p text:style-name="P1">DIETA KOBIET W OKRESIE LAKTACJI</text:p>
          </table:table-cell>
          <table:table-cell table:style-name="Tabela4.E2" office:value-type="string">
            <text:p text:style-name="Table_20_Contents"/>
          </table:table-cell>
        </table:table-row>
        <table:table-row>
          <table:table-cell table:style-name="Tabela4.A2" office:value-type="string">
            <text:p text:style-name="P3">ŚNIADANIE</text:p>
          </table:table-cell>
          <table:table-cell table:style-name="Tabela4.A2" office:value-type="string">
            <text:p text:style-name="P12"><text:span text:style-name="Domyślna_20_czcionka_20_akapitu"><text:span text:style-name="T13">Płatki ow. got. na ml. 350ml (A:1,7), ka</text:span></text:span><text:span text:style-name="Domyślna_20_czcionka_20_akapitu"><text:span text:style-name="T16">kao</text:span></text:span><text:span text:style-name="Domyślna_20_czcionka_20_akapitu"><text:span text:style-name="T13"> 250ml (A:1,</text:span></text:span><text:span text:style-name="Domyślna_20_czcionka_20_akapitu"><text:span text:style-name="T16">6,</text:span></text:span><text:span text:style-name="Domyślna_20_czcionka_20_akapitu"><text:span text:style-name="T13">7), chleb miesz. 60g (A:1,3,6,7,11),</text:span></text:span><text:span text:style-name="Domyślna_20_czcionka_20_akapitu"><text:span text:style-name="T34"> <text:s/>ma</text:span></text:span><text:span text:style-name="Domyślna_20_czcionka_20_akapitu"><text:span text:style-name="T35">sło </text:span></text:span><text:span text:style-name="Domyślna_20_czcionka_20_akapitu"><text:span text:style-name="T34">10g – 2szt, </text:span></text:span><text:span text:style-name="Domyślna_20_czcionka_20_akapitu"><text:span text:style-name="T13">kiełbasa </text:span></text:span><text:soft-page-break/><text:span text:style-name="Domyślna_20_czcionka_20_akapitu"><text:span text:style-name="T13">parówkowa na gorąco 1szt (A:6), szynka konserwowa 40g (A:1,6), jogurt owocowy 1szt (A:7),</text:span></text:span></text:p>
          </table:table-cell>
          <table:table-cell table:style-name="Tabela4.A2" office:value-type="string">
            <text:p text:style-name="P12"><text:span text:style-name="Domyślna_20_czcionka_20_akapitu"><text:span text:style-name="T13">Płatki ow. got. na ml. 350ml (A:1,7), ka</text:span></text:span><text:span text:style-name="Domyślna_20_czcionka_20_akapitu"><text:span text:style-name="T16">kao</text:span></text:span><text:span text:style-name="Domyślna_20_czcionka_20_akapitu"><text:span text:style-name="T13"> 250ml (A:1,</text:span></text:span><text:span text:style-name="Domyślna_20_czcionka_20_akapitu"><text:span text:style-name="T16">6,</text:span></text:span><text:span text:style-name="Domyślna_20_czcionka_20_akapitu"><text:span text:style-name="T13">7), chleb miesz. 60g (A:1,3,6,7,11),</text:span></text:span><text:span text:style-name="Domyślna_20_czcionka_20_akapitu"><text:span text:style-name="T34"> <text:s/>ma</text:span></text:span><text:span text:style-name="Domyślna_20_czcionka_20_akapitu"><text:span text:style-name="T35">sło </text:span></text:span><text:span text:style-name="Domyślna_20_czcionka_20_akapitu"><text:span text:style-name="T34">10g – 2szt, </text:span></text:span><text:span text:style-name="Domyślna_20_czcionka_20_akapitu"><text:span text:style-name="T13">kiełbasa </text:span></text:span><text:soft-page-break/><text:span text:style-name="Domyślna_20_czcionka_20_akapitu"><text:span text:style-name="T13">parówkowa na gorąco 1szt (A:6), szynka konserwowa 40g (A:1,6), jogurt owocowy 1szt (A:7),</text:span></text:span></text:p>
          </table:table-cell>
          <table:table-cell table:style-name="Tabela4.A2" office:value-type="string">
            <text:p text:style-name="P12"><text:span text:style-name="Domyślna_20_czcionka_20_akapitu"><text:span text:style-name="T13">Płatki ow. got. na ml. 350ml (A:1,7), kakao 250ml (A:1,6,7), chleb miesz. 60g 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13">kiełbasa </text:span></text:span><text:soft-page-break/><text:span text:style-name="Domyślna_20_czcionka_20_akapitu"><text:span text:style-name="T13">parówkowa na gorąco 1szt (A:6), szynka konserwowa 40g (A:1,6), dżem 1szt, jogurt owocowy 1szt (A:7),</text:span></text:span></text:p>
          </table:table-cell>
          <table:table-cell table:style-name="Tabela4.E2" office:value-type="string">
            <text:p text:style-name="Bez_20_odstępów"/>
          </table:table-cell>
        </table:table-row>
        <table:table-row>
          <table:table-cell table:style-name="Tabela4.A2" office:value-type="string">
            <text:p text:style-name="P3">II ŚNIADANIE</text:p>
          </table:table-cell>
          <table:table-cell table:style-name="Tabela4.A2" office:value-type="string">
            <text:p text:style-name="P30">Galaretka ow. 150g, herbatniki 50g (A:1,7),</text:p>
          </table:table-cell>
          <table:table-cell table:style-name="Tabela4.A2" office:value-type="string">
            <text:p text:style-name="P30">Galaretka ow. 150g, herbatniki 50g (A:1,7),</text:p>
          </table:table-cell>
          <table:table-cell table:style-name="Tabela4.A2" office:value-type="string">
            <text:p text:style-name="P30">Galaretka ow. 150g, herbatniki 50g (A:1,7),</text:p>
          </table:table-cell>
          <table:table-cell table:style-name="Tabela4.E2" office:value-type="string">
            <text:p text:style-name="Bez_20_odstępów"/>
          </table:table-cell>
        </table:table-row>
        <table:table-row>
          <table:table-cell table:style-name="Tabela4.A2" office:value-type="string">
            <text:p text:style-name="P3">OBIAD</text:p>
          </table:table-cell>
          <table:table-cell table:style-name="Tabela4.A2" office:value-type="string">
            <text:p text:style-name="P41">Zupa kalafiorowa z ziemn. 350ml (A:1,7,9), bitka opiek. w sosie 260g (A:1), ziemniaki got. z kop. 200g, marchewka opr. 150g (A:1,7), kompot owocowy 250ml,</text:p>
          </table:table-cell>
          <table:table-cell table:style-name="Tabela4.A2" office:value-type="string">
            <text:p text:style-name="P42"><text:span text:style-name="T58">Zupa prezydencka</text:span> 350ml (A:1,<text:span text:style-name="T58">7,</text:span>9), kopytka got. <text:s/>z bułką tartą 300g (A:1,3,6,7,11), surówka z warzyw miesz. b/kapusty 120g (A:9), kompot owocowy 250ml,</text:p>
          </table:table-cell>
          <table:table-cell table:style-name="Tabela4.A2" office:value-type="string">
            <text:p text:style-name="P42">Zupa kalafiorowa z ziemn. 350ml (A:1,7,9), ryż got. z sosem jogurtowym 250g (A:7), jabłko pieczone 1szt, <text:s/>kompot owocowy 250ml,</text:p>
          </table:table-cell>
          <table:table-cell table:style-name="Tabela4.E2" office:value-type="string">
            <text:p text:style-name="Bez_20_odstępów"/>
          </table:table-cell>
        </table:table-row>
        <table:table-row>
          <table:table-cell table:style-name="Tabela4.A2" office:value-type="string">
            <text:p text:style-name="P3">KOLACJA</text:p>
          </table:table-cell>
          <table:table-cell table:style-name="Tabela4.A2" office:value-type="string">
            <text:p text:style-name="P28">Chleb miesz.80g (A:1,3,6,7,11) masło 20g (A:7), <text:s/>herbata 250ml, <text:s/><text:span text:style-name="T58">szynka z indyka </text:span>60g, twarożek 80g (A:7), sałata,</text:p>
          </table:table-cell>
          <table:table-cell table:style-name="Tabela4.A2" office:value-type="string">
            <text:p text:style-name="P28">Chleb miesz.80g (A:1,3,6,7,11) masło 20g (A:7), <text:s/>herbata 250ml, <text:span text:style-name="T58">szynka z indyka</text:span> 60g, sałata,</text:p>
          </table:table-cell>
          <table:table-cell table:style-name="Tabela4.A2" office:value-type="string">
            <text:p text:style-name="P28">Chleb miesz.80g (A:1,3,6,7,11) masło 20g (A:7), <text:s/>herbata 250ml, <text:span text:style-name="T58">szynka z indyka</text:span> 60g, twarożek 80g (A:7), sałata,</text:p>
          </table:table-cell>
          <table:table-cell table:style-name="Tabela4.E2" office:value-type="string">
            <text:p text:style-name="P10"/>
          </table:table-cell>
        </table:table-row>
        <table:table-row>
          <table:table-cell table:style-name="Tabela4.A2" office:value-type="string">
            <text:p text:style-name="P3">POSIŁEK UZUPEŁNIAJĄCY</text:p>
          </table:table-cell>
          <table:table-cell table:style-name="Tabela4.A2" office:value-type="string">
            <text:p text:style-name="P18">Serek truskawkowy 1szt (A:7),</text:p>
          </table:table-cell>
          <table:table-cell table:style-name="Tabela4.A2" office:value-type="string">
            <text:p text:style-name="P18">Serek truskawkowy 1szt (A:7),</text:p>
          </table:table-cell>
          <table:table-cell table:style-name="Tabela4.A2" office:value-type="string">
            <text:p text:style-name="P18">Serek truskawkowy 1szt (A:7),</text:p>
          </table:table-cell>
          <table:table-cell table:style-name="Tabela4.E2" office:value-type="string">
            <text:p text:style-name="Bez_20_odstępów"/>
          </table:table-cell>
        </table:table-row>
        <table:table-row>
          <table:table-cell table:style-name="Tabela4.A2" office:value-type="string">
            <text:p text:style-name="P9">WARTOŚCI ODŻYWCZE</text:p>
          </table:table-cell>
          <table:table-cell table:style-name="Tabela4.A2" office:value-type="string">
            <text:p text:style-name="P52">Energia: 2298,8kcal</text:p>
            <text:p text:style-name="P43">Białko:134,8g</text:p>
            <text:p text:style-name="P43">Tłuszcz:69,4g</text:p>
            <text:p text:style-name="P43">w tym kw.tłu.nasyc.:23,5g</text:p>
            <text:p text:style-name="P43">Węglowodany:289,4g</text:p>
            <text:p text:style-name="P43">w tym cukry:54,2g</text:p>
            <text:p text:style-name="P43">Błonnik-31,9g</text:p>
            <text:p text:style-name="P43">Sól-6,9g</text:p>
          </table:table-cell>
          <table:table-cell table:style-name="Tabela4.A2" office:value-type="string">
            <text:p text:style-name="P52">Energia: 2<text:span text:style-name="T59">21</text:span>7,2kcal</text:p>
            <text:p text:style-name="P43">Białko:90,8g</text:p>
            <text:p text:style-name="P43">Tłuszcz:68,2g</text:p>
            <text:p text:style-name="P43">w tym kw.tłu.nasyc.:23,2g</text:p>
            <text:p text:style-name="P43">Węglowodany:291,3g</text:p>
            <text:p text:style-name="P43">w tym cukry:52,1g</text:p>
            <text:p text:style-name="P43">Błonnik-31,1g</text:p>
            <text:p text:style-name="P43">Sól-6,5g</text:p>
          </table:table-cell>
          <table:table-cell table:style-name="Tabela4.A2" office:value-type="string">
            <text:p text:style-name="P52">Energia: 2279,6kcal</text:p>
            <text:p text:style-name="P43">Białko:95,7g</text:p>
            <text:p text:style-name="P43">Tłuszcz:68,7g</text:p>
            <text:p text:style-name="P43">w tym kw.tłu.nasyc.:23,7g</text:p>
            <text:p text:style-name="P43">Węglowodany:295,2g</text:p>
            <text:p text:style-name="P43">w tym cukry:52,3g</text:p>
            <text:p text:style-name="P43">Błonnik-31,1g</text:p>
            <text:p text:style-name="P43">Sól-6,5g</text:p>
          </table:table-cell>
          <table:table-cell table:style-name="Tabela4.E2" office:value-type="string">
            <text:p text:style-name="Bez_20_odstępów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2"><text:soft-page-break/><text:span text:style-name="Domyślna_20_czcionka_20_akapitu"><text:span text:style-name="T1">Jadłospis na dzień 1</text:span></text:span><text:span text:style-name="Domyślna_20_czcionka_20_akapitu"><text:span text:style-name="T2">5</text:span></text:span><text:span text:style-name="Domyślna_20_czcionka_20_akapitu"><text:span text:style-name="T1">.0</text:span></text:span><text:span text:style-name="Domyślna_20_czcionka_20_akapitu"><text:span text:style-name="T2">9</text:span></text:span><text:span text:style-name="Domyślna_20_czcionka_20_akapitu"><text:span text:style-name="T1">.2026 (jadłospis może ulec zmianie)</text:span></text:span></text:p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 table:number-columns-repeated="2"/>
        <table:table-row>
          <table:table-cell table:style-name="Tabela5.A1" office:value-type="string">
            <text:p text:style-name="Table_20_Contents">POSIŁEK</text:p>
          </table:table-cell>
          <table:table-cell table:style-name="Tabela5.A1" office:value-type="string">
            <text:p text:style-name="Table_20_Contents">DIETA PODSTAWOWA</text:p>
            <text:p text:style-name="P1">D01</text:p>
          </table:table-cell>
          <table:table-cell table:style-name="Tabela5.A1" office:value-type="string">
            <text:p text:style-name="Table_20_Contents">DIETA ŁATWOSTRAWNA</text:p>
            <text:p text:style-name="P1"><text:s/>D02</text:p>
          </table:table-cell>
          <table:table-cell table:style-name="Tabela5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5.E1" office:value-type="string">
            <text:p text:style-name="Table_20_Contents">DIETA ŁATWOSTRAWNA Z OGR. TŁUSZCZU</text:p>
            <text:p text:style-name="P1">D05</text:p>
          </table:table-cell>
        </table:table-row>
        <table:table-row>
          <table:table-cell table:style-name="Tabela5.A2" office:value-type="string">
            <text:p text:style-name="P3">ŚNIADANIE</text:p>
          </table:table-cell>
          <table:table-cell table:style-name="Tabela5.A2" office:value-type="string">
            <text:p text:style-name="P12"><text:span text:style-name="Domyślna_20_czcionka_20_akapitu"><text:span text:style-name="T13">Kasza manna got. na ml. 350ml (A:1,7), kawa ml. 250ml (A:1,7), chleb miesz. 20g (A:1,3,6,7,11),</text:span></text:span><text:span text:style-name="Domyślna_20_czcionka_20_akapitu"><text:span text:style-name="T34"> </text:span></text:span><text:span text:style-name="Domyślna_20_czcionka_20_akapitu"><text:span text:style-name="T13">bułka kajzerka 1szt (A:1,3,6,7,11), ma</text:span></text:span><text:span text:style-name="Domyślna_20_czcionka_20_akapitu"><text:span text:style-name="T14">sło</text:span></text:span><text:span text:style-name="Domyślna_20_czcionka_20_akapitu"><text:span text:style-name="T34"> 10g – 2szt, </text:span></text:span><text:span text:style-name="Domyślna_20_czcionka_20_akapitu"><text:span text:style-name="T13">polędwica sopocka 60g (A:6,7,9), musztarda 20g (A:10), sałata,</text:span></text:span></text:p>
          </table:table-cell>
          <table:table-cell table:style-name="Tabela5.A2" office:value-type="string">
            <text:p text:style-name="P12"><text:span text:style-name="Domyślna_20_czcionka_20_akapitu"><text:span text:style-name="T13">Kasza manna got. na ml. 350ml (A:1,7), kawa ml. 250ml (A:1,7), chleb miesz. 20g (A:1,3,6,7,11),</text:span></text:span><text:span text:style-name="Domyślna_20_czcionka_20_akapitu"><text:span text:style-name="T34"> </text:span></text:span><text:span text:style-name="Domyślna_20_czcionka_20_akapitu"><text:span text:style-name="T13">bułka kajzerka 1szt (A:1,3,6,7,11), </text:span></text:span><text:span text:style-name="Domyślna_20_czcionka_20_akapitu"><text:span text:style-name="T34"><text:s/>ma</text:span></text:span><text:span text:style-name="Domyślna_20_czcionka_20_akapitu"><text:span text:style-name="T35">sło </text:span></text:span><text:span text:style-name="Domyślna_20_czcionka_20_akapitu"><text:span text:style-name="T34">10g – 2szt, </text:span></text:span><text:span text:style-name="Domyślna_20_czcionka_20_akapitu"><text:span text:style-name="T13">polędwica sopocka 60g (A:6,7,9), sałata,</text:span></text:span></text:p>
          </table:table-cell>
          <table:table-cell table:style-name="Tabela5.A2" office:value-type="string">
            <text:p text:style-name="P4"><text:span text:style-name="T47"><text:s/>Kawa ml. 250ml (A:1,7), chleb raz. 60g (A:1,3,6,7,11), </text:span><text:span text:style-name="Domyślna_20_czcionka_20_akapitu"><text:span text:style-name="T47">ma</text:span></text:span><text:span text:style-name="Domyślna_20_czcionka_20_akapitu"><text:span text:style-name="T49">sło</text:span></text:span><text:span text:style-name="T47"> 10g – 1szt, polędwica sopocka 60g (A:6,7,9), sałata,</text:span></text:p>
          </table:table-cell>
          <table:table-cell table:style-name="Tabela5.E2" office:value-type="string">
            <text:p text:style-name="P12"><text:span text:style-name="Domyślna_20_czcionka_20_akapitu"><text:span text:style-name="T13">Kasza manna got. na ml. 350ml (A:1,7), kawa ml. 250ml (A:1,7), chleb miesz. 20g (A:1,3,6,7,11), bułka kajzerka 1szt (A:1,3,6,7,11), ma</text:span></text:span><text:span text:style-name="Domyślna_20_czcionka_20_akapitu"><text:span text:style-name="T14">sło</text:span></text:span><text:span text:style-name="Domyślna_20_czcionka_20_akapitu"><text:span text:style-name="T34"> 10g – 1szt, </text:span></text:span><text:span text:style-name="Domyślna_20_czcionka_20_akapitu"><text:span text:style-name="T13">polędwica sopocka 60g (A:6,7,9), sałata,</text:span></text:span></text:p>
          </table:table-cell>
        </table:table-row>
        <table:table-row>
          <table:table-cell table:style-name="Tabela5.A2" office:value-type="string">
            <text:p text:style-name="P3">II ŚNIADANIE</text:p>
          </table:table-cell>
          <table:table-cell table:style-name="Tabela5.A2" office:value-type="string">
            <text:p text:style-name="P45"/>
          </table:table-cell>
          <table:table-cell table:style-name="Tabela5.A2" office:value-type="string">
            <text:p text:style-name="P45"/>
          </table:table-cell>
          <table:table-cell table:style-name="Tabela5.A2" office:value-type="string">
            <text:p text:style-name="P45">Kefir naturalny 200ml (A:7),</text:p>
          </table:table-cell>
          <table:table-cell table:style-name="Tabela5.E2" office:value-type="string">
            <text:p text:style-name="P45"/>
          </table:table-cell>
        </table:table-row>
        <table:table-row>
          <table:table-cell table:style-name="Tabela5.A2" office:value-type="string">
            <text:p text:style-name="P3">OBIAD</text:p>
          </table:table-cell>
          <table:table-cell table:style-name="Tabela5.A2" office:value-type="string">
            <text:p text:style-name="P41">Zupa ziemn. z ziel. 350ml (A:1,7,9), gołąbki z ryżem w sosie pomidorowym 170g (A:1,3,7,9), ziemniaki got. z kop. 200g, surówka z selera, jabłka i rodzynek z jogurtem greckim 120g (A:7,9), kompot owocowy 250ml,</text:p>
          </table:table-cell>
          <table:table-cell table:style-name="Tabela5.A2" office:value-type="string">
            <text:p text:style-name="P41">Zupa ziemn. z ziel. 350ml (A:1,7,9), gołąbki b/zawijania</text:p>
            <text:p text:style-name="P41">w sosie pomidorowym 170g (A:1,3,7,9), <text:s/>ziemniaki got. z kop. 200g, warzywa got. 150g, kompot owocowy 250ml,</text:p>
          </table:table-cell>
          <table:table-cell table:style-name="Tabela5.A2" office:value-type="string">
            <text:p text:style-name="P41">Zupa ziemn. z ziel. 350ml (A:1,7,9), gołąbki b/zawijania</text:p>
            <text:p text:style-name="P41">w sosie pomidorowym 170g (A:1,3,7,9), <text:s/>ziemniaki got. z kop. 200g, warzywa got. 150g, surówka z selera i jabłka z jogurtem greckim 120g (A:7,9), <text:s/>kompot owocowy b/c 250ml,</text:p>
          </table:table-cell>
          <table:table-cell table:style-name="Tabela5.E2" office:value-type="string">
            <text:p text:style-name="P41">Zupa ziemn. z ziel. 350ml (A:1,7,9), gołąbki b/zawijania</text:p>
            <text:p text:style-name="P41">w sosie potrawkowym 170g (A:1,3,7,9), <text:s/>ziemniaki got. z kop. 200g, marchewka got. 150g (A:7), kompot owocowy 250ml,</text:p>
          </table:table-cell>
        </table:table-row>
        <table:table-row>
          <table:table-cell table:style-name="Tabela5.A2" office:value-type="string">
            <text:p text:style-name="P3">KOLACJA</text:p>
          </table:table-cell>
          <table:table-cell table:style-name="Tabela5.A2" office:value-type="string">
            <text:p text:style-name="P26">Chleb miesz.80g (A:1,3,6,7,11) masło 20g (A:7), <text:s/>herbata 250ml, jajko got. 1szt (A:3), ser topiony 50g (A:7), sałata, szczypior, <text:span text:style-name="T59">papryka św. 40g, </text:span></text:p>
          </table:table-cell>
          <table:table-cell table:style-name="Tabela5.A2" office:value-type="string">
            <text:p text:style-name="P26">Chleb miesz.80g (A:1,3,6,7,11) masło 20g (A:7), <text:s/>herbata 250ml, jajko got. 1szt (A:3), serek kanapkowy mini 1szt (A:7), sałata,</text:p>
          </table:table-cell>
          <table:table-cell table:style-name="Tabela5.A2" office:value-type="string">
            <text:p text:style-name="P28">Chleb miesz.80g (A:1,3,6,7,11) masło 10g (A:7), <text:s/>herbata 250ml, jajko got. 1szt (A:3), serek kanapkowy mini 1szt (A:7), sałata, papryka św. 40g,szczypior,</text:p>
          </table:table-cell>
          <table:table-cell table:style-name="Tabela5.E2" office:value-type="string">
            <text:p text:style-name="P26">Chleb miesz.80g (A:1,3,6,7,11) masło 10g (A:7), <text:s/>herbata 250ml, polędwica drobiowa 60g (A:1,6,7,9), serek kanapkowy mini 1szt (A:7), sałata,</text:p>
          </table:table-cell>
        </table:table-row>
        <table:table-row>
          <table:table-cell table:style-name="Tabela5.A2" office:value-type="string">
            <text:p text:style-name="P3">POSIŁEK UZUPEŁNIAJĄCY</text:p>
          </table:table-cell>
          <table:table-cell table:style-name="Tabela5.A2" office:value-type="string">
            <text:p text:style-name="P18">Banan 1szt,</text:p>
          </table:table-cell>
          <table:table-cell table:style-name="Tabela5.A2" office:value-type="string">
            <text:p text:style-name="P18">Banan 1szt,</text:p>
          </table:table-cell>
          <table:table-cell table:style-name="Tabela5.A2" office:value-type="string">
            <text:p text:style-name="P18">Banan 1szt,</text:p>
          </table:table-cell>
          <table:table-cell table:style-name="Tabela5.E2" office:value-type="string">
            <text:p text:style-name="P18">Banan 1szt,</text:p>
          </table:table-cell>
        </table:table-row>
        <table:table-row>
          <table:table-cell table:style-name="Tabela5.A2" office:value-type="string">
            <text:p text:style-name="P9">WARTOŚCI ODŻYWCZE</text:p>
          </table:table-cell>
          <table:table-cell table:style-name="Tabela5.A2" office:value-type="string">
            <text:p text:style-name="P7">Energia:2231,22 kcal</text:p>
            <text:p text:style-name="P7">Białko:96,23g</text:p>
            <text:p text:style-name="P7">Tłuszcz:76,51g</text:p>
            <text:p text:style-name="P7">w tym kw.tłu.nasyc.:23,8g</text:p>
            <text:p text:style-name="P7">Węglowodany:288,7g</text:p>
            <text:p text:style-name="P7">w tym cukry:48,4g</text:p>
            <text:p text:style-name="P7">Błonnik-31,34g</text:p>
            <text:p text:style-name="P7">Sól-7,1g</text:p>
          </table:table-cell>
          <table:table-cell table:style-name="Tabela5.A2" office:value-type="string">
            <text:p text:style-name="P8">Energia:2194,1 kcal</text:p>
            <text:p text:style-name="P7">Białko:91,31g</text:p>
            <text:p text:style-name="P7">Tłuszcz:70,6g</text:p>
            <text:p text:style-name="P7">w tym kw.tłu.nasyc.:23,8g</text:p>
            <text:p text:style-name="P7">Węglowodany:279,31g</text:p>
            <text:p text:style-name="P7">w tym cukry:43,9g</text:p>
            <text:p text:style-name="P7">Błonnik-30,8g</text:p>
            <text:p text:style-name="P7">Sól-6,8g</text:p>
          </table:table-cell>
          <table:table-cell table:style-name="Tabela5.A2" office:value-type="string">
            <text:p text:style-name="P8">Energia:2178,78 kcal</text:p>
            <text:p text:style-name="P7">Białko:90,1g</text:p>
            <text:p text:style-name="P7">Tłuszcz:68,9g</text:p>
            <text:p text:style-name="P7">w tym kw.tłu.nasyc.:23,6g</text:p>
            <text:p text:style-name="P7">Węglowodany:285,1g</text:p>
            <text:p text:style-name="P7">w tym cukry:35,4g</text:p>
            <text:p text:style-name="P7">Błonnik-31,12g</text:p>
            <text:p text:style-name="P7">Sól6,9-g</text:p>
          </table:table-cell>
          <table:table-cell table:style-name="Tabela5.E2" office:value-type="string">
            <text:p text:style-name="P8">Energia:2146,12 kcal</text:p>
            <text:p text:style-name="P7">Białko:90,9g</text:p>
            <text:p text:style-name="P7">Tłuszcz:66,9g</text:p>
            <text:p text:style-name="P7">w tym kw.tłu.nasyc.:22,8g</text:p>
            <text:p text:style-name="P7">Węglowodany:279,98g</text:p>
            <text:p text:style-name="P7">w tym cukry:43,9g</text:p>
            <text:p text:style-name="P7">Błonnik-30,9g</text:p>
            <text:p text:style-name="P7">Sól-6,8g</text:p>
            <text:p text:style-name="P7"/>
          </table:table-cell>
        </table:table-row>
        <table:table-row>
          <table:table-cell table:style-name="Tabela5.A2" office:value-type="string">
            <text:p text:style-name="P9"/>
          </table:table-cell>
          <table:table-cell table:style-name="Tabela5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5.A2" office:value-type="string">
            <text:p text:style-name="P1">P01</text:p>
            <text:p text:style-name="P1">DIETA PODSTAWOWA - PEDIATRYCZNY</text:p>
          </table:table-cell>
          <table:table-cell table:style-name="Tabela5.A2" office:value-type="string">
            <text:p text:style-name="P1"><text:s/>C02</text:p>
            <text:p text:style-name="P1">DIETA KOBIET W OKRESIE LAKTACJI</text:p>
          </table:table-cell>
          <table:table-cell table:style-name="Tabela5.E2" office:value-type="string">
            <text:p text:style-name="Table_20_Contents"/>
          </table:table-cell>
        </table:table-row>
        <text:soft-page-break/>
        <table:table-row>
          <table:table-cell table:style-name="Tabela5.A2" office:value-type="string">
            <text:p text:style-name="P3">ŚNIADANIE</text:p>
          </table:table-cell>
          <table:table-cell table:style-name="Tabela5.A2" office:value-type="string">
            <text:p text:style-name="P12"><text:span text:style-name="Domyślna_20_czcionka_20_akapitu"><text:span text:style-name="T13">Kasza manna got. na ml. 350ml (A:1,7), kawa ml. 250ml (A:1,7), chleb miesz. 20g (A:1,3,6,7,11),</text:span></text:span><text:span text:style-name="Domyślna_20_czcionka_20_akapitu"><text:span text:style-name="T34"> </text:span></text:span><text:span text:style-name="Domyślna_20_czcionka_20_akapitu"><text:span text:style-name="T13">bułka kajzerka 1szt (A:1,3,6,7,11), ma</text:span></text:span><text:span text:style-name="Domyślna_20_czcionka_20_akapitu"><text:span text:style-name="T14">sło</text:span></text:span><text:span text:style-name="Domyślna_20_czcionka_20_akapitu"><text:span text:style-name="T34"> 10g – 2szt, </text:span></text:span><text:span text:style-name="Domyślna_20_czcionka_20_akapitu"><text:span text:style-name="T13">polędwica sopocka 60g (A:6,7,9), sałata,</text:span></text:span></text:p>
          </table:table-cell>
          <table:table-cell table:style-name="Tabela5.A2" office:value-type="string">
            <text:p text:style-name="P12"><text:span text:style-name="Domyślna_20_czcionka_20_akapitu"><text:span text:style-name="T13">Kasza manna got. na ml. 250ml (A:1,7), kawa ml. 250ml (A:1,7), chleb miesz. 20g (A:1,3,6,7,11),</text:span></text:span><text:span text:style-name="Domyślna_20_czcionka_20_akapitu"><text:span text:style-name="T34"> </text:span></text:span><text:span text:style-name="Domyślna_20_czcionka_20_akapitu"><text:span text:style-name="T13">bułka kajzerka 1szt (A:1,3,6,7,11), ma</text:span></text:span><text:span text:style-name="Domyślna_20_czcionka_20_akapitu"><text:span text:style-name="T14">sło</text:span></text:span><text:span text:style-name="Domyślna_20_czcionka_20_akapitu"><text:span text:style-name="T34"> 10g – 2szt, </text:span></text:span><text:span text:style-name="Domyślna_20_czcionka_20_akapitu"><text:span text:style-name="T13">polędwica sopocka 60g (A:6,7,9), sałata,</text:span></text:span></text:p>
          </table:table-cell>
          <table:table-cell table:style-name="Tabela5.A2" office:value-type="string">
            <text:p text:style-name="P13"><text:span text:style-name="Domyślna_20_czcionka_20_akapitu"><text:span text:style-name="T13">Kasza manna got. na ml. 350ml (A:1,7), kawa ml. 250ml (A:1,7), chleb miesz. 20g (A:1,3,6,7,11),</text:span></text:span><text:span text:style-name="Domyślna_20_czcionka_20_akapitu"><text:span text:style-name="T34"> </text:span></text:span><text:span text:style-name="Domyślna_20_czcionka_20_akapitu"><text:span text:style-name="T13">bułka kajzerka 1szt (A:1,3,6,7,11), </text:span></text:span><text:span text:style-name="Domyślna_20_czcionka_20_akapitu"><text:span text:style-name="T34"><text:s/>ma</text:span></text:span><text:span text:style-name="Domyślna_20_czcionka_20_akapitu"><text:span text:style-name="T35">sło </text:span></text:span><text:span text:style-name="Domyślna_20_czcionka_20_akapitu"><text:span text:style-name="T34">10g – 2szt, </text:span></text:span><text:span text:style-name="Domyślna_20_czcionka_20_akapitu"><text:span text:style-name="T13">polędwica sopocka 60g (A:6,7,9), sałata,</text:span></text:span></text:p>
          </table:table-cell>
          <table:table-cell table:style-name="Tabela5.E2" office:value-type="string">
            <text:p text:style-name="Bez_20_odstępów"/>
          </table:table-cell>
        </table:table-row>
        <table:table-row>
          <table:table-cell table:style-name="Tabela5.A2" office:value-type="string">
            <text:p text:style-name="P3">II ŚNIADANIE</text:p>
          </table:table-cell>
          <table:table-cell table:style-name="Tabela5.A2" office:value-type="string">
            <text:p text:style-name="Bez_20_odstępów"><text:span text:style-name="Domyślna_20_czcionka_20_akapitu"><text:span text:style-name="T34">Bułka drożdżowa z serem 1szt </text:span></text:span><text:span text:style-name="Domyślna_20_czcionka_20_akapitu"><text:span text:style-name="T13">(A:1,3,6,7,11),</text:span></text:span></text:p>
          </table:table-cell>
          <table:table-cell table:style-name="Tabela5.A2" office:value-type="string">
            <text:p text:style-name="Bez_20_odstępów"><text:span text:style-name="Domyślna_20_czcionka_20_akapitu"><text:span text:style-name="T34">Bułka drożdżowa z serem 1szt </text:span></text:span><text:span text:style-name="Domyślna_20_czcionka_20_akapitu"><text:span text:style-name="T13">(A:1,3,6,7,11),</text:span></text:span></text:p>
          </table:table-cell>
          <table:table-cell table:style-name="Tabela5.A2" office:value-type="string">
            <text:p text:style-name="Bez_20_odstępów"><text:span text:style-name="Domyślna_20_czcionka_20_akapitu"><text:span text:style-name="T34">Bułka drożdżowa z serem 1szt </text:span></text:span><text:span text:style-name="Domyślna_20_czcionka_20_akapitu"><text:span text:style-name="T13">(A:1,3,6,7,11),</text:span></text:span></text:p>
          </table:table-cell>
          <table:table-cell table:style-name="Tabela5.E2" office:value-type="string">
            <text:p text:style-name="Bez_20_odstępów"/>
          </table:table-cell>
        </table:table-row>
        <table:table-row>
          <table:table-cell table:style-name="Tabela5.A2" office:value-type="string">
            <text:p text:style-name="P3">OBIAD</text:p>
          </table:table-cell>
          <table:table-cell table:style-name="Tabela5.A2" office:value-type="string">
            <text:p text:style-name="P41">Zupa ziemn. z ziel. 350ml (A:1,7,9), gołąbki b/zawijania</text:p>
            <text:p text:style-name="P41">w sosie pomidorowym 260g (A:1,3,7,9), <text:s/>ziemniaki got. z kop. 200g, warzywa got. 150g, kompot owocowy 250ml,</text:p>
          </table:table-cell>
          <table:table-cell table:style-name="Tabela5.A2" office:value-type="string">
            <text:p text:style-name="P42">Zupa ziemn. z ziel. 350ml (A:1,7,9), gołąbki z ryżem w sosie pomidorowym 170g (A:1,3,7,9), ziemniaki got. z kop. 200g, surówka z selera, jabłka i rodzynek z jogurtem greckim 120g (A:7,9), kompot owocowy 250ml,</text:p>
          </table:table-cell>
          <table:table-cell table:style-name="Tabela5.A2" office:value-type="string">
            <text:p text:style-name="P41">Zupa ziemn. z ziel. 350ml (A:1,7,9), gołąbki b/zawijania</text:p>
            <text:p text:style-name="P41">w sosie pomidorowym 170g (A:1,3,7,9), <text:s/>ziemniaki got. z kop. 200g, warzywa got. 150g, kompot owocowy 250ml,</text:p>
          </table:table-cell>
          <table:table-cell table:style-name="Tabela5.E2" office:value-type="string">
            <text:p text:style-name="Bez_20_odstępów"/>
          </table:table-cell>
        </table:table-row>
        <table:table-row>
          <table:table-cell table:style-name="Tabela5.A2" office:value-type="string">
            <text:p text:style-name="P3">KOLACJA</text:p>
          </table:table-cell>
          <table:table-cell table:style-name="Tabela5.A2" office:value-type="string">
            <text:p text:style-name="P26">Chleb miesz.80g (A:1,3,6,7,11) masło 20g (A:7), <text:s/>herbata 250ml, jajko got. 1szt (A:3), polędwica drobiowa 60g (A:1,6,7,9), serek kanapkowy mini 1szt (A:7), sałata,</text:p>
          </table:table-cell>
          <table:table-cell table:style-name="Tabela5.A2" office:value-type="string">
            <text:p text:style-name="P26">Chleb miesz.60g (A:1,3,6,7,11) masło 20g (A:7), <text:s/>herbata 250ml, jajko got. 1szt (A:3), <text:s/>polędwica drobiowa 50g (A:1,6,7,9), serek kanapkowy mini 1szt (A:7), sałata,</text:p>
          </table:table-cell>
          <table:table-cell table:style-name="Tabela5.A2" office:value-type="string">
            <text:p text:style-name="P26">Chleb miesz.80g (A:1,3,6,7,11) masło 20g (A:7), <text:s/>herbata 250ml, jajko got. 1szt (A:3), polędwica drobiowa 60g (A:1,6,7,9), serek kanapkowy mini 1szt (A:7), sałata,</text:p>
          </table:table-cell>
          <table:table-cell table:style-name="Tabela5.E2" office:value-type="string">
            <text:p text:style-name="P10"/>
          </table:table-cell>
        </table:table-row>
        <table:table-row>
          <table:table-cell table:style-name="Tabela5.A2" office:value-type="string">
            <text:p text:style-name="P3">POSIŁEK UZUPEŁNIAJĄCY</text:p>
          </table:table-cell>
          <table:table-cell table:style-name="Tabela5.A2" office:value-type="string">
            <text:p text:style-name="P18">Banan 1szt,</text:p>
          </table:table-cell>
          <table:table-cell table:style-name="Tabela5.A2" office:value-type="string">
            <text:p text:style-name="P18">Banan 1szt,</text:p>
          </table:table-cell>
          <table:table-cell table:style-name="Tabela5.A2" office:value-type="string">
            <text:p text:style-name="P18">Banan 1szt,</text:p>
          </table:table-cell>
          <table:table-cell table:style-name="Tabela5.E2" office:value-type="string">
            <text:p text:style-name="Bez_20_odstępów"/>
          </table:table-cell>
        </table:table-row>
        <table:table-row>
          <table:table-cell table:style-name="Tabela5.A2" office:value-type="string">
            <text:p text:style-name="P9">WARTOŚCI ODŻYWCZE</text:p>
          </table:table-cell>
          <table:table-cell table:style-name="Tabela5.A2" office:value-type="string">
            <text:p text:style-name="P52">Energia:2301,2 kcal</text:p>
            <text:p text:style-name="P43">Białko:142,1g</text:p>
            <text:p text:style-name="P43">Tłuszcz:70,9g</text:p>
            <text:p text:style-name="P43">w tym kw.tłu.nasyc.:23,8g</text:p>
            <text:p text:style-name="P43">Węglowodany:290,3g</text:p>
            <text:p text:style-name="P43">w tym cukry:51,2g</text:p>
            <text:p text:style-name="P43">Błonnik-32g</text:p>
            <text:p text:style-name="P43">Sól-6,9g</text:p>
          </table:table-cell>
          <table:table-cell table:style-name="Tabela5.A2" office:value-type="string">
            <text:p text:style-name="P52">Energia:2255,9 kcal</text:p>
            <text:p text:style-name="P43">Białko:90,5g</text:p>
            <text:p text:style-name="P43">Tłuszcz:68,9g</text:p>
            <text:p text:style-name="P43">w tym kw.tłu.nasyc.:22,4g</text:p>
            <text:p text:style-name="P43">Węglowodany:282,3g</text:p>
            <text:p text:style-name="P43">w tym cukry:47,7g</text:p>
            <text:p text:style-name="P43">Błonnik-30,1g</text:p>
            <text:p text:style-name="P43">Sól-6,5g</text:p>
          </table:table-cell>
          <table:table-cell table:style-name="Tabela5.A2" office:value-type="string">
            <text:p text:style-name="P52">Energia:2309,65 kcal</text:p>
            <text:p text:style-name="P43">Białko:94,24g</text:p>
            <text:p text:style-name="P43">Tłuszcz:70,6g</text:p>
            <text:p text:style-name="P43">w tym kw.tłu.nasyc.:23,8g</text:p>
            <text:p text:style-name="P43">Węglowodany:294,2g</text:p>
            <text:p text:style-name="P43">w tym cukry:53,9g</text:p>
            <text:p text:style-name="P43">Błonnik-32,1g</text:p>
            <text:p text:style-name="P43">Sól-6,8g</text:p>
          </table:table-cell>
          <table:table-cell table:style-name="Tabela5.E2" office:value-type="string">
            <text:p text:style-name="Bez_20_odstępów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P2"><text:span text:style-name="Domyślna_20_czcionka_20_akapitu"><text:span text:style-name="T1">Jadłospis na dzień 1</text:span></text:span><text:span text:style-name="Domyślna_20_czcionka_20_akapitu"><text:span text:style-name="T3">6</text:span></text:span><text:span text:style-name="Domyślna_20_czcionka_20_akapitu"><text:span text:style-name="T1">.0</text:span></text:span><text:span text:style-name="Domyślna_20_czcionka_20_akapitu"><text:span text:style-name="T3">9</text:span></text:span><text:span text:style-name="Domyślna_20_czcionka_20_akapitu"><text:span text:style-name="T1">.2026 (jadłospis może ulec zmianie)</text:span></text:span></text:p>
      <table:table table:name="Tabela6" table:style-name="Tabela6">
        <table:table-column table:style-name="Tabela6.A" table:number-columns-repeated="2"/>
        <table:table-column table:style-name="Tabela6.C" table:number-columns-repeated="3"/>
        <table:table-row>
          <table:table-cell table:style-name="Tabela6.A1" office:value-type="string">
            <text:p text:style-name="Table_20_Contents">POSIŁEK</text:p>
          </table:table-cell>
          <table:table-cell table:style-name="Tabela6.A1" office:value-type="string">
            <text:p text:style-name="Table_20_Contents">DIETA PODSTAWOWA</text:p>
            <text:p text:style-name="P1">D01</text:p>
          </table:table-cell>
          <table:table-cell table:style-name="Tabela6.A1" office:value-type="string">
            <text:p text:style-name="Table_20_Contents">DIETA ŁATWOSTRAWNA</text:p>
            <text:p text:style-name="P1"><text:s/>D02</text:p>
          </table:table-cell>
          <table:table-cell table:style-name="Tabela6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6.E1" office:value-type="string">
            <text:p text:style-name="Table_20_Contents">DIETA ŁATWOSTRAWNA Z OGR. TŁUSZCZU</text:p>
            <text:p text:style-name="P1">D05</text:p>
          </table:table-cell>
        </table:table-row>
        <table:table-row>
          <table:table-cell table:style-name="Tabela6.A2" office:value-type="string">
            <text:p text:style-name="P3">ŚNIADANIE</text:p>
          </table:table-cell>
          <table:table-cell table:style-name="Tabela6.A2" office:value-type="string">
            <text:p text:style-name="P13"><text:span text:style-name="Domyślna_20_czcionka_20_akapitu"><text:span text:style-name="T10"><text:s/>Ryż got. na ml. 350ml (A:7), k</text:span></text:span><text:span text:style-name="Domyślna_20_czcionka_20_akapitu"><text:span text:style-name="T11">awa ml.</text:span></text:span><text:span text:style-name="Domyślna_20_czcionka_20_akapitu"><text:span text:style-name="T10"> 250ml (A:1,7), chleb miesz. 60g (A:1,3,6,7,11),</text:span></text:span><text:span text:style-name="Domyślna_20_czcionka_20_akapitu"><text:span text:style-name="T31"> ma</text:span></text:span><text:span text:style-name="Domyślna_20_czcionka_20_akapitu"><text:span text:style-name="T32">sło</text:span></text:span><text:span text:style-name="Domyślna_20_czcionka_20_akapitu"><text:span text:style-name="T31"> 10g – 2szt,</text:span></text:span><text:span text:style-name="Domyślna_20_czcionka_20_akapitu"><text:span text:style-name="T10">pasztet drobiowy 60g (A:6,7), sałata, jogurt owocowy 1szt (A:7),</text:span></text:span></text:p>
          </table:table-cell>
          <table:table-cell table:style-name="Tabela6.A2" office:value-type="string">
            <text:p text:style-name="P13"><text:span text:style-name="Domyślna_20_czcionka_20_akapitu"><text:span text:style-name="T10"><text:s/>Ryż got. na ml. 350ml (A:7), ka</text:span></text:span><text:span text:style-name="Domyślna_20_czcionka_20_akapitu"><text:span text:style-name="T11">wa ml.</text:span></text:span><text:span text:style-name="Domyślna_20_czcionka_20_akapitu"><text:span text:style-name="T10"> 250ml (A:1,7), chleb miesz. 60g (A:1,3,6,7,11),</text:span></text:span><text:span text:style-name="Domyślna_20_czcionka_20_akapitu"><text:span text:style-name="T31"> ma</text:span></text:span><text:span text:style-name="Domyślna_20_czcionka_20_akapitu"><text:span text:style-name="T32">sło</text:span></text:span><text:span text:style-name="Domyślna_20_czcionka_20_akapitu"><text:span text:style-name="T31"> 10g – 2szt, </text:span></text:span><text:span text:style-name="Domyślna_20_czcionka_20_akapitu"><text:span text:style-name="T10"><text:s/>szynka konserwowa 60g (A:1,6), <text:s/>sałata, jogurt owocowy 1szt (A:7),</text:span></text:span></text:p>
          </table:table-cell>
          <table:table-cell table:style-name="Tabela6.A2" office:value-type="string">
            <text:p text:style-name="P5"><text:span text:style-name="T53"><text:s/>Ka</text:span><text:span text:style-name="T56">wa ml.</text:span><text:span text:style-name="T53"> 250ml (A:1,7), chleb raz. 60g (A:1,3,6,7,11), <text:s/></text:span><text:span text:style-name="Domyślna_20_czcionka_20_akapitu"><text:span text:style-name="T53">ma</text:span></text:span><text:span text:style-name="Domyślna_20_czcionka_20_akapitu"><text:span text:style-name="T54">sło </text:span></text:span><text:span text:style-name="T53">10g – 1szt, szynka konserwowa 60g (A:1,6), <text:s/>sałata, jogurt naturalny 1szt (A:7),</text:span></text:p>
          </table:table-cell>
          <table:table-cell table:style-name="Tabela6.E2" office:value-type="string">
            <text:p text:style-name="P13"><text:span text:style-name="Domyślna_20_czcionka_20_akapitu"><text:span text:style-name="T10">Ryż got. na ml. 350ml (A:7), ka</text:span></text:span><text:span text:style-name="Domyślna_20_czcionka_20_akapitu"><text:span text:style-name="T11">wa ml.</text:span></text:span><text:span text:style-name="Domyślna_20_czcionka_20_akapitu"><text:span text:style-name="T10"> 250ml (A:1,7), chleb miesz. 60g (A:1,3,6,7,11), ma</text:span></text:span><text:span text:style-name="Domyślna_20_czcionka_20_akapitu"><text:span text:style-name="T12">sło</text:span></text:span><text:span text:style-name="Domyślna_20_czcionka_20_akapitu"><text:span text:style-name="T31"> 10g – 1szt, </text:span></text:span><text:span text:style-name="Domyślna_20_czcionka_20_akapitu"><text:span text:style-name="T10">szynka konserwowa 60g (A:1,6), <text:s/>sałata, jogurt owocowy 1szt (A:7),</text:span></text:span></text:p>
          </table:table-cell>
        </table:table-row>
        <table:table-row>
          <table:table-cell table:style-name="Tabela6.A2" office:value-type="string">
            <text:p text:style-name="P3">II ŚNIADANIE</text:p>
          </table:table-cell>
          <table:table-cell table:style-name="Tabela6.A2" office:value-type="string">
            <text:p text:style-name="P44"/>
          </table:table-cell>
          <table:table-cell table:style-name="Tabela6.A2" office:value-type="string">
            <text:p text:style-name="P44"/>
          </table:table-cell>
          <table:table-cell table:style-name="Tabela6.A2" office:value-type="string">
            <text:p text:style-name="P44">Budyń got. na ml. b/c 200ml (A:7),</text:p>
          </table:table-cell>
          <table:table-cell table:style-name="Tabela6.E2" office:value-type="string">
            <text:p text:style-name="P44"/>
          </table:table-cell>
        </table:table-row>
        <table:table-row>
          <table:table-cell table:style-name="Tabela6.A2" office:value-type="string">
            <text:p text:style-name="P3">OBIAD</text:p>
          </table:table-cell>
          <table:table-cell table:style-name="Tabela6.A2" office:value-type="string">
            <text:p text:style-name="P38">Zupa ogórkowa z mak. 350ml (A:1,7,9), kotlet schabowy 100g (A:1,3,6,7,11), ziemniaki got.</text:p>
            <text:p text:style-name="P38">z kop. 200g, buraczki opr. 150g (A:1,7), kompot owocowy 250ml,</text:p>
          </table:table-cell>
          <table:table-cell table:style-name="Tabela6.A2" office:value-type="string">
            <text:p text:style-name="P38">Zupa ogórkowa z mak. 350ml (A:1,7,9), potrawka ze schabu 170g (A:1,7,9), <text:s/>ziemniaki got.</text:p>
            <text:p text:style-name="P38">z kop. 200g, buraczki opr. 150g (A:1,7), kompot owocowy 250ml,</text:p>
          </table:table-cell>
          <table:table-cell table:style-name="Tabela6.A2" office:value-type="string">
            <text:p text:style-name="P38">Zupa ogórkowa z mak. 350ml (A:1,7,9), bitka opiek. w sosie 170g (A:1,9), <text:s/>ziemniaki got.</text:p>
            <text:p text:style-name="P38">z kop. 200g, buraczki opr. 150g (A:1,7), kompot owocowy b/c 250ml,</text:p>
          </table:table-cell>
          <table:table-cell table:style-name="Tabela6.E2" office:value-type="string">
            <text:p text:style-name="Table_20_Contents"><text:span text:style-name="Domyślna_20_czcionka_20_akapitu"><text:span text:style-name="T31">Kasza manna got. na wyw. 350ml (A:1,9), </text:span></text:span><text:span text:style-name="Domyślna_20_czcionka_20_akapitu"><text:span text:style-name="T10"><text:s/>potrawka ze schabu 170g (A:1,7,9), <text:s/>ziemniaki got. z kop. 200g, marchewka opr. 150g (A:1,7), kompot owocowy 250ml,</text:span></text:span></text:p>
          </table:table-cell>
        </table:table-row>
        <table:table-row>
          <table:table-cell table:style-name="Tabela6.A2" office:value-type="string">
            <text:p text:style-name="P3">KOLACJA</text:p>
          </table:table-cell>
          <table:table-cell table:style-name="Tabela6.A2" office:value-type="string">
            <text:p text:style-name="P23">Chleb miesz.80g (A:1,3,6,7,11) masło 20g (A:7), <text:s/>herbata 250ml, mielonka wędzona 60g (A:1,6), ketchup 20g (A:9), krem czekoladowo-orzechowy 1szt (A:6,7,8), sałata,</text:p>
          </table:table-cell>
          <table:table-cell table:style-name="Tabela6.A2" office:value-type="string">
            <text:p text:style-name="P23">Chleb miesz.80g (A:1,3,6,7,11) masło 20g (A:7), <text:s/>herbata 250ml, pierś z indyka 60g, miód nat. 1szt., sałata,</text:p>
          </table:table-cell>
          <table:table-cell table:style-name="Tabela6.A2" office:value-type="string">
            <text:p text:style-name="P23">Chleb miesz.80g (A:1,3,6,7,11) masło 10g (A:7), <text:s/>herbata 250ml, pierś z indyka 60g, serek mini 1szt. (A:7), sałata, <text:span text:style-name="T59">pomidor</text:span> 50g,</text:p>
          </table:table-cell>
          <table:table-cell table:style-name="Tabela6.E2" office:value-type="string">
            <text:p text:style-name="P23">Chleb miesz.80g (A:1,3,6,7,11) masło 10g (A:7), <text:s/>herbata 250ml, pierś z indyka 60g, miód nat. 1szt., sałata,</text:p>
          </table:table-cell>
        </table:table-row>
        <table:table-row>
          <table:table-cell table:style-name="Tabela6.A2" office:value-type="string">
            <text:p text:style-name="P3">POSIŁEK UZUPEŁNIAJĄCY</text:p>
          </table:table-cell>
          <table:table-cell table:style-name="Tabela6.A2" office:value-type="string">
            <text:p text:style-name="P16">Babka piaskowa 70g (A:1,3,6,7),</text:p>
          </table:table-cell>
          <table:table-cell table:style-name="Tabela6.A2" office:value-type="string">
            <text:p text:style-name="P16">Babka piaskowa 70g (A:1,3,6,7),</text:p>
          </table:table-cell>
          <table:table-cell table:style-name="Tabela6.A2" office:value-type="string">
            <text:p text:style-name="P44">Kanapka z masłem, sałatą</text:p>
            <text:p text:style-name="Table_20_Contents"><text:span text:style-name="Domyślna_20_czcionka_20_akapitu"><text:span text:style-name="T31">i serem edamskim </text:span></text:span><text:span text:style-name="Domyślna_20_czcionka_20_akapitu"><text:span text:style-name="T10">(A:1,3,6,7,11),</text:span></text:span></text:p>
          </table:table-cell>
          <table:table-cell table:style-name="Tabela6.E2" office:value-type="string">
            <text:p text:style-name="Table_20_Contents"><text:span text:style-name="Domyślna_20_czcionka_20_akapitu"><text:span text:style-name="T31">Bułka </text:span></text:span><text:span text:style-name="Domyślna_20_czcionka_20_akapitu"><text:span text:style-name="T33">drożdżowa z serem</text:span></text:span><text:span text:style-name="Domyślna_20_czcionka_20_akapitu"><text:span text:style-name="T31"> 1szt </text:span></text:span><text:span text:style-name="Domyślna_20_czcionka_20_akapitu"><text:span text:style-name="T10">(A:1,3,6,7,11)</text:span></text:span></text:p>
          </table:table-cell>
        </table:table-row>
        <table:table-row>
          <table:table-cell table:style-name="Tabela6.A2" office:value-type="string">
            <text:p text:style-name="P9">WARTOŚCI ODŻYWCZE</text:p>
          </table:table-cell>
          <table:table-cell table:style-name="Tabela6.A2" office:value-type="string">
            <text:p text:style-name="P40">Energia:2299,5 kcal</text:p>
            <text:p text:style-name="P40">Białko:94,91g</text:p>
            <text:p text:style-name="P40">Tłuszcz:78,9g</text:p>
            <text:p text:style-name="P40">w tym kw.tłu.nasyc.:24,7g</text:p>
            <text:p text:style-name="P40">Węglowodany:291,1g</text:p>
            <text:p text:style-name="P40">w tym cukry:45,6g</text:p>
            <text:p text:style-name="P40">Błonnik-32,13g</text:p>
            <text:p text:style-name="P40">Sól-7,1g</text:p>
          </table:table-cell>
          <table:table-cell table:style-name="Tabela6.A2" office:value-type="string">
            <text:p text:style-name="P51">Energia: 2203,4kcal</text:p>
            <text:p text:style-name="P40">Białko:92,98g</text:p>
            <text:p text:style-name="P40">Tłuszcz:69,9g</text:p>
            <text:p text:style-name="P40">w tym kw.tłu.nasyc.:23,65g</text:p>
            <text:p text:style-name="P40">Węglowodany:281,2g</text:p>
            <text:p text:style-name="P40">w tym cukry:41,1g</text:p>
            <text:p text:style-name="P40">Błonnik-31,13g</text:p>
            <text:p text:style-name="P40">Sól-6,9g</text:p>
          </table:table-cell>
          <table:table-cell table:style-name="Tabela6.A2" office:value-type="string">
            <text:p text:style-name="P51">Energia: 2113,7kcal</text:p>
            <text:p text:style-name="P40">Białko:91,3g</text:p>
            <text:p text:style-name="P40">Tłuszcz:67,91g</text:p>
            <text:p text:style-name="P40">w tym kw.tłu.nasyc.:23,52g</text:p>
            <text:p text:style-name="P40">Węglowodany:299,79g</text:p>
            <text:p text:style-name="P40">w tym cukry:34,2g</text:p>
            <text:p text:style-name="P40">Błonnik-31,8g</text:p>
            <text:p text:style-name="P40">Sól-6,9g</text:p>
          </table:table-cell>
          <table:table-cell table:style-name="Tabela6.E2" office:value-type="string">
            <text:p text:style-name="P51">Energia:2136 kcal</text:p>
            <text:p text:style-name="P40">Białko:91,4g</text:p>
            <text:p text:style-name="P40">Tłuszcz:67,01g</text:p>
            <text:p text:style-name="P40">w tym kw.tłu.nasyc.:23,09g</text:p>
            <text:p text:style-name="P40">Węglowodany:281,3g</text:p>
            <text:p text:style-name="P40">w tym cukry:35,4g</text:p>
            <text:p text:style-name="P40">Błonnik-30,56g</text:p>
            <text:p text:style-name="P40">Sól-6,5g</text:p>
          </table:table-cell>
        </table:table-row>
        <table:table-row>
          <table:table-cell table:style-name="Tabela6.A2" office:value-type="string">
            <text:p text:style-name="P9"/>
          </table:table-cell>
          <table:table-cell table:style-name="Tabela6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6.A2" office:value-type="string">
            <text:p text:style-name="P1">P01</text:p>
            <text:p text:style-name="P1">DIETA PODSTAWOWA - PEDIATRYCZNY</text:p>
          </table:table-cell>
          <table:table-cell table:style-name="Tabela6.A2" office:value-type="string">
            <text:p text:style-name="P1"><text:s/>C02</text:p>
            <text:p text:style-name="P1">DIETA KOBIET W OKRESIE LAKTACJI</text:p>
          </table:table-cell>
          <table:table-cell table:style-name="Tabela6.E2" office:value-type="string">
            <text:p text:style-name="Table_20_Contents"/>
          </table:table-cell>
        </table:table-row>
        <table:table-row>
          <table:table-cell table:style-name="Tabela6.A2" office:value-type="string">
            <text:p text:style-name="P3">ŚNIADANIE</text:p>
          </table:table-cell>
          <table:table-cell table:style-name="Tabela6.A2" office:value-type="string">
            <text:p text:style-name="P13"><text:span text:style-name="Domyślna_20_czcionka_20_akapitu"><text:span text:style-name="T13">Ryż got. na ml. 350ml (A:7), ka</text:span></text:span><text:span text:style-name="Domyślna_20_czcionka_20_akapitu"><text:span text:style-name="T16">wa </text:span></text:span><text:soft-page-break/><text:span text:style-name="Domyślna_20_czcionka_20_akapitu"><text:span text:style-name="T16">ml.</text:span></text:span><text:span text:style-name="Domyślna_20_czcionka_20_akapitu"><text:span text:style-name="T13"> 250ml (A:1,7), chleb miesz. 60g 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13">szynka konserwowa 60g (A:1,6), <text:s/>sałata, jogurt owocowy 1szt (A:7),</text:span></text:span></text:p>
          </table:table-cell>
          <table:table-cell table:style-name="Tabela6.A2" office:value-type="string">
            <text:p text:style-name="P13"><text:span text:style-name="Domyślna_20_czcionka_20_akapitu"><text:span text:style-name="T13">Ryż got. na ml. 250ml (A:7), ka</text:span></text:span><text:span text:style-name="Domyślna_20_czcionka_20_akapitu"><text:span text:style-name="T16">wa </text:span></text:span><text:soft-page-break/><text:span text:style-name="Domyślna_20_czcionka_20_akapitu"><text:span text:style-name="T16">ml.</text:span></text:span><text:span text:style-name="Domyślna_20_czcionka_20_akapitu"><text:span text:style-name="T13"> 250ml (A:1,7), chleb miesz. 60g 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13">szynka konserwowa 60g (A:1,6), <text:s/>sałata, jogurt owocowy 1szt (A:7),</text:span></text:span></text:p>
          </table:table-cell>
          <table:table-cell table:style-name="Tabela6.A2" office:value-type="string">
            <text:p text:style-name="P13"><text:span text:style-name="Domyślna_20_czcionka_20_akapitu"><text:span text:style-name="T13">Ryż got. na ml. 350ml (A:7), ka</text:span></text:span><text:span text:style-name="Domyślna_20_czcionka_20_akapitu"><text:span text:style-name="T16">wa </text:span></text:span><text:soft-page-break/><text:span text:style-name="Domyślna_20_czcionka_20_akapitu"><text:span text:style-name="T16">ml.</text:span></text:span><text:span text:style-name="Domyślna_20_czcionka_20_akapitu"><text:span text:style-name="T13"> 250ml (A:1,7), chleb miesz. 60g (A:1,3,6,7,11),</text:span></text:span><text:span text:style-name="Domyślna_20_czcionka_20_akapitu"><text:span text:style-name="T34"> <text:s/>ma</text:span></text:span><text:span text:style-name="Domyślna_20_czcionka_20_akapitu"><text:span text:style-name="T35">sło </text:span></text:span><text:span text:style-name="Domyślna_20_czcionka_20_akapitu"><text:span text:style-name="T34">10g – 2szt, </text:span></text:span><text:span text:style-name="Domyślna_20_czcionka_20_akapitu"><text:span text:style-name="T13">szynka konserwowa 60g (A:1,6), <text:s/>sałata, jogurt owocowy 1szt (A:7),</text:span></text:span></text:p>
          </table:table-cell>
          <table:table-cell table:style-name="Tabela6.E2" office:value-type="string">
            <text:p text:style-name="Bez_20_odstępów"/>
          </table:table-cell>
        </table:table-row>
        <table:table-row>
          <table:table-cell table:style-name="Tabela6.A2" office:value-type="string">
            <text:p text:style-name="P3">II ŚNIADANIE</text:p>
          </table:table-cell>
          <table:table-cell table:style-name="Tabela6.A2" office:value-type="string">
            <text:p text:style-name="P30">Sok owocowo – warzywny 1szt,</text:p>
          </table:table-cell>
          <table:table-cell table:style-name="Tabela6.A2" office:value-type="string">
            <text:p text:style-name="P30">Sok owocowo – warzywny 1szt,</text:p>
          </table:table-cell>
          <table:table-cell table:style-name="Tabela6.A2" office:value-type="string">
            <text:p text:style-name="P30">Sok owocowo – warzywny 1szt,</text:p>
          </table:table-cell>
          <table:table-cell table:style-name="Tabela6.E2" office:value-type="string">
            <text:p text:style-name="Bez_20_odstępów"/>
          </table:table-cell>
        </table:table-row>
        <table:table-row>
          <table:table-cell table:style-name="Tabela6.A2" office:value-type="string">
            <text:p text:style-name="P3">OBIAD</text:p>
          </table:table-cell>
          <table:table-cell table:style-name="Tabela6.A2" office:value-type="string">
            <text:p text:style-name="P41">Zupa ogórkowa z mak. 350ml (A:1,7,9), bitka opiek. w sosie 260g (A:1,9), <text:s/>ziemniaki got.</text:p>
            <text:p text:style-name="P41">z kop. 200g, buraczki opr. 150g (A:1,7), kompot owocowy 250ml,</text:p>
          </table:table-cell>
          <table:table-cell table:style-name="Tabela6.A2" office:value-type="string">
            <text:p text:style-name="P41">Zupa ogórkowa z mak. 250ml (A:1,7,9), kotlet schabowy 80g (A:1,3,6,7,11), ziemniaki got.</text:p>
            <text:p text:style-name="P41">z kop. 150g, buraczki opr. 150g (A:1,7), kompot owocowy 250ml,</text:p>
          </table:table-cell>
          <table:table-cell table:style-name="Tabela6.A2" office:value-type="string">
            <text:p text:style-name="Table_20_Contents"><text:span text:style-name="Domyślna_20_czcionka_20_akapitu"><text:span text:style-name="T34">Kasza manna got. na wyw. 350ml (A:1,9), </text:span></text:span><text:span text:style-name="Domyślna_20_czcionka_20_akapitu"><text:span text:style-name="T13"><text:s/>bitka opiek. w sosie 170g (A:1,9), <text:s/>ziemniaki got. z kop. 200g, marchewka opr. 150g (A:1,7), kompot owocowy 250ml,</text:span></text:span></text:p>
          </table:table-cell>
          <table:table-cell table:style-name="Tabela6.E2" office:value-type="string">
            <text:p text:style-name="Bez_20_odstępów"/>
          </table:table-cell>
        </table:table-row>
        <table:table-row>
          <table:table-cell table:style-name="Tabela6.A2" office:value-type="string">
            <text:p text:style-name="P3">KOLACJA</text:p>
          </table:table-cell>
          <table:table-cell table:style-name="Tabela6.A2" office:value-type="string">
            <text:p text:style-name="P26">Chleb miesz.80g (A:1,3,6,7,11) masło 20g (A:7), <text:s/>herbata 250ml, pierś z indyka 60g, miód nat. 1szt., <text:span text:style-name="T59">biały ser 80g</text:span> (A:7), sałata,</text:p>
          </table:table-cell>
          <table:table-cell table:style-name="Tabela6.A2" office:value-type="string">
            <text:p text:style-name="P26">Chleb miesz.60g (A:1,3,6,7,11) masło 20g (A:7), <text:s/>herbata 250ml, pierś z indyka 60g, miód nat. 1szt., sałata,</text:p>
          </table:table-cell>
          <table:table-cell table:style-name="Tabela6.A2" office:value-type="string">
            <text:p text:style-name="P26">Chleb miesz.80g (A:1,3,6,7,11) masło 20g (A:7), <text:s/>herbata 250ml, pierś z indyka 60g, miód nat. 1szt., serek mini 1szt. (A:7), sałata,</text:p>
          </table:table-cell>
          <table:table-cell table:style-name="Tabela6.E2" office:value-type="string">
            <text:p text:style-name="P10"/>
          </table:table-cell>
        </table:table-row>
        <table:table-row>
          <table:table-cell table:style-name="Tabela6.A2" office:value-type="string">
            <text:p text:style-name="P3">POSIŁEK UZUPEŁNIAJĄCY</text:p>
          </table:table-cell>
          <table:table-cell table:style-name="Tabela6.A2" office:value-type="string">
            <text:p text:style-name="P18">Babka piaskowa 70g (A:1,3,6,7),</text:p>
          </table:table-cell>
          <table:table-cell table:style-name="Tabela6.A2" office:value-type="string">
            <text:p text:style-name="P18">Babka piaskowa 70g (A:1,3,6,7),</text:p>
          </table:table-cell>
          <table:table-cell table:style-name="Tabela6.A2" office:value-type="string">
            <text:p text:style-name="P18">Babka piaskowa 70g (A:1,3,6,7),</text:p>
          </table:table-cell>
          <table:table-cell table:style-name="Tabela6.E2" office:value-type="string">
            <text:p text:style-name="Bez_20_odstępów"/>
          </table:table-cell>
        </table:table-row>
        <table:table-row>
          <table:table-cell table:style-name="Tabela6.A2" office:value-type="string">
            <text:p text:style-name="P9">WARTOŚCI ODŻYWCZE</text:p>
          </table:table-cell>
          <table:table-cell table:style-name="Tabela6.A2" office:value-type="string">
            <text:p text:style-name="P52">Energia: 2318,2kcal</text:p>
            <text:p text:style-name="P43">Białko:138,9g</text:p>
            <text:p text:style-name="P43">Tłuszcz:70,2g</text:p>
            <text:p text:style-name="P43">w tym kw.tłu.nasyc.:23,9g</text:p>
            <text:p text:style-name="P43">Węglowodany:299,5g</text:p>
            <text:p text:style-name="P43">w tym cukry:55,3g</text:p>
            <text:p text:style-name="P43">Błonnik-34,3g</text:p>
            <text:p text:style-name="P43">Sól-7,08g</text:p>
          </table:table-cell>
          <table:table-cell table:style-name="Tabela6.A2" office:value-type="string">
            <text:p text:style-name="P52">Energia: 2189,78kcal</text:p>
            <text:p text:style-name="P43">Białko:91,87g</text:p>
            <text:p text:style-name="P43">Tłuszcz:68,7g</text:p>
            <text:p text:style-name="P43">w tym kw.tłu.nasyc.:22,4g</text:p>
            <text:p text:style-name="P43">Węglowodany:280,33g</text:p>
            <text:p text:style-name="P43">w tym cukry:45,0g</text:p>
            <text:p text:style-name="P43">Błonnik-30,1g</text:p>
            <text:p text:style-name="P43">Sól-6,7g</text:p>
          </table:table-cell>
          <table:table-cell table:style-name="Tabela6.A2" office:value-type="string">
            <text:p text:style-name="P52">Energia: 2301kcal</text:p>
            <text:p text:style-name="P43">Białko:95,7g</text:p>
            <text:p text:style-name="P43">Tłuszcz:69g</text:p>
            <text:p text:style-name="P43">w tym kw.tłu.nasyc.:22,5g</text:p>
            <text:p text:style-name="P43">Węglowodany:290,2g</text:p>
            <text:p text:style-name="P43">w tym cukry:48,4g</text:p>
            <text:p text:style-name="P43">Błonnik-30,3g</text:p>
            <text:p text:style-name="P43">Sól-6,8g</text:p>
          </table:table-cell>
          <table:table-cell table:style-name="Tabela6.E2" office:value-type="string">
            <text:p text:style-name="Bez_20_odstępów"/>
          </table:table-cell>
        </table:table-row>
      </table:table>
      <text:p text:style-name="Standard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/text:p>
      <text:p text:style-name="P2"><text:span text:style-name="Domyślna_20_czcionka_20_akapitu"><text:span text:style-name="T1">Jadłospis na dzień 1</text:span></text:span><text:span text:style-name="Domyślna_20_czcionka_20_akapitu"><text:span text:style-name="T3">7</text:span></text:span><text:span text:style-name="Domyślna_20_czcionka_20_akapitu"><text:span text:style-name="T1">.0</text:span></text:span><text:span text:style-name="Domyślna_20_czcionka_20_akapitu"><text:span text:style-name="T3">9</text:span></text:span><text:span text:style-name="Domyślna_20_czcionka_20_akapitu"><text:span text:style-name="T1">.2026 (jadłospis może ulec zmianie)</text:span></text:span></text:p>
      <table:table table:name="Tabela7" table:style-name="Tabela7">
        <table:table-column table:style-name="Tabela7.A" table:number-columns-repeated="2"/>
        <table:table-column table:style-name="Tabela7.C" table:number-columns-repeated="3"/>
        <table:table-row>
          <table:table-cell table:style-name="Tabela7.A1" office:value-type="string">
            <text:p text:style-name="Table_20_Contents">POSIŁEK</text:p>
          </table:table-cell>
          <table:table-cell table:style-name="Tabela7.A1" office:value-type="string">
            <text:p text:style-name="Table_20_Contents">DIETA PODSTAWOWA</text:p>
            <text:p text:style-name="P1">D01</text:p>
          </table:table-cell>
          <table:table-cell table:style-name="Tabela7.A1" office:value-type="string">
            <text:p text:style-name="Table_20_Contents">DIETA ŁATWOSTRAWNA</text:p>
            <text:p text:style-name="P1"><text:s/>D02</text:p>
          </table:table-cell>
          <table:table-cell table:style-name="Tabela7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7.E1" office:value-type="string">
            <text:p text:style-name="Table_20_Contents">DIETA ŁATWOSTRAWNA Z OGR. TŁUSZCZU</text:p>
            <text:p text:style-name="P1">D05</text:p>
          </table:table-cell>
        </table:table-row>
        <table:table-row>
          <table:table-cell table:style-name="Tabela7.A2" office:value-type="string">
            <text:p text:style-name="P3">ŚNIADANIE</text:p>
          </table:table-cell>
          <table:table-cell table:style-name="Tabela7.A2" office:value-type="string">
            <text:p text:style-name="P13"><text:span text:style-name="Domyślna_20_czcionka_20_akapitu"><text:span text:style-name="T13">Makaron got. na ml. 350ml (A:1,7), kawa ml. 250ml (A:1,7), chleb miesz. 20g (A:1,3,6,7,11),</text:span></text:span><text:span text:style-name="Domyślna_20_czcionka_20_akapitu"><text:span text:style-name="T34"> </text:span></text:span><text:span text:style-name="Domyślna_20_czcionka_20_akapitu"><text:span text:style-name="T13">bułka kajzerka 1szt (A:1,3,6,7,11), ma</text:span></text:span><text:span text:style-name="Domyślna_20_czcionka_20_akapitu"><text:span text:style-name="T14">sło</text:span></text:span><text:span text:style-name="Domyślna_20_czcionka_20_akapitu"><text:span text:style-name="T34"> 10g – 2szt, </text:span></text:span><text:span text:style-name="Domyślna_20_czcionka_20_akapitu"><text:span text:style-name="T13">pieczeń wieprz. 60g (A:1,7,9), dżem 1szt., </text:span></text:span><text:span text:style-name="Domyślna_20_czcionka_20_akapitu"><text:span text:style-name="T17">ser fromage ½ szt (A:7), </text:span></text:span><text:span text:style-name="Domyślna_20_czcionka_20_akapitu"><text:span text:style-name="T13">sałata,</text:span></text:span></text:p>
          </table:table-cell>
          <table:table-cell table:style-name="Tabela7.A2" office:value-type="string">
            <text:p text:style-name="P13"><text:span text:style-name="Domyślna_20_czcionka_20_akapitu"><text:span text:style-name="T13">Makaron got. na ml. 350ml (A:1,7), kawa ml. 250ml (A:1,7), chleb miesz. 20g (A:1,3,6,7,11),</text:span></text:span><text:span text:style-name="Domyślna_20_czcionka_20_akapitu"><text:span text:style-name="T34"> </text:span></text:span><text:span text:style-name="Domyślna_20_czcionka_20_akapitu"><text:span text:style-name="T13">bułka kajzerka 1szt (A:1,3,6,7,11), </text:span></text:span><text:span text:style-name="Domyślna_20_czcionka_20_akapitu"><text:span text:style-name="T34"><text:s/>ma</text:span></text:span><text:span text:style-name="Domyślna_20_czcionka_20_akapitu"><text:span text:style-name="T35">sło </text:span></text:span><text:span text:style-name="Domyślna_20_czcionka_20_akapitu"><text:span text:style-name="T34">10g – 2szt, </text:span></text:span><text:span text:style-name="Domyślna_20_czcionka_20_akapitu"><text:span text:style-name="T37">polędwica sopocka</text:span></text:span><text:span text:style-name="Domyślna_20_czcionka_20_akapitu"><text:span text:style-name="T13"> 60g (A:6,7,9), serek mini 1szt (A:7), sałata,</text:span></text:span></text:p>
          </table:table-cell>
          <table:table-cell table:style-name="Tabela7.A2" office:value-type="string">
            <text:p text:style-name="P5"><text:span text:style-name="T47"><text:s/>Kawa ml. 250ml (A:1,7), chleb raz. 60g (A:1,3,6,7,11), <text:s/></text:span><text:span text:style-name="Domyślna_20_czcionka_20_akapitu"><text:span text:style-name="T47">ma</text:span></text:span><text:span text:style-name="Domyślna_20_czcionka_20_akapitu"><text:span text:style-name="T49">sło </text:span></text:span><text:span text:style-name="T47">10g – 1szt,</text:span></text:p>
            <text:p text:style-name="P22"><text:span text:style-name="Domyślna_20_czcionka_20_akapitu"><text:span text:style-name="T52">polędwica sopocka</text:span></text:span><text:span text:style-name="T47"> 60g (A:6,7,9), serek mini 1szt (A:7), sałata,</text:span></text:p>
          </table:table-cell>
          <table:table-cell table:style-name="Tabela7.E2" office:value-type="string">
            <text:p text:style-name="P32"><text:span text:style-name="Domyślna_20_czcionka_20_akapitu"><text:span text:style-name="T13">Makaron got. na ml. 350ml (A:1,7), kawa ml. 250ml (A:1,7), chleb miesz. 20g (A:1,3,6,7,11), bułka kajzerka 1szt (A:1,3,6,7,11), ma</text:span></text:span><text:span text:style-name="Domyślna_20_czcionka_20_akapitu"><text:span text:style-name="T14">sło</text:span></text:span><text:span text:style-name="Domyślna_20_czcionka_20_akapitu"><text:span text:style-name="T34"> 10g – 1szt, </text:span></text:span><text:span text:style-name="Domyślna_20_czcionka_20_akapitu"><text:span text:style-name="T37">polędwica sopocka</text:span></text:span><text:span text:style-name="Domyślna_20_czcionka_20_akapitu"><text:span text:style-name="T34"> </text:span></text:span><text:span text:style-name="Domyślna_20_czcionka_20_akapitu"><text:span text:style-name="T13"><text:s/>60g (A:6,7,9), serek mini 1szt (A:7), sałata,</text:span></text:span></text:p>
          </table:table-cell>
        </table:table-row>
        <table:table-row>
          <table:table-cell table:style-name="Tabela7.A2" office:value-type="string">
            <text:p text:style-name="P3">II ŚNIADANIE</text:p>
          </table:table-cell>
          <table:table-cell table:style-name="Tabela7.A2" office:value-type="string">
            <text:p text:style-name="P45"/>
          </table:table-cell>
          <table:table-cell table:style-name="Tabela7.A2" office:value-type="string">
            <text:p text:style-name="P45"/>
          </table:table-cell>
          <table:table-cell table:style-name="Tabela7.A2" office:value-type="string">
            <text:p text:style-name="P45">Kisiel ow. got. b/c z tartym jabłkiem 200ml,</text:p>
          </table:table-cell>
          <table:table-cell table:style-name="Tabela7.E2" office:value-type="string">
            <text:p text:style-name="P45"/>
          </table:table-cell>
        </table:table-row>
        <table:table-row>
          <table:table-cell table:style-name="Tabela7.A2" office:value-type="string">
            <text:p text:style-name="P3">OBIAD</text:p>
          </table:table-cell>
          <table:table-cell table:style-name="Tabela7.A2" office:value-type="string">
            <text:p text:style-name="P41">Zupa jarzynowa z ziemn. 350ml (A:1,7,9), udko z kurczaka pieczone w sosie 220g (A:1,7), ryż got. na sypko 150g (A:7), surówka z marchwi i jabłka z majonezem 120g (A:3,10), kompot owocowy 250ml,</text:p>
          </table:table-cell>
          <table:table-cell table:style-name="Tabela7.A2" office:value-type="string">
            <text:p text:style-name="P41">Zupa jarzynowa z ziemn. 350ml (A:1,7,9), udko z kurczaka pieczone z warzywami w sosie potrawkowym 220g (A:1,7), ryż got. na sypko 150g (A:7), marchewka mini opr. 150g (A:1,7), kompot owocowy 250ml,</text:p>
          </table:table-cell>
          <table:table-cell table:style-name="Tabela7.A2" office:value-type="string">
            <text:p text:style-name="P41">Zupa jarzynowa z ziemn. 350ml (A:1,7,9), udko z kurczaka pieczone z warzywami w sosie potrawkowym 220g (A:1,7), ryż got. na sypko 150g (A:7), marchewka mini opr. 150g (A:1,7), surówka z marchwi i jabłka</text:p>
            <text:p text:style-name="P41">z jogurtem naturalnym <text:s/>120g (A:3,10), kompot owocowy b/c 250ml,</text:p>
          </table:table-cell>
          <table:table-cell table:style-name="Tabela7.E2" office:value-type="string">
            <text:p text:style-name="P41">Zupa jarzynowa z ziemn. 350ml (A:1,7,9), udko z kurczaka pieczone z warzywami w sosie potrawkowym 220g (A:1,7), ryż got. na sypko 150g (A:7), marchewka mini opr. 150g (A:1,7), kompot owocowy 250ml,</text:p>
          </table:table-cell>
        </table:table-row>
        <table:table-row>
          <table:table-cell table:style-name="Tabela7.A2" office:value-type="string">
            <text:p text:style-name="P3">KOLACJA</text:p>
          </table:table-cell>
          <table:table-cell table:style-name="Tabela7.A2" office:value-type="string">
            <text:p text:style-name="P26">Chleb miesz.80g (A:1,3,6,7,11) masło 20g (A:7), <text:s/>herbata 250ml, <text:s/>kiełbasa łowicka 60g (A:1,9), ser topiony 1szt (A:7), musztarda 20g (A:10), sałata,</text:p>
          </table:table-cell>
          <table:table-cell table:style-name="Tabela7.A2" office:value-type="string">
            <text:p text:style-name="P26">Chleb miesz.80g (A:1,3,6,7,11) masło 20g (A:7), <text:s/>herbata 250ml, szynka z indyka 60g, miód nat. 1szt, sałata,</text:p>
          </table:table-cell>
          <table:table-cell table:style-name="Tabela7.A2" office:value-type="string">
            <text:p text:style-name="P26">Chleb miesz.80g (A:1,3,6,7,11) masło 10g (A:7), <text:s/>herbata 250ml, szynka z indyka 60g, ser topiony 1szt (A:7), sałata,</text:p>
          </table:table-cell>
          <table:table-cell table:style-name="Tabela7.E2" office:value-type="string">
            <text:p text:style-name="P26">Chleb miesz.80g (A:1,3,6,7,11) masło 10g (A:7), <text:s/>herbata 250ml, szynka z indyka 60g, miód nat. 1szt, sałata,</text:p>
          </table:table-cell>
        </table:table-row>
        <table:table-row>
          <table:table-cell table:style-name="Tabela7.A2" office:value-type="string">
            <text:p text:style-name="P3">POSIŁEK UZUPEŁNIAJĄCY</text:p>
          </table:table-cell>
          <table:table-cell table:style-name="Tabela7.A2" office:value-type="string">
            <text:p text:style-name="P18">Biszkopty 50g (A:1,3),</text:p>
          </table:table-cell>
          <table:table-cell table:style-name="Tabela7.A2" office:value-type="string">
            <text:p text:style-name="P18">Biszkopty 50g (A:1,3),</text:p>
          </table:table-cell>
          <table:table-cell table:style-name="Tabela7.A2" office:value-type="string">
            <text:p text:style-name="P45">Jogurt <text:span text:style-name="T60">naturalny</text:span> 1szt (A:7),</text:p>
          </table:table-cell>
          <table:table-cell table:style-name="Tabela7.E2" office:value-type="string">
            <text:p text:style-name="P18">Biszkopty 50g (A:1,3),</text:p>
          </table:table-cell>
        </table:table-row>
        <table:table-row>
          <table:table-cell table:style-name="Tabela7.A2" office:value-type="string">
            <text:p text:style-name="P9">WARTOŚCI ODŻYWCZE</text:p>
          </table:table-cell>
          <table:table-cell table:style-name="Tabela7.A2" office:value-type="string">
            <text:p text:style-name="P43">Energia:2289,25 kcal</text:p>
            <text:p text:style-name="P43">Białko:100,11g</text:p>
            <text:p text:style-name="P43">Tłuszcz:72,4g</text:p>
            <text:p text:style-name="P43">w tym kw.tłu.nasyc.:23,1g</text:p>
            <text:p text:style-name="P43">Węglowodany:295,98g</text:p>
            <text:p text:style-name="P43">w tym cukry:48,7g</text:p>
            <text:p text:style-name="P43">Błonnik-31,9g</text:p>
            <text:p text:style-name="P43">Sól-6,5g</text:p>
          </table:table-cell>
          <table:table-cell table:style-name="Tabela7.A2" office:value-type="string">
            <text:p text:style-name="P52">Energia: 2203,6kcal</text:p>
            <text:p text:style-name="P43">Białko:95,75g</text:p>
            <text:p text:style-name="P43">Tłuszcz:69,8g</text:p>
            <text:p text:style-name="P43">w tym kw.tłu.nasyc.:22,17g</text:p>
            <text:p text:style-name="P43">Węglowodany:295,02g</text:p>
            <text:p text:style-name="P43">w tym cukry:47,4g</text:p>
            <text:p text:style-name="P43">Błonnik-31,04g</text:p>
            <text:p text:style-name="P43">Sól-6,2g</text:p>
          </table:table-cell>
          <table:table-cell table:style-name="Tabela7.A2" office:value-type="string">
            <text:p text:style-name="P52">Energia: 2129kcal</text:p>
            <text:p text:style-name="P43">Białko:93,5g</text:p>
            <text:p text:style-name="P43">Tłuszcz:68,01g</text:p>
            <text:p text:style-name="P43">w tym kw.tłu.nasyc.:23,43g</text:p>
            <text:p text:style-name="P43">Węglowodany:296,56g</text:p>
            <text:p text:style-name="P43">w tym cukry:30,3g</text:p>
            <text:p text:style-name="P43">Błonnik-31,2g</text:p>
            <text:p text:style-name="P43">Sól-6,2g</text:p>
          </table:table-cell>
          <table:table-cell table:style-name="Tabela7.E2" office:value-type="string">
            <text:p text:style-name="P52">Energia:2111 kcal</text:p>
            <text:p text:style-name="P43">Białko:92,4g</text:p>
            <text:p text:style-name="P43">Tłuszcz:67,01g</text:p>
            <text:p text:style-name="P43">w tym kw.tłu.nasyc.:23,09g</text:p>
            <text:p text:style-name="P43">Węglowodany:297,6g</text:p>
            <text:p text:style-name="P43">w tym cukry:38,8g</text:p>
            <text:p text:style-name="P43">Błonnik-29,65g</text:p>
            <text:p text:style-name="P43">Sól-6,1g</text:p>
          </table:table-cell>
        </table:table-row>
        <text:soft-page-break/>
        <table:table-row>
          <table:table-cell table:style-name="Tabela7.A2" office:value-type="string">
            <text:p text:style-name="P9"/>
          </table:table-cell>
          <table:table-cell table:style-name="Tabela7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7.A2" office:value-type="string">
            <text:p text:style-name="P1">P01</text:p>
            <text:p text:style-name="P1">DIETA PODSTAWOWA - PEDIATRYCZNY</text:p>
          </table:table-cell>
          <table:table-cell table:style-name="Tabela7.A2" office:value-type="string">
            <text:p text:style-name="P1"><text:s/>C02</text:p>
            <text:p text:style-name="P1">DIETA KOBIET W OKRESIE LAKTACJI</text:p>
          </table:table-cell>
          <table:table-cell table:style-name="Tabela7.E2" office:value-type="string">
            <text:p text:style-name="Table_20_Contents"/>
          </table:table-cell>
        </table:table-row>
        <table:table-row>
          <table:table-cell table:style-name="Tabela7.A2" office:value-type="string">
            <text:p text:style-name="P3">ŚNIADANIE</text:p>
          </table:table-cell>
          <table:table-cell table:style-name="Tabela7.A2" office:value-type="string">
            <text:p text:style-name="P32"><text:span text:style-name="Domyślna_20_czcionka_20_akapitu"><text:span text:style-name="T13">Makaron got. na ml. 350ml (A:1,7), kawa ml. 250ml (A:1,7), chleb miesz. 20g (A:1,3,6,7,11),</text:span></text:span><text:span text:style-name="Domyślna_20_czcionka_20_akapitu"><text:span text:style-name="T34"> </text:span></text:span><text:span text:style-name="Domyślna_20_czcionka_20_akapitu"><text:span text:style-name="T13">bułka kajzerka 1szt 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37">polędwica sopocka</text:span></text:span><text:span text:style-name="Domyślna_20_czcionka_20_akapitu"><text:span text:style-name="T13"> 60g (A:6,7,9), serek mini 1szt (A:7), sałata,</text:span></text:span></text:p>
          </table:table-cell>
          <table:table-cell table:style-name="Tabela7.A2" office:value-type="string">
            <text:p text:style-name="P32"><text:span text:style-name="Domyślna_20_czcionka_20_akapitu"><text:span text:style-name="T13">Makaron got. na ml. 250ml (A:1,7), kawa ml. 250ml (A:1,7), chleb miesz. 20g (A:1,3,6,7,11), bułka kajzerka 1szt 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37">polędwica sopocka</text:span></text:span><text:span text:style-name="Domyślna_20_czcionka_20_akapitu"><text:span text:style-name="T13"> </text:span></text:span><text:span text:style-name="Domyślna_20_czcionka_20_akapitu"><text:span text:style-name="T18">6</text:span></text:span><text:span text:style-name="Domyślna_20_czcionka_20_akapitu"><text:span text:style-name="T13">0g (A:6,7,9), serek mini 1szt (A:7), sałata,</text:span></text:span></text:p>
          </table:table-cell>
          <table:table-cell table:style-name="Tabela7.A2" office:value-type="string">
            <text:p text:style-name="P32"><text:span text:style-name="Domyślna_20_czcionka_20_akapitu"><text:span text:style-name="T13">Makaron got. na ml. 350ml (A:1,7), kawa ml. 250ml (A:1,7), chleb miesz. 20g (A:1,3,6,7,11), bułka kajzerka 1szt 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37">polędwica sopocka</text:span></text:span><text:span text:style-name="Domyślna_20_czcionka_20_akapitu"><text:span text:style-name="T13"> 60g (A:6,7,9), serek mini 1szt (A:7), sałata,</text:span></text:span></text:p>
          </table:table-cell>
          <table:table-cell table:style-name="Tabela7.E2" office:value-type="string">
            <text:p text:style-name="Bez_20_odstępów"/>
          </table:table-cell>
        </table:table-row>
        <table:table-row>
          <table:table-cell table:style-name="Tabela7.A2" office:value-type="string">
            <text:p text:style-name="P3">II ŚNIADANIE</text:p>
          </table:table-cell>
          <table:table-cell table:style-name="Tabela7.A2" office:value-type="string">
            <text:p text:style-name="P30">Budyń got. na ml. z sokiem 200ml (A:7),</text:p>
          </table:table-cell>
          <table:table-cell table:style-name="Tabela7.A2" office:value-type="string">
            <text:p text:style-name="P30">Budyń got. na ml. z sokiem 200ml (A:7),</text:p>
          </table:table-cell>
          <table:table-cell table:style-name="Tabela7.A2" office:value-type="string">
            <text:p text:style-name="P30">Budyń got. na ml. z sokiem 200ml (A:7),</text:p>
          </table:table-cell>
          <table:table-cell table:style-name="Tabela7.E2" office:value-type="string">
            <text:p text:style-name="Bez_20_odstępów"/>
          </table:table-cell>
        </table:table-row>
        <table:table-row>
          <table:table-cell table:style-name="Tabela7.A2" office:value-type="string">
            <text:p text:style-name="P3">OBIAD</text:p>
          </table:table-cell>
          <table:table-cell table:style-name="Tabela7.A2" office:value-type="string">
            <text:p text:style-name="P41">Zupa jarzynowa z ziemn. 350ml (A:1,7,9), udko z kurczaka pieczone z warzywami w sosie potrawkowym <text:span text:style-name="T60">35</text:span>0g (A:1,7), ryż got. na sypko 150g (A:7), marchewka mini opr. 150g (A:1,7), kompot owocowy 250ml,</text:p>
          </table:table-cell>
          <table:table-cell table:style-name="Tabela7.A2" office:value-type="string">
            <text:p text:style-name="P41">Zupa jarzynowa z ziemn. 250ml (A:1,7,9), udko z kurczaka pieczone w sosie <text:span text:style-name="T60">22</text:span>0g (A:1,7), ryż got. na sypko 1<text:span text:style-name="T60">5</text:span>0g (A:7), surówka z marchwi i jabłka z majonezem 120g (A:3,10), kompot owocowy 250ml,</text:p>
          </table:table-cell>
          <table:table-cell table:style-name="Tabela7.A2" office:value-type="string">
            <text:p text:style-name="P41">Zupa jarzynowa z ziemn. 350ml (A:1,7,9), udko z kurczaka pieczone z warzywami w sosie potrawkowym 220g (A:1,7), ryż got. na sypko 150g (A:7), marchewka mini opr. 150g (A:1,7), kompot owocowy 250ml,</text:p>
          </table:table-cell>
          <table:table-cell table:style-name="Tabela7.E2" office:value-type="string">
            <text:p text:style-name="Bez_20_odstępów"/>
          </table:table-cell>
        </table:table-row>
        <table:table-row>
          <table:table-cell table:style-name="Tabela7.A2" office:value-type="string">
            <text:p text:style-name="P3">KOLACJA</text:p>
          </table:table-cell>
          <table:table-cell table:style-name="Tabela7.A2" office:value-type="string">
            <text:p text:style-name="P26">Chleb miesz.80g (A:1,3,6,7,11) masło 20g (A:7), <text:s/>herbata 250ml, szynka z indyka 60g, miód nat. 1szt, biały ser 80g (A:7), sałata,</text:p>
          </table:table-cell>
          <table:table-cell table:style-name="Tabela7.A2" office:value-type="string">
            <text:p text:style-name="P26">Chleb miesz.60g (A:1,3,6,7,11) masło 20g (A:7), <text:s/>herbata 250ml, szynka z indyka 50g, miód nat. 1szt, sałata,</text:p>
          </table:table-cell>
          <table:table-cell table:style-name="Tabela7.A2" office:value-type="string">
            <text:p text:style-name="P26">Chleb miesz.80g (A:1,3,6,7,11) masło 20g (A:7), <text:s/>herbata 250ml, szynka z indyka 60g, miód nat. 1szt, sałata,</text:p>
          </table:table-cell>
          <table:table-cell table:style-name="Tabela7.E2" office:value-type="string">
            <text:p text:style-name="P10"/>
          </table:table-cell>
        </table:table-row>
        <table:table-row>
          <table:table-cell table:style-name="Tabela7.A2" office:value-type="string">
            <text:p text:style-name="P3">POSIŁEK UZUPEŁNIAJĄCY</text:p>
          </table:table-cell>
          <table:table-cell table:style-name="Tabela7.A2" office:value-type="string">
            <text:p text:style-name="P18">Biszkopty 50g (A:1,3), </text:p>
          </table:table-cell>
          <table:table-cell table:style-name="Tabela7.A2" office:value-type="string">
            <text:p text:style-name="P18">Biszkopty 50g (A:1,3),</text:p>
          </table:table-cell>
          <table:table-cell table:style-name="Tabela7.A2" office:value-type="string">
            <text:p text:style-name="P18">Biszkopty 50g (A:1,3), </text:p>
          </table:table-cell>
          <table:table-cell table:style-name="Tabela7.E2" office:value-type="string">
            <text:p text:style-name="Bez_20_odstępów"/>
          </table:table-cell>
        </table:table-row>
        <table:table-row>
          <table:table-cell table:style-name="Tabela7.A2" office:value-type="string">
            <text:p text:style-name="P9">WARTOŚCI ODŻYWCZE</text:p>
          </table:table-cell>
          <table:table-cell table:style-name="Tabela7.A2" office:value-type="string">
            <text:p text:style-name="P52">Energia: 2351,1kcal</text:p>
            <text:p text:style-name="P43">Białko:139,8g</text:p>
            <text:p text:style-name="P43">Tłuszcz:70,1g</text:p>
            <text:p text:style-name="P43">w tym kw.tłu.nasyc.:23,1g</text:p>
            <text:p text:style-name="P43">Węglowodany:299,2g</text:p>
            <text:p text:style-name="P43">w tym cukry:54,4g</text:p>
            <text:p text:style-name="P43">Błonnik-32,04g</text:p>
            <text:p text:style-name="P43">Sól-6,4g</text:p>
          </table:table-cell>
          <table:table-cell table:style-name="Tabela7.A2" office:value-type="string">
            <text:p text:style-name="P52">Energia: 2287,5kcal</text:p>
            <text:p text:style-name="P43">Białko:91,5g</text:p>
            <text:p text:style-name="P43">Tłuszcz:67,8g</text:p>
            <text:p text:style-name="P43">w tym kw.tłu.nasyc.:22,72g</text:p>
            <text:p text:style-name="P43">Węglowodany:290,01g</text:p>
            <text:p text:style-name="P43">w tym cukry:42,2g</text:p>
            <text:p text:style-name="P43">Błonnik-31,04g</text:p>
            <text:p text:style-name="P43">Sól-6,2g</text:p>
          </table:table-cell>
          <table:table-cell table:style-name="Tabela7.A2" office:value-type="string">
            <text:p text:style-name="P52">Energia: 2309,4kcal</text:p>
            <text:p text:style-name="P43">Białko:96,4g</text:p>
            <text:p text:style-name="P43">Tłuszcz:69,9g</text:p>
            <text:p text:style-name="P43">w tym kw.tłu.nasyc.:22,9g</text:p>
            <text:p text:style-name="P43">Węglowodany:299,3g</text:p>
            <text:p text:style-name="P43">w tym cukry:51,3g</text:p>
            <text:p text:style-name="P43">Błonnik-31,1g</text:p>
            <text:p text:style-name="P43">Sól-6,3g</text:p>
          </table:table-cell>
          <table:table-cell table:style-name="Tabela7.E2" office:value-type="string">
            <text:p text:style-name="Bez_20_odstępów"/>
          </table:table-cell>
        </table:table-row>
      </table:table>
      <text:p text:style-name="Standard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text:span text:style-name="Domyślna_20_czcionka_20_akapitu"><text:span text:style-name="T1">Jadłospis na dzień </text:span></text:span><text:span text:style-name="Domyślna_20_czcionka_20_akapitu"><text:span text:style-name="T3">18</text:span></text:span><text:span text:style-name="Domyślna_20_czcionka_20_akapitu"><text:span text:style-name="T1">.0</text:span></text:span><text:span text:style-name="Domyślna_20_czcionka_20_akapitu"><text:span text:style-name="T3">9</text:span></text:span><text:span text:style-name="Domyślna_20_czcionka_20_akapitu"><text:span text:style-name="T1">.2026 (jadłospis może ulec zmianie)</text:span></text:span></text:p>
      <table:table table:name="Tabela8" table:style-name="Tabela8">
        <table:table-column table:style-name="Tabela8.A" table:number-columns-repeated="2"/>
        <table:table-column table:style-name="Tabela8.C" table:number-columns-repeated="3"/>
        <table:table-row>
          <table:table-cell table:style-name="Tabela8.A1" office:value-type="string">
            <text:p text:style-name="Table_20_Contents">POSIŁEK</text:p>
          </table:table-cell>
          <table:table-cell table:style-name="Tabela8.A1" office:value-type="string">
            <text:p text:style-name="Table_20_Contents">DIETA PODSTAWOWA</text:p>
            <text:p text:style-name="P1">D01</text:p>
          </table:table-cell>
          <table:table-cell table:style-name="Tabela8.A1" office:value-type="string">
            <text:p text:style-name="Table_20_Contents">DIETA ŁATWOSTRAWNA</text:p>
            <text:p text:style-name="P1"><text:s/>D02</text:p>
          </table:table-cell>
          <table:table-cell table:style-name="Tabela8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8.E1" office:value-type="string">
            <text:p text:style-name="Table_20_Contents">DIETA ŁATWOSTRAWNA Z OGR. TŁUSZCZU</text:p>
            <text:p text:style-name="P1">D05</text:p>
          </table:table-cell>
        </table:table-row>
        <table:table-row>
          <table:table-cell table:style-name="Tabela8.A2" office:value-type="string">
            <text:p text:style-name="P3">ŚNIADANIE</text:p>
          </table:table-cell>
          <table:table-cell table:style-name="Tabela8.A2" office:value-type="string">
            <text:p text:style-name="P13"><text:span text:style-name="Domyślna_20_czcionka_20_akapitu"><text:span text:style-name="T13">Kasza manna got. na ml. 350ml (A:1,7), kakao 250ml (A:1,6,7), chleb miesz. 60g 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13">pasta z ryby wędzonej ze szczypiorem 100g (A:4,10), ogórek konser. 40g (A:10), </text:span></text:span><text:span text:style-name="Domyślna_20_czcionka_20_akapitu"><text:span text:style-name="T18">sałata</text:span></text:span></text:p>
          </table:table-cell>
          <table:table-cell table:style-name="Tabela8.A2" office:value-type="string">
            <text:p text:style-name="P13"><text:span text:style-name="Domyślna_20_czcionka_20_akapitu"><text:span text:style-name="T13">Kasza manna got. na ml. 350ml (A:1,7), kakao 250ml (A:1,6,7), chleb miesz. 60g 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13">twaróg z kop. 100g (A:7), dżem 40g, </text:span></text:span><text:span text:style-name="Domyślna_20_czcionka_20_akapitu"><text:span text:style-name="T18">sałata, </text:span></text:span><text:span text:style-name="Domyślna_20_czcionka_20_akapitu"><text:span text:style-name="T13">jabłko pieczone 1szt,</text:span></text:span></text:p>
          </table:table-cell>
          <table:table-cell table:style-name="Tabela8.A2" office:value-type="string">
            <text:p text:style-name="P5"><text:span text:style-name="T47"><text:s/>Kakao 250ml (A:1,6,7), chleb raz. 60g (A:1,3,6,7,11), </text:span><text:span text:style-name="Domyślna_20_czcionka_20_akapitu"><text:span text:style-name="T47">ma</text:span></text:span><text:span text:style-name="Domyślna_20_czcionka_20_akapitu"><text:span text:style-name="T49">sło</text:span></text:span><text:span text:style-name="T47"> 10g – 1szt,</text:span></text:p>
            <text:p text:style-name="P22"><text:span text:style-name="T47">pasta z ryby wędzonej ze szczypiorem 100g (A:4,10), </text:span><text:span text:style-name="Domyślna_20_czcionka_20_akapitu"><text:span text:style-name="T47"><text:s/>twaróg z kop. 100g (A:7), </text:span></text:span><text:span text:style-name="Domyślna_20_czcionka_20_akapitu"><text:span text:style-name="T52">sałata, </text:span></text:span></text:p>
          </table:table-cell>
          <table:table-cell table:style-name="Tabela8.E2" office:value-type="string">
            <text:p text:style-name="P13"><text:span text:style-name="Domyślna_20_czcionka_20_akapitu"><text:span text:style-name="T13">Kasza manna na ml. na ml. 350ml (A:1,7), kakao 250ml (A:1,6,7), chleb miesz. 60g (A:1,3,6,7,11), </text:span></text:span><text:span text:style-name="Domyślna_20_czcionka_20_akapitu"><text:span text:style-name="T34"><text:s/>ma</text:span></text:span><text:span text:style-name="Domyślna_20_czcionka_20_akapitu"><text:span text:style-name="T35">sło </text:span></text:span><text:span text:style-name="Domyślna_20_czcionka_20_akapitu"><text:span text:style-name="T34">10g – 1szt, </text:span></text:span><text:span text:style-name="Domyślna_20_czcionka_20_akapitu"><text:span text:style-name="T13">twaróg z kop. 100g (A:7), dżem 40g, jabłko pieczone 1szt, </text:span></text:span><text:span text:style-name="Domyślna_20_czcionka_20_akapitu"><text:span text:style-name="T18">sałata, </text:span></text:span></text:p>
          </table:table-cell>
        </table:table-row>
        <table:table-row>
          <table:table-cell table:style-name="Tabela8.A2" office:value-type="string">
            <text:p text:style-name="P3">II ŚNIADANIE</text:p>
          </table:table-cell>
          <table:table-cell table:style-name="Tabela8.A2" office:value-type="string">
            <text:p text:style-name="P45"/>
          </table:table-cell>
          <table:table-cell table:style-name="Tabela8.A2" office:value-type="string">
            <text:p text:style-name="P45"/>
          </table:table-cell>
          <table:table-cell table:style-name="Tabela8.A2" office:value-type="string">
            <text:p text:style-name="P45">Jabłko pieczone 1szt,</text:p>
          </table:table-cell>
          <table:table-cell table:style-name="Tabela8.E2" office:value-type="string">
            <text:p text:style-name="P45"/>
          </table:table-cell>
        </table:table-row>
        <table:table-row>
          <table:table-cell table:style-name="Tabela8.A2" office:value-type="string">
            <text:p text:style-name="P3">OBIAD</text:p>
          </table:table-cell>
          <table:table-cell table:style-name="Tabela8.A2" office:value-type="string">
            <text:p text:style-name="P53">Barszcz ukraiński 350ml (A:1,7,9), pieczeń rybna w sosie kop. 170g (A:1,3,4,7,9), ziemniaki got.</text:p>
            <text:p text:style-name="P41">z kop. 200g, surówka z kapusty pekińskiej 120g, kompot owocowy 250ml,</text:p>
          </table:table-cell>
          <table:table-cell table:style-name="Tabela8.A2" office:value-type="string">
            <text:p text:style-name="P41">Krupnik z ziemn. 350ml (A:1,9), filet z morszczuka piecz.</text:p>
            <text:p text:style-name="P41">z warzywami w sosie kop. 170g (A:1,4,7,9), ziemniaki got. z kop. 200g, buraczki got. 150g (A:7), <text:s/>kompot owocowy 250ml,</text:p>
          </table:table-cell>
          <table:table-cell table:style-name="Tabela8.A2" office:value-type="string">
            <text:p text:style-name="P41">Krupnik z ziemn. 350ml (A:1,9), filet z morszczuka piecz.</text:p>
            <text:p text:style-name="P41">z warzywami w sosie kop. 170g (A:1,4,7,9), ziemniaki got. z kop. 200g, buraczki got. 150g (A:7), <text:s/>surówka z kapusty pekińskiej 120g, kompot owocowy b/c 250ml,</text:p>
          </table:table-cell>
          <table:table-cell table:style-name="Tabela8.E2" office:value-type="string">
            <text:p text:style-name="P41">Krupnik z ziemn. 350ml (A:1,9), filet z morszczuka piecz.</text:p>
            <text:p text:style-name="P41">z warzywami w sosie kop. 170g (A:1,4,7,9), ziemniaki got. z kop. 200g, buraczki got. b/dodatków 150g (A:7), <text:s/>kompot owocowy 250ml,</text:p>
          </table:table-cell>
        </table:table-row>
        <table:table-row>
          <table:table-cell table:style-name="Tabela8.A2" office:value-type="string">
            <text:p text:style-name="P3">KOLACJA</text:p>
          </table:table-cell>
          <table:table-cell table:style-name="Tabela8.A2" office:value-type="string">
            <text:p text:style-name="P26">Chleb miesz.80g (A:1,3,6,7,11) masło 20g (A:7), <text:s/>herbata 250ml, serek waniliowy 1szt (A:7), sałata, pomidor 50g,</text:p>
          </table:table-cell>
          <table:table-cell table:style-name="Tabela8.A2" office:value-type="string">
            <text:p text:style-name="P26">Chleb miesz.80g (A:1,3,6,7,11) masło 20g (A:7), <text:s/>herbata 250ml, serek waniliowy 1szt (A:7), polędwica drobiowa 40g (A:1,6,7,9), sałata,</text:p>
          </table:table-cell>
          <table:table-cell table:style-name="Tabela8.A2" office:value-type="string">
            <text:p text:style-name="P26">Chleb miesz.80g (A:1,3,6,7,11) masło 10g (A:7), <text:s/>herbata 250ml, serek wiejski 1szt (A:7), sałata, pomidor 50g,</text:p>
          </table:table-cell>
          <table:table-cell table:style-name="Tabela8.E2" office:value-type="string">
            <text:p text:style-name="P26">Chleb miesz.80g (A:1,3,6,7,11) masło 10g (A:7), <text:s/>herbata 250ml, serek waniliowy 1szt (A:7), polędwica drobiowa 40g (A:1,6,7,9), sałata,</text:p>
          </table:table-cell>
        </table:table-row>
        <table:table-row>
          <table:table-cell table:style-name="Tabela8.A2" office:value-type="string">
            <text:p text:style-name="P3">POSIŁEK UZUPEŁNIAJĄCY</text:p>
          </table:table-cell>
          <table:table-cell table:style-name="Tabela8.A2" office:value-type="string">
            <text:p text:style-name="P11"><text:span text:style-name="Domyślna_20_czcionka_20_akapitu"><text:span text:style-name="T34">Bułka drożdżowa z serem 1szt (A:</text:span></text:span><text:span text:style-name="Domyślna_20_czcionka_20_akapitu"><text:span text:style-name="T13">1,3,6,7,11),</text:span></text:span></text:p>
          </table:table-cell>
          <table:table-cell table:style-name="Tabela8.A2" office:value-type="string">
            <text:p text:style-name="P11"><text:span text:style-name="Domyślna_20_czcionka_20_akapitu"><text:span text:style-name="T34">Bułka drożdżowa z serem 1szt (A:</text:span></text:span><text:span text:style-name="Domyślna_20_czcionka_20_akapitu"><text:span text:style-name="T13">1,3,6,7,11),</text:span></text:span></text:p>
          </table:table-cell>
          <table:table-cell table:style-name="Tabela8.A2" office:value-type="string">
            <text:p text:style-name="Table_20_Contents"><text:span text:style-name="Domyślna_20_czcionka_20_akapitu"><text:span text:style-name="T34">Kanapka z masłem, sałatą, jajkiem i szczypiorem </text:span></text:span><text:span text:style-name="Domyślna_20_czcionka_20_akapitu"><text:span text:style-name="T13">(A:1,3,6,7,11)</text:span></text:span><text:span text:style-name="Domyślna_20_czcionka_20_akapitu"><text:span text:style-name="T34">,</text:span></text:span></text:p>
          </table:table-cell>
          <table:table-cell table:style-name="Tabela8.E2" office:value-type="string">
            <text:p text:style-name="P11"><text:span text:style-name="Domyślna_20_czcionka_20_akapitu"><text:span text:style-name="T34">Bułka drożdżowa z serem 1szt (A:</text:span></text:span><text:span text:style-name="Domyślna_20_czcionka_20_akapitu"><text:span text:style-name="T13">1,3,6,7,11),</text:span></text:span></text:p>
          </table:table-cell>
        </table:table-row>
        <table:table-row>
          <table:table-cell table:style-name="Tabela8.A2" office:value-type="string">
            <text:p text:style-name="P9">WARTOŚCI ODŻYWCZE</text:p>
          </table:table-cell>
          <table:table-cell table:style-name="Tabela8.A2" office:value-type="string">
            <text:p text:style-name="P43">Energia : 2295,07 kcal</text:p>
            <text:p text:style-name="P43">Białko: 100,12g</text:p>
            <text:p text:style-name="P52">Tłuszcz: 73,01g</text:p>
            <text:p text:style-name="P43">w tym kw.tłu. nas.:22,83g Węglowodany: 284,04g</text:p>
            <text:p text:style-name="P43">w tym cukry: 48,14g</text:p>
            <text:p text:style-name="P43">Błonnik:32,29 <text:s/></text:p>
            <text:p text:style-name="P43">Sól:6,94g</text:p>
          </table:table-cell>
          <table:table-cell table:style-name="Tabela8.A2" office:value-type="string">
            <text:p text:style-name="P52">Energia:2289,16 kcal</text:p>
            <text:p text:style-name="P43">Białko:97,1g</text:p>
            <text:p text:style-name="P43">Tłuszcz:70,81g</text:p>
            <text:p text:style-name="P43">w tym kw.tłu.nasyc.:22,69g</text:p>
            <text:p text:style-name="P43">Węglowodany:275,1g</text:p>
            <text:p text:style-name="P43">w tym cukry:43,7g</text:p>
            <text:p text:style-name="P43">Błonnik-31,4g</text:p>
            <text:p text:style-name="P43">Sól-6,7g</text:p>
          </table:table-cell>
          <table:table-cell table:style-name="Tabela8.A2" office:value-type="string">
            <text:p text:style-name="P52">Energia: 2116,27 kcal</text:p>
            <text:p text:style-name="P52"><text:s/>Białko ogółem: 94,60g</text:p>
            <text:p text:style-name="P52">Tłuszcz: 69,71 g</text:p>
            <text:p text:style-name="P52">w tym kw. tłu nas.: 22,16 g</text:p>
            <text:p text:style-name="P52">Węglowodany: 280,03 g</text:p>
            <text:p text:style-name="P52">w tym cukry: 34,73 g <text:s/></text:p>
            <text:p text:style-name="P52">Błonnik: 31,4 g</text:p>
            <text:p text:style-name="P52">Sól: 6,7 g</text:p>
          </table:table-cell>
          <table:table-cell table:style-name="Tabela8.E2" office:value-type="string">
            <text:p text:style-name="P52">Energia: 2209,4 kcal</text:p>
            <text:p text:style-name="P52">Białko: 95,63g</text:p>
            <text:p text:style-name="P52">Tłuszcz: 67,43 g</text:p>
            <text:p text:style-name="P52">w tym kw. tłu. nas.:22,52 g</text:p>
            <text:p text:style-name="P52">Węglowodany: 271,87g</text:p>
            <text:p text:style-name="P52">w tym cukry: 42,57 g <text:s text:c="2"/>Błonnik:30,5g</text:p>
            <text:p text:style-name="P52">Sól: 6,2g</text:p>
          </table:table-cell>
        </table:table-row>
        <table:table-row>
          <table:table-cell table:style-name="Tabela8.A2" office:value-type="string">
            <text:p text:style-name="P9"/>
          </table:table-cell>
          <table:table-cell table:style-name="Tabela8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8.A2" office:value-type="string">
            <text:p text:style-name="P1">P01</text:p>
            <text:p text:style-name="P1">DIETA PODSTAWOWA - PEDIATRYCZNY</text:p>
          </table:table-cell>
          <table:table-cell table:style-name="Tabela8.A2" office:value-type="string">
            <text:p text:style-name="P1"><text:s/>C02</text:p>
            <text:p text:style-name="P1">DIETA KOBIET W OKRESIE LAKTACJI</text:p>
          </table:table-cell>
          <table:table-cell table:style-name="Tabela8.E2" office:value-type="string">
            <text:p text:style-name="Table_20_Contents"/>
          </table:table-cell>
        </table:table-row>
        <text:soft-page-break/>
        <table:table-row>
          <table:table-cell table:style-name="Tabela8.A2" office:value-type="string">
            <text:p text:style-name="P3">ŚNIADANIE</text:p>
          </table:table-cell>
          <table:table-cell table:style-name="Tabela8.A2" office:value-type="string">
            <text:p text:style-name="P13"><text:span text:style-name="Domyślna_20_czcionka_20_akapitu"><text:span text:style-name="T13">Kasza manna na ml. na ml. 350ml (A:1,7), kakao 250ml (A:1,6,7), chleb miesz. 60g (A:1,3,6,7,11),</text:span></text:span><text:span text:style-name="Domyślna_20_czcionka_20_akapitu"><text:span text:style-name="T34"> ma</text:span></text:span><text:span text:style-name="Domyślna_20_czcionka_20_akapitu"><text:span text:style-name="T35">sło</text:span></text:span><text:span text:style-name="Domyślna_20_czcionka_20_akapitu"><text:span text:style-name="T34"> 10g – 2szt, </text:span></text:span><text:span text:style-name="Domyślna_20_czcionka_20_akapitu"><text:span text:style-name="T13">twaróg z kop. 100g (A:7), dżem 40g, jabłko pieczone 1szt,</text:span></text:span></text:p>
          </table:table-cell>
          <table:table-cell table:style-name="Tabela8.A2" office:value-type="string">
            <text:p text:style-name="P13"><text:span text:style-name="Domyślna_20_czcionka_20_akapitu"><text:span text:style-name="T13">Kasza manna na ml. na ml. 250ml (A:1,7), kakao 250ml (A:1,6,7), chleb miesz. 60g (A:1,3,6,7,11),</text:span></text:span><text:span text:style-name="Domyślna_20_czcionka_20_akapitu"><text:span text:style-name="T34"> <text:s/>ma</text:span></text:span><text:span text:style-name="Domyślna_20_czcionka_20_akapitu"><text:span text:style-name="T35">sło </text:span></text:span><text:span text:style-name="Domyślna_20_czcionka_20_akapitu"><text:span text:style-name="T34">10g – 2szt, </text:span></text:span><text:span text:style-name="Domyślna_20_czcionka_20_akapitu"><text:span text:style-name="T13">pasta z ryby wędzonej ze szczypiorem 80g (A:4,10), ogórek konser. 40g (A:10), </text:span></text:span></text:p>
          </table:table-cell>
          <table:table-cell table:style-name="Tabela8.A2" office:value-type="string">
            <text:p text:style-name="P13"><text:span text:style-name="Domyślna_20_czcionka_20_akapitu"><text:span text:style-name="T13">Kasza manna na ml. na ml. 350ml (A:1,7), kakao 250ml (A:1,6,7), chleb miesz. 60g (A:1,3,6,7,11),</text:span></text:span><text:span text:style-name="Domyślna_20_czcionka_20_akapitu"><text:span text:style-name="T34"> <text:s/>ma</text:span></text:span><text:span text:style-name="Domyślna_20_czcionka_20_akapitu"><text:span text:style-name="T35">sło </text:span></text:span><text:span text:style-name="Domyślna_20_czcionka_20_akapitu"><text:span text:style-name="T34">10g – 2szt, </text:span></text:span><text:span text:style-name="Domyślna_20_czcionka_20_akapitu"><text:span text:style-name="T13">twaróg z kop. 100g (A:7), dżem 40g, jabłko pieczone 1szt,</text:span></text:span></text:p>
          </table:table-cell>
          <table:table-cell table:style-name="Tabela8.E2" office:value-type="string">
            <text:p text:style-name="Bez_20_odstępów"/>
          </table:table-cell>
        </table:table-row>
        <table:table-row>
          <table:table-cell table:style-name="Tabela8.A2" office:value-type="string">
            <text:p text:style-name="P3">II ŚNIADANIE</text:p>
          </table:table-cell>
          <table:table-cell table:style-name="Tabela8.A2" office:value-type="string">
            <text:p text:style-name="P30">Sok owocowo – warzywny 1szt,</text:p>
          </table:table-cell>
          <table:table-cell table:style-name="Tabela8.A2" office:value-type="string">
            <text:p text:style-name="P30">Sok owocowo – warzywny 1szt,</text:p>
          </table:table-cell>
          <table:table-cell table:style-name="Tabela8.A2" office:value-type="string">
            <text:p text:style-name="P30">Sok owocowo – warzywny 1szt,</text:p>
          </table:table-cell>
          <table:table-cell table:style-name="Tabela8.E2" office:value-type="string">
            <text:p text:style-name="Bez_20_odstępów"/>
          </table:table-cell>
        </table:table-row>
        <table:table-row>
          <table:table-cell table:style-name="Tabela8.A2" office:value-type="string">
            <text:p text:style-name="P3">OBIAD</text:p>
          </table:table-cell>
          <table:table-cell table:style-name="Tabela8.A2" office:value-type="string">
            <text:p text:style-name="P41">Krupnik z ziemn. 350ml (A:1,9), filet z morszczuka piecz. z warzywami w sosie kop. 260g (A:1,4,7,9), ziemniaki got. z kop. 200g, buraczki got. 150g (A:7), <text:s/>kompot owocowy 250ml,</text:p>
          </table:table-cell>
          <table:table-cell table:style-name="Tabela8.A2" office:value-type="string">
            <text:p text:style-name="P41">Krupnik z ziemn. 350ml (A:1,9), filet z morszczuka smażony 90g (A:1,3,4,6,7,11), ziemniaki got.</text:p>
            <text:p text:style-name="P41">z kop. 200g, buraczki got. 150g (A:7), <text:s/>kompot owocowy 250ml,</text:p>
          </table:table-cell>
          <table:table-cell table:style-name="Tabela8.A2" office:value-type="string">
            <text:p text:style-name="P41">Krupnik z ziemn. 350ml (A:1,9), filet z morszczuka smażony 100g (A:1,3,4,6,7,11), ziemniaki got.</text:p>
            <text:p text:style-name="P41"><text:s/>z kop. 200g, buraczki got. b/dodatków 150g (A:7), <text:s/>kompot owocowy 250ml,</text:p>
          </table:table-cell>
          <table:table-cell table:style-name="Tabela8.E2" office:value-type="string">
            <text:p text:style-name="Bez_20_odstępów"/>
          </table:table-cell>
        </table:table-row>
        <table:table-row>
          <table:table-cell table:style-name="Tabela8.A2" office:value-type="string">
            <text:p text:style-name="P3">KOLACJA</text:p>
          </table:table-cell>
          <table:table-cell table:style-name="Tabela8.A2" office:value-type="string">
            <text:p text:style-name="P26">Chleb miesz.80g (A:1,3,6,7,11) masło 20g (A:7), <text:s/>herbata 250ml, serek waniliowy 1szt (A:7), polędwica drobiowa 40g (A:1,6,7,9), sałata,</text:p>
          </table:table-cell>
          <table:table-cell table:style-name="Tabela8.A2" office:value-type="string">
            <text:p text:style-name="P26">Chleb miesz.80g (A:1,3,6,7,11) masło 20g (A:7), <text:s/>herbata 250ml, serek waniliowy 1szt (A:7), sałata, pomidor 50g,</text:p>
          </table:table-cell>
          <table:table-cell table:style-name="Tabela8.A2" office:value-type="string">
            <text:p text:style-name="P26">Chleb miesz.80g (A:1,3,6,7,11) masło 20g (A:7), <text:s/>herbata 250ml, serek waniliowy 1szt (A:7), polędwica drobiowa 40g (A:1,6,7,9), sałata,</text:p>
          </table:table-cell>
          <table:table-cell table:style-name="Tabela8.E2" office:value-type="string">
            <text:p text:style-name="P10"/>
          </table:table-cell>
        </table:table-row>
        <table:table-row>
          <table:table-cell table:style-name="Tabela8.A2" office:value-type="string">
            <text:p text:style-name="P3">POSIŁEK UZUPEŁNIAJĄCY</text:p>
          </table:table-cell>
          <table:table-cell table:style-name="Tabela8.A2" office:value-type="string">
            <text:p text:style-name="P11"><text:span text:style-name="Domyślna_20_czcionka_20_akapitu"><text:span text:style-name="T34">Bułka drożdżowa z serem 1szt (A:</text:span></text:span><text:span text:style-name="Domyślna_20_czcionka_20_akapitu"><text:span text:style-name="T13">1,3,6,7,11),</text:span></text:span></text:p>
          </table:table-cell>
          <table:table-cell table:style-name="Tabela8.A2" office:value-type="string">
            <text:p text:style-name="P11"><text:span text:style-name="Domyślna_20_czcionka_20_akapitu"><text:span text:style-name="T34">Bułka drożdżowa z serem 1szt (A:</text:span></text:span><text:span text:style-name="Domyślna_20_czcionka_20_akapitu"><text:span text:style-name="T13">1,3,6,7,11),</text:span></text:span></text:p>
          </table:table-cell>
          <table:table-cell table:style-name="Tabela8.A2" office:value-type="string">
            <text:p text:style-name="P11"><text:span text:style-name="Domyślna_20_czcionka_20_akapitu"><text:span text:style-name="T34">Bułka drożdżowa z serem 1szt (A:</text:span></text:span><text:span text:style-name="Domyślna_20_czcionka_20_akapitu"><text:span text:style-name="T13">1,3,6,7,11),</text:span></text:span></text:p>
          </table:table-cell>
          <table:table-cell table:style-name="Tabela8.E2" office:value-type="string">
            <text:p text:style-name="Bez_20_odstępów"/>
          </table:table-cell>
        </table:table-row>
        <table:table-row>
          <table:table-cell table:style-name="Tabela8.A2" office:value-type="string">
            <text:p text:style-name="P9">WARTOŚCI ODŻYWCZE</text:p>
          </table:table-cell>
          <table:table-cell table:style-name="Tabela8.A2" office:value-type="string">
            <text:p text:style-name="P52">Energia:2347,2 kcal</text:p>
            <text:p text:style-name="P43">Białko:145,8g</text:p>
            <text:p text:style-name="P43">Tłuszcz:70,9g</text:p>
            <text:p text:style-name="P43">w tym kw.tłu.nasyc.:23,2g</text:p>
            <text:p text:style-name="P43">Węglowodany:280,5g</text:p>
            <text:p text:style-name="P43">w tym cukry:50,2g</text:p>
            <text:p text:style-name="P43">Błonnik-32,5g</text:p>
            <text:p text:style-name="P43">Sól-6,8g</text:p>
          </table:table-cell>
          <table:table-cell table:style-name="Tabela8.A2" office:value-type="string">
            <text:p text:style-name="P52">Energia:2184,54 kcal</text:p>
            <text:p text:style-name="P43">Białko:96,3g</text:p>
            <text:p text:style-name="P43">Tłuszcz:67,2g</text:p>
            <text:p text:style-name="P43">w tym kw.tłu.nasyc.:22,5g</text:p>
            <text:p text:style-name="P43">Węglowodany:271,6g</text:p>
            <text:p text:style-name="P43">w tym cukry:42,1g</text:p>
            <text:p text:style-name="P43">Błonnik-30,7g</text:p>
            <text:p text:style-name="P43">Sól-6,2g</text:p>
          </table:table-cell>
          <table:table-cell table:style-name="Tabela8.A2" office:value-type="string">
            <text:p text:style-name="P52">Energia:2301 kcal</text:p>
            <text:p text:style-name="P43">Białko:98,6g</text:p>
            <text:p text:style-name="P43">Tłuszcz:70,81g</text:p>
            <text:p text:style-name="P43">w tym kw.tłu.nasyc.:22,6g</text:p>
            <text:p text:style-name="P43">Węglowodany:276,1g</text:p>
            <text:p text:style-name="P43">w tym cukry:44,7g</text:p>
            <text:p text:style-name="P43">Błonnik-30,4g</text:p>
            <text:p text:style-name="P43">Sól-6,6g</text:p>
          </table:table-cell>
          <table:table-cell table:style-name="Tabela8.E2" office:value-type="string">
            <text:p text:style-name="Bez_20_odstępów"/>
          </table:table-cell>
        </table:table-row>
        <table:table-row>
          <table:table-cell table:style-name="Tabela8.A2" office:value-type="string">
            <text:p text:style-name="P9"/>
          </table:table-cell>
          <table:table-cell table:style-name="Tabela8.A2" office:value-type="string">
            <text:p text:style-name="Table_20_Contents"/>
          </table:table-cell>
          <table:table-cell table:style-name="Tabela8.A2" office:value-type="string">
            <text:p text:style-name="Bez_20_odstępów"/>
          </table:table-cell>
          <table:table-cell table:style-name="Tabela8.A2" office:value-type="string">
            <text:p text:style-name="Bez_20_odstępów"/>
          </table:table-cell>
          <table:table-cell table:style-name="Tabela8.E2" office:value-type="string">
            <text:p text:style-name="Table_20_Contents"/>
          </table:table-cell>
        </table:table-row>
      </table:table>
      <text:p text:style-name="Standard"/>
      <text:p text:style-name="Standard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text:span text:style-name="Domyślna_20_czcionka_20_akapitu"><text:span text:style-name="T1">Jadłospis na dzień 1</text:span></text:span><text:span text:style-name="Domyślna_20_czcionka_20_akapitu"><text:span text:style-name="T3">9</text:span></text:span><text:span text:style-name="Domyślna_20_czcionka_20_akapitu"><text:span text:style-name="T1">.0</text:span></text:span><text:span text:style-name="Domyślna_20_czcionka_20_akapitu"><text:span text:style-name="T3">9</text:span></text:span><text:span text:style-name="Domyślna_20_czcionka_20_akapitu"><text:span text:style-name="T1">.2026 (jadłospis może ulec zmianie)</text:span></text:span></text:p>
      <table:table table:name="Tabela9" table:style-name="Tabela9">
        <table:table-column table:style-name="Tabela9.A" table:number-columns-repeated="5"/>
        <table:table-row>
          <table:table-cell table:style-name="Tabela9.A1" office:value-type="string">
            <text:p text:style-name="P2">POSIŁEK</text:p>
          </table:table-cell>
          <table:table-cell table:style-name="Tabela9.A1" office:value-type="string">
            <text:p text:style-name="P2">DIETA PODSTAWOWA</text:p>
            <text:p text:style-name="P2">D01</text:p>
          </table:table-cell>
          <table:table-cell table:style-name="Tabela9.A1" office:value-type="string">
            <text:p text:style-name="P2">DIETA ŁATWOSTRAWNA</text:p>
            <text:p text:style-name="P2"><text:s/>D02</text:p>
          </table:table-cell>
          <table:table-cell table:style-name="Tabela9.A1" office:value-type="string">
            <text:p text:style-name="P2">DIETA Z OGR. ŁATWO PRZYSWAJALNYCH WĘGLOWODANÓW</text:p>
            <text:p text:style-name="P2">D03</text:p>
          </table:table-cell>
          <table:table-cell table:style-name="Tabela9.E1" office:value-type="string">
            <text:p text:style-name="P2">DIETA ŁATWOSTRAWNA Z OGR. TŁUSZCZU</text:p>
            <text:p text:style-name="P2">D05</text:p>
          </table:table-cell>
        </table:table-row>
        <table:table-row>
          <table:table-cell table:style-name="Tabela9.A2" office:value-type="string">
            <text:p text:style-name="P2">ŚNIADANIE</text:p>
          </table:table-cell>
          <table:table-cell table:style-name="Tabela9.A2" office:value-type="string">
            <text:p text:style-name="P15"><text:span text:style-name="T66">Ryż got. na ml. 350ml (A:7), </text:span><text:span text:style-name="Domyślna_20_czcionka_20_akapitu"><text:span text:style-name="T4">ka</text:span></text:span><text:span text:style-name="Domyślna_20_czcionka_20_akapitu"><text:span text:style-name="T6">kao</text:span></text:span><text:span text:style-name="T66"> 250ml (A:1,</text:span><text:span text:style-name="T68">6,</text:span><text:span text:style-name="T66">7), chleb miesz. 60g (A:1,3,6,7,11), </text:span><text:span text:style-name="Domyślna_20_czcionka_20_akapitu"><text:span text:style-name="T66">ma</text:span></text:span><text:span text:style-name="Domyślna_20_czcionka_20_akapitu"><text:span text:style-name="T67">sło</text:span></text:span><text:span text:style-name="T66"> 10g – 2szt, szynka wieprz. got. 60g (A:6,7), chrzan 20g (A:7,12), miód nat. 1szt, sałata,</text:span></text:p>
          </table:table-cell>
          <table:table-cell table:style-name="Tabela9.A2" office:value-type="string">
            <text:p text:style-name="P15"><text:span text:style-name="T66">Ryż got. na ml. 350ml (A:7), <text:s/></text:span><text:span text:style-name="Domyślna_20_czcionka_20_akapitu"><text:span text:style-name="T4">ka</text:span></text:span><text:span text:style-name="Domyślna_20_czcionka_20_akapitu"><text:span text:style-name="T6">kao </text:span></text:span><text:span text:style-name="T66">250ml (A:1,</text:span><text:span text:style-name="T68">6,</text:span><text:span text:style-name="T66">7), chleb miesz. 60g (A:1,3,6,7,11), <text:s/></text:span><text:span text:style-name="Domyślna_20_czcionka_20_akapitu"><text:span text:style-name="T66">ma</text:span></text:span><text:span text:style-name="Domyślna_20_czcionka_20_akapitu"><text:span text:style-name="T67">sło </text:span></text:span><text:span text:style-name="T66">10g – 2szt, szynka wieprz. got. 60g (A:6,7), miód nat. 1szt, sałata,</text:span></text:p>
          </table:table-cell>
          <table:table-cell table:style-name="Tabela9.A2" office:value-type="string">
            <text:p text:style-name="P15"><text:span text:style-name="T66"><text:s/>K</text:span><text:span text:style-name="Domyślna_20_czcionka_20_akapitu"><text:span text:style-name="T4">a</text:span></text:span><text:span text:style-name="Domyślna_20_czcionka_20_akapitu"><text:span text:style-name="T6">kao</text:span></text:span><text:span text:style-name="T66"> 250ml (A:1,</text:span><text:span text:style-name="T68">6,</text:span><text:span text:style-name="T66">7), chleb raz. 60g (A:1,3,6,7,11), </text:span><text:span text:style-name="Domyślna_20_czcionka_20_akapitu"><text:span text:style-name="T66">ma</text:span></text:span><text:span text:style-name="Domyślna_20_czcionka_20_akapitu"><text:span text:style-name="T67">sło</text:span></text:span><text:span text:style-name="T66"> – 1szt, szynka wieprz. got. 60g (A:6,7),</text:span></text:p>
            <text:p text:style-name="P54">ser topiony 1szt (A:7), sałata,</text:p>
          </table:table-cell>
          <table:table-cell table:style-name="Tabela9.E2" office:value-type="string">
            <text:p text:style-name="P15"><text:span text:style-name="T66">Ryż got. na ml. 350ml (A:7), </text:span><text:span text:style-name="Domyślna_20_czcionka_20_akapitu"><text:span text:style-name="T4">ka</text:span></text:span><text:span text:style-name="Domyślna_20_czcionka_20_akapitu"><text:span text:style-name="T6">kao</text:span></text:span><text:span text:style-name="T66"> 250ml (A:1,</text:span><text:span text:style-name="T68">6,</text:span><text:span text:style-name="T66">7), chleb miesz. 60g (A:1,3,6,7,11), </text:span><text:span text:style-name="Domyślna_20_czcionka_20_akapitu"><text:span text:style-name="T66">ma</text:span></text:span><text:span text:style-name="Domyślna_20_czcionka_20_akapitu"><text:span text:style-name="T67">sło</text:span></text:span><text:span text:style-name="T66"> 10g – 1szt, szynka wieprz. got. 60g (A:6,7), miód nat. 1szt, sałata,</text:span></text:p>
          </table:table-cell>
        </table:table-row>
        <table:table-row>
          <table:table-cell table:style-name="Tabela9.A2" office:value-type="string">
            <text:p text:style-name="P2">II ŚNIADANIE</text:p>
          </table:table-cell>
          <table:table-cell table:style-name="Tabela9.A2" office:value-type="string">
            <text:p text:style-name="P54"/>
          </table:table-cell>
          <table:table-cell table:style-name="Tabela9.A2" office:value-type="string">
            <text:p text:style-name="P54"/>
          </table:table-cell>
          <table:table-cell table:style-name="Tabela9.A2" office:value-type="string">
            <text:p text:style-name="P54">Warzywa got. 150g,</text:p>
          </table:table-cell>
          <table:table-cell table:style-name="Tabela9.E2" office:value-type="string">
            <text:p text:style-name="P54"/>
          </table:table-cell>
        </table:table-row>
        <table:table-row>
          <table:table-cell table:style-name="Tabela9.A2" office:value-type="string">
            <text:p text:style-name="P2">OBIAD</text:p>
          </table:table-cell>
          <table:table-cell table:style-name="Tabela9.A2" office:value-type="string">
            <text:p text:style-name="P54">Zupa solferino 350ml (A:1,7,9), klopsik got. w sosie pietr. 170g (A:1,3,6,7,11), kasza jęcz. got. na sypko 180g (A:1), marchewka got. 150g (A:7), <text:s/>kompot owocowy 250ml,</text:p>
          </table:table-cell>
          <table:table-cell table:style-name="Tabela9.A2" office:value-type="string">
            <text:p text:style-name="P54">Zupa kalafiorowa z ziemn. 350(A:7,9), klopsik got. w sosie pietr. 170g (A:1,3,6,7,11), ziemniaki got. z kop., marchewka got. 150g (A:7), <text:s/>kompot owocowy 250ml,</text:p>
          </table:table-cell>
          <table:table-cell table:style-name="Tabela9.A2" office:value-type="string">
            <text:p text:style-name="P55">Zupa solferino 350ml (A:1,7,9), <text:s/>klopsik got. w sosie pietr. 170g (A:1,3,6,7,11), kasza jęcz. got. na sypko 180g (A:1), marchewka got. 150g (A:7), <text:s/>kompot owocowy b/c 250ml,</text:p>
          </table:table-cell>
          <table:table-cell table:style-name="Tabela9.E2" office:value-type="string">
            <text:p text:style-name="P54">Zupa kalafiorowa z ziemn. 350(A:7,9), klopsik got. w sosie pietr. 170g (A:1,3,6,7,11), ziemniaki got. z kop., marchewka got. 150g (A:7), <text:s/>kompot owocowy 250ml,</text:p>
          </table:table-cell>
        </table:table-row>
        <table:table-row>
          <table:table-cell table:style-name="Tabela9.A2" office:value-type="string">
            <text:p text:style-name="P2">KOLACJA</text:p>
          </table:table-cell>
          <table:table-cell table:style-name="Tabela9.A2" office:value-type="string">
            <text:p text:style-name="P54">Chleb miesz.80g (A:1,3,6,7,11) masło 20g (A:7), <text:s/>herbata 250ml, polędwica drobiowa z warzywami 60g (A:1,6,7,9), serek almette mini 1szt (A:7), sałata,</text:p>
          </table:table-cell>
          <table:table-cell table:style-name="Tabela9.A2" office:value-type="string">
            <text:p text:style-name="P54">Chleb miesz.80g (A:1,3,6,7,11) masło 20g (A:7), <text:s/>herbata 250ml, polędwica drobiowa z warzywami 60g (A:1,6,7,9), serek almette mini 1szt (A:7), sałata,</text:p>
          </table:table-cell>
          <table:table-cell table:style-name="Tabela9.A2" office:value-type="string">
            <text:p text:style-name="P54">Chleb miesz.80g (A:1,3,6,7,11) masło 10g (A:7), <text:s/>herbata 250ml, polędwica drobiowa z warzywami 60g (A:1,6,7,9), serek almette mini 1szt (A:7), sałata,</text:p>
          </table:table-cell>
          <table:table-cell table:style-name="Tabela9.E2" office:value-type="string">
            <text:p text:style-name="P54">Chleb miesz.80g (A:1,3,6,7,11) masło 10g (A:7), <text:s/>herbata 250ml, polędwica drobiowa <text:s/>60g (A:1,6,7,9), serek almette mini 1szt (A:7), sałata,</text:p>
          </table:table-cell>
        </table:table-row>
        <table:table-row>
          <table:table-cell table:style-name="Tabela9.A2" office:value-type="string">
            <text:p text:style-name="P2">POSIŁEK UZUPEŁNIAJĄCY</text:p>
          </table:table-cell>
          <table:table-cell table:style-name="Tabela9.A2" office:value-type="string">
            <text:p text:style-name="P54">Budyń ow. got. na ml. z sokiem 200ml (A:7),</text:p>
          </table:table-cell>
          <table:table-cell table:style-name="Tabela9.A2" office:value-type="string">
            <text:p text:style-name="P54">Budyń ow. got. na ml. z sokiem 200ml (A:7),</text:p>
          </table:table-cell>
          <table:table-cell table:style-name="Tabela9.A2" office:value-type="string">
            <text:p text:style-name="P54">Jogurt <text:span text:style-name="T61">naturalny</text:span>1szt (A:7),</text:p>
          </table:table-cell>
          <table:table-cell table:style-name="Tabela9.E2" office:value-type="string">
            <text:p text:style-name="P54">Budyń ow. got. na ml. z sokiem 200ml (A:7),</text:p>
          </table:table-cell>
        </table:table-row>
        <table:table-row>
          <table:table-cell table:style-name="Tabela9.A2" office:value-type="string">
            <text:p text:style-name="P2">WARTOŚCI ODŻYWCZE</text:p>
          </table:table-cell>
          <table:table-cell table:style-name="Tabela9.A2" office:value-type="string">
            <text:p text:style-name="P54">Energia:2291,62 kcal</text:p>
            <text:p text:style-name="P54">Białko:95,23g</text:p>
            <text:p text:style-name="P54">Tłuszcz:70,51g</text:p>
            <text:p text:style-name="P54">w tym kw.tłu.nasyc.:23,8g</text:p>
            <text:p text:style-name="P54">Węglowodany:291,7g</text:p>
            <text:p text:style-name="P54">w tym cukry:41,4g</text:p>
            <text:p text:style-name="P54">Błonnik-31,34g</text:p>
            <text:p text:style-name="P54">Sól-6,8g</text:p>
          </table:table-cell>
          <table:table-cell table:style-name="Tabela9.A2" office:value-type="string">
            <text:p text:style-name="P54">Energia:2134,1 kcal</text:p>
            <text:p text:style-name="P54">Białko:90,31g</text:p>
            <text:p text:style-name="P54">Tłuszcz:69,7g</text:p>
            <text:p text:style-name="P54">w tym kw.tłu.nasyc.:22,8g</text:p>
            <text:p text:style-name="P54">Węglowodany:279,31g</text:p>
            <text:p text:style-name="P54">w tym cukry:39,9g</text:p>
            <text:p text:style-name="P54">Błonnik-30,8g</text:p>
            <text:p text:style-name="P54">Sól-6,4g</text:p>
          </table:table-cell>
          <table:table-cell table:style-name="Tabela9.A2" office:value-type="string">
            <text:p text:style-name="P54">Energia:2118,78 kcal</text:p>
            <text:p text:style-name="P54">Białko:90,09g</text:p>
            <text:p text:style-name="P54">Tłuszcz:67,9g</text:p>
            <text:p text:style-name="P54">w tym kw.tłu.nasyc.:23,6g</text:p>
            <text:p text:style-name="P54">Węglowodany:275,1g</text:p>
            <text:p text:style-name="P54">w tym cukry:29,1g</text:p>
            <text:p text:style-name="P54">Błonnik-30,2g</text:p>
            <text:p text:style-name="P54">Sól-6,1g</text:p>
          </table:table-cell>
          <table:table-cell table:style-name="Tabela9.E2" office:value-type="string">
            <text:p text:style-name="P54">Energia:2106,13 kcal</text:p>
            <text:p text:style-name="P54">Białko:90,4g</text:p>
            <text:p text:style-name="P54">Tłuszcz:67,2g</text:p>
            <text:p text:style-name="P54">w tym kw.tłu.nasyc.:22,8g</text:p>
            <text:p text:style-name="P54">Węglowodany:279,98g</text:p>
            <text:p text:style-name="P54">w tym cukry:33,9g</text:p>
            <text:p text:style-name="P54">Błonnik-30,9g</text:p>
            <text:p text:style-name="P54">Sól-5,8g</text:p>
          </table:table-cell>
        </table:table-row>
        <table:table-row>
          <table:table-cell table:style-name="Tabela9.A2" office:value-type="string">
            <text:p text:style-name="P2"/>
          </table:table-cell>
          <table:table-cell table:style-name="Tabela9.A2" office:value-type="string">
            <text:p text:style-name="P2">D07</text:p>
            <text:p text:style-name="P2">DIETA BOGATOBIAŁKOWA</text:p>
            <text:p text:style-name="P2"/>
          </table:table-cell>
          <table:table-cell table:style-name="Tabela9.A2" office:value-type="string">
            <text:p text:style-name="P2">P01</text:p>
            <text:p text:style-name="P2">DIETA PODSTAWOWA - PEDIATRYCZNY</text:p>
          </table:table-cell>
          <table:table-cell table:style-name="Tabela9.A2" office:value-type="string">
            <text:p text:style-name="P2"><text:s/>C02</text:p>
            <text:p text:style-name="P2">DIETA KOBIET W OKRESIE LAKTACJI</text:p>
          </table:table-cell>
          <table:table-cell table:style-name="Tabela9.E2" office:value-type="string">
            <text:p text:style-name="P2"/>
          </table:table-cell>
        </table:table-row>
        <table:table-row>
          <table:table-cell table:style-name="Tabela9.A2" office:value-type="string">
            <text:p text:style-name="P2">ŚNIADANIE</text:p>
          </table:table-cell>
          <table:table-cell table:style-name="Tabela9.A2" office:value-type="string">
            <text:p text:style-name="P15"><text:span text:style-name="T72">Ryż got. na ml. 350ml (A:7), </text:span><text:span text:style-name="Domyślna_20_czcionka_20_akapitu"><text:span text:style-name="T13">ka</text:span></text:span><text:span text:style-name="Domyślna_20_czcionka_20_akapitu"><text:span text:style-name="T16">kao</text:span></text:span><text:span text:style-name="T72"> 250ml (A:1,</text:span><text:span text:style-name="T74">6,</text:span><text:span text:style-name="T72">7), chleb miesz. 60g (A:1,3,6,7,11), </text:span><text:span text:style-name="Domyślna_20_czcionka_20_akapitu"><text:span text:style-name="T72">ma</text:span></text:span><text:span text:style-name="Domyślna_20_czcionka_20_akapitu"><text:span text:style-name="T73">sło</text:span></text:span><text:span text:style-name="T72"> </text:span><text:soft-page-break/><text:span text:style-name="T72">10g – 2szt, szynka wieprz. got. 60g (A:6,7), miód nat. 1szt, sałata,</text:span></text:p>
          </table:table-cell>
          <table:table-cell table:style-name="Tabela9.A2" office:value-type="string">
            <text:p text:style-name="P15"><text:span text:style-name="T72">Ryż got. na ml. 250ml (A:7), <text:s/></text:span><text:span text:style-name="Domyślna_20_czcionka_20_akapitu"><text:span text:style-name="T13">ka</text:span></text:span><text:span text:style-name="Domyślna_20_czcionka_20_akapitu"><text:span text:style-name="T16">kao </text:span></text:span><text:span text:style-name="T72">250ml (A:1,</text:span><text:span text:style-name="T74">6,</text:span><text:span text:style-name="T72">7), chleb miesz. 60g (A:1,3,6,7,11), </text:span><text:span text:style-name="Domyślna_20_czcionka_20_akapitu"><text:span text:style-name="T72">ma</text:span></text:span><text:span text:style-name="Domyślna_20_czcionka_20_akapitu"><text:span text:style-name="T73">sło</text:span></text:span><text:span text:style-name="T72"> </text:span><text:soft-page-break/><text:span text:style-name="T72">10g – 2szt, szynka wieprz. got. 60g (A:6,7), miód nat. 1szt, sałata,</text:span></text:p>
          </table:table-cell>
          <table:table-cell table:style-name="Tabela9.A2" office:value-type="string">
            <text:p text:style-name="P15"><text:span text:style-name="T72">Ryż got. na ml. 350ml (A:7), <text:s/></text:span><text:span text:style-name="Domyślna_20_czcionka_20_akapitu"><text:span text:style-name="T13">ka</text:span></text:span><text:span text:style-name="Domyślna_20_czcionka_20_akapitu"><text:span text:style-name="T16">kao </text:span></text:span><text:span text:style-name="T72">250ml (A:1,</text:span><text:span text:style-name="T74">6,</text:span><text:span text:style-name="T72">7), chleb miesz. 60g (A:1,3,6,7,11), </text:span><text:span text:style-name="Domyślna_20_czcionka_20_akapitu"><text:span text:style-name="T72">ma</text:span></text:span><text:span text:style-name="Domyślna_20_czcionka_20_akapitu"><text:span text:style-name="T73">sło</text:span></text:span><text:span text:style-name="T72"> </text:span><text:soft-page-break/><text:span text:style-name="T72">10g – 2szt, szynka wieprz. got. 60g (A:6,7), miód nat. 1szt, sałata,</text:span></text:p>
          </table:table-cell>
          <table:table-cell table:style-name="Tabela9.E2" office:value-type="string">
            <text:p text:style-name="P2"/>
          </table:table-cell>
        </table:table-row>
        <table:table-row>
          <table:table-cell table:style-name="Tabela9.A2" office:value-type="string">
            <text:p text:style-name="P2">II ŚNIADANIE</text:p>
          </table:table-cell>
          <table:table-cell table:style-name="Tabela9.A2" office:value-type="string">
            <text:p text:style-name="P57">Jogurt owocowy 1szt (A:7),</text:p>
          </table:table-cell>
          <table:table-cell table:style-name="Tabela9.A2" office:value-type="string">
            <text:p text:style-name="P57">Jogurt owocowy 1szt (A:7),</text:p>
          </table:table-cell>
          <table:table-cell table:style-name="Tabela9.A2" office:value-type="string">
            <text:p text:style-name="P57">Jogurt owocowy 1szt (A:7),</text:p>
          </table:table-cell>
          <table:table-cell table:style-name="Tabela9.E2" office:value-type="string">
            <text:p text:style-name="P2"/>
          </table:table-cell>
        </table:table-row>
        <table:table-row>
          <table:table-cell table:style-name="Tabela9.A2" office:value-type="string">
            <text:p text:style-name="P2">OBIAD</text:p>
          </table:table-cell>
          <table:table-cell table:style-name="Tabela9.A2" office:value-type="string">
            <text:p text:style-name="P57">Zupa kalafiorowa z ziemn. 350(A:7,9), klopsik got. w sosie pietr. 260g (A:1,3,6,7,11), ziemniaki got. z kop., marchewka got. 150g (A:7), <text:s/>kompot owocowy 250ml,</text:p>
          </table:table-cell>
          <table:table-cell table:style-name="Tabela9.A2" office:value-type="string">
            <text:p text:style-name="P57">Zupa kalafiorowa z ziemn. 350(A:7,9), klopsik got. w sosie pietr. 170g (A:1,3,6,7,11), kasza jęcz. got. na sypko 180g (A:1), marchewka got. 150g (A:7), <text:s/>kompot owocowy 250ml,</text:p>
          </table:table-cell>
          <table:table-cell table:style-name="Tabela9.A2" office:value-type="string">
            <text:p text:style-name="P57">Zupa kalafiorowa z ziemn. 350(A:7,9), klopsik got. w sosie pietr. 170g (A:1,3,6,7,11), ziemniaki got. z kop., marchewka got. 150g (A:7), <text:s/>kompot owocowy 250ml,</text:p>
          </table:table-cell>
          <table:table-cell table:style-name="Tabela9.E2" office:value-type="string">
            <text:p text:style-name="P2"/>
          </table:table-cell>
        </table:table-row>
        <table:table-row>
          <table:table-cell table:style-name="Tabela9.A2" office:value-type="string">
            <text:p text:style-name="P2">KOLACJA</text:p>
          </table:table-cell>
          <table:table-cell table:style-name="Tabela9.A2" office:value-type="string">
            <text:p text:style-name="P57">Chleb miesz.80g (A:1,3,6,7,11) masło 20g (A:7), <text:s/>herbata 250ml, polędwica drobiowa z warzywami 60g (A:1,6,7,9), serek almette mini 2szt (A:7), sałata,</text:p>
          </table:table-cell>
          <table:table-cell table:style-name="Tabela9.A2" office:value-type="string">
            <text:p text:style-name="P57">Chleb miesz.80g (A:1,3,6,7,11) masło 20g (A:7), <text:s/>herbata 250ml, polędwica drobiowa z warzywami 60g (A:1,6,7,9), serek almette mini 1szt (A:7), sałata,</text:p>
          </table:table-cell>
          <table:table-cell table:style-name="Tabela9.A2" office:value-type="string">
            <text:p text:style-name="P57">Chleb miesz.80g (A:1,3,6,7,11) masło 20g (A:7), <text:s/>herbata 250ml, polędwica drobiowa z warzywami 60g (A:1,6,7,9), serek almette mini 1szt (A:7), sałata,</text:p>
          </table:table-cell>
          <table:table-cell table:style-name="Tabela9.E2" office:value-type="string">
            <text:p text:style-name="P2"/>
          </table:table-cell>
        </table:table-row>
        <table:table-row>
          <table:table-cell table:style-name="Tabela9.A2" office:value-type="string">
            <text:p text:style-name="P2">POSIŁEK UZUPEŁNIAJĄCY</text:p>
          </table:table-cell>
          <table:table-cell table:style-name="Tabela9.A2" office:value-type="string">
            <text:p text:style-name="P57">Budyń ow. got. na ml. z sokiem 200ml (A:7),</text:p>
          </table:table-cell>
          <table:table-cell table:style-name="Tabela9.A2" office:value-type="string">
            <text:p text:style-name="P57">Budyń ow. got. na ml. z sokiem 200ml (A:7),</text:p>
          </table:table-cell>
          <table:table-cell table:style-name="Tabela9.A2" office:value-type="string">
            <text:p text:style-name="P57">Budyń ow. got. na ml. z sokiem 200ml (A:7),</text:p>
          </table:table-cell>
          <table:table-cell table:style-name="Tabela9.E2" office:value-type="string">
            <text:p text:style-name="P2"/>
          </table:table-cell>
        </table:table-row>
        <table:table-row>
          <table:table-cell table:style-name="Tabela9.A2" office:value-type="string">
            <text:p text:style-name="P2">WARTOŚCI ODŻYWCZE</text:p>
          </table:table-cell>
          <table:table-cell table:style-name="Tabela9.A2" office:value-type="string">
            <text:p text:style-name="P57">Energia:2300 kcal</text:p>
            <text:p text:style-name="P57">Białko:139,45g</text:p>
            <text:p text:style-name="P57">Tłuszcz:69,9g</text:p>
            <text:p text:style-name="P57">w tym kw.tłu.nasyc.:23,2g</text:p>
            <text:p text:style-name="P57">Węglowodany:281,7g</text:p>
            <text:p text:style-name="P57">w tym cukry:49,5g</text:p>
            <text:p text:style-name="P57">Błonnik-31,2g</text:p>
            <text:p text:style-name="P57">Sól-6,8g</text:p>
          </table:table-cell>
          <table:table-cell table:style-name="Tabela9.A2" office:value-type="string">
            <text:p text:style-name="P57">Energia:2234,4 kcal</text:p>
            <text:p text:style-name="P57">Białko:91,1g</text:p>
            <text:p text:style-name="P57">Tłuszcz:67,4g</text:p>
            <text:p text:style-name="P57">w tym kw.tłu.nasyc.:22,1g</text:p>
            <text:p text:style-name="P57">Węglowodany:271,4g</text:p>
            <text:p text:style-name="P57">w tym cukry:40,9g</text:p>
            <text:p text:style-name="P57">Błonnik-30,8g</text:p>
            <text:p text:style-name="P57">Sól-6,1g</text:p>
          </table:table-cell>
          <table:table-cell table:style-name="Tabela9.A2" office:value-type="string">
            <text:p text:style-name="P57">Energia:2301,2 kcal</text:p>
            <text:p text:style-name="P57">Białko:96,1g</text:p>
            <text:p text:style-name="P57">Tłuszcz:67,1g</text:p>
            <text:p text:style-name="P57">w tym kw.tłu.nasyc.:22,3g</text:p>
            <text:p text:style-name="P57">Węglowodany:270,1g</text:p>
            <text:p text:style-name="P57">w tym cukry:41,5g</text:p>
            <text:p text:style-name="P57">Błonnik-30,01g</text:p>
            <text:p text:style-name="P57">Sól-6,5g</text:p>
          </table:table-cell>
          <table:table-cell table:style-name="Tabela9.E2" office:value-type="string">
            <text:p text:style-name="P2"/>
          </table:table-cell>
        </table:table-row>
      </table:table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text:span text:style-name="Domyślna_20_czcionka_20_akapitu"><text:span text:style-name="T1">Jadłospis na dzień 2</text:span></text:span><text:span text:style-name="Domyślna_20_czcionka_20_akapitu"><text:span text:style-name="T3">0</text:span></text:span><text:span text:style-name="Domyślna_20_czcionka_20_akapitu"><text:span text:style-name="T1">.0</text:span></text:span><text:span text:style-name="Domyślna_20_czcionka_20_akapitu"><text:span text:style-name="T3">9</text:span></text:span><text:span text:style-name="Domyślna_20_czcionka_20_akapitu"><text:span text:style-name="T1">.2026 (jadłospis może ulec zmianie)</text:span></text:span></text:p>
      <table:table table:name="Tabela10" table:style-name="Tabela10">
        <table:table-column table:style-name="Tabela10.A" table:number-columns-repeated="2"/>
        <table:table-column table:style-name="Tabela10.C" table:number-columns-repeated="3"/>
        <table:table-row>
          <table:table-cell table:style-name="Tabela10.A1" office:value-type="string">
            <text:p text:style-name="Table_20_Contents">POSIŁEK</text:p>
          </table:table-cell>
          <table:table-cell table:style-name="Tabela10.A1" office:value-type="string">
            <text:p text:style-name="Table_20_Contents">DIETA PODSTAWOWA</text:p>
            <text:p text:style-name="P1">D01</text:p>
          </table:table-cell>
          <table:table-cell table:style-name="Tabela10.A1" office:value-type="string">
            <text:p text:style-name="Table_20_Contents">DIETA ŁATWOSTRAWNA</text:p>
            <text:p text:style-name="P1"><text:s/>D02</text:p>
          </table:table-cell>
          <table:table-cell table:style-name="Tabela10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10.E1" office:value-type="string">
            <text:p text:style-name="Table_20_Contents">DIETA ŁATWOSTRAWNA Z OGR. TŁUSZCZU</text:p>
            <text:p text:style-name="P1">D05</text:p>
          </table:table-cell>
        </table:table-row>
        <table:table-row>
          <table:table-cell table:style-name="Tabela10.A2" office:value-type="string">
            <text:p text:style-name="P3">ŚNIADANIE</text:p>
          </table:table-cell>
          <table:table-cell table:style-name="Tabela10.A2" office:value-type="string">
            <text:p text:style-name="P13"><text:span text:style-name="Domyślna_20_czcionka_20_akapitu"><text:span text:style-name="T13">Kasza jęcz. got. na ml. 350ml (A:1,7), ka</text:span></text:span><text:span text:style-name="Domyślna_20_czcionka_20_akapitu"><text:span text:style-name="T16">kao</text:span></text:span><text:span text:style-name="Domyślna_20_czcionka_20_akapitu"><text:span text:style-name="T13"> (A:1,</text:span></text:span><text:span text:style-name="Domyślna_20_czcionka_20_akapitu"><text:span text:style-name="T16">6,</text:span></text:span><text:span text:style-name="Domyślna_20_czcionka_20_akapitu"><text:span text:style-name="T13">7), chleb miesz. 60g (A:1,3,6,7,11),</text:span></text:span><text:span text:style-name="Domyślna_20_czcionka_20_akapitu"><text:span text:style-name="T72"> <text:s/>ma</text:span></text:span><text:span text:style-name="Domyślna_20_czcionka_20_akapitu"><text:span text:style-name="T73">sło </text:span></text:span><text:span text:style-name="Domyślna_20_czcionka_20_akapitu"><text:span text:style-name="T72">10g – 2szt, </text:span></text:span><text:span text:style-name="Domyślna_20_czcionka_20_akapitu"><text:span text:style-name="T13">szynka konserwowa 60g (A:1,6), dżem 1szt, sałata,</text:span></text:span></text:p>
          </table:table-cell>
          <table:table-cell table:style-name="Tabela10.A2" office:value-type="string">
            <text:p text:style-name="P14"><text:span text:style-name="Domyślna_20_czcionka_20_akapitu"><text:span text:style-name="T13">Kasza jęcz. got. na ml. 350ml (A:1,7), ka</text:span></text:span><text:span text:style-name="Domyślna_20_czcionka_20_akapitu"><text:span text:style-name="T16">kao</text:span></text:span><text:span text:style-name="Domyślna_20_czcionka_20_akapitu"><text:span text:style-name="T13"> 250ml (A:1,</text:span></text:span><text:span text:style-name="Domyślna_20_czcionka_20_akapitu"><text:span text:style-name="T16">6,</text:span></text:span><text:span text:style-name="Domyślna_20_czcionka_20_akapitu"><text:span text:style-name="T13">7), chleb miesz. 60g (A:1,3,6,7,11),</text:span></text:span><text:span text:style-name="Domyślna_20_czcionka_20_akapitu"><text:span text:style-name="T72"> <text:s/>ma</text:span></text:span><text:span text:style-name="Domyślna_20_czcionka_20_akapitu"><text:span text:style-name="T73">sło </text:span></text:span><text:span text:style-name="Domyślna_20_czcionka_20_akapitu"><text:span text:style-name="T72">10g – 2szt, </text:span></text:span><text:span text:style-name="Domyślna_20_czcionka_20_akapitu"><text:span text:style-name="T13">szynka konserwowa 60g (A:1,6), dżem 1szt, sałata,</text:span></text:span></text:p>
          </table:table-cell>
          <table:table-cell table:style-name="Tabela10.A2" office:value-type="string">
            <text:p text:style-name="P6"><text:span text:style-name="T85"><text:s/>K</text:span><text:span text:style-name="Domyślna_20_czcionka_20_akapitu"><text:span text:style-name="T85">a</text:span></text:span><text:span text:style-name="Domyślna_20_czcionka_20_akapitu"><text:span text:style-name="T86">kao</text:span></text:span><text:span text:style-name="T85"> 250ml (A:1,</text:span><text:span text:style-name="T86">6,</text:span><text:span text:style-name="T85">7), chleb raz. 60g (A:1,3,6,7,11), </text:span><text:span text:style-name="Domyślna_20_czcionka_20_akapitu"><text:span text:style-name="T85">ma</text:span></text:span><text:span text:style-name="Domyślna_20_czcionka_20_akapitu"><text:span text:style-name="T87">sło</text:span></text:span><text:span text:style-name="T85"> 10g – 1szt, szynka konserwowa 60g (A:1,6),</text:span></text:p>
            <text:p text:style-name="P33">jajko got. 1szt (A:3), sałata,</text:p>
          </table:table-cell>
          <table:table-cell table:style-name="Tabela10.E2" office:value-type="string">
            <text:p text:style-name="P14"><text:span text:style-name="Domyślna_20_czcionka_20_akapitu"><text:span text:style-name="T13">Kasza jęcz. got. na ml. 350ml (A:1,7), ka</text:span></text:span><text:span text:style-name="Domyślna_20_czcionka_20_akapitu"><text:span text:style-name="T16">kao</text:span></text:span><text:span text:style-name="Domyślna_20_czcionka_20_akapitu"><text:span text:style-name="T13"> 250ml (A:1,</text:span></text:span><text:span text:style-name="Domyślna_20_czcionka_20_akapitu"><text:span text:style-name="T16">6,</text:span></text:span><text:span text:style-name="Domyślna_20_czcionka_20_akapitu"><text:span text:style-name="T13">7), chleb miesz. 60g (A:1,3, 6,7,11), <text:s/>ma</text:span></text:span><text:span text:style-name="Domyślna_20_czcionka_20_akapitu"><text:span text:style-name="T14">sło</text:span></text:span><text:span text:style-name="Domyślna_20_czcionka_20_akapitu"><text:span text:style-name="T72"> 10g – 1szt, </text:span></text:span><text:span text:style-name="Domyślna_20_czcionka_20_akapitu"><text:span text:style-name="T13">szynka konserwowa 60g (A:1,6), dżem 1szt, sałata,</text:span></text:span></text:p>
          </table:table-cell>
        </table:table-row>
        <table:table-row>
          <table:table-cell table:style-name="Tabela10.A2" office:value-type="string">
            <text:p text:style-name="P3">II ŚNIADANIE</text:p>
          </table:table-cell>
          <table:table-cell table:style-name="Tabela10.A2" office:value-type="string">
            <text:p text:style-name="P43"/>
          </table:table-cell>
          <table:table-cell table:style-name="Tabela10.A2" office:value-type="string">
            <text:p text:style-name="P43"/>
          </table:table-cell>
          <table:table-cell table:style-name="Tabela10.A2" office:value-type="string">
            <text:p text:style-name="P43">Sok pomidorowy 1szt,</text:p>
          </table:table-cell>
          <table:table-cell table:style-name="Tabela10.E2" office:value-type="string">
            <text:p text:style-name="P43"/>
          </table:table-cell>
        </table:table-row>
        <table:table-row>
          <table:table-cell table:style-name="Tabela10.A2" office:value-type="string">
            <text:p text:style-name="P3">OBIAD</text:p>
          </table:table-cell>
          <table:table-cell table:style-name="Tabela10.A2" office:value-type="string">
            <text:p text:style-name="P41">Zupa pomidorowa z mak. 350ml (A:1,7,9), bitka opiek. w sosie 170g (A:1,9), ziemniaki got. z kop. 200g, brukselka got. z bułką tartą 150g <text:s/>(A:1,3,6,7,11), kompot owocowy 250ml,</text:p>
          </table:table-cell>
          <table:table-cell table:style-name="Tabela10.A2" office:value-type="string">
            <text:p text:style-name="P41">Kasza manna got. na wyw. 350ml (A:1,9), potrawka ze schabu 170g (A:1,9), ziemniaki got. z kop. 200g, bukiet warzyw got. 150g, <text:s/>kompot owocowy 250ml,</text:p>
          </table:table-cell>
          <table:table-cell table:style-name="Tabela10.A2" office:value-type="string">
            <text:p text:style-name="P41">Kasza manna got. na wyw. 350ml (A:1,9), bitka opiek. w sosie 170g (A:1,9), ziemniaki got. z kop. 200g, bukiet warzyw got. 150g, <text:s/>kompot owocowy b/c 250ml,</text:p>
          </table:table-cell>
          <table:table-cell table:style-name="Tabela10.E2" office:value-type="string">
            <text:p text:style-name="P41">Kasza manna got. na wyw. 350ml (A:1,9), potrawka ze schabu 170g (A:1,9), ziemniaki got. z kop. 200g, bukiet warzyw got. 150g, <text:s/>kompot owocowy 250ml,</text:p>
          </table:table-cell>
        </table:table-row>
        <table:table-row>
          <table:table-cell table:style-name="Tabela10.A2" office:value-type="string">
            <text:p text:style-name="P3">KOLACJA</text:p>
          </table:table-cell>
          <table:table-cell table:style-name="Tabela10.A2" office:value-type="string">
            <text:p text:style-name="P26">Chleb miesz.80g (A:1,3,6,7,11) masło 20g (A:7), <text:s/>herbata 250ml, p<text:span text:style-name="T61">ierś z indyka </text:span>60<text:span text:style-name="T61">g</text:span>, sałata,</text:p>
            <text:p text:style-name="P26">jabłko 1szt,</text:p>
          </table:table-cell>
          <table:table-cell table:style-name="Tabela10.A2" office:value-type="string">
            <text:p text:style-name="P35">Chleb miesz.80g (A:1,3,6,7,11) masło 20g (A:7), <text:s/>herbata 250ml, p<text:span text:style-name="T61">ierś z indyka </text:span>60<text:span text:style-name="T61">g</text:span>, sałata, jabłko got. 1szt,</text:p>
          </table:table-cell>
          <table:table-cell table:style-name="Tabela10.A2" office:value-type="string">
            <text:p text:style-name="P35">Chleb miesz.80g (A:1,3,6,7,11) masło 10g (A:7), <text:s/>herbata 250ml, p<text:span text:style-name="T61">ierś z indyka </text:span>60<text:span text:style-name="T61">g</text:span>, sałata, jabłko 1szt,</text:p>
          </table:table-cell>
          <table:table-cell table:style-name="Tabela10.E2" office:value-type="string">
            <text:p text:style-name="P35">Chleb miesz.80g (A:1,3,6,7,11) masło 10g (A:7), <text:s/>herbata 250ml, p<text:span text:style-name="T61">ierś z indyka </text:span>60<text:span text:style-name="T61">g</text:span>, sałata,</text:p>
            <text:p text:style-name="P26"><text:s/>jabłko got. 1szt,</text:p>
          </table:table-cell>
        </table:table-row>
        <table:table-row>
          <table:table-cell table:style-name="Tabela10.A2" office:value-type="string">
            <text:p text:style-name="P3">POSIŁEK UZUPEŁNIAJĄCY</text:p>
          </table:table-cell>
          <table:table-cell table:style-name="Tabela10.A2" office:value-type="string">
            <text:p text:style-name="P20">Kefir nat. 200ml (A:7),</text:p>
          </table:table-cell>
          <table:table-cell table:style-name="Tabela10.A2" office:value-type="string">
            <text:p text:style-name="P20">Kefir nat. 200ml (A:7),</text:p>
          </table:table-cell>
          <table:table-cell table:style-name="Tabela10.A2" office:value-type="string">
            <text:p text:style-name="P20">Kefir nat. 200ml (A:7),</text:p>
          </table:table-cell>
          <table:table-cell table:style-name="Tabela10.E2" office:value-type="string">
            <text:p text:style-name="P20">Kefir nat. 200ml (A:7),</text:p>
          </table:table-cell>
        </table:table-row>
        <table:table-row>
          <table:table-cell table:style-name="Tabela10.A2" office:value-type="string">
            <text:p text:style-name="P9">WARTOŚCI ODŻYWCZE</text:p>
          </table:table-cell>
          <table:table-cell table:style-name="Tabela10.A2" office:value-type="string">
            <text:p text:style-name="P43">Energia:2291,25 kcal</text:p>
            <text:p text:style-name="P43">Białko:98,9g</text:p>
            <text:p text:style-name="P43">Tłuszcz:72,27g</text:p>
            <text:p text:style-name="P43">w tym kw.tłu.nasyc.:23,1g</text:p>
            <text:p text:style-name="P43">Węglowodany:275,98g</text:p>
            <text:p text:style-name="P43">w tym cukry:31,7g</text:p>
            <text:p text:style-name="P43">Błonnik-31,11g</text:p>
            <text:p text:style-name="P43">Sól-7,2g</text:p>
          </table:table-cell>
          <table:table-cell table:style-name="Tabela10.A2" office:value-type="string">
            <text:p text:style-name="P52">Energia: 2213,6kcal</text:p>
            <text:p text:style-name="P43">Białko:95,75g</text:p>
            <text:p text:style-name="P43">Tłuszcz:68,8g</text:p>
            <text:p text:style-name="P43">w tym kw.tłu.nasyc.:23,17g</text:p>
            <text:p text:style-name="P43">Węglowodany:270,02g</text:p>
            <text:p text:style-name="P43">w tym cukry:31,4g</text:p>
            <text:p text:style-name="P43">Błonnik-31g</text:p>
            <text:p text:style-name="P43">Sól-6,8g</text:p>
          </table:table-cell>
          <table:table-cell table:style-name="Tabela10.A2" office:value-type="string">
            <text:p text:style-name="P52">Energia: 2139kcal</text:p>
            <text:p text:style-name="P43">Białko:92,5g</text:p>
            <text:p text:style-name="P43">Tłuszcz:67,01g</text:p>
            <text:p text:style-name="P43">w tym kw.tłu.nasyc.:22,43g</text:p>
            <text:p text:style-name="P43">Węglowodany:275,56g</text:p>
            <text:p text:style-name="P43">w tym cukry:28,3g</text:p>
            <text:p text:style-name="P43">Błonnik-30,2g</text:p>
            <text:p text:style-name="P43">Sól-6,2g</text:p>
          </table:table-cell>
          <table:table-cell table:style-name="Tabela10.E2" office:value-type="string">
            <text:p text:style-name="P52">Energia:2146 kcal</text:p>
            <text:p text:style-name="P43">Białko:94,4g</text:p>
            <text:p text:style-name="P43">Tłuszcz:66,01g</text:p>
            <text:p text:style-name="P43">w tym kw.tłu.nasyc.:23,09g</text:p>
            <text:p text:style-name="P43">Węglowodany:270,3g</text:p>
            <text:p text:style-name="P43">w tym cukry:23,8g</text:p>
            <text:p text:style-name="P43">Błonnik-30,5g</text:p>
            <text:p text:style-name="P43">Sól-6,1g</text:p>
          </table:table-cell>
        </table:table-row>
        <table:table-row>
          <table:table-cell table:style-name="Tabela10.A2" office:value-type="string">
            <text:p text:style-name="P9"/>
          </table:table-cell>
          <table:table-cell table:style-name="Tabela10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10.A2" office:value-type="string">
            <text:p text:style-name="P1">P01</text:p>
            <text:p text:style-name="P1">DIETA PODSTAWOWA - PEDIATRYCZNY</text:p>
          </table:table-cell>
          <table:table-cell table:style-name="Tabela10.A2" office:value-type="string">
            <text:p text:style-name="P1"><text:s/>C02</text:p>
            <text:p text:style-name="P1">DIETA KOBIET W OKRESIE LAKTACJI</text:p>
          </table:table-cell>
          <table:table-cell table:style-name="Tabela10.E2" office:value-type="string">
            <text:p text:style-name="Table_20_Contents"/>
          </table:table-cell>
        </table:table-row>
        <table:table-row>
          <table:table-cell table:style-name="Tabela10.A2" office:value-type="string">
            <text:p text:style-name="P3">ŚNIADANIE</text:p>
          </table:table-cell>
          <table:table-cell table:style-name="Tabela10.A2" office:value-type="string">
            <text:p text:style-name="P14"><text:span text:style-name="Domyślna_20_czcionka_20_akapitu"><text:span text:style-name="T13">Kasza jęcz. got. na ml. 350ml (A:1,7), ka</text:span></text:span><text:span text:style-name="Domyślna_20_czcionka_20_akapitu"><text:span text:style-name="T16">kao</text:span></text:span><text:span text:style-name="Domyślna_20_czcionka_20_akapitu"><text:span text:style-name="T13"> 250ml (A:1,</text:span></text:span><text:span text:style-name="Domyślna_20_czcionka_20_akapitu"><text:span text:style-name="T16">6,</text:span></text:span><text:span text:style-name="Domyślna_20_czcionka_20_akapitu"><text:span text:style-name="T13">7), chleb miesz. 60g (A:1,3,6,7,11),</text:span></text:span><text:span text:style-name="Domyślna_20_czcionka_20_akapitu"><text:span text:style-name="T72"> </text:span></text:span><text:span text:style-name="Domyślna_20_czcionka_20_akapitu"><text:span text:style-name="T13">ma</text:span></text:span><text:span text:style-name="Domyślna_20_czcionka_20_akapitu"><text:span text:style-name="T14">sło</text:span></text:span><text:span text:style-name="Domyślna_20_czcionka_20_akapitu"><text:span text:style-name="T72"> 10g – 2szt, </text:span></text:span><text:span text:style-name="Domyślna_20_czcionka_20_akapitu"><text:span text:style-name="T13">szynka </text:span></text:span><text:soft-page-break/><text:span text:style-name="Domyślna_20_czcionka_20_akapitu"><text:span text:style-name="T13">konserwowa 60g (A:1,6), dżem 1szt, sałata,</text:span></text:span></text:p>
          </table:table-cell>
          <table:table-cell table:style-name="Tabela10.A2" office:value-type="string">
            <text:p text:style-name="P14"><text:span text:style-name="Domyślna_20_czcionka_20_akapitu"><text:span text:style-name="T13">Kasza jęcz. got. na ml. 250ml (A:1,7), ka</text:span></text:span><text:span text:style-name="Domyślna_20_czcionka_20_akapitu"><text:span text:style-name="T16">kao </text:span></text:span><text:span text:style-name="Domyślna_20_czcionka_20_akapitu"><text:span text:style-name="T13">250ml (A:1,</text:span></text:span><text:span text:style-name="Domyślna_20_czcionka_20_akapitu"><text:span text:style-name="T16">6,</text:span></text:span><text:span text:style-name="Domyślna_20_czcionka_20_akapitu"><text:span text:style-name="T13">7), chleb miesz. 60g (A:1,3,6,7,11),</text:span></text:span><text:span text:style-name="Domyślna_20_czcionka_20_akapitu"><text:span text:style-name="T72"> <text:s/></text:span></text:span><text:span text:style-name="Domyślna_20_czcionka_20_akapitu"><text:span text:style-name="T13">ma</text:span></text:span><text:span text:style-name="Domyślna_20_czcionka_20_akapitu"><text:span text:style-name="T14">sło </text:span></text:span><text:span text:style-name="Domyślna_20_czcionka_20_akapitu"><text:span text:style-name="T72">10g – 2szt, </text:span></text:span><text:span text:style-name="Domyślna_20_czcionka_20_akapitu"><text:span text:style-name="T13">szynka </text:span></text:span><text:soft-page-break/><text:span text:style-name="Domyślna_20_czcionka_20_akapitu"><text:span text:style-name="T13">konserwowa 50g (A:1,6), jajecznica na maśle 1szt (A:3,7), sałata,</text:span></text:span></text:p>
          </table:table-cell>
          <table:table-cell table:style-name="Tabela10.A2" office:value-type="string">
            <text:p text:style-name="P14"><text:span text:style-name="Domyślna_20_czcionka_20_akapitu"><text:span text:style-name="T13">Kasza jęcz. got. na ml. 350ml (A:1,7), ka</text:span></text:span><text:span text:style-name="Domyślna_20_czcionka_20_akapitu"><text:span text:style-name="T16">kao</text:span></text:span><text:span text:style-name="Domyślna_20_czcionka_20_akapitu"><text:span text:style-name="T13"> 250ml (A:1,</text:span></text:span><text:span text:style-name="Domyślna_20_czcionka_20_akapitu"><text:span text:style-name="T16">6,</text:span></text:span><text:span text:style-name="Domyślna_20_czcionka_20_akapitu"><text:span text:style-name="T13">7), chleb miesz. 60g (A:1,3,6,7,11),</text:span></text:span><text:span text:style-name="Domyślna_20_czcionka_20_akapitu"><text:span text:style-name="T72"> </text:span></text:span><text:span text:style-name="Domyślna_20_czcionka_20_akapitu"><text:span text:style-name="T13">ma</text:span></text:span><text:span text:style-name="Domyślna_20_czcionka_20_akapitu"><text:span text:style-name="T14">sło</text:span></text:span><text:span text:style-name="Domyślna_20_czcionka_20_akapitu"><text:span text:style-name="T72"> 10g – 2szt, </text:span></text:span><text:span text:style-name="Domyślna_20_czcionka_20_akapitu"><text:span text:style-name="T13">szynka </text:span></text:span><text:soft-page-break/><text:span text:style-name="Domyślna_20_czcionka_20_akapitu"><text:span text:style-name="T13">konserwowa 60g (A:1,6), jajecznica na maśle 1szt (A:3,7), sałata,</text:span></text:span></text:p>
          </table:table-cell>
          <table:table-cell table:style-name="Tabela10.E2" office:value-type="string">
            <text:p text:style-name="Bez_20_odstępów"/>
          </table:table-cell>
        </table:table-row>
        <table:table-row table:style-name="Tabela10.10">
          <table:table-cell table:style-name="Tabela10.A2" office:value-type="string">
            <text:p text:style-name="P3">II ŚNIADANIE</text:p>
          </table:table-cell>
          <table:table-cell table:style-name="Tabela10.A2" office:value-type="string">
            <text:p text:style-name="P36">Sok owocowo – warzywny 1szt,</text:p>
          </table:table-cell>
          <table:table-cell table:style-name="Tabela10.A2" office:value-type="string">
            <text:p text:style-name="P36">Sok owocowo – warzywny 1szt,</text:p>
          </table:table-cell>
          <table:table-cell table:style-name="Tabela10.A2" office:value-type="string">
            <text:p text:style-name="P36">Sok owocowo – warzywny 1szt,</text:p>
          </table:table-cell>
          <table:table-cell table:style-name="Tabela10.E2" office:value-type="string">
            <text:p text:style-name="Bez_20_odstępów"/>
          </table:table-cell>
        </table:table-row>
        <table:table-row>
          <table:table-cell table:style-name="Tabela10.A2" office:value-type="string">
            <text:p text:style-name="P3">OBIAD</text:p>
          </table:table-cell>
          <table:table-cell table:style-name="Tabela10.A2" office:value-type="string">
            <text:p text:style-name="P41">Kasza manna got. na wyw. 350ml (A:1,9), bitka opiek. w sosie 260g (A:1,9), ziemniaki got. z kop. 200g, bukiet warzyw got. 150g, <text:s/>kompot owocowy 250ml,</text:p>
          </table:table-cell>
          <table:table-cell table:style-name="Tabela10.A2" office:value-type="string">
            <text:p text:style-name="P41">Kasza manna got. na wyw. 350ml (A:1,9), bitka opiek. w sosie 140g (A:1,9), ziemniaki got. z kop. 200g, bukiet warzyw got. 150g, <text:s/>kompot owocowy 250ml,</text:p>
          </table:table-cell>
          <table:table-cell table:style-name="Tabela10.A2" office:value-type="string">
            <text:p text:style-name="P41">Kasza manna got. na wyw. 350ml (A:1,9), bitka opiek. w sosie 170g (A:1,9), ziemniaki got. z kop. 200g, bukiet warzyw got. 150g, <text:s/>kompot owocowy 250ml,</text:p>
          </table:table-cell>
          <table:table-cell table:style-name="Tabela10.E2" office:value-type="string">
            <text:p text:style-name="Bez_20_odstępów"/>
          </table:table-cell>
        </table:table-row>
        <table:table-row>
          <table:table-cell table:style-name="Tabela10.A2" office:value-type="string">
            <text:p text:style-name="P3">KOLACJA</text:p>
          </table:table-cell>
          <table:table-cell table:style-name="Tabela10.A2" office:value-type="string">
            <text:p text:style-name="P35">Chleb miesz.80g (A:1,3,6,7,11) masło 20g (A:7), <text:s/>herbata 250ml, p<text:span text:style-name="T61">ierś z indyka </text:span>60<text:span text:style-name="T61">g</text:span>, twarożek 80g (A:7), sałata, jabłko got. 1szt,</text:p>
          </table:table-cell>
          <table:table-cell table:style-name="Tabela10.A2" office:value-type="string">
            <text:p text:style-name="P35">Chleb miesz.80g (A:1,3,6,7,11) masło 20g (A:7), <text:s/>herbata 250ml, p<text:span text:style-name="T61">ierś z indyka </text:span>60<text:span text:style-name="T61">g</text:span>, sałata, jabłko 1szt,</text:p>
          </table:table-cell>
          <table:table-cell table:style-name="Tabela10.A2" office:value-type="string">
            <text:p text:style-name="P35">Chleb miesz.80g (A:1,3,6,7,11) masło 20g (A:7), <text:s/>herbata 250ml, p<text:span text:style-name="T61">ierś z indyka </text:span>60<text:span text:style-name="T61">g</text:span>, sałata, jabłko 1szt,</text:p>
          </table:table-cell>
          <table:table-cell table:style-name="Tabela10.E2" office:value-type="string">
            <text:p text:style-name="P10"/>
          </table:table-cell>
        </table:table-row>
        <table:table-row>
          <table:table-cell table:style-name="Tabela10.A2" office:value-type="string">
            <text:p text:style-name="P3">POSIŁEK UZUPEŁNIAJĄCY</text:p>
          </table:table-cell>
          <table:table-cell table:style-name="Tabela10.A2" office:value-type="string">
            <text:p text:style-name="P20">Kefir nat. 200ml (A:7),</text:p>
          </table:table-cell>
          <table:table-cell table:style-name="Tabela10.A2" office:value-type="string">
            <text:p text:style-name="P20">Jogurt owocowy b/c (A:7),</text:p>
          </table:table-cell>
          <table:table-cell table:style-name="Tabela10.A2" office:value-type="string">
            <text:p text:style-name="P20">Kefir nat. 200ml (A:7),</text:p>
          </table:table-cell>
          <table:table-cell table:style-name="Tabela10.E2" office:value-type="string">
            <text:p text:style-name="Bez_20_odstępów"/>
          </table:table-cell>
        </table:table-row>
        <table:table-row>
          <table:table-cell table:style-name="Tabela10.A2" office:value-type="string">
            <text:p text:style-name="P9">WARTOŚCI ODŻYWCZE</text:p>
          </table:table-cell>
          <table:table-cell table:style-name="Tabela10.A2" office:value-type="string">
            <text:p text:style-name="P52">Energia: 2311,2kcal</text:p>
            <text:p text:style-name="P43">Białko:145,35g</text:p>
            <text:p text:style-name="P43">Tłuszcz:69,7g</text:p>
            <text:p text:style-name="P43">w tym kw.tłu.nasyc.:23,7g</text:p>
            <text:p text:style-name="P43">Węglowodany:278,9g</text:p>
            <text:p text:style-name="P43">w tym cukry:41,5g</text:p>
            <text:p text:style-name="P43">Błonnik-31,3g</text:p>
            <text:p text:style-name="P43">Sól-6,9g</text:p>
          </table:table-cell>
          <table:table-cell table:style-name="Tabela10.A2" office:value-type="string">
            <text:p text:style-name="P52">Energia: 2199,87kcal</text:p>
            <text:p text:style-name="P43">Białko:94,22g</text:p>
            <text:p text:style-name="P43">Tłuszcz:67,2g</text:p>
            <text:p text:style-name="P43">w tym kw.tłu.nasyc.:22,2g</text:p>
            <text:p text:style-name="P43">Węglowodany:269,05g</text:p>
            <text:p text:style-name="P43">w tym cukry:40,5g</text:p>
            <text:p text:style-name="P43">Błonnik-30,1g</text:p>
            <text:p text:style-name="P43">Sól-6,4g</text:p>
          </table:table-cell>
          <table:table-cell table:style-name="Tabela10.A2" office:value-type="string">
            <text:p text:style-name="P52">Energia: 2315,7kcal</text:p>
            <text:p text:style-name="P43">Białko:96,24g</text:p>
            <text:p text:style-name="P43">Tłuszcz:67,2g</text:p>
            <text:p text:style-name="P43">w tym kw.tłu.nasyc.:22,1g</text:p>
            <text:p text:style-name="P43">Węglowodany:273,2g</text:p>
            <text:p text:style-name="P43">w tym cukry:37,22g</text:p>
            <text:p text:style-name="P43">Błonnik-30g</text:p>
            <text:p text:style-name="P43">Sól-6,8g</text:p>
          </table:table-cell>
          <table:table-cell table:style-name="Tabela10.E2" office:value-type="string">
            <text:p text:style-name="Bez_20_odstępów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Bez_20_odstępów" style:display-name="Bez odstępów" style:family="paragraph">
      <style:paragraph-properties fo:hyphenation-ladder-count="no-limit"/>
      <style:text-properties style:font-name-asian="0" style:font-family-asian="0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mment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6cm" fo:margin-bottom="0.499cm" fo:margin-left="0.499cm" fo:margin-right="0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1.2$Windows_X86_64 LibreOffice_project/db4def46b0453cc22e2d0305797cf981b68ef5ac</meta:generator>
    <meta:creation-date>2026-03-07T20:48:00Z</meta:creation-date>
    <dc:date>2026-09-09T09:46:45.398000000</dc:date>
    <meta:print-date>2026-03-09T09:39:00Z</meta:print-date>
    <meta:editing-cycles>30</meta:editing-cycles>
    <meta:editing-duration>PT2H49M45S</meta:editing-duration>
    <meta:document-statistic meta:table-count="10" meta:image-count="0" meta:object-count="0" meta:page-count="20" meta:paragraph-count="1205" meta:word-count="6959" meta:character-count="49343" meta:non-whitespace-character-count="43291"/>
    <meta:template xlink:type="simple" xlink:actuate="onRequest" xlink:title="" xlink:href="Normal"/>
  </office:meta>
</office:document-meta>
</file>