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5" style:family="table">
      <style:table-properties style:width="28.501cm" table:align="margins"/>
    </style:style>
    <style:style style:name="Tabela5.A" style:family="table-column">
      <style:table-column-properties style:column-width="5.701cm" style:rel-column-width="13107*"/>
    </style:style>
    <style:style style:name="Tabela5.A1" style:family="table-cell">
      <style:table-cell-properties fo:padding="0.097cm" fo:border-left="0.5pt solid #000000" fo:border-right="none" fo:border-top="0.5pt solid #000000" fo:border-bottom="0.5pt solid #000000"/>
    </style:style>
    <style:style style:name="Tabela5.E1" style:family="table-cell">
      <style:table-cell-properties fo:padding="0.097cm" fo:border="0.5pt solid #000000"/>
    </style:style>
    <style:style style:name="Tabela5.A2" style:family="table-cell">
      <style:table-cell-properties fo:padding="0.097cm" fo:border-left="0.5pt solid #000000" fo:border-right="none" fo:border-top="none" fo:border-bottom="0.5pt solid #000000"/>
    </style:style>
    <style:style style:name="Tabela5.E2" style:family="table-cell">
      <style:table-cell-properties fo:padding="0.097cm" fo:border-left="0.5pt solid #000000" fo:border-right="0.5pt solid #000000" fo:border-top="none" fo:border-bottom="0.5pt solid #000000"/>
    </style:style>
    <style:style style:name="Tabela6" style:family="table">
      <style:table-properties style:width="28.501cm" table:align="margins"/>
    </style:style>
    <style:style style:name="Tabela6.A" style:family="table-column">
      <style:table-column-properties style:column-width="5.701cm" style:rel-column-width="13107*"/>
    </style:style>
    <style:style style:name="Tabela6.A1" style:family="table-cell">
      <style:table-cell-properties fo:padding="0.097cm" fo:border-left="0.5pt solid #000000" fo:border-right="none" fo:border-top="0.5pt solid #000000" fo:border-bottom="0.5pt solid #000000"/>
    </style:style>
    <style:style style:name="Tabela6.E1" style:family="table-cell">
      <style:table-cell-properties fo:padding="0.097cm" fo:border="0.5pt solid #000000"/>
    </style:style>
    <style:style style:name="Tabela6.A2" style:family="table-cell">
      <style:table-cell-properties fo:padding="0.097cm" fo:border-left="0.5pt solid #000000" fo:border-right="none" fo:border-top="none" fo:border-bottom="0.5pt solid #000000"/>
    </style:style>
    <style:style style:name="Tabela6.E2" style:family="table-cell">
      <style:table-cell-properties fo:padding="0.097cm" fo:border-left="0.5pt solid #000000" fo:border-right="0.5pt solid #000000" fo:border-top="none" fo:border-bottom="0.5pt solid #000000"/>
    </style:style>
    <style:style style:name="Tabela7" style:family="table">
      <style:table-properties style:width="28.501cm" table:align="margins"/>
    </style:style>
    <style:style style:name="Tabela7.A" style:family="table-column">
      <style:table-column-properties style:column-width="5.701cm" style:rel-column-width="13107*"/>
    </style:style>
    <style:style style:name="Tabela7.A1" style:family="table-cell">
      <style:table-cell-properties fo:padding="0.097cm" fo:border-left="0.5pt solid #000000" fo:border-right="none" fo:border-top="0.5pt solid #000000" fo:border-bottom="0.5pt solid #000000"/>
    </style:style>
    <style:style style:name="Tabela7.E1" style:family="table-cell">
      <style:table-cell-properties fo:padding="0.097cm" fo:border="0.5pt solid #000000"/>
    </style:style>
    <style:style style:name="Tabela7.A2" style:family="table-cell">
      <style:table-cell-properties fo:padding="0.097cm" fo:border-left="0.5pt solid #000000" fo:border-right="none" fo:border-top="none" fo:border-bottom="0.5pt solid #000000"/>
    </style:style>
    <style:style style:name="Tabela7.E2" style:family="table-cell">
      <style:table-cell-properties fo:padding="0.097cm" fo:border-left="0.5pt solid #000000" fo:border-right="0.5pt solid #000000" fo:border-top="none" fo:border-bottom="0.5pt solid #000000"/>
    </style:style>
    <style:style style:name="Tabela8" style:family="table">
      <style:table-properties style:width="28.501cm" table:align="margins"/>
    </style:style>
    <style:style style:name="Tabela8.A" style:family="table-column">
      <style:table-column-properties style:column-width="5.701cm" style:rel-column-width="13107*"/>
    </style:style>
    <style:style style:name="Tabela8.A1" style:family="table-cell">
      <style:table-cell-properties fo:padding="0.097cm" fo:border-left="0.5pt solid #000000" fo:border-right="none" fo:border-top="0.5pt solid #000000" fo:border-bottom="0.5pt solid #000000"/>
    </style:style>
    <style:style style:name="Tabela8.E1" style:family="table-cell">
      <style:table-cell-properties fo:padding="0.097cm" fo:border="0.5pt solid #000000"/>
    </style:style>
    <style:style style:name="Tabela8.A2" style:family="table-cell">
      <style:table-cell-properties fo:padding="0.097cm" fo:border-left="0.5pt solid #000000" fo:border-right="none" fo:border-top="none" fo:border-bottom="0.5pt solid #000000"/>
    </style:style>
    <style:style style:name="Tabela8.E2" style:family="table-cell">
      <style:table-cell-properties fo:padding="0.097cm" fo:border-left="0.5pt solid #000000" fo:border-right="0.5pt solid #000000" fo:border-top="none" fo:border-bottom="0.5pt solid #000000"/>
    </style:style>
    <style:style style:name="Tabela9" style:family="table">
      <style:table-properties style:width="28.501cm" table:align="margins"/>
    </style:style>
    <style:style style:name="Tabela9.A" style:family="table-column">
      <style:table-column-properties style:column-width="5.701cm" style:rel-column-width="13107*"/>
    </style:style>
    <style:style style:name="Tabela9.A1" style:family="table-cell">
      <style:table-cell-properties fo:padding="0.097cm" fo:border-left="0.5pt solid #000000" fo:border-right="none" fo:border-top="0.5pt solid #000000" fo:border-bottom="0.5pt solid #000000"/>
    </style:style>
    <style:style style:name="Tabela9.E1" style:family="table-cell">
      <style:table-cell-properties fo:padding="0.097cm" fo:border="0.5pt solid #000000"/>
    </style:style>
    <style:style style:name="Tabela9.A2" style:family="table-cell">
      <style:table-cell-properties fo:padding="0.097cm" fo:border-left="0.5pt solid #000000" fo:border-right="none" fo:border-top="none" fo:border-bottom="0.5pt solid #000000"/>
    </style:style>
    <style:style style:name="Tabela9.E2" style:family="table-cell">
      <style:table-cell-properties fo:padding="0.097cm" fo:border-left="0.5pt solid #000000" fo:border-right="0.5pt solid #000000" fo:border-top="none" fo:border-bottom="0.5pt solid #000000"/>
    </style:style>
    <style:style style:name="Tabela10" style:family="table">
      <style:table-properties style:width="28.501cm" table:align="margins"/>
    </style:style>
    <style:style style:name="Tabela10.A" style:family="table-column">
      <style:table-column-properties style:column-width="5.701cm" style:rel-column-width="13107*"/>
    </style:style>
    <style:style style:name="Tabela10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0.E1" style:family="table-cell">
      <style:table-cell-properties fo:padding="0.097cm" fo:border="0.5pt solid #000000"/>
    </style:style>
    <style:style style:name="Tabela10.A2" style:family="table-cell">
      <style:table-cell-properties fo:padding="0.097cm" fo:border-left="0.5pt solid #000000" fo:border-right="none" fo:border-top="none" fo:border-bottom="0.5pt solid #000000"/>
    </style:style>
    <style:style style:name="Tabela10.E2" style:family="table-cell">
      <style:table-cell-properties fo:padding="0.097cm" fo:border-left="0.5pt solid #000000" fo:border-right="0.5pt solid #000000" fo:border-top="none" fo:border-bottom="0.5pt solid #000000"/>
    </style:style>
    <style:style style:name="Tabela1_5f_1" style:display-name="Tabela1_1" style:family="table">
      <style:table-properties style:width="28.501cm" table:align="margins"/>
    </style:style>
    <style:style style:name="Tabela1_5f_1.A" style:display-name="Tabela1_1.A" style:family="table-column">
      <style:table-column-properties style:column-width="5.701cm" style:rel-column-width="13107*"/>
    </style:style>
    <style:style style:name="Tabela1_5f_1.A1" style:display-name="Tabela1_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_5f_1.E1" style:display-name="Tabela1_1.E1" style:family="table-cell">
      <style:table-cell-properties fo:padding="0.097cm" fo:border="0.5pt solid #000000"/>
    </style:style>
    <style:style style:name="Tabela1_5f_1.A2" style:display-name="Tabela1_1.A2" style:family="table-cell">
      <style:table-cell-properties fo:padding="0.097cm" fo:border-left="0.5pt solid #000000" fo:border-right="none" fo:border-top="none" fo:border-bottom="0.5pt solid #000000"/>
    </style:style>
    <style:style style:name="Tabela1_5f_1.E2" style:display-name="Tabela1_1.E2" style:family="table-cell">
      <style:table-cell-properties fo:padding="0.097cm" fo:border-left="0.5pt solid #000000" fo:border-right="0.5pt solid #000000" fo:border-top="none" fo:border-bottom="0.5pt solid #000000"/>
    </style:style>
    <style:style style:name="Tabela1" style:family="table">
      <style:table-properties style:width="28.423cm" table:align="right"/>
    </style:style>
    <style:style style:name="Tabela1.A" style:family="table-column">
      <style:table-column-properties style:column-width="4.657cm"/>
    </style:style>
    <style:style style:name="Tabela1.B" style:family="table-column">
      <style:table-column-properties style:column-width="5.652cm"/>
    </style:style>
    <style:style style:name="Tabela1.C" style:family="table-column">
      <style:table-column-properties style:column-width="5.8cm"/>
    </style:style>
    <style:style style:name="Tabela1.D" style:family="table-column">
      <style:table-column-properties style:column-width="6.117cm"/>
    </style:style>
    <style:style style:name="Tabela1.E" style:family="table-column">
      <style:table-column-properties style:column-width="6.198cm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E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2" style:family="table">
      <style:table-properties style:width="28.501cm" table:align="margins"/>
    </style:style>
    <style:style style:name="Tabela2.A" style:family="table-column">
      <style:table-column-properties style:column-width="4.745cm" style:rel-column-width="2690*"/>
    </style:style>
    <style:style style:name="Tabela2.B" style:family="table-column">
      <style:table-column-properties style:column-width="5.669cm" style:rel-column-width="3214*"/>
    </style:style>
    <style:style style:name="Tabela2.C" style:family="table-column">
      <style:table-column-properties style:column-width="5.8cm" style:rel-column-width="3288*"/>
    </style:style>
    <style:style style:name="Tabela2.D" style:family="table-column">
      <style:table-column-properties style:column-width="6.096cm" style:rel-column-width="3456*"/>
    </style:style>
    <style:style style:name="Tabela2.E" style:family="table-column">
      <style:table-column-properties style:column-width="6.191cm" style:rel-column-width="3510*"/>
    </style:style>
    <style:style style:name="Tabe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2.E1" style:family="table-cell">
      <style:table-cell-properties fo:padding="0.097cm" fo:border="0.05pt solid #000000"/>
    </style:style>
    <style:style style:name="Tabela2.A2" style:family="table-cell">
      <style:table-cell-properties fo:padding="0.097cm" fo:border-left="0.05pt solid #000000" fo:border-right="none" fo:border-top="none" fo:border-bottom="0.05pt solid #000000"/>
    </style:style>
    <style:style style:name="Tabela2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3" style:family="table">
      <style:table-properties style:width="28.501cm" table:align="margins"/>
    </style:style>
    <style:style style:name="Tabela3.A" style:family="table-column">
      <style:table-column-properties style:column-width="5.701cm" style:rel-column-width="13107*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E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E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text-properties fo:font-size="11pt" fo:font-weight="normal" officeooo:paragraph-rsid="0011c538" style:font-size-asian="11pt" style:font-weight-asian="normal" style:font-size-complex="11pt" style:font-weight-complex="normal"/>
    </style:style>
    <style:style style:name="P2" style:family="paragraph" style:parent-style-name="Table_20_Contents">
      <style:text-properties fo:font-size="11pt" fo:font-weight="normal" officeooo:rsid="001ed3cd" officeooo:paragraph-rsid="0011c538" style:font-size-asian="11pt" style:font-weight-asian="normal" style:font-size-complex="11pt" style:font-weight-complex="normal"/>
    </style:style>
    <style:style style:name="P3" style:family="paragraph" style:parent-style-name="Table_20_Contents">
      <style:paragraph-properties fo:text-align="start" style:justify-single-word="false"/>
      <style:text-properties fo:font-size="11pt" fo:font-weight="normal" officeooo:rsid="001717a6" officeooo:paragraph-rsid="0011c538" style:font-size-asian="11pt" style:font-weight-asian="normal" style:font-size-complex="11pt" style:font-weight-complex="normal"/>
    </style:style>
    <style:style style:name="P4" style:family="paragraph" style:parent-style-name="Table_20_Contents">
      <style:text-properties fo:font-size="11pt" fo:font-weight="normal" officeooo:rsid="001717a6" officeooo:paragraph-rsid="0011c538" style:font-size-asian="11pt" style:font-weight-asian="normal" style:font-size-complex="11pt" style:font-weight-complex="normal"/>
    </style:style>
    <style:style style:name="P5" style:family="paragraph" style:parent-style-name="Standard">
      <style:text-properties style:font-name="Times New Roman" fo:font-size="11pt" fo:font-weight="normal" officeooo:rsid="0005f30c" officeooo:paragraph-rsid="0011c538" style:font-size-asian="11pt" style:font-weight-asian="normal" style:font-size-complex="11pt" style:font-weight-complex="normal"/>
    </style:style>
    <style:style style:name="P6" style:family="paragraph" style:parent-style-name="Table_20_Contents">
      <style:text-properties style:font-name="Times New Roman" fo:font-size="11pt" fo:font-weight="normal" officeooo:rsid="001bc522" officeooo:paragraph-rsid="0011c538" style:font-size-asian="11pt" style:font-weight-asian="normal" style:font-size-complex="11pt" style:font-weight-complex="normal"/>
    </style:style>
    <style:style style:name="P7" style:family="paragraph" style:parent-style-name="Table_20_Contents">
      <style:text-properties style:font-name="Times New Roman" fo:font-size="11pt" fo:font-weight="normal" officeooo:rsid="0019577f" officeooo:paragraph-rsid="0011c538" style:font-size-asian="11pt" style:font-weight-asian="normal" style:font-size-complex="11pt" style:font-weight-complex="normal"/>
    </style:style>
    <style:style style:name="P8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2pt" fo:font-style="normal" style:text-underline-style="none" fo:font-weight="normal" officeooo:rsid="00132b44" officeooo:paragraph-rsid="000d25a9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9" style:family="paragraph" style:parent-style-name="Table_20_Contents">
      <style:paragraph-properties fo:line-height="100%"/>
      <style:text-properties style:font-name="Times New Roman" fo:font-size="12pt" fo:font-style="normal" style:text-underline-style="none" fo:font-weight="normal" officeooo:rsid="000975a4" officeooo:paragraph-rsid="000d25a9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0" style:family="paragraph" style:parent-style-name="Standard">
      <style:paragraph-properties fo:line-height="100%"/>
      <style:text-properties style:font-name="Times New Roman" fo:font-size="12pt" fo:font-style="normal" fo:font-weight="normal" officeooo:rsid="0005f30c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1" style:family="paragraph" style:parent-style-name="Table_20_Contents">
      <style:paragraph-properties fo:line-height="100%"/>
      <style:text-properties style:font-name="Times New Roman" fo:font-size="12pt" fo:font-style="normal" fo:font-weight="normal" officeooo:rsid="001bc522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2" style:family="paragraph" style:parent-style-name="Table_20_Contents">
      <style:paragraph-properties fo:line-height="100%"/>
      <style:text-properties style:font-name="Times New Roman" fo:font-size="12pt" fo:font-style="normal" fo:font-weight="normal" officeooo:rsid="0019577f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3" style:family="paragraph" style:parent-style-name="Table_20_Contents">
      <style:paragraph-properties fo:line-height="100%" fo:text-align="start" style:justify-single-word="false"/>
      <style:text-properties style:font-name="Times New Roman" fo:font-size="12pt" fo:font-style="normal" fo:font-weight="normal" officeooo:rsid="00081334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4" style:family="paragraph" style:parent-style-name="Table_20_Contents">
      <style:paragraph-properties fo:text-align="start" style:justify-single-word="false"/>
      <style:text-properties style:font-name="Times New Roman" fo:font-size="12pt" fo:font-style="normal" fo:font-weight="normal" officeooo:rsid="00081334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15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2pt" style:text-underline-style="none" fo:font-weight="normal" officeooo:rsid="00132b44" officeooo:paragraph-rsid="000d25a9" style:font-size-asian="12pt" style:font-weight-asian="normal" style:font-name-complex="Times New Roman1" style:font-size-complex="12pt" style:font-weight-complex="normal"/>
    </style:style>
    <style:style style:name="P16" style:family="paragraph" style:parent-style-name="Table_20_Contents">
      <style:text-properties style:font-name="Times New Roman" fo:font-size="12pt" style:text-underline-style="none" fo:font-weight="normal" officeooo:rsid="000975a4" officeooo:paragraph-rsid="000d25a9" style:font-size-asian="12pt" style:font-weight-asian="normal" style:font-name-complex="Times New Roman1" style:font-size-complex="12pt" style:font-weight-complex="normal"/>
    </style:style>
    <style:style style:name="P17" style:family="paragraph" style:parent-style-name="Standard">
      <style:text-properties style:font-name="Times New Roman" fo:font-size="12pt" fo:font-weight="normal" officeooo:rsid="0005f30c" officeooo:paragraph-rsid="000d25a9" style:font-size-asian="12pt" style:font-weight-asian="normal" style:font-size-complex="12pt" style:font-weight-complex="normal"/>
    </style:style>
    <style:style style:name="P18" style:family="paragraph" style:parent-style-name="Table_20_Contents">
      <style:text-properties style:font-name="Times New Roman" fo:font-size="12pt" fo:font-weight="normal" officeooo:rsid="001bc522" officeooo:paragraph-rsid="000d25a9" style:font-size-asian="12pt" style:font-weight-asian="normal" style:font-size-complex="12pt" style:font-weight-complex="normal"/>
    </style:style>
    <style:style style:name="P19" style:family="paragraph" style:parent-style-name="Table_20_Contents">
      <style:text-properties style:font-name="Times New Roman" fo:font-size="12pt" fo:font-weight="normal" officeooo:rsid="0019577f" officeooo:paragraph-rsid="000d25a9" style:font-size-asian="12pt" style:font-weight-asian="normal" style:font-size-complex="12pt" style:font-weight-complex="normal"/>
    </style:style>
    <style:style style:name="P20" style:family="paragraph" style:parent-style-name="No_20_Spacing">
      <style:paragraph-properties fo:line-height="100%"/>
      <style:text-properties fo:font-size="12pt" fo:font-style="normal" fo:font-weight="normal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Table_20_Contents">
      <style:paragraph-properties fo:line-height="100%" fo:text-align="center" style:justify-single-word="false"/>
      <style:text-properties fo:font-size="12pt" fo:font-style="normal" fo:font-weight="normal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22" style:family="paragraph" style:parent-style-name="Table_20_Contents">
      <style:paragraph-properties fo:line-height="100%" fo:text-align="start" style:justify-single-word="false"/>
      <style:text-properties fo:font-size="12pt" fo:font-style="normal" fo:font-weight="normal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23" style:family="paragraph" style:parent-style-name="No_20_Spacing">
      <style:paragraph-properties fo:line-height="100%" fo:text-align="start" style:justify-single-word="false"/>
      <style:text-properties fo:font-size="12pt" fo:font-style="normal" fo:font-weight="normal" officeooo:rsid="00229eac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24" style:family="paragraph" style:parent-style-name="Table_20_Contents">
      <style:paragraph-properties fo:line-height="100%"/>
      <style:text-properties fo:font-size="12pt" fo:font-style="normal" fo:font-weight="normal" officeooo:rsid="001ed3cd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25" style:family="paragraph" style:parent-style-name="Table_20_Contents">
      <style:paragraph-properties fo:line-height="100%" fo:text-align="center" style:justify-single-word="false"/>
      <style:text-properties fo:font-size="12pt" fo:font-style="normal" fo:font-weight="normal" officeooo:rsid="001717a6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26" style:family="paragraph" style:parent-style-name="Table_20_Contents">
      <style:paragraph-properties fo:line-height="100%"/>
      <style:text-properties fo:font-size="12pt" fo:font-style="normal" fo:font-weight="normal" officeooo:rsid="001717a6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27" style:family="paragraph" style:parent-style-name="Table_20_Contents">
      <style:paragraph-properties fo:line-height="100%" fo:text-align="start" style:justify-single-word="false"/>
      <style:text-properties fo:font-size="12pt" fo:font-style="normal" fo:font-weight="normal" officeooo:rsid="001717a6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28" style:family="paragraph" style:parent-style-name="Table_20_Contents">
      <style:paragraph-properties fo:line-height="100%" fo:text-align="center" style:justify-single-word="false"/>
      <style:text-properties fo:font-size="12pt" fo:font-style="normal" fo:font-weight="normal" officeooo:rsid="000cd677" officeooo:paragraph-rsid="000d25a9" style:font-size-asian="12pt" style:font-style-asian="normal" style:font-weight-asian="normal" style:font-size-complex="12pt" style:font-style-complex="normal" style:font-weight-complex="normal"/>
    </style:style>
    <style:style style:name="P29" style:family="paragraph" style:parent-style-name="Standard">
      <style:paragraph-properties fo:line-height="100%" fo:text-align="center" style:justify-single-word="false"/>
      <style:text-properties fo:font-size="12pt" fo:font-style="normal" officeooo:paragraph-rsid="000d25a9" style:font-size-asian="12pt" style:font-style-asian="normal" style:font-size-complex="12pt" style:font-style-complex="normal"/>
    </style:style>
    <style:style style:name="P30" style:family="paragraph" style:parent-style-name="Standard">
      <style:paragraph-properties fo:line-height="100%" fo:text-align="start" style:justify-single-word="false"/>
      <style:text-properties fo:font-size="12pt" fo:font-style="normal" officeooo:paragraph-rsid="000d25a9" style:font-size-asian="12pt" style:font-style-asian="normal" style:font-size-complex="12pt" style:font-style-complex="normal"/>
    </style:style>
    <style:style style:name="P31" style:family="paragraph" style:parent-style-name="Text_20_body">
      <style:paragraph-properties fo:line-height="100%"/>
      <style:text-properties fo:font-size="12pt" fo:font-style="normal" style:text-underline-style="none" fo:font-weight="normal" officeooo:rsid="0019d6f6" officeooo:paragraph-rsid="000d25a9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2" style:family="paragraph" style:parent-style-name="Text_20_body">
      <style:text-properties fo:font-size="12pt" fo:font-style="normal" style:text-underline-style="none" fo:font-weight="normal" officeooo:rsid="0019d6f6" officeooo:paragraph-rsid="000d25a9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3" style:family="paragraph" style:parent-style-name="No_20_Spacing">
      <style:text-properties fo:font-size="12pt" fo:font-weight="normal" officeooo:paragraph-rsid="000d25a9" style:font-size-asian="12pt" style:font-weight-asian="normal" style:font-size-complex="12pt" style:font-weight-complex="normal"/>
    </style:style>
    <style:style style:name="P34" style:family="paragraph" style:parent-style-name="No_20_Spacing">
      <style:paragraph-properties fo:text-align="start" style:justify-single-word="false"/>
      <style:text-properties fo:font-size="12pt" fo:font-weight="normal" officeooo:rsid="00229eac" officeooo:paragraph-rsid="000d25a9" style:font-size-asian="12pt" style:font-weight-asian="normal" style:font-size-complex="12pt" style:font-weight-complex="normal"/>
    </style:style>
    <style:style style:name="P35" style:family="paragraph" style:parent-style-name="Table_20_Contents">
      <style:text-properties fo:font-size="12pt" fo:font-weight="normal" officeooo:rsid="001ed3cd" officeooo:paragraph-rsid="000d25a9" style:font-size-asian="12pt" style:font-weight-asian="normal" style:font-size-complex="12pt" style:font-weight-complex="normal"/>
    </style:style>
    <style:style style:name="P36" style:family="paragraph" style:parent-style-name="Table_20_Contents">
      <style:paragraph-properties fo:text-align="center" style:justify-single-word="false"/>
      <style:text-properties fo:font-size="12pt" fo:font-weight="normal" officeooo:rsid="001717a6" officeooo:paragraph-rsid="000d25a9" style:font-size-asian="12pt" style:font-weight-asian="normal" style:font-size-complex="12pt" style:font-weight-complex="normal"/>
    </style:style>
    <style:style style:name="P37" style:family="paragraph" style:parent-style-name="Table_20_Contents">
      <style:text-properties fo:font-size="12pt" fo:font-weight="normal" officeooo:rsid="001717a6" officeooo:paragraph-rsid="000d25a9" style:font-size-asian="12pt" style:font-weight-asian="normal" style:font-size-complex="12pt" style:font-weight-complex="normal"/>
    </style:style>
    <style:style style:name="P38" style:family="paragraph" style:parent-style-name="Table_20_Contents">
      <style:paragraph-properties fo:text-align="start" style:justify-single-word="false"/>
      <style:text-properties fo:font-size="12pt" fo:font-weight="normal" officeooo:rsid="001717a6" officeooo:paragraph-rsid="000d25a9" style:font-size-asian="12pt" style:font-weight-asian="normal" style:font-size-complex="12pt" style:font-weight-complex="normal"/>
    </style:style>
    <style:style style:name="P39" style:family="paragraph" style:parent-style-name="Table_20_Contents">
      <style:paragraph-properties fo:text-align="center" style:justify-single-word="false"/>
      <style:text-properties fo:font-size="12pt" fo:font-weight="normal" officeooo:rsid="000cd677" officeooo:paragraph-rsid="000d25a9" style:font-size-asian="12pt" style:font-weight-asian="normal" style:font-size-complex="12pt" style:font-weight-complex="normal"/>
    </style:style>
    <style:style style:name="P40" style:family="paragraph" style:parent-style-name="Table_20_Contents">
      <style:paragraph-properties fo:text-align="center" style:justify-single-word="false"/>
      <style:text-properties fo:font-size="12pt" fo:font-weight="normal" officeooo:paragraph-rsid="000d25a9" style:font-size-asian="12pt" style:font-weight-asian="normal" style:font-size-complex="12pt" style:font-weight-complex="normal"/>
    </style:style>
    <style:style style:name="P41" style:family="paragraph" style:parent-style-name="Table_20_Contents">
      <style:paragraph-properties fo:text-align="start" style:justify-single-word="false"/>
      <style:text-properties fo:font-size="12pt" fo:font-weight="normal" officeooo:paragraph-rsid="000d25a9" style:font-size-asian="12pt" style:font-weight-asian="normal" style:font-size-complex="12pt" style:font-weight-complex="normal"/>
    </style:style>
    <style:style style:name="P42" style:family="paragraph" style:parent-style-name="Standard">
      <style:paragraph-properties fo:text-align="center" style:justify-single-word="false"/>
      <style:text-properties fo:font-size="12pt" officeooo:paragraph-rsid="000d25a9" style:font-size-asian="12pt" style:font-size-complex="12pt"/>
    </style:style>
    <style:style style:name="P43" style:family="paragraph" style:parent-style-name="Standard">
      <style:paragraph-properties fo:text-align="center" style:justify-single-word="false"/>
      <style:text-properties fo:font-size="12pt" officeooo:paragraph-rsid="0011c538" style:font-size-asian="12pt" style:font-size-complex="12pt"/>
    </style:style>
    <style:style style:name="P44" style:family="paragraph" style:parent-style-name="Standard">
      <style:paragraph-properties fo:text-align="start" style:justify-single-word="false"/>
      <style:text-properties fo:font-size="12pt" fo:font-weight="bold" officeooo:rsid="001ed3cd" officeooo:paragraph-rsid="0011c538" style:font-size-asian="12pt" style:font-weight-asian="bold" style:font-size-complex="12pt" style:font-weight-complex="bold"/>
    </style:style>
    <style:style style:name="P45" style:family="paragraph" style:parent-style-name="Standard">
      <style:paragraph-properties fo:margin-left="0cm" fo:margin-right="-0.501cm" fo:margin-top="0cm" fo:margin-bottom="0cm" style:contextual-spacing="false" fo:line-height="100%" fo:orphans="0" fo:widows="0" fo:text-indent="0cm" style:auto-text-indent="false">
        <style:tab-stops/>
      </style:paragraph-properties>
      <style:text-properties style:text-line-through-style="none" style:text-line-through-type="none" style:font-name="Times New Roman" fo:font-size="11pt" fo:font-style="normal" style:text-underline-style="none" fo:font-weight="normal" officeooo:rsid="0079b2eb" officeooo:paragraph-rsid="0011c53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46" style:family="paragraph" style:parent-style-name="Standard">
      <style:text-properties officeooo:paragraph-rsid="0011c538"/>
    </style:style>
    <style:style style:name="P47" style:family="paragraph" style:parent-style-name="Standard">
      <style:paragraph-properties fo:text-align="center" style:justify-single-word="false"/>
      <style:text-properties officeooo:paragraph-rsid="0011c538"/>
    </style:style>
    <style:style style:name="P48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2pt" style:text-underline-style="none" fo:font-weight="normal" officeooo:rsid="00132b44" officeooo:paragraph-rsid="001f591b" style:font-size-asian="12pt" style:font-weight-asian="normal" style:font-name-complex="Times New Roman1" style:font-size-complex="12pt" style:font-weight-complex="normal"/>
    </style:style>
    <style:style style:name="P49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2pt" style:text-underline-style="none" fo:font-weight="normal" officeooo:rsid="00132b44" officeooo:paragraph-rsid="0013b06b" style:font-size-asian="12pt" style:font-weight-asian="normal" style:font-name-complex="Times New Roman1" style:font-size-complex="12pt" style:font-weight-complex="normal"/>
    </style:style>
    <style:style style:name="P50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2pt" style:text-underline-style="none" fo:font-weight="normal" officeooo:rsid="0010992b" officeooo:paragraph-rsid="0021148f" style:font-size-asian="12pt" style:font-weight-asian="normal" style:font-name-complex="Times New Roman1" style:font-size-complex="12pt" style:font-weight-complex="normal"/>
    </style:style>
    <style:style style:name="P51" style:family="paragraph" style:parent-style-name="No_20_Spacing">
      <style:text-properties fo:font-size="12pt" fo:font-weight="normal" officeooo:paragraph-rsid="001f591b" style:font-size-asian="12pt" style:font-weight-asian="normal" style:font-size-complex="12pt" style:font-weight-complex="normal"/>
    </style:style>
    <style:style style:name="P52" style:family="paragraph" style:parent-style-name="No_20_Spacing">
      <style:paragraph-properties fo:text-align="start" style:justify-single-word="false"/>
      <style:text-properties fo:font-size="12pt" fo:font-weight="normal" officeooo:rsid="00229eac" officeooo:paragraph-rsid="001f591b" style:font-size-asian="12pt" style:font-weight-asian="normal" style:font-size-complex="12pt" style:font-weight-complex="normal"/>
    </style:style>
    <style:style style:name="P53" style:family="paragraph" style:parent-style-name="No_20_Spacing">
      <style:paragraph-properties fo:text-align="start" style:justify-single-word="false"/>
      <style:text-properties fo:font-size="12pt" fo:font-weight="normal" officeooo:rsid="00229eac" officeooo:paragraph-rsid="0013b06b" style:font-size-asian="12pt" style:font-weight-asian="normal" style:font-size-complex="12pt" style:font-weight-complex="normal"/>
    </style:style>
    <style:style style:name="P54" style:family="paragraph" style:parent-style-name="No_20_Spacing">
      <style:paragraph-properties fo:text-align="start" style:justify-single-word="false"/>
      <style:text-properties fo:font-size="12pt" fo:font-weight="normal" officeooo:paragraph-rsid="0020c206" style:font-size-asian="12pt" style:font-weight-asian="normal" style:font-size-complex="12pt" style:font-weight-complex="normal"/>
    </style:style>
    <style:style style:name="P55" style:family="paragraph" style:parent-style-name="No_20_Spacing">
      <style:text-properties fo:font-size="12pt" fo:font-weight="normal" officeooo:paragraph-rsid="0013b06b" style:font-size-asian="12pt" style:font-weight-asian="normal" style:font-size-complex="12pt" style:font-weight-complex="normal"/>
    </style:style>
    <style:style style:name="P56" style:family="paragraph" style:parent-style-name="No_20_Spacing">
      <style:paragraph-properties fo:line-height="100%"/>
      <style:text-properties style:font-name="Times New Roman" fo:font-size="11pt" fo:font-style="normal" fo:font-weight="normal" officeooo:paragraph-rsid="000ffcab" style:font-size-asian="11pt" style:font-style-asian="normal" style:font-weight-asian="normal" style:font-size-complex="11pt" style:font-style-complex="normal" style:font-weight-complex="normal"/>
    </style:style>
    <style:style style:name="P57" style:family="paragraph" style:parent-style-name="No_20_Spacing">
      <style:paragraph-properties fo:line-height="100%"/>
      <style:text-properties style:font-name="Times New Roman" fo:font-size="11pt" fo:font-style="normal" fo:font-weight="normal" officeooo:paragraph-rsid="00031f5e" style:font-size-asian="11pt" style:font-style-asian="normal" style:font-weight-asian="normal" style:font-size-complex="11pt" style:font-style-complex="normal" style:font-weight-complex="normal"/>
    </style:style>
    <style:style style:name="P58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fo:font-weight="normal" officeooo:paragraph-rsid="000d1212" style:font-size-asian="11pt" style:font-style-asian="normal" style:font-weight-asian="normal" style:font-size-complex="11pt" style:font-style-complex="normal" style:font-weight-complex="normal"/>
    </style:style>
    <style:style style:name="P59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fo:font-weight="normal" officeooo:paragraph-rsid="000d4ea6" style:font-size-asian="11pt" style:font-style-asian="normal" style:font-weight-asian="normal" style:font-size-complex="11pt" style:font-style-complex="normal" style:font-weight-complex="normal"/>
    </style:style>
    <style:style style:name="P60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fo:font-weight="normal" officeooo:paragraph-rsid="000dd1ad" style:font-size-asian="11pt" style:font-style-asian="normal" style:font-weight-asian="normal" style:font-size-complex="11pt" style:font-style-complex="normal" style:font-weight-complex="normal"/>
    </style:style>
    <style:style style:name="P61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fo:font-weight="normal" officeooo:paragraph-rsid="0013b06b" style:font-size-asian="11pt" style:font-style-asian="normal" style:font-weight-asian="normal" style:font-size-complex="11pt" style:font-style-complex="normal" style:font-weight-complex="normal"/>
    </style:style>
    <style:style style:name="P62" style:family="paragraph" style:parent-style-name="No_20_Spacing">
      <style:paragraph-properties fo:line-height="100%"/>
      <style:text-properties style:font-name="Times New Roman" fo:font-size="11pt" fo:font-style="normal" fo:font-weight="normal" officeooo:paragraph-rsid="000d1212" style:font-size-asian="11pt" style:font-style-asian="normal" style:font-weight-asian="normal" style:font-size-complex="11pt" style:font-style-complex="normal" style:font-weight-complex="normal"/>
    </style:style>
    <style:style style:name="P63" style:family="paragraph" style:parent-style-name="No_20_Spacing">
      <style:paragraph-properties fo:line-height="100%"/>
      <style:text-properties style:font-name="Times New Roman" fo:font-size="11pt" fo:font-style="normal" fo:font-weight="normal" officeooo:paragraph-rsid="0003e0e0" style:font-size-asian="11pt" style:font-style-asian="normal" style:font-weight-asian="normal" style:font-size-complex="11pt" style:font-style-complex="normal" style:font-weight-complex="normal"/>
    </style:style>
    <style:style style:name="P64" style:family="paragraph" style:parent-style-name="No_20_Spacing">
      <style:paragraph-properties fo:line-height="100%"/>
      <style:text-properties style:font-name="Times New Roman" fo:font-size="11pt" fo:font-style="normal" fo:font-weight="normal" officeooo:paragraph-rsid="0003aab8" style:font-size-asian="11pt" style:font-style-asian="normal" style:font-weight-asian="normal" style:font-size-complex="11pt" style:font-style-complex="normal" style:font-weight-complex="normal"/>
    </style:style>
    <style:style style:name="P65" style:family="paragraph" style:parent-style-name="No_20_Spacing">
      <style:paragraph-properties fo:line-height="100%"/>
      <style:text-properties style:font-name="Times New Roman" fo:font-size="11pt" fo:font-style="normal" fo:font-weight="normal" officeooo:paragraph-rsid="0014fa6c" style:font-size-asian="11pt" style:font-style-asian="normal" style:font-weight-asian="normal" style:font-size-complex="11pt" style:font-style-complex="normal" style:font-weight-complex="normal"/>
    </style:style>
    <style:style style:name="P66" style:family="paragraph" style:parent-style-name="No_20_Spacing">
      <style:paragraph-properties fo:line-height="100%"/>
      <style:text-properties style:font-name="Times New Roman" fo:font-size="11pt" fo:font-style="normal" fo:font-weight="normal" officeooo:paragraph-rsid="001c3203" style:font-size-asian="11pt" style:font-style-asian="normal" style:font-weight-asian="normal" style:font-size-complex="11pt" style:font-style-complex="normal" style:font-weight-complex="normal"/>
    </style:style>
    <style:style style:name="P67" style:family="paragraph" style:parent-style-name="No_20_Spacing">
      <style:paragraph-properties fo:line-height="100%"/>
      <style:text-properties style:font-name="Times New Roman" fo:font-size="11pt" fo:font-style="normal" fo:font-weight="normal" officeooo:paragraph-rsid="000dd1ad" style:font-size-asian="11pt" style:font-style-asian="normal" style:font-weight-asian="normal" style:font-size-complex="11pt" style:font-style-complex="normal" style:font-weight-complex="normal"/>
    </style:style>
    <style:style style:name="P68" style:family="paragraph" style:parent-style-name="No_20_Spacing">
      <style:paragraph-properties fo:line-height="100%"/>
      <style:text-properties style:font-name="Times New Roman" fo:font-size="11pt" fo:font-style="normal" fo:font-weight="normal" officeooo:paragraph-rsid="0013b06b" style:font-size-asian="11pt" style:font-style-asian="normal" style:font-weight-asian="normal" style:font-size-complex="11pt" style:font-style-complex="normal" style:font-weight-complex="normal"/>
    </style:style>
    <style:style style:name="P69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fo:font-weight="normal" officeooo:rsid="00061160" officeooo:paragraph-rsid="00061160" style:font-size-asian="11pt" style:font-style-asian="normal" style:font-weight-asian="normal" style:font-size-complex="11pt" style:font-style-complex="normal" style:font-weight-complex="normal"/>
    </style:style>
    <style:style style:name="P70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fo:font-weight="normal" officeooo:rsid="00061160" officeooo:paragraph-rsid="0013b06b" style:font-size-asian="11pt" style:font-style-asian="normal" style:font-weight-asian="normal" style:font-size-complex="11pt" style:font-style-complex="normal" style:font-weight-complex="normal"/>
    </style:style>
    <style:style style:name="P71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fo:font-weight="normal" officeooo:rsid="0007593d" officeooo:paragraph-rsid="0007593d" style:font-size-asian="11pt" style:font-style-asian="normal" style:font-weight-asian="normal" style:font-size-complex="11pt" style:font-style-complex="normal" style:font-weight-complex="normal"/>
    </style:style>
    <style:style style:name="P72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fo:font-weight="normal" officeooo:rsid="000872d5" officeooo:paragraph-rsid="000872d5" style:font-size-asian="11pt" style:font-style-asian="normal" style:font-weight-asian="normal" style:font-size-complex="11pt" style:font-style-complex="normal" style:font-weight-complex="normal"/>
    </style:style>
    <style:style style:name="P73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fo:font-weight="normal" officeooo:rsid="00095b16" officeooo:paragraph-rsid="00095b16" style:font-size-asian="11pt" style:font-style-asian="normal" style:font-weight-asian="normal" style:font-size-complex="11pt" style:font-style-complex="normal" style:font-weight-complex="normal"/>
    </style:style>
    <style:style style:name="P74" style:family="paragraph" style:parent-style-name="No_20_Spacing">
      <style:text-properties style:font-name="Times New Roman" fo:font-size="11pt" fo:font-style="normal" fo:font-weight="normal" officeooo:paragraph-rsid="00131523" style:font-size-asian="11pt" style:font-style-asian="normal" style:font-weight-asian="normal" style:font-size-complex="11pt" style:font-style-complex="normal" style:font-weight-complex="normal"/>
    </style:style>
    <style:style style:name="P75" style:family="paragraph" style:parent-style-name="No_20_Spacing">
      <style:paragraph-properties fo:text-align="start" style:justify-single-word="false"/>
      <style:text-properties style:font-name="Times New Roman" fo:font-size="11pt" fo:font-style="normal" fo:font-weight="normal" officeooo:paragraph-rsid="00170fcf" style:font-size-asian="11pt" style:font-style-asian="normal" style:font-weight-asian="normal" style:font-size-complex="11pt" style:font-style-complex="normal" style:font-weight-complex="normal"/>
    </style:style>
    <style:style style:name="P76" style:family="paragraph" style:parent-style-name="No_20_Spacing">
      <style:paragraph-properties fo:text-align="start" style:justify-single-word="false"/>
      <style:text-properties style:font-name="Times New Roman" fo:font-size="11pt" fo:font-style="normal" fo:font-weight="normal" officeooo:paragraph-rsid="00100dbe" style:font-size-asian="11pt" style:font-style-asian="normal" style:font-weight-asian="normal" style:font-size-complex="11pt" style:font-style-complex="normal" style:font-weight-complex="normal"/>
    </style:style>
    <style:style style:name="P77" style:family="paragraph" style:parent-style-name="No_20_Spacing">
      <style:paragraph-properties fo:text-align="start" style:justify-single-word="false"/>
      <style:text-properties style:font-name="Times New Roman" fo:font-size="11pt" fo:font-style="normal" fo:font-weight="normal" officeooo:paragraph-rsid="001f591b" style:font-size-asian="11pt" style:font-style-asian="normal" style:font-weight-asian="normal" style:font-size-complex="11pt" style:font-style-complex="normal" style:font-weight-complex="normal"/>
    </style:style>
    <style:style style:name="P78" style:family="paragraph" style:parent-style-name="No_20_Spacing">
      <style:paragraph-properties fo:text-align="start" style:justify-single-word="false"/>
      <style:text-properties style:font-name="Times New Roman" fo:font-size="11pt" fo:font-style="normal" fo:font-weight="normal" officeooo:paragraph-rsid="0020c206" style:font-size-asian="11pt" style:font-style-asian="normal" style:font-weight-asian="normal" style:font-size-complex="11pt" style:font-style-complex="normal" style:font-weight-complex="normal"/>
    </style:style>
    <style:style style:name="P79" style:family="paragraph" style:parent-style-name="No_20_Spacing">
      <style:text-properties style:font-name="Times New Roman" fo:font-size="11pt" fo:font-style="normal" fo:font-weight="normal" officeooo:paragraph-rsid="0019681d" style:font-size-asian="11pt" style:font-style-asian="normal" style:font-weight-asian="normal" style:font-size-complex="11pt" style:font-style-complex="normal" style:font-weight-complex="normal"/>
    </style:style>
    <style:style style:name="P80" style:family="paragraph" style:parent-style-name="No_20_Spacing">
      <style:paragraph-properties fo:text-align="start" style:justify-single-word="false"/>
      <style:text-properties style:font-name="Times New Roman" fo:font-size="11pt" fo:font-style="normal" fo:font-weight="normal" officeooo:rsid="0019681d" officeooo:paragraph-rsid="0019681d" style:font-size-asian="11pt" style:font-style-asian="normal" style:font-weight-asian="normal" style:font-size-complex="11pt" style:font-style-complex="normal" style:font-weight-complex="normal"/>
    </style:style>
    <style:style style:name="P81" style:family="paragraph" style:parent-style-name="No_20_Spacing">
      <style:text-properties style:font-name="Times New Roman" fo:font-size="11pt" fo:font-style="normal" fo:font-weight="normal" officeooo:paragraph-rsid="001f591b" style:font-size-asian="11pt" style:font-style-asian="normal" style:font-weight-asian="normal" style:font-size-complex="11pt" style:font-style-complex="normal" style:font-weight-complex="normal"/>
    </style:style>
    <style:style style:name="P82" style:family="paragraph" style:parent-style-name="No_20_Spacing">
      <style:text-properties style:font-name="Times New Roman" fo:font-size="11pt" fo:font-style="normal" fo:font-weight="normal" officeooo:paragraph-rsid="0020c206" style:font-size-asian="11pt" style:font-style-asian="normal" style:font-weight-asian="normal" style:font-size-complex="11pt" style:font-style-complex="normal" style:font-weight-complex="normal"/>
    </style:style>
    <style:style style:name="P83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061160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84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14c665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85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0d121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86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07593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87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16c7f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88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1c320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89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0872d5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0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1e85e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1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1f591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2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20c20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3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aebe5" officeooo:paragraph-rsid="0013b06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4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style:text-underline-style="none" fo:font-weight="normal" officeooo:rsid="001aebe5" officeooo:paragraph-rsid="001fd4c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5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style:text-underline-style="none" fo:font-weight="normal" officeooo:rsid="001aebe5" officeooo:paragraph-rsid="0014fa6c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6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style:text-underline-style="none" fo:font-weight="normal" officeooo:rsid="001aebe5" officeooo:paragraph-rsid="000872d5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7" style:family="paragraph" style:parent-style-name="No_20_Spacing">
      <style:paragraph-properties fo:line-height="100%" fo:text-align="start" style:justify-single-word="false"/>
      <style:text-properties style:font-name="Times New Roman" fo:font-size="11pt" fo:font-style="normal" style:text-underline-style="none" fo:font-weight="normal" officeooo:rsid="001aebe5" officeooo:paragraph-rsid="00095b1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8" style:family="paragraph" style:parent-style-name="No_20_Spacing">
      <style:paragraph-properties fo:line-height="100%"/>
      <style:text-properties style:font-name="Times New Roman" fo:font-size="11pt" fo:font-style="normal" style:text-underline-style="none" fo:font-weight="normal" officeooo:rsid="001aebe5" officeooo:paragraph-rsid="0014fa6c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99" style:family="paragraph" style:parent-style-name="No_20_Spacing">
      <style:paragraph-properties fo:text-align="start" style:justify-single-word="false"/>
      <style:text-properties style:font-name="Times New Roman" fo:font-size="11pt" fo:font-style="normal" style:text-underline-style="none" fo:font-weight="normal" officeooo:rsid="001aebe5" officeooo:paragraph-rsid="0019681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0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31f5e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1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ffca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2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95b1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3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3e0e0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4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505b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5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d121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6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3aab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7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5357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8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c320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09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d4ea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0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6c7f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1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fac3a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2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dd1a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3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3152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4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0d25a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5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9681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6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a48ce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7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1c53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8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2938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19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20c20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0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21148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1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2b44" officeooo:paragraph-rsid="0013b06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2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b2102" officeooo:paragraph-rsid="0014c665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3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79632" officeooo:paragraph-rsid="0014fa6c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4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ca6e3" officeooo:paragraph-rsid="0007593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5" style:family="paragraph" style:parent-style-name="No_20_Spacing">
      <style:paragraph-properties fo:line-height="100%"/>
      <style:text-properties style:font-name="Times New Roman" fo:font-size="11pt" fo:font-style="normal" style:text-underline-style="none" fo:font-weight="normal" officeooo:rsid="001e88d2" officeooo:paragraph-rsid="001c320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6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e88d2" officeooo:paragraph-rsid="001c320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7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131523" officeooo:paragraph-rsid="001e85e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8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1523" officeooo:paragraph-rsid="0013152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29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31523" officeooo:paragraph-rsid="0019681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0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0992b" officeooo:paragraph-rsid="0010992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1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0992b" officeooo:paragraph-rsid="0019681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2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0992b" officeooo:paragraph-rsid="0020c20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3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0992b" officeooo:paragraph-rsid="0021148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4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1032b" officeooo:paragraph-rsid="0011032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5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1032b" officeooo:paragraph-rsid="0020c20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6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29386" officeooo:paragraph-rsid="0012938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7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129386" officeooo:paragraph-rsid="0014f42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8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0d4083" officeooo:paragraph-rsid="0011c53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39" style:family="paragraph" style:parent-style-name="No_20_Spacing">
      <style:paragraph-properties fo:margin-left="0cm" fo:margin-right="-0.501cm" fo:line-height="100%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fo:font-style="normal" style:text-underline-style="none" fo:font-weight="normal" officeooo:rsid="0003c4e7" officeooo:paragraph-rsid="0020c20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40" style:family="paragraph" style:parent-style-name="No_20_Spacing">
      <style:text-properties style:font-name="Times New Roman" fo:font-size="11pt" fo:font-style="normal" style:text-underline-style="none" fo:font-weight="normal" officeooo:rsid="0003c4e7" officeooo:paragraph-rsid="0020c20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41" style:family="paragraph" style:parent-style-name="No_20_Spacing">
      <style:paragraph-properties fo:text-align="start" style:justify-single-word="false"/>
      <style:text-properties style:font-name="Times New Roman" fo:font-size="11pt" fo:font-style="normal" style:text-underline-style="none" fo:font-weight="normal" officeooo:rsid="0003c4e7" officeooo:paragraph-rsid="0020c20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42" style:family="paragraph" style:parent-style-name="No_20_Spacing">
      <style:paragraph-properties fo:line-height="100%" fo:orphans="0" fo:widows="0">
        <style:tab-stops/>
      </style:paragraph-properties>
      <style:text-properties style:font-name="Times New Roman" fo:font-size="11pt" fo:font-style="normal" style:text-underline-style="none" fo:font-weight="normal" officeooo:rsid="000ec183" officeooo:paragraph-rsid="0021148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43" style:family="paragraph" style:parent-style-name="Standard">
      <style:paragraph-properties fo:line-height="100%" fo:text-align="center" style:justify-single-word="false"/>
      <style:text-properties fo:font-size="12pt" fo:font-style="normal" officeooo:paragraph-rsid="000d25a9" style:font-size-asian="12pt" style:font-style-asian="normal" style:font-size-complex="12pt" style:font-style-complex="normal"/>
    </style:style>
    <style:style style:name="P144" style:family="paragraph" style:parent-style-name="Standard">
      <style:paragraph-properties fo:text-align="center" style:justify-single-word="false"/>
      <style:text-properties fo:font-size="12pt" officeooo:paragraph-rsid="0013b06b" style:font-size-asian="12pt" style:font-size-complex="12pt"/>
    </style:style>
    <style:style style:name="P145" style:family="paragraph" style:parent-style-name="Standard">
      <style:paragraph-properties fo:text-align="start" style:justify-single-word="false"/>
      <style:text-properties fo:font-size="12pt" officeooo:paragraph-rsid="0013b06b" style:font-size-asian="12pt" style:font-size-complex="12pt"/>
    </style:style>
    <style:style style:name="P146" style:family="paragraph" style:parent-style-name="Standard">
      <style:text-properties style:font-name="Times New Roman" fo:font-size="11pt" fo:font-weight="normal" officeooo:rsid="0005f30c" officeooo:paragraph-rsid="0013b06b" style:font-size-asian="11pt" style:font-weight-asian="normal" style:font-size-complex="11pt" style:font-weight-complex="normal"/>
    </style:style>
    <style:style style:name="P147" style:family="paragraph" style:parent-style-name="Standard">
      <style:text-properties style:font-name="Times New Roman" fo:font-size="11pt" fo:font-weight="normal" officeooo:rsid="0005f30c" officeooo:paragraph-rsid="0014f424" style:font-size-asian="11pt" style:font-weight-asian="normal" style:font-size-complex="11pt" style:font-weight-complex="normal"/>
    </style:style>
    <style:style style:name="P148" style:family="paragraph" style:parent-style-name="Standard">
      <style:text-properties style:font-name="Times New Roman" fo:font-size="12pt" fo:font-weight="normal" officeooo:rsid="0005f30c" officeooo:paragraph-rsid="001f591b" style:font-size-asian="12pt" style:font-weight-asian="normal" style:font-size-complex="12pt" style:font-weight-complex="normal"/>
    </style:style>
    <style:style style:name="P149" style:family="paragraph" style:parent-style-name="Standard">
      <style:text-properties style:font-name="Times New Roman" fo:font-size="12pt" fo:font-weight="normal" officeooo:rsid="0005f30c" officeooo:paragraph-rsid="0013b06b" style:font-size-asian="12pt" style:font-weight-asian="normal" style:font-size-complex="12pt" style:font-weight-complex="normal"/>
    </style:style>
    <style:style style:name="P150" style:family="paragraph" style:parent-style-name="Standard">
      <style:paragraph-properties fo:text-align="center" style:justify-single-word="false"/>
      <style:text-properties officeooo:paragraph-rsid="0011c538"/>
    </style:style>
    <style:style style:name="P151" style:family="paragraph" style:parent-style-name="Standard">
      <style:text-properties style:font-name="Times New Roman" fo:font-size="11pt" fo:font-style="normal" fo:font-weight="normal" officeooo:rsid="002466a2" officeooo:paragraph-rsid="0000907a" style:font-size-asian="11pt" style:font-style-asian="normal" style:font-weight-asian="normal" style:font-size-complex="11pt" style:font-style-complex="normal" style:font-weight-complex="normal"/>
    </style:style>
    <style:style style:name="P152" style:family="paragraph" style:parent-style-name="Standard">
      <style:text-properties style:font-name="Times New Roman" fo:font-size="11pt" fo:font-style="normal" fo:font-weight="normal" officeooo:rsid="002466a2" officeooo:paragraph-rsid="002b53a4" style:font-size-asian="11pt" style:font-style-asian="normal" style:font-weight-asian="normal" style:font-size-complex="11pt" style:font-style-complex="normal" style:font-weight-complex="normal"/>
    </style:style>
    <style:style style:name="P153" style:family="paragraph" style:parent-style-name="Standard">
      <style:text-properties style:font-name="Times New Roman" fo:font-size="11pt" fo:font-style="normal" fo:font-weight="normal" officeooo:rsid="002466a2" officeooo:paragraph-rsid="0025fa40" style:font-size-asian="11pt" style:font-style-asian="normal" style:font-weight-asian="normal" style:font-size-complex="11pt" style:font-style-complex="normal" style:font-weight-complex="normal"/>
    </style:style>
    <style:style style:name="P154" style:family="paragraph" style:parent-style-name="Standard">
      <style:text-properties style:font-name="Times New Roman" fo:font-size="11pt" fo:font-style="normal" fo:font-weight="normal" officeooo:rsid="002466a2" officeooo:paragraph-rsid="003af96d" style:font-size-asian="11pt" style:font-style-asian="normal" style:font-weight-asian="normal" style:font-size-complex="11pt" style:font-style-complex="normal" style:font-weight-complex="normal"/>
    </style:style>
    <style:style style:name="P155" style:family="paragraph" style:parent-style-name="Standard">
      <style:text-properties style:font-name="Times New Roman" fo:font-size="11pt" fo:font-style="normal" fo:font-weight="normal" officeooo:rsid="002466a2" officeooo:paragraph-rsid="00275eb5" style:font-size-asian="11pt" style:font-style-asian="normal" style:font-weight-asian="normal" style:font-size-complex="11pt" style:font-style-complex="normal" style:font-weight-complex="normal"/>
    </style:style>
    <style:style style:name="P156" style:family="paragraph" style:parent-style-name="Standard">
      <style:text-properties style:font-name="Times New Roman" fo:font-size="11pt" fo:font-style="normal" fo:font-weight="normal" officeooo:rsid="002466a2" officeooo:paragraph-rsid="0011c538" style:font-size-asian="11pt" style:font-style-asian="normal" style:font-weight-asian="normal" style:font-size-complex="11pt" style:font-style-complex="normal" style:font-weight-complex="normal"/>
    </style:style>
    <style:style style:name="P157" style:family="paragraph" style:parent-style-name="Standard">
      <style:text-properties style:font-name="Times New Roman" fo:font-size="11pt" fo:font-style="normal" fo:font-weight="normal" officeooo:rsid="002466a2" officeooo:paragraph-rsid="0014f424" style:font-size-asian="11pt" style:font-style-asian="normal" style:font-weight-asian="normal" style:font-size-complex="11pt" style:font-style-complex="normal" style:font-weight-complex="normal"/>
    </style:style>
    <style:style style:name="P158" style:family="paragraph" style:parent-style-name="Standard">
      <style:text-properties style:font-name="Times New Roman" fo:font-size="11pt" fo:font-style="normal" fo:font-weight="normal" officeooo:rsid="002466a2" officeooo:paragraph-rsid="0022dad1" style:font-size-asian="11pt" style:font-style-asian="normal" style:font-weight-asian="normal" style:font-size-complex="11pt" style:font-style-complex="normal" style:font-weight-complex="normal"/>
    </style:style>
    <style:style style:name="P159" style:family="paragraph" style:parent-style-name="Standard">
      <style:text-properties style:font-name="Times New Roman" fo:font-size="11pt" fo:font-style="normal" fo:font-weight="normal" officeooo:rsid="002466a2" officeooo:paragraph-rsid="0013b06b" style:font-size-asian="11pt" style:font-style-asian="normal" style:font-weight-asian="normal" style:font-size-complex="11pt" style:font-style-complex="normal" style:font-weight-complex="normal"/>
    </style:style>
    <style:style style:name="P160" style:family="paragraph" style:parent-style-name="Standard">
      <style:paragraph-properties fo:text-align="start" style:justify-single-word="false"/>
      <style:text-properties style:font-name="Times New Roman" fo:font-size="11pt" fo:font-style="normal" fo:font-weight="normal" officeooo:rsid="003af96d" officeooo:paragraph-rsid="003af96d" style:font-size-asian="11pt" style:font-style-asian="normal" style:font-weight-asian="normal" style:font-size-complex="11pt" style:font-style-complex="normal" style:font-weight-complex="normal"/>
    </style:style>
    <style:style style:name="P161" style:family="paragraph" style:parent-style-name="Standard">
      <style:paragraph-properties fo:text-align="start" style:justify-single-word="false"/>
      <style:text-properties style:font-name="Times New Roman" fo:font-size="11pt" fo:font-style="normal" fo:font-weight="normal" officeooo:rsid="003af96d" officeooo:paragraph-rsid="0026c346" style:font-size-asian="11pt" style:font-style-asian="normal" style:font-weight-asian="normal" style:font-size-complex="11pt" style:font-style-complex="normal" style:font-weight-complex="normal"/>
    </style:style>
    <style:style style:name="P162" style:family="paragraph" style:parent-style-name="Standard">
      <style:text-properties style:font-name="Times New Roman" fo:font-size="11pt" fo:font-style="normal" fo:font-weight="normal" officeooo:rsid="003af96d" officeooo:paragraph-rsid="003af96d" style:font-size-asian="11pt" style:font-style-asian="normal" style:font-weight-asian="normal" style:font-size-complex="11pt" style:font-style-complex="normal" style:font-weight-complex="normal"/>
    </style:style>
    <style:style style:name="P163" style:family="paragraph" style:parent-style-name="Standard">
      <style:text-properties style:font-name="Times New Roman" fo:font-size="11pt" fo:font-style="normal" fo:font-weight="normal" officeooo:rsid="003af96d" officeooo:paragraph-rsid="003c9114" style:font-size-asian="11pt" style:font-style-asian="normal" style:font-weight-asian="normal" style:font-size-complex="11pt" style:font-style-complex="normal" style:font-weight-complex="normal"/>
    </style:style>
    <style:style style:name="P164" style:family="paragraph" style:parent-style-name="Standard">
      <style:text-properties style:font-name="Times New Roman" fo:font-size="11pt" fo:font-style="normal" fo:font-weight="normal" officeooo:rsid="003af96d" officeooo:paragraph-rsid="002e6ed2" style:font-size-asian="11pt" style:font-style-asian="normal" style:font-weight-asian="normal" style:font-size-complex="11pt" style:font-style-complex="normal" style:font-weight-complex="normal"/>
    </style:style>
    <style:style style:name="P165" style:family="paragraph" style:parent-style-name="Standard">
      <style:text-properties style:font-name="Times New Roman" fo:font-size="11pt" fo:font-style="normal" fo:font-weight="normal" officeooo:rsid="003af96d" officeooo:paragraph-rsid="002a689d" style:font-size-asian="11pt" style:font-style-asian="normal" style:font-weight-asian="normal" style:font-size-complex="11pt" style:font-style-complex="normal" style:font-weight-complex="normal"/>
    </style:style>
    <style:style style:name="P166" style:family="paragraph" style:parent-style-name="Standard">
      <style:text-properties style:font-name="Times New Roman" fo:font-size="11pt" fo:font-style="normal" fo:font-weight="normal" officeooo:rsid="003af96d" officeooo:paragraph-rsid="0026c346" style:font-size-asian="11pt" style:font-style-asian="normal" style:font-weight-asian="normal" style:font-size-complex="11pt" style:font-style-complex="normal" style:font-weight-complex="normal"/>
    </style:style>
    <style:style style:name="P167" style:family="paragraph" style:parent-style-name="Standard">
      <style:paragraph-properties fo:orphans="0" fo:widows="0">
        <style:tab-stops/>
      </style:paragraph-properties>
      <style:text-properties style:font-name="Times New Roman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168" style:family="paragraph" style:parent-style-name="Standard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ff163" style:font-size-asian="11pt" style:font-style-asian="normal" style:font-weight-asian="normal" style:font-size-complex="11pt" style:font-style-complex="normal" style:font-weight-complex="normal"/>
    </style:style>
    <style:style style:name="P169" style:family="paragraph" style:parent-style-name="Standard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75eb5" style:font-size-asian="11pt" style:font-style-asian="normal" style:font-weight-asian="normal" style:font-size-complex="11pt" style:font-style-complex="normal" style:font-weight-complex="normal"/>
    </style:style>
    <style:style style:name="P170" style:family="paragraph" style:parent-style-name="Standard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30bf98" style:font-size-asian="11pt" style:font-style-asian="normal" style:font-weight-asian="normal" style:font-size-complex="11pt" style:font-style-complex="normal" style:font-weight-complex="normal"/>
    </style:style>
    <style:style style:name="P171" style:family="paragraph" style:parent-style-name="Standard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8e337" style:font-size-asian="11pt" style:font-style-asian="normal" style:font-weight-asian="normal" style:font-size-complex="11pt" style:font-style-complex="normal" style:font-weight-complex="normal"/>
    </style:style>
    <style:style style:name="P172" style:family="paragraph" style:parent-style-name="Standard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87aef" style:font-size-asian="11pt" style:font-style-asian="normal" style:font-weight-asian="normal" style:font-size-complex="11pt" style:font-style-complex="normal" style:font-weight-complex="normal"/>
    </style:style>
    <style:style style:name="P173" style:family="paragraph" style:parent-style-name="Standard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974e7" style:font-size-asian="11pt" style:font-style-asian="normal" style:font-weight-asian="normal" style:font-size-complex="11pt" style:font-style-complex="normal" style:font-weight-complex="normal"/>
    </style:style>
    <style:style style:name="P174" style:family="paragraph" style:parent-style-name="Standard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1d6ebd" style:font-size-asian="11pt" style:font-style-asian="normal" style:font-weight-asian="normal" style:font-size-complex="11pt" style:font-style-complex="normal" style:font-weight-complex="normal"/>
    </style:style>
    <style:style style:name="P175" style:family="paragraph" style:parent-style-name="Standard">
      <style:text-properties style:font-name="Times New Roman" fo:font-size="11pt" fo:font-style="normal" fo:font-weight="normal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176" style:family="paragraph" style:parent-style-name="Standard">
      <style:text-properties style:font-name="Times New Roman" fo:font-size="11pt" fo:font-style="normal" fo:font-weight="normal" officeooo:paragraph-rsid="002ff163" style:font-size-asian="11pt" style:font-style-asian="normal" style:font-weight-asian="normal" style:font-size-complex="11pt" style:font-style-complex="normal" style:font-weight-complex="normal"/>
    </style:style>
    <style:style style:name="P177" style:family="paragraph" style:parent-style-name="Standard">
      <style:text-properties style:font-name="Times New Roman" fo:font-size="11pt" fo:font-style="normal" fo:font-weight="normal" officeooo:paragraph-rsid="00287aef" style:font-size-asian="11pt" style:font-style-asian="normal" style:font-weight-asian="normal" style:font-size-complex="11pt" style:font-style-complex="normal" style:font-weight-complex="normal"/>
    </style:style>
    <style:style style:name="P178" style:family="paragraph" style:parent-style-name="Standard">
      <style:paragraph-properties fo:line-height="100%"/>
      <style:text-properties style:font-name="Times New Roman" fo:font-size="11pt" fo:font-style="normal" style:text-underline-style="none" fo:font-weight="normal" officeooo:rsid="000975a4" officeooo:paragraph-rsid="0003aab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79" style:family="paragraph" style:parent-style-name="Standard">
      <style:paragraph-properties fo:line-height="100%"/>
      <style:text-properties style:font-name="Times New Roman" fo:font-size="11pt" fo:font-style="normal" style:text-underline-style="none" fo:font-weight="normal" officeooo:rsid="000975a4" officeooo:paragraph-rsid="0015357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80" style:family="paragraph" style:parent-style-name="Standard">
      <style:paragraph-properties fo:line-height="100%"/>
      <style:text-properties style:font-name="Times New Roman" fo:font-size="11pt" fo:font-style="normal" style:text-underline-style="none" fo:font-weight="normal" officeooo:rsid="000975a4" officeooo:paragraph-rsid="000d121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81" style:family="paragraph" style:parent-style-name="Standard">
      <style:text-properties officeooo:paragraph-rsid="0011c538"/>
    </style:style>
    <style:style style:name="P182" style:family="paragraph" style:parent-style-name="Table_20_Contents">
      <style:paragraph-properties fo:text-align="center" style:justify-single-word="false"/>
      <style:text-properties fo:font-size="12pt" fo:font-weight="normal" officeooo:paragraph-rsid="001f591b" style:font-size-asian="12pt" style:font-weight-asian="normal" style:font-size-complex="12pt" style:font-weight-complex="normal"/>
    </style:style>
    <style:style style:name="P183" style:family="paragraph" style:parent-style-name="Table_20_Contents">
      <style:paragraph-properties fo:text-align="center" style:justify-single-word="false"/>
      <style:text-properties fo:font-size="12pt" fo:font-weight="normal" officeooo:paragraph-rsid="0013b06b" style:font-size-asian="12pt" style:font-weight-asian="normal" style:font-size-complex="12pt" style:font-weight-complex="normal"/>
    </style:style>
    <style:style style:name="P184" style:family="paragraph" style:parent-style-name="Table_20_Contents">
      <style:paragraph-properties fo:text-align="start" style:justify-single-word="false"/>
      <style:text-properties fo:font-size="12pt" fo:font-weight="normal" officeooo:paragraph-rsid="001f591b" style:font-size-asian="12pt" style:font-weight-asian="normal" style:font-size-complex="12pt" style:font-weight-complex="normal"/>
    </style:style>
    <style:style style:name="P185" style:family="paragraph" style:parent-style-name="Table_20_Contents">
      <style:paragraph-properties fo:text-align="start" style:justify-single-word="false"/>
      <style:text-properties fo:font-size="12pt" fo:font-weight="normal" officeooo:paragraph-rsid="0020c206" style:font-size-asian="12pt" style:font-weight-asian="normal" style:font-size-complex="12pt" style:font-weight-complex="normal"/>
    </style:style>
    <style:style style:name="P186" style:family="paragraph" style:parent-style-name="Table_20_Contents">
      <style:paragraph-properties fo:text-align="start" style:justify-single-word="false"/>
      <style:text-properties fo:font-size="12pt" fo:font-weight="normal" officeooo:paragraph-rsid="0013b06b" style:font-size-asian="12pt" style:font-weight-asian="normal" style:font-size-complex="12pt" style:font-weight-complex="normal"/>
    </style:style>
    <style:style style:name="P187" style:family="paragraph" style:parent-style-name="Table_20_Contents">
      <style:paragraph-properties fo:text-align="center" style:justify-single-word="false"/>
      <style:text-properties fo:font-size="12pt" fo:font-weight="normal" officeooo:rsid="001717a6" officeooo:paragraph-rsid="001f591b" style:font-size-asian="12pt" style:font-weight-asian="normal" style:font-size-complex="12pt" style:font-weight-complex="normal"/>
    </style:style>
    <style:style style:name="P188" style:family="paragraph" style:parent-style-name="Table_20_Contents">
      <style:paragraph-properties fo:text-align="center" style:justify-single-word="false"/>
      <style:text-properties fo:font-size="12pt" fo:font-weight="normal" officeooo:rsid="001717a6" officeooo:paragraph-rsid="0013b06b" style:font-size-asian="12pt" style:font-weight-asian="normal" style:font-size-complex="12pt" style:font-weight-complex="normal"/>
    </style:style>
    <style:style style:name="P189" style:family="paragraph" style:parent-style-name="Table_20_Contents">
      <style:text-properties fo:font-size="12pt" fo:font-weight="normal" officeooo:rsid="001717a6" officeooo:paragraph-rsid="001f591b" style:font-size-asian="12pt" style:font-weight-asian="normal" style:font-size-complex="12pt" style:font-weight-complex="normal"/>
    </style:style>
    <style:style style:name="P190" style:family="paragraph" style:parent-style-name="Table_20_Contents">
      <style:paragraph-properties fo:text-align="start" style:justify-single-word="false"/>
      <style:text-properties fo:font-size="12pt" fo:font-weight="normal" officeooo:rsid="001717a6" officeooo:paragraph-rsid="0013b06b" style:font-size-asian="12pt" style:font-weight-asian="normal" style:font-size-complex="12pt" style:font-weight-complex="normal"/>
    </style:style>
    <style:style style:name="P191" style:family="paragraph" style:parent-style-name="Table_20_Contents">
      <style:text-properties fo:font-size="12pt" fo:font-weight="normal" officeooo:rsid="001717a6" officeooo:paragraph-rsid="0013b06b" style:font-size-asian="12pt" style:font-weight-asian="normal" style:font-size-complex="12pt" style:font-weight-complex="normal"/>
    </style:style>
    <style:style style:name="P192" style:family="paragraph" style:parent-style-name="Table_20_Contents">
      <style:text-properties fo:font-size="12pt" fo:font-weight="normal" officeooo:rsid="001ed3cd" officeooo:paragraph-rsid="0013b06b" style:font-size-asian="12pt" style:font-weight-asian="normal" style:font-size-complex="12pt" style:font-weight-complex="normal"/>
    </style:style>
    <style:style style:name="P193" style:family="paragraph" style:parent-style-name="Table_20_Contents">
      <style:paragraph-properties fo:text-align="center" style:justify-single-word="false"/>
      <style:text-properties fo:font-size="12pt" fo:font-weight="normal" officeooo:rsid="000cd677" officeooo:paragraph-rsid="0013b06b" style:font-size-asian="12pt" style:font-weight-asian="normal" style:font-size-complex="12pt" style:font-weight-complex="normal"/>
    </style:style>
    <style:style style:name="P194" style:family="paragraph" style:parent-style-name="Table_20_Contents">
      <style:text-properties style:font-name="Times New Roman" fo:font-size="11pt" style:text-underline-style="none" fo:font-weight="normal" officeooo:rsid="000975a4" officeooo:paragraph-rsid="0021148f" style:font-size-asian="11pt" style:font-weight-asian="normal" style:font-name-complex="Times New Roman1" style:font-size-complex="11pt" style:font-weight-complex="normal"/>
    </style:style>
    <style:style style:name="P195" style:family="paragraph" style:parent-style-name="Table_20_Contents">
      <style:text-properties style:font-name="Times New Roman" fo:font-size="11pt" style:text-underline-style="none" fo:font-weight="normal" officeooo:rsid="0003c4e7" officeooo:paragraph-rsid="0021148f" style:font-size-asian="11pt" style:font-weight-asian="normal" style:font-name-complex="Times New Roman1" style:font-size-complex="11pt" style:font-weight-complex="normal"/>
    </style:style>
    <style:style style:name="P196" style:family="paragraph" style:parent-style-name="Table_20_Contents">
      <style:text-properties style:font-name="Times New Roman" fo:font-size="11pt" fo:font-weight="normal" officeooo:rsid="001bc522" officeooo:paragraph-rsid="0011c538" style:font-size-asian="11pt" style:font-weight-asian="normal" style:font-size-complex="11pt" style:font-weight-complex="normal"/>
    </style:style>
    <style:style style:name="P197" style:family="paragraph" style:parent-style-name="Table_20_Contents">
      <style:text-properties style:font-name="Times New Roman" fo:font-size="11pt" fo:font-weight="normal" officeooo:rsid="0019577f" officeooo:paragraph-rsid="0011c538" style:font-size-asian="11pt" style:font-weight-asian="normal" style:font-size-complex="11pt" style:font-weight-complex="normal"/>
    </style:style>
    <style:style style:name="P198" style:family="paragraph" style:parent-style-name="Table_20_Contents">
      <style:text-properties style:font-name="Times New Roman" fo:font-size="12pt" fo:font-weight="normal" officeooo:rsid="001bc522" officeooo:paragraph-rsid="001f591b" style:font-size-asian="12pt" style:font-weight-asian="normal" style:font-size-complex="12pt" style:font-weight-complex="normal"/>
    </style:style>
    <style:style style:name="P199" style:family="paragraph" style:parent-style-name="Table_20_Contents">
      <style:text-properties style:font-name="Times New Roman" fo:font-size="12pt" fo:font-weight="normal" officeooo:rsid="001bc522" officeooo:paragraph-rsid="0013b06b" style:font-size-asian="12pt" style:font-weight-asian="normal" style:font-size-complex="12pt" style:font-weight-complex="normal"/>
    </style:style>
    <style:style style:name="P200" style:family="paragraph" style:parent-style-name="Table_20_Contents">
      <style:text-properties style:font-name="Times New Roman" fo:font-size="12pt" fo:font-weight="normal" officeooo:rsid="0019577f" officeooo:paragraph-rsid="001f591b" style:font-size-asian="12pt" style:font-weight-asian="normal" style:font-size-complex="12pt" style:font-weight-complex="normal"/>
    </style:style>
    <style:style style:name="P201" style:family="paragraph" style:parent-style-name="Table_20_Contents">
      <style:text-properties style:font-name="Times New Roman" fo:font-size="12pt" fo:font-weight="normal" officeooo:rsid="0019577f" officeooo:paragraph-rsid="0013b06b" style:font-size-asian="12pt" style:font-weight-asian="normal" style:font-size-complex="12pt" style:font-weight-complex="normal"/>
    </style:style>
    <style:style style:name="P202" style:family="paragraph" style:parent-style-name="Table_20_Contents">
      <style:text-properties style:font-name="Times New Roman" fo:font-size="12pt" style:text-underline-style="none" fo:font-weight="normal" officeooo:rsid="000975a4" officeooo:paragraph-rsid="001f591b" style:font-size-asian="12pt" style:font-weight-asian="normal" style:font-name-complex="Times New Roman1" style:font-size-complex="12pt" style:font-weight-complex="normal"/>
    </style:style>
    <style:style style:name="P203" style:family="paragraph" style:parent-style-name="Table_20_Contents">
      <style:text-properties style:font-name="Times New Roman" fo:font-size="12pt" style:text-underline-style="none" fo:font-weight="normal" officeooo:rsid="000975a4" officeooo:paragraph-rsid="0013b06b" style:font-size-asian="12pt" style:font-weight-asian="normal" style:font-name-complex="Times New Roman1" style:font-size-complex="12pt" style:font-weight-complex="normal"/>
    </style:style>
    <style:style style:name="P204" style:family="paragraph" style:parent-style-name="Table_20_Contents">
      <style:paragraph-properties fo:text-align="start" style:justify-single-word="false"/>
      <style:text-properties style:font-name="Times New Roman" fo:font-size="12pt" fo:font-style="normal" fo:font-weight="normal" officeooo:rsid="00081334" officeooo:paragraph-rsid="0013b06b" style:font-size-asian="12pt" style:font-style-asian="normal" style:font-weight-asian="normal" style:font-size-complex="12pt" style:font-style-complex="normal" style:font-weight-complex="normal"/>
    </style:style>
    <style:style style:name="P205" style:family="paragraph" style:parent-style-name="Table_20_Contents">
      <style:paragraph-properties fo:line-height="100%"/>
      <style:text-properties style:font-name="Times New Roman" fo:font-size="11pt" fo:font-style="normal" fo:font-weight="normal" officeooo:paragraph-rsid="000d25a9" style:font-size-asian="11pt" style:font-style-asian="normal" style:font-weight-asian="normal" style:font-size-complex="11pt" style:font-style-complex="normal" style:font-weight-complex="normal"/>
    </style:style>
    <style:style style:name="P206" style:family="paragraph" style:parent-style-name="Table_20_Contents">
      <style:paragraph-properties fo:line-height="100%" fo:text-align="start" style:justify-single-word="false"/>
      <style:text-properties style:font-name="Times New Roman" fo:font-size="11pt" fo:font-style="normal" fo:font-weight="normal" officeooo:paragraph-rsid="000d25a9" style:font-size-asian="11pt" style:font-style-asian="normal" style:font-weight-asian="normal" style:font-size-complex="11pt" style:font-style-complex="normal" style:font-weight-complex="normal"/>
    </style:style>
    <style:style style:name="P207" style:family="paragraph" style:parent-style-name="Table_20_Contents">
      <style:paragraph-properties fo:line-height="100%" fo:text-align="start" style:justify-single-word="false"/>
      <style:text-properties style:font-name="Times New Roman" fo:font-size="11pt" fo:font-style="normal" fo:font-weight="normal" officeooo:paragraph-rsid="0013b06b" style:font-size-asian="11pt" style:font-style-asian="normal" style:font-weight-asian="normal" style:font-size-complex="11pt" style:font-style-complex="normal" style:font-weight-complex="normal"/>
    </style:style>
    <style:style style:name="P208" style:family="paragraph" style:parent-style-name="Table_20_Contents">
      <style:paragraph-properties fo:line-height="100%"/>
      <style:text-properties style:font-name="Times New Roman" fo:font-size="11pt" fo:font-style="normal" fo:font-weight="normal" officeooo:paragraph-rsid="0013b06b" style:font-size-asian="11pt" style:font-style-asian="normal" style:font-weight-asian="normal" style:font-size-complex="11pt" style:font-style-complex="normal" style:font-weight-complex="normal"/>
    </style:style>
    <style:style style:name="P209" style:family="paragraph" style:parent-style-name="Table_20_Contents">
      <style:paragraph-properties fo:line-height="100%" fo:text-align="start" style:justify-single-word="false"/>
      <style:text-properties style:font-name="Times New Roman" fo:font-size="11pt" fo:font-style="normal" fo:font-weight="normal" officeooo:rsid="00061160" officeooo:paragraph-rsid="00061160" style:font-size-asian="11pt" style:font-style-asian="normal" style:font-weight-asian="normal" style:font-size-complex="11pt" style:font-style-complex="normal" style:font-weight-complex="normal"/>
    </style:style>
    <style:style style:name="P210" style:family="paragraph" style:parent-style-name="Table_20_Contents">
      <style:paragraph-properties fo:line-height="100%" fo:text-align="start" style:justify-single-word="false"/>
      <style:text-properties style:font-name="Times New Roman" fo:font-size="11pt" fo:font-style="normal" fo:font-weight="normal" officeooo:rsid="00061160" officeooo:paragraph-rsid="0013b06b" style:font-size-asian="11pt" style:font-style-asian="normal" style:font-weight-asian="normal" style:font-size-complex="11pt" style:font-style-complex="normal" style:font-weight-complex="normal"/>
    </style:style>
    <style:style style:name="P211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00907a" style:font-size-asian="11pt" style:font-style-asian="normal" style:font-weight-asian="normal" style:font-size-complex="11pt" style:font-style-complex="normal" style:font-weight-complex="normal"/>
    </style:style>
    <style:style style:name="P212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2b53a4" style:font-size-asian="11pt" style:font-style-asian="normal" style:font-weight-asian="normal" style:font-size-complex="11pt" style:font-style-complex="normal" style:font-weight-complex="normal"/>
    </style:style>
    <style:style style:name="P213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25fa40" style:font-size-asian="11pt" style:font-style-asian="normal" style:font-weight-asian="normal" style:font-size-complex="11pt" style:font-style-complex="normal" style:font-weight-complex="normal"/>
    </style:style>
    <style:style style:name="P214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3af96d" style:font-size-asian="11pt" style:font-style-asian="normal" style:font-weight-asian="normal" style:font-size-complex="11pt" style:font-style-complex="normal" style:font-weight-complex="normal"/>
    </style:style>
    <style:style style:name="P215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275eb5" style:font-size-asian="11pt" style:font-style-asian="normal" style:font-weight-asian="normal" style:font-size-complex="11pt" style:font-style-complex="normal" style:font-weight-complex="normal"/>
    </style:style>
    <style:style style:name="P216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11c538" style:font-size-asian="11pt" style:font-style-asian="normal" style:font-weight-asian="normal" style:font-size-complex="11pt" style:font-style-complex="normal" style:font-weight-complex="normal"/>
    </style:style>
    <style:style style:name="P217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14f424" style:font-size-asian="11pt" style:font-style-asian="normal" style:font-weight-asian="normal" style:font-size-complex="11pt" style:font-style-complex="normal" style:font-weight-complex="normal"/>
    </style:style>
    <style:style style:name="P218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21148f" style:font-size-asian="11pt" style:font-style-asian="normal" style:font-weight-asian="normal" style:font-size-complex="11pt" style:font-style-complex="normal" style:font-weight-complex="normal"/>
    </style:style>
    <style:style style:name="P219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22dad1" style:font-size-asian="11pt" style:font-style-asian="normal" style:font-weight-asian="normal" style:font-size-complex="11pt" style:font-style-complex="normal" style:font-weight-complex="normal"/>
    </style:style>
    <style:style style:name="P220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2466a2" officeooo:paragraph-rsid="0013b06b" style:font-size-asian="11pt" style:font-style-asian="normal" style:font-weight-asian="normal" style:font-size-complex="11pt" style:font-style-complex="normal" style:font-weight-complex="normal"/>
    </style:style>
    <style:style style:name="P221" style:family="paragraph" style:parent-style-name="Table_20_Contents">
      <style:text-properties style:font-name="Times New Roman" fo:font-size="11pt" fo:font-style="normal" fo:font-weight="normal" officeooo:rsid="002466a2" officeooo:paragraph-rsid="0000907a" style:font-size-asian="11pt" style:font-style-asian="normal" style:font-weight-asian="normal" style:font-size-complex="11pt" style:font-style-complex="normal" style:font-weight-complex="normal"/>
    </style:style>
    <style:style style:name="P222" style:family="paragraph" style:parent-style-name="Table_20_Contents">
      <style:text-properties style:font-name="Times New Roman" fo:font-size="11pt" fo:font-style="normal" fo:font-weight="normal" officeooo:rsid="002466a2" officeooo:paragraph-rsid="002b53a4" style:font-size-asian="11pt" style:font-style-asian="normal" style:font-weight-asian="normal" style:font-size-complex="11pt" style:font-style-complex="normal" style:font-weight-complex="normal"/>
    </style:style>
    <style:style style:name="P223" style:family="paragraph" style:parent-style-name="Table_20_Contents">
      <style:text-properties style:font-name="Times New Roman" fo:font-size="11pt" fo:font-style="normal" fo:font-weight="normal" officeooo:rsid="002466a2" officeooo:paragraph-rsid="0025fa40" style:font-size-asian="11pt" style:font-style-asian="normal" style:font-weight-asian="normal" style:font-size-complex="11pt" style:font-style-complex="normal" style:font-weight-complex="normal"/>
    </style:style>
    <style:style style:name="P224" style:family="paragraph" style:parent-style-name="Table_20_Contents">
      <style:text-properties style:font-name="Times New Roman" fo:font-size="11pt" fo:font-style="normal" fo:font-weight="normal" officeooo:rsid="002466a2" officeooo:paragraph-rsid="003af96d" style:font-size-asian="11pt" style:font-style-asian="normal" style:font-weight-asian="normal" style:font-size-complex="11pt" style:font-style-complex="normal" style:font-weight-complex="normal"/>
    </style:style>
    <style:style style:name="P225" style:family="paragraph" style:parent-style-name="Table_20_Contents">
      <style:text-properties style:font-name="Times New Roman" fo:font-size="11pt" fo:font-style="normal" fo:font-weight="normal" officeooo:rsid="002466a2" officeooo:paragraph-rsid="00275eb5" style:font-size-asian="11pt" style:font-style-asian="normal" style:font-weight-asian="normal" style:font-size-complex="11pt" style:font-style-complex="normal" style:font-weight-complex="normal"/>
    </style:style>
    <style:style style:name="P226" style:family="paragraph" style:parent-style-name="Table_20_Contents">
      <style:text-properties style:font-name="Times New Roman" fo:font-size="11pt" fo:font-style="normal" fo:font-weight="normal" officeooo:rsid="002466a2" officeooo:paragraph-rsid="0011c538" style:font-size-asian="11pt" style:font-style-asian="normal" style:font-weight-asian="normal" style:font-size-complex="11pt" style:font-style-complex="normal" style:font-weight-complex="normal"/>
    </style:style>
    <style:style style:name="P227" style:family="paragraph" style:parent-style-name="Table_20_Contents">
      <style:text-properties style:font-name="Times New Roman" fo:font-size="11pt" fo:font-style="normal" fo:font-weight="normal" officeooo:rsid="002466a2" officeooo:paragraph-rsid="0014f424" style:font-size-asian="11pt" style:font-style-asian="normal" style:font-weight-asian="normal" style:font-size-complex="11pt" style:font-style-complex="normal" style:font-weight-complex="normal"/>
    </style:style>
    <style:style style:name="P228" style:family="paragraph" style:parent-style-name="Table_20_Contents">
      <style:text-properties style:font-name="Times New Roman" fo:font-size="11pt" fo:font-style="normal" fo:font-weight="normal" officeooo:rsid="002466a2" officeooo:paragraph-rsid="0022dad1" style:font-size-asian="11pt" style:font-style-asian="normal" style:font-weight-asian="normal" style:font-size-complex="11pt" style:font-style-complex="normal" style:font-weight-complex="normal"/>
    </style:style>
    <style:style style:name="P229" style:family="paragraph" style:parent-style-name="Table_20_Contents">
      <style:text-properties style:font-name="Times New Roman" fo:font-size="11pt" fo:font-style="normal" fo:font-weight="normal" officeooo:rsid="002466a2" officeooo:paragraph-rsid="0013b06b" style:font-size-asian="11pt" style:font-style-asian="normal" style:font-weight-asian="normal" style:font-size-complex="11pt" style:font-style-complex="normal" style:font-weight-complex="normal"/>
    </style:style>
    <style:style style:name="P230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081334" style:font-size-asian="11pt" style:font-style-asian="normal" style:font-weight-asian="normal" style:font-size-complex="11pt" style:font-style-complex="normal" style:font-weight-complex="normal"/>
    </style:style>
    <style:style style:name="P231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2b53a4" style:font-size-asian="11pt" style:font-style-asian="normal" style:font-weight-asian="normal" style:font-size-complex="11pt" style:font-style-complex="normal" style:font-weight-complex="normal"/>
    </style:style>
    <style:style style:name="P232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25fa40" style:font-size-asian="11pt" style:font-style-asian="normal" style:font-weight-asian="normal" style:font-size-complex="11pt" style:font-style-complex="normal" style:font-weight-complex="normal"/>
    </style:style>
    <style:style style:name="P233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3af96d" style:font-size-asian="11pt" style:font-style-asian="normal" style:font-weight-asian="normal" style:font-size-complex="11pt" style:font-style-complex="normal" style:font-weight-complex="normal"/>
    </style:style>
    <style:style style:name="P234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275eb5" style:font-size-asian="11pt" style:font-style-asian="normal" style:font-weight-asian="normal" style:font-size-complex="11pt" style:font-style-complex="normal" style:font-weight-complex="normal"/>
    </style:style>
    <style:style style:name="P235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11c538" style:font-size-asian="11pt" style:font-style-asian="normal" style:font-weight-asian="normal" style:font-size-complex="11pt" style:font-style-complex="normal" style:font-weight-complex="normal"/>
    </style:style>
    <style:style style:name="P236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14f424" style:font-size-asian="11pt" style:font-style-asian="normal" style:font-weight-asian="normal" style:font-size-complex="11pt" style:font-style-complex="normal" style:font-weight-complex="normal"/>
    </style:style>
    <style:style style:name="P237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21148f" style:font-size-asian="11pt" style:font-style-asian="normal" style:font-weight-asian="normal" style:font-size-complex="11pt" style:font-style-complex="normal" style:font-weight-complex="normal"/>
    </style:style>
    <style:style style:name="P238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22dad1" style:font-size-asian="11pt" style:font-style-asian="normal" style:font-weight-asian="normal" style:font-size-complex="11pt" style:font-style-complex="normal" style:font-weight-complex="normal"/>
    </style:style>
    <style:style style:name="P239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081334" officeooo:paragraph-rsid="0013b06b" style:font-size-asian="11pt" style:font-style-asian="normal" style:font-weight-asian="normal" style:font-size-complex="11pt" style:font-style-complex="normal" style:font-weight-complex="normal"/>
    </style:style>
    <style:style style:name="P240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81334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241" style:family="paragraph" style:parent-style-name="Table_20_Contents">
      <style:text-properties style:font-name="Times New Roman" fo:font-size="11pt" fo:font-style="normal" fo:font-weight="normal" officeooo:rsid="00081334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242" style:family="paragraph" style:parent-style-name="Table_20_Contents">
      <style:text-properties style:font-name="Times New Roman" fo:font-size="11pt" fo:font-style="normal" fo:font-weight="normal" officeooo:rsid="00081334" officeooo:paragraph-rsid="00287aef" style:font-size-asian="11pt" style:font-style-asian="normal" style:font-weight-asian="normal" style:font-size-complex="11pt" style:font-style-complex="normal" style:font-weight-complex="normal"/>
    </style:style>
    <style:style style:name="P243" style:family="paragraph" style:parent-style-name="Table_20_Contents">
      <style:paragraph-properties fo:line-height="100%" fo:text-align="start" style:justify-single-word="false"/>
      <style:text-properties style:font-name="Times New Roman" fo:font-size="11pt" fo:font-style="normal" fo:font-weight="normal" officeooo:rsid="0007593d" officeooo:paragraph-rsid="0007593d" style:font-size-asian="11pt" style:font-style-asian="normal" style:font-weight-asian="normal" style:font-size-complex="11pt" style:font-style-complex="normal" style:font-weight-complex="normal"/>
    </style:style>
    <style:style style:name="P244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3af96d" officeooo:paragraph-rsid="003af96d" style:font-size-asian="11pt" style:font-style-asian="normal" style:font-weight-asian="normal" style:font-size-complex="11pt" style:font-style-complex="normal" style:font-weight-complex="normal"/>
    </style:style>
    <style:style style:name="P245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3af96d" officeooo:paragraph-rsid="00545c41" style:font-size-asian="11pt" style:font-style-asian="normal" style:font-weight-asian="normal" style:font-size-complex="11pt" style:font-style-complex="normal" style:font-weight-complex="normal"/>
    </style:style>
    <style:style style:name="P246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3af96d" officeooo:paragraph-rsid="0026c346" style:font-size-asian="11pt" style:font-style-asian="normal" style:font-weight-asian="normal" style:font-size-complex="11pt" style:font-style-complex="normal" style:font-weight-complex="normal"/>
    </style:style>
    <style:style style:name="P247" style:family="paragraph" style:parent-style-name="Table_20_Contents">
      <style:paragraph-properties fo:line-height="100%" fo:text-align="start" style:justify-single-word="false"/>
      <style:text-properties style:font-name="Times New Roman" fo:font-size="11pt" fo:font-style="normal" fo:font-weight="normal" officeooo:rsid="001c3203" officeooo:paragraph-rsid="001c3203" style:font-size-asian="11pt" style:font-style-asian="normal" style:font-weight-asian="normal" style:font-size-complex="11pt" style:font-style-complex="normal" style:font-weight-complex="normal"/>
    </style:style>
    <style:style style:name="P248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4effce" style:font-size-asian="11pt" style:font-style-asian="normal" style:font-weight-asian="normal" style:font-size-complex="11pt" style:font-style-complex="normal" style:font-weight-complex="normal"/>
    </style:style>
    <style:style style:name="P249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250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ff163" style:font-size-asian="11pt" style:font-style-asian="normal" style:font-weight-asian="normal" style:font-size-complex="11pt" style:font-style-complex="normal" style:font-weight-complex="normal"/>
    </style:style>
    <style:style style:name="P251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75eb5" style:font-size-asian="11pt" style:font-style-asian="normal" style:font-weight-asian="normal" style:font-size-complex="11pt" style:font-style-complex="normal" style:font-weight-complex="normal"/>
    </style:style>
    <style:style style:name="P252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4c7f71" style:font-size-asian="11pt" style:font-style-asian="normal" style:font-weight-asian="normal" style:font-size-complex="11pt" style:font-style-complex="normal" style:font-weight-complex="normal"/>
    </style:style>
    <style:style style:name="P253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30bf98" style:font-size-asian="11pt" style:font-style-asian="normal" style:font-weight-asian="normal" style:font-size-complex="11pt" style:font-style-complex="normal" style:font-weight-complex="normal"/>
    </style:style>
    <style:style style:name="P254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8e337" style:font-size-asian="11pt" style:font-style-asian="normal" style:font-weight-asian="normal" style:font-size-complex="11pt" style:font-style-complex="normal" style:font-weight-complex="normal"/>
    </style:style>
    <style:style style:name="P255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87aef" style:font-size-asian="11pt" style:font-style-asian="normal" style:font-weight-asian="normal" style:font-size-complex="11pt" style:font-style-complex="normal" style:font-weight-complex="normal"/>
    </style:style>
    <style:style style:name="P256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2974e7" style:font-size-asian="11pt" style:font-style-asian="normal" style:font-weight-asian="normal" style:font-size-complex="11pt" style:font-style-complex="normal" style:font-weight-complex="normal"/>
    </style:style>
    <style:style style:name="P257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paragraph-rsid="001d6ebd" style:font-size-asian="11pt" style:font-style-asian="normal" style:font-weight-asian="normal" style:font-size-complex="11pt" style:font-style-complex="normal" style:font-weight-complex="normal"/>
    </style:style>
    <style:style style:name="P258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4effce" style:font-size-asian="11pt" style:font-style-asian="normal" style:font-weight-asian="normal" style:font-size-complex="11pt" style:font-style-complex="normal" style:font-weight-complex="normal"/>
    </style:style>
    <style:style style:name="P259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3a1b77" style:font-size-asian="11pt" style:font-style-asian="normal" style:font-weight-asian="normal" style:font-size-complex="11pt" style:font-style-complex="normal" style:font-weight-complex="normal"/>
    </style:style>
    <style:style style:name="P260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2ff163" style:font-size-asian="11pt" style:font-style-asian="normal" style:font-weight-asian="normal" style:font-size-complex="11pt" style:font-style-complex="normal" style:font-weight-complex="normal"/>
    </style:style>
    <style:style style:name="P261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275eb5" style:font-size-asian="11pt" style:font-style-asian="normal" style:font-weight-asian="normal" style:font-size-complex="11pt" style:font-style-complex="normal" style:font-weight-complex="normal"/>
    </style:style>
    <style:style style:name="P262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263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30bf98" style:font-size-asian="11pt" style:font-style-asian="normal" style:font-weight-asian="normal" style:font-size-complex="11pt" style:font-style-complex="normal" style:font-weight-complex="normal"/>
    </style:style>
    <style:style style:name="P264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28e337" style:font-size-asian="11pt" style:font-style-asian="normal" style:font-weight-asian="normal" style:font-size-complex="11pt" style:font-style-complex="normal" style:font-weight-complex="normal"/>
    </style:style>
    <style:style style:name="P265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287aef" style:font-size-asian="11pt" style:font-style-asian="normal" style:font-weight-asian="normal" style:font-size-complex="11pt" style:font-style-complex="normal" style:font-weight-complex="normal"/>
    </style:style>
    <style:style style:name="P266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2974e7" style:font-size-asian="11pt" style:font-style-asian="normal" style:font-weight-asian="normal" style:font-size-complex="11pt" style:font-style-complex="normal" style:font-weight-complex="normal"/>
    </style:style>
    <style:style style:name="P267" style:family="paragraph" style:parent-style-name="Table_20_Contents">
      <style:paragraph-properties fo:orphans="0" fo:widows="0">
        <style:tab-stops/>
      </style:paragraph-properties>
      <style:text-properties style:font-name="Times New Roman" fo:font-size="11pt" fo:font-style="normal" fo:font-weight="normal" officeooo:rsid="000b9b35" officeooo:paragraph-rsid="001d6ebd" style:font-size-asian="11pt" style:font-style-asian="normal" style:font-weight-asian="normal" style:font-size-complex="11pt" style:font-style-complex="normal" style:font-weight-complex="normal"/>
    </style:style>
    <style:style style:name="P268" style:family="paragraph" style:parent-style-name="Table_20_Contents">
      <style:text-properties style:font-name="Times New Roman" fo:font-size="11pt" fo:font-style="normal" fo:font-weight="normal" officeooo:rsid="000b9b35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269" style:family="paragraph" style:parent-style-name="Table_20_Contents">
      <style:text-properties style:font-name="Times New Roman" fo:font-size="11pt" fo:font-style="normal" fo:font-weight="normal" officeooo:rsid="000b9b35" officeooo:paragraph-rsid="002ff163" style:font-size-asian="11pt" style:font-style-asian="normal" style:font-weight-asian="normal" style:font-size-complex="11pt" style:font-style-complex="normal" style:font-weight-complex="normal"/>
    </style:style>
    <style:style style:name="P270" style:family="paragraph" style:parent-style-name="Table_20_Contents">
      <style:text-properties style:font-name="Times New Roman" fo:font-size="11pt" fo:font-style="normal" fo:font-weight="normal" officeooo:rsid="000b9b35" officeooo:paragraph-rsid="00287aef" style:font-size-asian="11pt" style:font-style-asian="normal" style:font-weight-asian="normal" style:font-size-complex="11pt" style:font-style-complex="normal" style:font-weight-complex="normal"/>
    </style:style>
    <style:style style:name="P271" style:family="paragraph" style:parent-style-name="Table_20_Contents">
      <style:paragraph-properties fo:line-height="100%" fo:text-align="start" style:justify-single-word="false"/>
      <style:text-properties style:font-name="Times New Roman" fo:font-size="11pt" fo:font-style="normal" fo:font-weight="normal" officeooo:rsid="000872d5" officeooo:paragraph-rsid="000872d5" style:font-size-asian="11pt" style:font-style-asian="normal" style:font-weight-asian="normal" style:font-size-complex="11pt" style:font-style-complex="normal" style:font-weight-complex="normal"/>
    </style:style>
    <style:style style:name="P272" style:family="paragraph" style:parent-style-name="Table_20_Contents">
      <style:text-properties style:font-name="Times New Roman" fo:font-size="11pt" fo:font-style="normal" fo:font-weight="normal" officeooo:paragraph-rsid="004b002d" style:font-size-asian="11pt" style:font-style-asian="normal" style:font-weight-asian="normal" style:font-size-complex="11pt" style:font-style-complex="normal" style:font-weight-complex="normal"/>
    </style:style>
    <style:style style:name="P273" style:family="paragraph" style:parent-style-name="Table_20_Contents">
      <style:text-properties style:font-name="Times New Roman" fo:font-size="11pt" fo:font-style="normal" fo:font-weight="normal" officeooo:paragraph-rsid="002ff163" style:font-size-asian="11pt" style:font-style-asian="normal" style:font-weight-asian="normal" style:font-size-complex="11pt" style:font-style-complex="normal" style:font-weight-complex="normal"/>
    </style:style>
    <style:style style:name="P274" style:family="paragraph" style:parent-style-name="Table_20_Contents">
      <style:text-properties style:font-name="Times New Roman" fo:font-size="11pt" fo:font-style="normal" fo:font-weight="normal" officeooo:paragraph-rsid="00287aef" style:font-size-asian="11pt" style:font-style-asian="normal" style:font-weight-asian="normal" style:font-size-complex="11pt" style:font-style-complex="normal" style:font-weight-complex="normal"/>
    </style:style>
    <style:style style:name="P275" style:family="paragraph" style:parent-style-name="Table_20_Contents">
      <style:text-properties style:font-name="Times New Roman" fo:font-size="11pt" fo:font-style="normal" fo:font-weight="normal" officeooo:paragraph-rsid="000d25a9" style:font-size-asian="11pt" style:font-style-asian="normal" style:font-weight-asian="normal" style:font-size-complex="11pt" style:font-style-complex="normal" style:font-weight-complex="normal"/>
    </style:style>
    <style:style style:name="P276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paragraph-rsid="000d25a9" style:font-size-asian="11pt" style:font-style-asian="normal" style:font-weight-asian="normal" style:font-size-complex="11pt" style:font-style-complex="normal" style:font-weight-complex="normal"/>
    </style:style>
    <style:style style:name="P277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paragraph-rsid="0020c206" style:font-size-asian="11pt" style:font-style-asian="normal" style:font-weight-asian="normal" style:font-size-complex="11pt" style:font-style-complex="normal" style:font-weight-complex="normal"/>
    </style:style>
    <style:style style:name="P278" style:family="paragraph" style:parent-style-name="Table_20_Contents">
      <style:paragraph-properties fo:text-align="start" style:justify-single-word="false"/>
      <style:text-properties style:font-name="Times New Roman" fo:font-size="11pt" fo:font-style="normal" fo:font-weight="normal" officeooo:rsid="0019681d" officeooo:paragraph-rsid="0019681d" style:font-size-asian="11pt" style:font-style-asian="normal" style:font-weight-asian="normal" style:font-size-complex="11pt" style:font-style-complex="normal" style:font-weight-complex="normal"/>
    </style:style>
    <style:style style:name="P279" style:family="paragraph" style:parent-style-name="Table_20_Contents">
      <style:text-properties style:font-name="Times New Roman" fo:font-size="11pt" fo:font-style="normal" fo:font-weight="normal" officeooo:paragraph-rsid="0011c538" style:font-size-asian="11pt" style:font-style-asian="normal" style:font-weight-asian="normal" style:font-size-complex="11pt" style:font-style-complex="normal" style:font-weight-complex="normal"/>
    </style:style>
    <style:style style:name="P280" style:family="paragraph" style:parent-style-name="Table_20_Contents">
      <style:text-properties style:font-name="Times New Roman" fo:font-size="11pt" fo:font-style="normal" fo:font-weight="normal" officeooo:paragraph-rsid="0020c206" style:font-size-asian="11pt" style:font-style-asian="normal" style:font-weight-asian="normal" style:font-size-complex="11pt" style:font-style-complex="normal" style:font-weight-complex="normal"/>
    </style:style>
    <style:style style:name="P281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0975a4" officeooo:paragraph-rsid="000ffca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82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0975a4" officeooo:paragraph-rsid="00031f5e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83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0975a4" officeooo:paragraph-rsid="001c81d9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84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0975a4" officeooo:paragraph-rsid="00170fc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85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0975a4" officeooo:paragraph-rsid="0013b06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86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0975a4" officeooo:paragraph-rsid="001c320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87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0975a4" officeooo:paragraph-rsid="0003aab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88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0975a4" officeooo:paragraph-rsid="000872d5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89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0975a4" officeooo:paragraph-rsid="000dd1a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90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0975a4" officeooo:paragraph-rsid="0022aacc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91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11c53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92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20c20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93" style:family="paragraph" style:parent-style-name="Table_20_Contents">
      <style:text-properties style:font-name="Times New Roman" fo:font-size="11pt" fo:font-style="normal" style:text-underline-style="none" fo:font-weight="normal" officeooo:rsid="000975a4" officeooo:paragraph-rsid="0021148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94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1b2102" officeooo:paragraph-rsid="001c320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95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0d1212" officeooo:paragraph-rsid="000d121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96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1ca6e3" officeooo:paragraph-rsid="001c320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97" style:family="paragraph" style:parent-style-name="Table_20_Contents">
      <style:paragraph-properties fo:line-height="100%"/>
      <style:text-properties style:font-name="Times New Roman" fo:font-size="11pt" fo:font-style="normal" style:text-underline-style="none" fo:font-weight="normal" officeooo:rsid="001e88d2" officeooo:paragraph-rsid="001c320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98" style:family="paragraph" style:parent-style-name="Table_20_Contents">
      <style:text-properties style:font-name="Times New Roman" fo:font-size="11pt" fo:font-style="normal" style:text-underline-style="none" fo:font-weight="normal" officeooo:rsid="00131523" officeooo:paragraph-rsid="001e85e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99" style:family="paragraph" style:parent-style-name="Table_20_Contents">
      <style:text-properties style:font-name="Times New Roman" fo:font-size="11pt" fo:font-style="normal" style:text-underline-style="none" fo:font-weight="normal" officeooo:rsid="00131523" officeooo:paragraph-rsid="001d6eb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00" style:family="paragraph" style:parent-style-name="Table_20_Contents">
      <style:text-properties style:font-name="Times New Roman" fo:font-size="11pt" fo:font-style="normal" style:text-underline-style="none" fo:font-weight="normal" officeooo:rsid="001a48ce" officeooo:paragraph-rsid="001e85e3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01" style:family="paragraph" style:parent-style-name="Table_20_Contents">
      <style:text-properties style:font-name="Times New Roman" fo:font-size="11pt" fo:font-style="normal" style:text-underline-style="none" fo:font-weight="normal" officeooo:rsid="00025afb" officeooo:paragraph-rsid="0011c53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02" style:family="paragraph" style:parent-style-name="Table_20_Contents">
      <style:text-properties style:font-name="Times New Roman" fo:font-size="11pt" fo:font-style="normal" style:text-underline-style="none" fo:font-weight="normal" officeooo:rsid="00025afb" officeooo:paragraph-rsid="0012938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03" style:family="paragraph" style:parent-style-name="Table_20_Contents">
      <style:text-properties style:font-name="Times New Roman" fo:font-size="11pt" fo:font-style="normal" style:text-underline-style="none" fo:font-weight="normal" officeooo:rsid="0003c4e7" officeooo:paragraph-rsid="0020c20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04" style:family="paragraph" style:parent-style-name="Table_20_Contents">
      <style:text-properties style:font-name="Times New Roman" fo:font-size="11pt" fo:font-style="normal" style:text-underline-style="none" fo:font-weight="normal" officeooo:rsid="0003c4e7" officeooo:paragraph-rsid="0021148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05" style:family="paragraph" style:parent-style-name="Table_20_Contents">
      <style:text-properties style:font-name="Times New Roman" fo:font-size="11pt" fo:font-style="normal" style:text-underline-style="none" fo:font-weight="normal" officeooo:rsid="0003c4e7" officeooo:paragraph-rsid="0013b06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06" style:family="paragraph" style:parent-style-name="Table_20_Contents">
      <style:text-properties style:font-name="Times New Roman" fo:font-size="11pt" fo:font-style="normal" style:text-underline-style="none" fo:font-weight="normal" officeooo:rsid="00101a7f" officeooo:paragraph-rsid="0021148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07" style:family="paragraph" style:parent-style-name="Table_20_Contents">
      <style:text-properties style:font-name="Times New Roman" fo:font-size="11pt" fo:font-style="normal" style:text-underline-style="none" fo:font-weight="normal" officeooo:rsid="001bc522" officeooo:paragraph-rsid="0021148f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08" style:family="paragraph" style:parent-style-name="Table_20_Contents">
      <style:text-properties style:font-name="Times New Roman" fo:font-size="11pt" fo:font-style="normal" style:text-underline-style="none" fo:font-weight="normal" officeooo:rsid="001bc522" officeooo:paragraph-rsid="0022dad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09" style:family="paragraph" style:parent-style-name="Table_20_Contents">
      <style:paragraph-properties fo:margin-left="0cm" fo:margin-right="-0.501cm" fo:margin-top="0cm" fo:margin-bottom="0cm" style:contextual-spacing="false" fo:line-height="100%" fo:text-align="start" style:justify-single-word="false" fo:orphans="0" fo:widows="0" fo:text-indent="0cm" style:auto-text-indent="false">
        <style:tab-stops/>
      </style:paragraph-properties>
      <style:text-properties style:text-line-through-style="none" style:text-line-through-type="none" style:font-name="Times New Roman" fo:font-size="11pt" fo:font-style="normal" style:text-underline-style="none" fo:font-weight="normal" officeooo:rsid="00081334" officeooo:paragraph-rsid="0011c53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10" style:family="paragraph" style:parent-style-name="Table_20_Contents">
      <style:paragraph-properties fo:margin-left="0cm" fo:margin-right="-0.501cm" fo:margin-top="0cm" fo:margin-bottom="0cm" style:contextual-spacing="false" fo:line-height="100%" fo:text-align="start" style:justify-single-word="false" fo:orphans="0" fo:widows="0" fo:text-indent="0cm" style:auto-text-indent="false">
        <style:tab-stops/>
      </style:paragraph-properties>
      <style:text-properties style:text-line-through-style="none" style:text-line-through-type="none" style:font-name="Times New Roman" fo:font-size="11pt" fo:font-style="normal" style:text-underline-style="none" fo:font-weight="normal" officeooo:rsid="00081334" officeooo:paragraph-rsid="0014f424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11" style:family="paragraph" style:parent-style-name="Text_20_body">
      <style:text-properties fo:font-size="12pt" fo:font-style="normal" style:text-underline-style="none" fo:font-weight="normal" officeooo:rsid="0019d6f6" officeooo:paragraph-rsid="001f591b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12" style:family="paragraph" style:parent-style-name="Text_20_body">
      <style:text-properties fo:font-size="12pt" fo:font-style="normal" style:text-underline-style="none" fo:font-weight="normal" officeooo:rsid="0019d6f6" officeooo:paragraph-rsid="0013b06b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13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1acd5b" officeooo:paragraph-rsid="00031f5e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14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1acd5b" officeooo:paragraph-rsid="00061160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15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1acd5b" officeooo:paragraph-rsid="0013b06b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16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153572" officeooo:paragraph-rsid="0015357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17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1b2102" officeooo:paragraph-rsid="00153572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18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1c813f" officeooo:paragraph-rsid="0003aab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19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1c813f" officeooo:paragraph-rsid="0007593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20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178c05" officeooo:paragraph-rsid="0003aab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21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178c05" officeooo:paragraph-rsid="000d4ea6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22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0872d5" officeooo:paragraph-rsid="000872d5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23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1f4a87" officeooo:paragraph-rsid="0003aab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24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1f4a87" officeooo:paragraph-rsid="000872d5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25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218919" officeooo:paragraph-rsid="0003aab8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26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218919" officeooo:paragraph-rsid="000872d5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27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218919" officeooo:paragraph-rsid="000dd1a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28" style:family="paragraph" style:parent-style-name="Text_20_body">
      <style:paragraph-properties fo:line-height="100%"/>
      <style:text-properties style:font-name="Times New Roman" fo:font-size="11pt" fo:font-style="normal" style:text-underline-style="none" fo:font-weight="normal" officeooo:rsid="000dd1ad" officeooo:paragraph-rsid="000dd1ad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329" style:family="paragraph" style:parent-style-name="Text_20_body">
      <style:text-properties style:font-name="Times New Roman" fo:font-size="11pt" fo:font-style="normal" fo:font-weight="normal" officeooo:rsid="00025afb" officeooo:paragraph-rsid="0011c538" style:font-size-asian="11pt" style:font-style-asian="normal" style:font-weight-asian="normal" style:font-size-complex="11pt" style:font-style-complex="normal" style:font-weight-complex="normal"/>
    </style:style>
    <style:style style:name="P330" style:family="paragraph" style:parent-style-name="Text_20_body">
      <style:text-properties style:font-name="Times New Roman" fo:font-size="11pt" fo:font-style="normal" fo:font-weight="normal" officeooo:rsid="00025afb" officeooo:paragraph-rsid="001f591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font-weight="bold" officeooo:rsid="001ed3cd" style:font-weight-asian="bold" style:font-weight-complex="bold"/>
    </style:style>
    <style:style style:name="T2" style:family="text">
      <style:text-properties fo:font-weight="bold" officeooo:rsid="001bc522" style:font-weight-asian="bold" style:font-weight-complex="bold"/>
    </style:style>
    <style:style style:name="T3" style:family="text">
      <style:text-properties fo:font-weight="bold" officeooo:rsid="0000c050" style:font-weight-asian="bold" style:font-weight-complex="bold"/>
    </style:style>
    <style:style style:name="T4" style:family="text">
      <style:text-properties fo:font-weight="bold" officeooo:rsid="0002d5cb" style:font-weight-asian="bold" style:font-weight-complex="bold"/>
    </style:style>
    <style:style style:name="T5" style:family="text">
      <style:text-properties fo:font-weight="bold" officeooo:rsid="0013305d" style:font-weight-asian="bold" style:font-weight-complex="bold"/>
    </style:style>
    <style:style style:name="T6" style:family="text">
      <style:text-properties fo:font-weight="bold" officeooo:rsid="000dbbcd" style:font-weight-asian="bold" style:font-weight-complex="bold"/>
    </style:style>
    <style:style style:name="T7" style:family="text">
      <style:text-properties fo:font-weight="bold" officeooo:rsid="000ef740" style:font-weight-asian="bold" style:font-weight-complex="bold"/>
    </style:style>
    <style:style style:name="T8" style:family="text">
      <style:text-properties fo:font-weight="bold" officeooo:rsid="0011c538" style:font-weight-asian="bold" style:font-weight-complex="bold"/>
    </style:style>
    <style:style style:name="T9" style:family="text">
      <style:text-properties fo:font-weight="bold" officeooo:rsid="000ef15a" style:font-weight-asian="bold" style:font-weight-complex="bold"/>
    </style:style>
    <style:style style:name="T10" style:family="text">
      <style:text-properties fo:font-weight="bold" officeooo:rsid="0022dad1" style:font-weight-asian="bold" style:font-weight-complex="bold"/>
    </style:style>
    <style:style style:name="T11" style:family="text">
      <style:text-properties officeooo:rsid="00196c69"/>
    </style:style>
    <style:style style:name="T12" style:family="text">
      <style:text-properties officeooo:rsid="000cd677"/>
    </style:style>
    <style:style style:name="T13" style:family="text">
      <style:text-properties officeooo:rsid="000da949"/>
    </style:style>
    <style:style style:name="T14" style:family="text">
      <style:text-properties officeooo:rsid="001788e1"/>
    </style:style>
    <style:style style:name="T15" style:family="text">
      <style:text-properties style:font-name="Times New Roman" style:text-underline-style="none" style:font-name-complex="Times New Roman1"/>
    </style:style>
    <style:style style:name="T16" style:family="text">
      <style:text-properties style:font-name="Times New Roman" style:text-underline-style="none" officeooo:rsid="000f407f" style:font-name-complex="Times New Roman1"/>
    </style:style>
    <style:style style:name="T17" style:family="text">
      <style:text-properties style:font-name="Times New Roman" style:text-underline-style="none" officeooo:rsid="001703dd" style:font-name-complex="Times New Roman1"/>
    </style:style>
    <style:style style:name="T18" style:family="text">
      <style:text-properties style:font-name="Times New Roman" style:text-underline-style="none" officeooo:rsid="001aebe5" style:font-name-complex="Times New Roman1"/>
    </style:style>
    <style:style style:name="T19" style:family="text">
      <style:text-properties style:font-name="Times New Roman" style:text-underline-style="none" officeooo:rsid="001b228a" style:font-name-complex="Times New Roman1"/>
    </style:style>
    <style:style style:name="T20" style:family="text">
      <style:text-properties style:font-name="Times New Roman" style:text-underline-style="none" officeooo:rsid="000f96b4" style:font-name-complex="Times New Roman1"/>
    </style:style>
    <style:style style:name="T21" style:family="text">
      <style:text-properties style:font-name="Times New Roman" style:text-underline-style="none" officeooo:rsid="001088f3" style:font-name-complex="Times New Roman1"/>
    </style:style>
    <style:style style:name="T22" style:family="text">
      <style:text-properties style:font-name="Times New Roman" style:text-underline-style="none" officeooo:rsid="000f042a" style:font-name-complex="Times New Roman1"/>
    </style:style>
    <style:style style:name="T23" style:family="text">
      <style:text-properties style:font-name="Times New Roman" style:text-underline-style="none" officeooo:rsid="0033c014" style:font-name-complex="Times New Roman1"/>
    </style:style>
    <style:style style:name="T24" style:family="text">
      <style:text-properties style:font-name="Times New Roman" style:text-underline-style="none" officeooo:rsid="001acd5b" style:font-name-complex="Times New Roman1"/>
    </style:style>
    <style:style style:name="T25" style:family="text">
      <style:text-properties style:font-name="Times New Roman" style:text-underline-style="none" officeooo:rsid="0019cb37" style:font-name-complex="Times New Roman1"/>
    </style:style>
    <style:style style:name="T26" style:family="text">
      <style:text-properties style:font-name="Times New Roman" style:text-underline-style="none" officeooo:rsid="0017d31a" style:font-name-complex="Times New Roman1"/>
    </style:style>
    <style:style style:name="T27" style:family="text">
      <style:text-properties style:font-name="Times New Roman" style:text-underline-style="none" officeooo:rsid="0026442f" style:font-name-complex="Times New Roman1"/>
    </style:style>
    <style:style style:name="T28" style:family="text">
      <style:text-properties style:font-name="Times New Roman" style:text-underline-style="none" officeooo:rsid="004478df" style:font-name-complex="Times New Roman1"/>
    </style:style>
    <style:style style:name="T29" style:family="text">
      <style:text-properties style:font-name="Times New Roman" style:text-underline-style="none" officeooo:rsid="0012c031" style:font-name-complex="Times New Roman1"/>
    </style:style>
    <style:style style:name="T30" style:family="text">
      <style:text-properties style:font-name="Times New Roman" style:text-underline-style="none" officeooo:rsid="00182943" style:font-name-complex="Times New Roman1"/>
    </style:style>
    <style:style style:name="T31" style:family="text">
      <style:text-properties style:font-name="Times New Roman" style:text-underline-style="none" officeooo:rsid="001ff1e9" style:font-name-complex="Times New Roman1"/>
    </style:style>
    <style:style style:name="T32" style:family="text">
      <style:text-properties style:font-name="Times New Roman" style:text-underline-style="none" officeooo:rsid="0011de29" style:font-name-complex="Times New Roman1"/>
    </style:style>
    <style:style style:name="T33" style:family="text">
      <style:text-properties style:font-name="Times New Roman" style:text-underline-style="none" officeooo:rsid="00100dbe" style:font-name-complex="Times New Roman1"/>
    </style:style>
    <style:style style:name="T34" style:family="text">
      <style:text-properties style:font-name="Times New Roman" style:text-underline-style="none" officeooo:rsid="000082b1" style:font-name-complex="Times New Roman1"/>
    </style:style>
    <style:style style:name="T35" style:family="text">
      <style:text-properties style:font-name="Times New Roman" style:text-underline-style="none" officeooo:rsid="0003c4e7" style:font-name-complex="Times New Roman1"/>
    </style:style>
    <style:style style:name="T36" style:family="text">
      <style:text-properties style:font-name="Times New Roman" fo:font-style="normal" style:text-underline-style="none" officeooo:rsid="00182943" style:font-style-asian="normal" style:font-name-complex="Times New Roman1" style:font-style-complex="normal"/>
    </style:style>
    <style:style style:name="T37" style:family="text">
      <style:text-properties style:font-name="Times New Roman" fo:font-style="normal" style:text-underline-style="none" officeooo:rsid="001703dd" style:font-style-asian="normal" style:font-name-complex="Times New Roman1" style:font-style-complex="normal"/>
    </style:style>
    <style:style style:name="T38" style:family="text">
      <style:text-properties style:font-name="Times New Roman" fo:font-style="normal" style:text-underline-style="none" officeooo:rsid="001b228a" style:font-style-asian="normal" style:font-name-complex="Times New Roman1" style:font-style-complex="normal"/>
    </style:style>
    <style:style style:name="T39" style:family="text">
      <style:text-properties style:font-name="Times New Roman" fo:font-style="normal" style:text-underline-style="none" officeooo:rsid="0011de29" style:font-style-asian="normal" style:font-name-complex="Times New Roman1" style:font-style-complex="normal"/>
    </style:style>
    <style:style style:name="T40" style:family="text">
      <style:text-properties style:font-name="Times New Roman" fo:font-style="normal" style:text-underline-style="none" officeooo:rsid="001088f3" style:font-style-asian="normal" style:font-name-complex="Times New Roman1" style:font-style-complex="normal"/>
    </style:style>
    <style:style style:name="T41" style:family="text">
      <style:text-properties style:font-name="Times New Roman" fo:font-style="normal" style:text-underline-style="none" officeooo:rsid="00100dbe" style:font-style-asian="normal" style:font-name-complex="Times New Roman1" style:font-style-complex="normal"/>
    </style:style>
    <style:style style:name="T42" style:family="text">
      <style:text-properties style:font-name="Times New Roman" fo:font-size="11pt" style:text-underline-style="none" officeooo:rsid="000082b1" style:font-size-asian="11pt" style:font-name-complex="Times New Roman1" style:font-size-complex="11pt"/>
    </style:style>
    <style:style style:name="T43" style:family="text">
      <style:text-properties style:font-name="Times New Roman" fo:font-size="11pt" style:text-underline-style="none" officeooo:rsid="001703dd" style:font-size-asian="11pt" style:font-name-complex="Times New Roman1" style:font-size-complex="11pt"/>
    </style:style>
    <style:style style:name="T44" style:family="text">
      <style:text-properties style:font-name="Times New Roman" fo:font-size="11pt" style:text-underline-style="none" officeooo:rsid="0003c4e7" style:font-size-asian="11pt" style:font-name-complex="Times New Roman1" style:font-size-complex="11pt"/>
    </style:style>
    <style:style style:name="T45" style:family="text">
      <style:text-properties style:font-name="Times New Roman" fo:font-size="11pt" fo:font-style="normal" style:text-underline-style="none" officeooo:rsid="000082b1" style:font-size-asian="11pt" style:font-style-asian="normal" style:font-name-complex="Times New Roman1" style:font-size-complex="11pt" style:font-style-complex="normal"/>
    </style:style>
    <style:style style:name="T46" style:family="text">
      <style:text-properties style:font-name="Times New Roman" fo:font-size="11pt" fo:font-style="normal" style:text-underline-style="none" officeooo:rsid="001703dd" style:font-size-asian="11pt" style:font-style-asian="normal" style:font-name-complex="Times New Roman1" style:font-size-complex="11pt" style:font-style-complex="normal"/>
    </style:style>
    <style:style style:name="T47" style:family="text">
      <style:text-properties style:font-name="Times New Roman" fo:font-size="11pt" fo:font-style="normal" style:text-underline-style="none" officeooo:rsid="0003c4e7" style:font-size-asian="11pt" style:font-style-asian="normal" style:font-name-complex="Times New Roman1" style:font-size-complex="11pt" style:font-style-complex="normal"/>
    </style:style>
    <style:style style:name="T48" style:family="text">
      <style:text-properties officeooo:rsid="004478df"/>
    </style:style>
    <style:style style:name="T49" style:family="text">
      <style:text-properties officeooo:rsid="0012c031"/>
    </style:style>
    <style:style style:name="T50" style:family="text">
      <style:text-properties officeooo:rsid="001b228a"/>
    </style:style>
    <style:style style:name="T51" style:family="text">
      <style:text-properties officeooo:rsid="000f96b4"/>
    </style:style>
    <style:style style:name="T52" style:family="text">
      <style:text-properties officeooo:rsid="001088f3"/>
    </style:style>
    <style:style style:name="T53" style:family="text">
      <style:text-properties officeooo:rsid="00264d49"/>
    </style:style>
    <style:style style:name="T54" style:family="text">
      <style:text-properties officeooo:rsid="0019cb37"/>
    </style:style>
    <style:style style:name="T55" style:family="text">
      <style:text-properties officeooo:rsid="0033c014"/>
    </style:style>
    <style:style style:name="T56" style:family="text">
      <style:text-properties officeooo:rsid="00231779"/>
    </style:style>
    <style:style style:name="T57" style:family="text">
      <style:text-properties officeooo:rsid="0017d31a"/>
    </style:style>
    <style:style style:name="T58" style:family="text">
      <style:text-properties officeooo:rsid="001acd5b"/>
    </style:style>
    <style:style style:name="T59" style:family="text">
      <style:text-properties officeooo:rsid="00118654"/>
    </style:style>
    <style:style style:name="T60" style:family="text">
      <style:text-properties officeooo:rsid="00162a51"/>
    </style:style>
    <style:style style:name="T61" style:family="text">
      <style:text-properties officeooo:rsid="00221421"/>
    </style:style>
    <style:style style:name="T62" style:family="text">
      <style:text-properties officeooo:rsid="0019baa6"/>
    </style:style>
    <style:style style:name="T63" style:family="text">
      <style:text-properties officeooo:rsid="00170fcf"/>
    </style:style>
    <style:style style:name="T64" style:family="text">
      <style:text-properties officeooo:rsid="0004ca65"/>
    </style:style>
    <style:style style:name="T65" style:family="text">
      <style:text-properties officeooo:rsid="000d1212"/>
    </style:style>
    <style:style style:name="T66" style:family="text">
      <style:text-properties officeooo:rsid="001ff1e9"/>
    </style:style>
    <style:style style:name="T67" style:family="text">
      <style:text-properties officeooo:rsid="000f042a"/>
    </style:style>
    <style:style style:name="T68" style:family="text">
      <style:text-properties officeooo:rsid="00126a64"/>
    </style:style>
    <style:style style:name="T69" style:family="text">
      <style:text-properties officeooo:rsid="001505bb"/>
    </style:style>
    <style:style style:name="T70" style:family="text">
      <style:text-properties officeooo:rsid="001b2102"/>
    </style:style>
    <style:style style:name="T71" style:family="text">
      <style:text-properties officeooo:rsid="001366f7"/>
    </style:style>
    <style:style style:name="T72" style:family="text">
      <style:text-properties officeooo:rsid="00179632"/>
    </style:style>
    <style:style style:name="T73" style:family="text">
      <style:text-properties officeooo:rsid="00061160"/>
    </style:style>
    <style:style style:name="T74" style:family="text">
      <style:text-properties officeooo:rsid="0019782a"/>
    </style:style>
    <style:style style:name="T75" style:family="text">
      <style:text-properties officeooo:rsid="0025fa40"/>
    </style:style>
    <style:style style:name="T76" style:family="text">
      <style:text-properties officeooo:rsid="004a61a2"/>
    </style:style>
    <style:style style:name="T77" style:family="text">
      <style:text-properties officeooo:rsid="002fc7bb"/>
    </style:style>
    <style:style style:name="T78" style:family="text">
      <style:text-properties officeooo:rsid="0041e81c"/>
    </style:style>
    <style:style style:name="T79" style:family="text">
      <style:text-properties officeooo:rsid="003af75a"/>
    </style:style>
    <style:style style:name="T80" style:family="text">
      <style:text-properties officeooo:rsid="001785b0"/>
    </style:style>
    <style:style style:name="T81" style:family="text">
      <style:text-properties officeooo:rsid="0007593d"/>
    </style:style>
    <style:style style:name="T82" style:family="text">
      <style:text-properties officeooo:rsid="00222f18"/>
    </style:style>
    <style:style style:name="T83" style:family="text">
      <style:text-properties officeooo:rsid="00095b16"/>
    </style:style>
    <style:style style:name="T84" style:family="text">
      <style:text-properties officeooo:rsid="002466a2"/>
    </style:style>
    <style:style style:name="T85" style:family="text">
      <style:text-properties officeooo:rsid="0032ee57"/>
    </style:style>
    <style:style style:name="T86" style:family="text">
      <style:text-properties officeooo:rsid="003c0b78"/>
    </style:style>
    <style:style style:name="T87" style:family="text">
      <style:text-properties officeooo:rsid="0026c346"/>
    </style:style>
    <style:style style:name="T88" style:family="text">
      <style:text-properties officeooo:rsid="00423f4e"/>
    </style:style>
    <style:style style:name="T89" style:family="text">
      <style:text-properties officeooo:rsid="003a3ca1"/>
    </style:style>
    <style:style style:name="T90" style:family="text">
      <style:text-properties officeooo:rsid="002e6ed2"/>
    </style:style>
    <style:style style:name="T91" style:family="text">
      <style:text-properties officeooo:rsid="001bd919"/>
    </style:style>
    <style:style style:name="T92" style:family="text">
      <style:text-properties officeooo:rsid="003c9114"/>
    </style:style>
    <style:style style:name="T93" style:family="text">
      <style:text-properties officeooo:rsid="001e72fa"/>
    </style:style>
    <style:style style:name="T94" style:family="text">
      <style:text-properties officeooo:rsid="00275eb5"/>
    </style:style>
    <style:style style:name="T95" style:family="text">
      <style:text-properties officeooo:rsid="00270171"/>
    </style:style>
    <style:style style:name="T96" style:family="text">
      <style:text-properties officeooo:rsid="001c813f"/>
    </style:style>
    <style:style style:name="T97" style:family="text">
      <style:text-properties officeooo:rsid="00153572"/>
    </style:style>
    <style:style style:name="T98" style:family="text">
      <style:text-properties officeooo:rsid="0015c1fe"/>
    </style:style>
    <style:style style:name="T99" style:family="text">
      <style:text-properties officeooo:rsid="001ca6e3"/>
    </style:style>
    <style:style style:name="T100" style:family="text">
      <style:text-properties officeooo:rsid="00235eec"/>
    </style:style>
    <style:style style:name="T101" style:family="text">
      <style:text-properties officeooo:rsid="00447dec"/>
    </style:style>
    <style:style style:name="T102" style:family="text">
      <style:text-properties officeooo:rsid="0030bf98"/>
    </style:style>
    <style:style style:name="T103" style:family="text">
      <style:text-properties officeooo:rsid="001bfa32"/>
    </style:style>
    <style:style style:name="T104" style:family="text">
      <style:text-properties officeooo:rsid="001cef57"/>
    </style:style>
    <style:style style:name="T105" style:family="text">
      <style:text-properties officeooo:rsid="004effce"/>
    </style:style>
    <style:style style:name="T106" style:family="text">
      <style:text-properties officeooo:rsid="004cbeae"/>
    </style:style>
    <style:style style:name="T107" style:family="text">
      <style:text-properties officeooo:rsid="003a1b77"/>
    </style:style>
    <style:style style:name="T108" style:family="text">
      <style:text-properties officeooo:rsid="001fd4c3"/>
    </style:style>
    <style:style style:name="T109" style:family="text">
      <style:text-properties officeooo:rsid="0014fa6c"/>
    </style:style>
    <style:style style:name="T110" style:family="text">
      <style:text-properties officeooo:rsid="001e88d2"/>
    </style:style>
    <style:style style:name="T111" style:family="text">
      <style:text-properties officeooo:rsid="000872d5"/>
    </style:style>
    <style:style style:name="T112" style:family="text">
      <style:text-properties officeooo:rsid="000d4ea6"/>
    </style:style>
    <style:style style:name="T113" style:family="text">
      <style:text-properties officeooo:rsid="001c3203"/>
    </style:style>
    <style:style style:name="T114" style:family="text">
      <style:text-properties officeooo:rsid="004b002d"/>
    </style:style>
    <style:style style:name="T115" style:family="text">
      <style:text-properties officeooo:rsid="00287aef"/>
    </style:style>
    <style:style style:name="T116" style:family="text">
      <style:text-properties officeooo:rsid="00341e29"/>
    </style:style>
    <style:style style:name="T117" style:family="text">
      <style:text-properties officeooo:rsid="000b9b35"/>
    </style:style>
    <style:style style:name="T118" style:family="text">
      <style:text-properties officeooo:rsid="002146e4"/>
    </style:style>
    <style:style style:name="T119" style:family="text">
      <style:text-properties officeooo:rsid="001f4a87"/>
    </style:style>
    <style:style style:name="T120" style:family="text">
      <style:text-properties officeooo:rsid="0020f623"/>
    </style:style>
    <style:style style:name="T121" style:family="text">
      <style:text-properties officeooo:rsid="0016c7f2"/>
    </style:style>
    <style:style style:name="T122" style:family="text">
      <style:text-properties officeooo:rsid="004b1748"/>
    </style:style>
    <style:style style:name="T123" style:family="text">
      <style:text-properties officeooo:rsid="004c7f71"/>
    </style:style>
    <style:style style:name="T124" style:family="text">
      <style:text-properties officeooo:rsid="003664ea"/>
    </style:style>
    <style:style style:name="T125" style:family="text">
      <style:text-properties officeooo:rsid="000fac3a"/>
    </style:style>
    <style:style style:name="T126" style:family="text">
      <style:text-properties officeooo:rsid="0028e337"/>
    </style:style>
    <style:style style:name="T127" style:family="text">
      <style:text-properties officeooo:rsid="000dd1ad"/>
    </style:style>
    <style:style style:name="T128" style:family="text">
      <style:text-properties officeooo:rsid="0003aab8"/>
    </style:style>
    <style:style style:name="T129" style:family="text">
      <style:text-properties officeooo:rsid="00218919"/>
    </style:style>
    <style:style style:name="T130" style:family="text">
      <style:text-properties officeooo:rsid="0030d3ce"/>
    </style:style>
    <style:style style:name="T131" style:family="text">
      <style:text-properties officeooo:rsid="002974e7"/>
    </style:style>
    <style:style style:name="T132" style:family="text">
      <style:text-properties officeooo:rsid="004ee808"/>
    </style:style>
    <style:style style:name="T133" style:family="text">
      <style:text-properties officeooo:rsid="0022aacc"/>
    </style:style>
    <style:style style:name="T134" style:family="text">
      <style:text-properties officeooo:rsid="00131523"/>
    </style:style>
    <style:style style:name="T135" style:family="text">
      <style:text-properties officeooo:rsid="00100dbe"/>
    </style:style>
    <style:style style:name="T136" style:family="text">
      <style:text-properties officeooo:rsid="001d6ebd"/>
    </style:style>
    <style:style style:name="T137" style:family="text">
      <style:text-properties officeooo:rsid="0011032b"/>
    </style:style>
    <style:style style:name="T138" style:family="text">
      <style:text-properties officeooo:rsid="0019681d"/>
    </style:style>
    <style:style style:name="T139" style:family="text">
      <style:text-properties officeooo:rsid="001a48ce"/>
    </style:style>
    <style:style style:name="T140" style:family="text">
      <style:text-properties officeooo:rsid="001e85e3"/>
    </style:style>
    <style:style style:name="T141" style:family="text">
      <style:text-properties officeooo:rsid="001c8f2e"/>
    </style:style>
    <style:style style:name="T142" style:family="text">
      <style:text-properties officeooo:rsid="000ffcab"/>
    </style:style>
    <style:style style:name="T143" style:family="text">
      <style:text-properties fo:color="#000000" loext:opacity="100%" officeooo:rsid="00025afb"/>
    </style:style>
    <style:style style:name="T144" style:family="text">
      <style:text-properties fo:color="#000000" loext:opacity="100%" officeooo:rsid="003d5d78"/>
    </style:style>
    <style:style style:name="T145" style:family="text">
      <style:text-properties fo:color="#000000" loext:opacity="100%" style:text-underline-style="none" officeooo:rsid="00025afb" style:font-name-complex="Times New Roman1"/>
    </style:style>
    <style:style style:name="T146" style:family="text">
      <style:text-properties fo:color="#000000" loext:opacity="100%" style:text-underline-style="none" officeooo:rsid="00129386" style:font-name-complex="Times New Roman1"/>
    </style:style>
    <style:style style:name="T147" style:family="text">
      <style:text-properties fo:color="#000000" loext:opacity="100%" style:text-underline-style="none" officeooo:rsid="003d5d78" style:font-name-complex="Times New Roman1"/>
    </style:style>
    <style:style style:name="T148" style:family="text">
      <style:text-properties officeooo:rsid="00025afb"/>
    </style:style>
    <style:style style:name="T149" style:family="text">
      <style:text-properties officeooo:rsid="0009c33c"/>
    </style:style>
    <style:style style:name="T150" style:family="text">
      <style:text-properties officeooo:rsid="00048dfe"/>
    </style:style>
    <style:style style:name="T151" style:family="text">
      <style:text-properties fo:color="#c9211e" loext:opacity="100%" officeooo:rsid="00025afb"/>
    </style:style>
    <style:style style:name="T152" style:family="text">
      <style:text-properties officeooo:rsid="0013b752"/>
    </style:style>
    <style:style style:name="T153" style:family="text">
      <style:text-properties officeooo:rsid="002b9b3a"/>
    </style:style>
    <style:style style:name="T154" style:family="text">
      <style:text-properties officeooo:rsid="0051570a"/>
    </style:style>
    <style:style style:name="T155" style:family="text">
      <style:text-properties officeooo:rsid="004a83ce"/>
    </style:style>
    <style:style style:name="T156" style:family="text">
      <style:text-properties officeooo:rsid="001aebe5"/>
    </style:style>
    <style:style style:name="T157" style:family="text">
      <style:text-properties officeooo:rsid="000e8207"/>
    </style:style>
    <style:style style:name="T158" style:family="text">
      <style:text-properties officeooo:rsid="002c4cd9"/>
    </style:style>
    <style:style style:name="T159" style:family="text">
      <style:text-properties officeooo:rsid="0043e172"/>
    </style:style>
    <style:style style:name="T160" style:family="text">
      <style:text-properties fo:font-size="12pt" fo:font-weight="bold" officeooo:rsid="001bc522" style:font-size-asian="12pt" style:font-weight-asian="bold" style:font-size-complex="12pt" style:font-weight-complex="bold"/>
    </style:style>
    <style:style style:name="T161" style:family="text">
      <style:text-properties fo:font-size="12pt" fo:font-weight="bold" officeooo:rsid="000ef740" style:font-size-asian="12pt" style:font-weight-asian="bold" style:font-size-complex="12pt" style:font-weight-complex="bold"/>
    </style:style>
    <style:style style:name="T162" style:family="text">
      <style:text-properties fo:font-size="12pt" fo:font-weight="bold" officeooo:rsid="0013305d" style:font-size-asian="12pt" style:font-weight-asian="bold" style:font-size-complex="12pt" style:font-weight-complex="bold"/>
    </style:style>
    <style:style style:name="T163" style:family="text">
      <style:text-properties fo:font-size="12pt" fo:font-weight="bold" officeooo:rsid="001ed3cd" style:font-size-asian="12pt" style:font-weight-asian="bold" style:font-size-complex="12pt" style:font-weight-complex="bold"/>
    </style:style>
    <style:style style:name="T164" style:family="text">
      <style:text-properties fo:font-size="12pt" fo:font-weight="bold" officeooo:rsid="0011c538" style:font-size-asian="12pt" style:font-weight-asian="bold" style:font-size-complex="12pt" style:font-weight-complex="bold"/>
    </style:style>
    <style:style style:name="T165" style:family="text">
      <style:text-properties officeooo:rsid="0003c4e7"/>
    </style:style>
    <style:style style:name="T166" style:family="text">
      <style:text-properties officeooo:rsid="00101a7f"/>
    </style:style>
    <style:style style:name="T167" style:family="text">
      <style:text-properties officeooo:rsid="001ae992"/>
    </style:style>
    <style:style style:name="T168" style:family="text">
      <style:text-properties officeooo:rsid="004271c3"/>
    </style:style>
    <style:style style:name="T169" style:family="text">
      <style:text-properties officeooo:rsid="0040e9b7"/>
    </style:style>
    <style:style style:name="T170" style:family="text">
      <style:text-properties officeooo:rsid="001bcfbe"/>
    </style:style>
    <style:style style:name="T171" style:family="text">
      <style:text-properties officeooo:rsid="0044e98d"/>
    </style:style>
    <style:style style:name="T172" style:family="text">
      <style:text-properties officeooo:rsid="00129386"/>
    </style:style>
    <style:style style:name="T173" style:family="text">
      <style:text-properties officeooo:rsid="001f591b"/>
    </style:style>
    <style:style style:name="T174" style:family="text">
      <style:text-properties fo:font-size="11pt" fo:font-style="normal" officeooo:rsid="0003c4e7" style:font-size-asian="11pt" style:font-style-asian="normal" style:font-size-complex="11pt" style:font-style-complex="normal"/>
    </style:style>
    <style:style style:name="T175" style:family="text">
      <style:text-properties fo:font-size="11pt" officeooo:rsid="00126a64" style:font-size-asian="11pt" style:font-size-complex="11pt"/>
    </style:style>
    <style:style style:name="T176" style:family="text">
      <style:text-properties fo:font-size="11pt" officeooo:rsid="0003c4e7" style:font-size-asian="11pt" style:font-size-complex="11pt"/>
    </style:style>
    <style:style style:name="T177" style:family="text">
      <style:text-properties fo:font-size="11pt" officeooo:rsid="0021148f" style:font-size-asian="11pt" style:font-size-complex="11pt"/>
    </style:style>
    <style:style style:name="T178" style:family="text">
      <style:text-properties officeooo:rsid="0020c206"/>
    </style:style>
    <style:style style:name="T179" style:family="text">
      <style:text-properties officeooo:rsid="0013b06b"/>
    </style:style>
    <style:style style:name="T180" style:family="text">
      <style:text-properties style:text-underline-style="none" style:font-name-complex="Times New Roman1"/>
    </style:style>
    <style:style style:name="T181" style:family="text">
      <style:text-properties style:text-underline-style="none" officeooo:rsid="000f407f" style:font-name-complex="Times New Roman1"/>
    </style:style>
    <style:style style:name="T182" style:family="text">
      <style:text-properties style:text-underline-style="none" officeooo:rsid="001703dd" style:font-name-complex="Times New Roman1"/>
    </style:style>
    <style:style style:name="T183" style:family="text">
      <style:text-properties style:text-underline-style="none" officeooo:rsid="001aebe5" style:font-name-complex="Times New Roman1"/>
    </style:style>
    <style:style style:name="T184" style:family="text">
      <style:text-properties style:text-underline-style="none" officeooo:rsid="001b228a" style:font-name-complex="Times New Roman1"/>
    </style:style>
    <style:style style:name="T185" style:family="text">
      <style:text-properties style:text-underline-style="none" officeooo:rsid="000f96b4" style:font-name-complex="Times New Roman1"/>
    </style:style>
    <style:style style:name="T186" style:family="text">
      <style:text-properties style:text-underline-style="none" officeooo:rsid="001088f3" style:font-name-complex="Times New Roman1"/>
    </style:style>
    <style:style style:name="T187" style:family="text">
      <style:text-properties style:text-underline-style="none" officeooo:rsid="000f042a" style:font-name-complex="Times New Roman1"/>
    </style:style>
    <style:style style:name="T188" style:family="text">
      <style:text-properties style:text-underline-style="none" officeooo:rsid="0033c014" style:font-name-complex="Times New Roman1"/>
    </style:style>
    <style:style style:name="T189" style:family="text">
      <style:text-properties style:text-underline-style="none" officeooo:rsid="0017d31a" style:font-name-complex="Times New Roman1"/>
    </style:style>
    <style:style style:name="T190" style:family="text">
      <style:text-properties style:text-underline-style="none" officeooo:rsid="001acd5b" style:font-name-complex="Times New Roman1"/>
    </style:style>
    <style:style style:name="T191" style:family="text">
      <style:text-properties style:text-underline-style="none" officeooo:rsid="0019cb37" style:font-name-complex="Times New Roman1"/>
    </style:style>
    <style:style style:name="T192" style:family="text">
      <style:text-properties style:text-underline-style="none" officeooo:rsid="0026442f" style:font-name-complex="Times New Roman1"/>
    </style:style>
    <style:style style:name="T193" style:family="text">
      <style:text-properties style:text-underline-style="none" officeooo:rsid="004478df" style:font-name-complex="Times New Roman1"/>
    </style:style>
    <style:style style:name="T194" style:family="text">
      <style:text-properties style:text-underline-style="none" officeooo:rsid="0012c031" style:font-name-complex="Times New Roman1"/>
    </style:style>
    <style:style style:name="T195" style:family="text">
      <style:text-properties style:text-underline-style="none" officeooo:rsid="001ff1e9" style:font-name-complex="Times New Roman1"/>
    </style:style>
    <style:style style:name="T196" style:family="text">
      <style:text-properties style:text-underline-style="none" officeooo:rsid="0003e0e0" style:font-name-complex="Times New Roman1"/>
    </style:style>
    <style:style style:name="T197" style:family="text">
      <style:text-properties style:text-underline-style="none" officeooo:rsid="00118654" style:font-name-complex="Times New Roman1"/>
    </style:style>
    <style:style style:name="T198" style:family="text">
      <style:text-properties style:text-underline-style="none" officeooo:rsid="001b2102" style:font-name-complex="Times New Roman1"/>
    </style:style>
    <style:style style:name="T199" style:family="text">
      <style:text-properties style:text-underline-style="none" officeooo:rsid="00179632" style:font-name-complex="Times New Roman1"/>
    </style:style>
    <style:style style:name="T200" style:family="text">
      <style:text-properties style:text-underline-style="none" officeooo:rsid="000d1212" style:font-name-complex="Times New Roman1"/>
    </style:style>
    <style:style style:name="T201" style:family="text">
      <style:text-properties style:text-underline-style="none" officeooo:rsid="0011de29" style:font-name-complex="Times New Roman1"/>
    </style:style>
    <style:style style:name="T202" style:family="text">
      <style:text-properties style:text-underline-style="none" officeooo:rsid="001e72fa" style:font-name-complex="Times New Roman1"/>
    </style:style>
    <style:style style:name="T203" style:family="text">
      <style:text-properties style:text-underline-style="none" officeooo:rsid="001ca6e3" style:font-name-complex="Times New Roman1"/>
    </style:style>
    <style:style style:name="T204" style:family="text">
      <style:text-properties style:text-underline-style="none" officeooo:rsid="00170fcf" style:font-name-complex="Times New Roman1"/>
    </style:style>
    <style:style style:name="T205" style:family="text">
      <style:text-properties style:text-underline-style="none" officeooo:rsid="001c813f" style:font-name-complex="Times New Roman1"/>
    </style:style>
    <style:style style:name="T206" style:family="text">
      <style:text-properties style:text-underline-style="none" officeooo:rsid="0015c1fe" style:font-name-complex="Times New Roman1"/>
    </style:style>
    <style:style style:name="T207" style:family="text">
      <style:text-properties style:text-underline-style="none" officeooo:rsid="001fd4c3" style:font-name-complex="Times New Roman1"/>
    </style:style>
    <style:style style:name="T208" style:family="text">
      <style:text-properties style:text-underline-style="none" officeooo:rsid="0007593d" style:font-name-complex="Times New Roman1"/>
    </style:style>
    <style:style style:name="T209" style:family="text">
      <style:text-properties style:text-underline-style="none" officeooo:rsid="0014fa6c" style:font-name-complex="Times New Roman1"/>
    </style:style>
    <style:style style:name="T210" style:family="text">
      <style:text-properties style:text-underline-style="none" officeooo:rsid="001e88d2" style:font-name-complex="Times New Roman1"/>
    </style:style>
    <style:style style:name="T211" style:family="text">
      <style:text-properties style:text-underline-style="none" officeooo:rsid="0021e001" style:font-name-complex="Times New Roman1"/>
    </style:style>
    <style:style style:name="T212" style:family="text">
      <style:text-properties style:text-underline-style="none" officeooo:rsid="0020f623" style:font-name-complex="Times New Roman1"/>
    </style:style>
    <style:style style:name="T213" style:family="text">
      <style:text-properties style:text-underline-style="none" officeooo:rsid="000872d5" style:font-name-complex="Times New Roman1"/>
    </style:style>
    <style:style style:name="T214" style:family="text">
      <style:text-properties style:text-underline-style="none" officeooo:rsid="000dd1ad" style:font-name-complex="Times New Roman1"/>
    </style:style>
    <style:style style:name="T215" style:family="text">
      <style:text-properties style:text-underline-style="none" officeooo:rsid="00131523" style:font-name-complex="Times New Roman1"/>
    </style:style>
    <style:style style:name="T216" style:family="text">
      <style:text-properties style:text-underline-style="none" officeooo:rsid="00100dbe" style:font-name-complex="Times New Roman1"/>
    </style:style>
    <style:style style:name="T217" style:family="text">
      <style:text-properties style:text-underline-style="none" officeooo:rsid="0000e8b0" style:font-name-complex="Times New Roman1"/>
    </style:style>
    <style:style style:name="T218" style:family="text">
      <style:text-properties style:text-underline-style="none" officeooo:rsid="001f591b" style:font-name-complex="Times New Roman1"/>
    </style:style>
    <style:style style:name="T219" style:family="text">
      <style:text-properties style:text-underline-style="none" officeooo:rsid="00025afb" style:font-name-complex="Times New Roman1"/>
    </style:style>
    <style:style style:name="T220" style:family="text">
      <style:text-properties style:text-underline-style="none" officeooo:rsid="00048dfe" style:font-name-complex="Times New Roman1"/>
    </style:style>
    <style:style style:name="T221" style:family="text">
      <style:text-properties style:text-underline-style="none" officeooo:rsid="000082b1" style:font-name-complex="Times New Roman1"/>
    </style:style>
    <style:style style:name="T222" style:family="text">
      <style:text-properties style:text-underline-style="none" officeooo:rsid="0003c4e7" style:font-name-complex="Times New Roman1"/>
    </style:style>
    <style:style style:name="T223" style:family="text">
      <style:text-properties officeooo:rsid="00210ef6"/>
    </style:style>
    <style:style style:name="T224" style:family="text">
      <style:text-properties officeooo:rsid="0014f424"/>
    </style:style>
    <style:style style:name="T225" style:family="text">
      <style:text-properties officeooo:rsid="0021148f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text:span text:style-name="T2">Jadłospis na dzień </text:span><text:span text:style-name="T6">1</text:span><text:span text:style-name="T2">.</text:span><text:span text:style-name="T4">0</text:span><text:span text:style-name="T6">9</text:span><text:span text:style-name="T5">.202</text:span><text:span text:style-name="T4">6</text:span><text:span text:style-name="T2"> </text:span><text:span text:style-name="T1">(jadłospis może ulec zmianie)</text:span></text:p>
      <table:table table:name="Tabela5" table:style-name="Tabela5">
        <table:table-column table:style-name="Tabela5.A" table:number-columns-repeated="5"/>
        <table:table-row>
          <table:table-cell table:style-name="Tabela5.A1" office:value-type="string">
            <text:p text:style-name="P24">P<text:span text:style-name="T11">OSIŁEK</text:span></text:p>
          </table:table-cell>
          <table:table-cell table:style-name="Tabela5.A1" office:value-type="string">
            <text:p text:style-name="P25">D01 </text:p>
            <text:p text:style-name="P26">DIETA PODSTAWOWA</text:p>
            <text:p text:style-name="P25"/>
          </table:table-cell>
          <table:table-cell table:style-name="Tabela5.A1" office:value-type="string">
            <text:p text:style-name="P25"><text:span text:style-name="T12">D0</text:span><text:span text:style-name="T13">2</text:span></text:p>
            <text:p text:style-name="P26">DIETA ŁATWOSTRAWNA</text:p>
            <text:p text:style-name="P28"><text:s/></text:p>
          </table:table-cell>
          <table:table-cell table:style-name="Tabela5.A1" office:value-type="string">
            <text:p text:style-name="P25">D03 </text:p>
            <text:p text:style-name="P27">DIETA Z OGR. ŁATWO PRZYSWAJALNYCH WĘGLOWODANÓW</text:p>
          </table:table-cell>
          <table:table-cell table:style-name="Tabela5.E1" office:value-type="string">
            <text:p text:style-name="P25">D05 </text:p>
            <text:p text:style-name="P27">DIETA ŁATWOSTRAWNA </text:p>
            <text:p text:style-name="P27">Z OGR. TŁUSZCZU</text:p>
            <text:p text:style-name="P25"/>
          </table:table-cell>
        </table:table-row>
        <table:table-row>
          <table:table-cell table:style-name="Tabela5.A2" office:value-type="string">
            <text:p text:style-name="P11">Ś<text:span text:style-name="T14">NIADANIE</text:span></text:p>
          </table:table-cell>
          <table:table-cell table:style-name="Tabela5.A2" office:value-type="string">
            <text:p text:style-name="P56"><text:span text:style-name="T181">Ryż</text:span><text:span text:style-name="T182"> got.</text:span><text:span text:style-name="T183"> na ml. 350ml (A: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89">polędwica sopocka 60g (A:6,7,9),</text:span><text:span text:style-name="T190"> serek fromage ½ szt (A:7), sałata karb., </text:span><text:span text:style-name="T184"><text:s/></text:span></text:p>
          </table:table-cell>
          <table:table-cell table:style-name="Tabela5.A2" office:value-type="string">
            <text:p text:style-name="P57"><text:span text:style-name="T181">Ryż</text:span><text:span text:style-name="T182"> got.</text:span><text:span text:style-name="T183"> na ml. 350ml (A: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89">polędwica sopocka 60g (A:6,7,9), miód nat. 1szt, sałata karb., </text:span><text:span text:style-name="T184"><text:s/></text:span></text:p>
          </table:table-cell>
          <table:table-cell table:style-name="Tabela5.A2" office:value-type="string">
            <text:p text:style-name="P83"><text:s/>K<text:span text:style-name="T50">a</text:span><text:span text:style-name="T51">kao</text:span><text:span text:style-name="T52"> </text:span><text:span text:style-name="T50">250ml (A:1,</text:span><text:span text:style-name="T51">6,</text:span><text:span text:style-name="T50">7),</text:span> chleb <text:span text:style-name="T53">raz</text:span>. <text:span text:style-name="T54">6</text:span>0g (A:1,3,6,7,<text:span text:style-name="T55">11</text:span>), <text:span text:style-name="T48">m</text:span>a<text:span text:style-name="T49">sło</text:span> 10g – <text:span text:style-name="T56">1</text:span>szt, <text:span text:style-name="T57">polędwica sopocka 60g (A:6,7,9), </text:span><text:span text:style-name="T58"><text:s/>serek fromage ½ szt (A:7),</text:span><text:span text:style-name="T57"> sałata karb., </text:span><text:span text:style-name="T50"><text:s/></text:span></text:p>
          </table:table-cell>
          <table:table-cell table:style-name="Tabela5.E2" office:value-type="string">
            <text:p text:style-name="P58"><text:span text:style-name="T181">Ryż</text:span><text:span text:style-name="T182"> got. </text:span><text:span text:style-name="T183">na ml. 350ml (A:7), <text:s/>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chleb miesz. </text:span><text:span text:style-name="T191">6</text:span><text:span text:style-name="T183">0g (A:1,3,6,7,</text:span><text:span text:style-name="T188">11</text:span><text:span text:style-name="T183">),</text:span><text:span text:style-name="T192"> </text:span><text:span text:style-name="T193">m</text:span><text:span text:style-name="T192">a</text:span><text:span text:style-name="T194">sło</text:span> 10g – <text:span text:style-name="T56">1</text:span>szt, <text:span text:style-name="T189">polędwica sopocka 60g (A:6,7,9), miód nat. 1szt, sałata karb., </text:span><text:span text:style-name="T184"><text:s/></text:span></text:p>
          </table:table-cell>
        </table:table-row>
        <table:table-row>
          <table:table-cell table:style-name="Tabela5.A2" office:value-type="string">
            <text:p text:style-name="P11">II Ś<text:span text:style-name="T14">NIADANIE</text:span></text:p>
          </table:table-cell>
          <table:table-cell table:style-name="Tabela5.A2" office:value-type="string">
            <text:p text:style-name="P205"/>
          </table:table-cell>
          <table:table-cell table:style-name="Tabela5.A2" office:value-type="string">
            <text:p text:style-name="P206"/>
          </table:table-cell>
          <table:table-cell table:style-name="Tabela5.A2" office:value-type="string">
            <text:p text:style-name="P209">Bukiet warzyw z patelni 150g, </text:p>
          </table:table-cell>
          <table:table-cell table:style-name="Tabela5.E2" office:value-type="string">
            <text:p text:style-name="P206"/>
          </table:table-cell>
        </table:table-row>
        <table:table-row>
          <table:table-cell table:style-name="Tabela5.A2" office:value-type="string">
            <text:p text:style-name="P11">O<text:span text:style-name="T14">BIAD</text:span></text:p>
          </table:table-cell>
          <table:table-cell table:style-name="Tabela5.A2" office:value-type="string">
            <text:p text:style-name="P281"><text:span text:style-name="T58"><text:s/></text:span><text:span text:style-name="T141">Zupa grochowa z ziemn. 350ml (A:1,9), wątroba drobiowa smażona 170g (A:1), ziemniaki got. z kop. 200g, </text:span><text:span text:style-name="T58"><text:s/></text:span><text:span text:style-name="T141">surówka colesław</text:span><text:span text:style-name="T58"> 1</text:span><text:span text:style-name="T141">0</text:span><text:span text:style-name="T58">0g (A:</text:span><text:span text:style-name="T141">3,9,</text:span><text:span text:style-name="T58">10), </text:span><text:span text:style-name="T60">kompot owocowy </text:span><text:span text:style-name="T61">250ml</text:span><text:span text:style-name="T60">, </text:span><text:span text:style-name="T58"><text:s/></text:span></text:p>
          </table:table-cell>
          <table:table-cell table:style-name="Tabela5.A2" office:value-type="string">
            <text:p text:style-name="P282"><text:span text:style-name="T57">Zupa brokułowa z ziemn. 350ml (A:1,7,9), budyń got. na parze z sosem 170g (A:</text:span><text:span text:style-name="T50">1,3,6,7,</text:span><text:span text:style-name="T62">9,</text:span><text:span text:style-name="T59">11</text:span><text:span text:style-name="T50">), </text:span><text:span text:style-name="T58">kasza jęcz. got. 150g (A:1), </text:span><text:span text:style-name="T63">fasolka szpar.</text:span><text:span text:style-name="T58"> got. 150g, </text:span><text:span text:style-name="T60">kompot owocowy </text:span><text:span text:style-name="T61">250ml</text:span><text:span text:style-name="T60">, </text:span><text:span text:style-name="T58"><text:s/></text:span></text:p>
          </table:table-cell>
          <table:table-cell table:style-name="Tabela5.A2" office:value-type="string">
            <text:p text:style-name="P281"><text:span text:style-name="T57">Zupa brokułowa z ziemn.</text:span><text:span text:style-name="T58"> 350ml (A:1,7,9), </text:span><text:span text:style-name="T57">budyń got. na parze z sosem 170g (A:</text:span><text:span text:style-name="T50">1,3,6,7,</text:span><text:span text:style-name="T62">9,</text:span><text:span text:style-name="T59">11</text:span><text:span text:style-name="T50">), </text:span><text:span text:style-name="T58">kasza jęcz. got. 150g (A:1), <text:s/></text:span><text:span text:style-name="T63">fasolka szpar.</text:span><text:span text:style-name="T58"> got. 150g, </text:span><text:span text:style-name="T141">surówka colesław</text:span><text:span text:style-name="T58"> 1</text:span><text:span text:style-name="T141">0</text:span><text:span text:style-name="T58">0g (A:</text:span><text:span text:style-name="T141">3,9,</text:span><text:span text:style-name="T58">10), </text:span><text:span text:style-name="T60">kompot owocowy </text:span><text:span text:style-name="T142">b/c</text:span><text:span text:style-name="T60"> </text:span><text:span text:style-name="T61">250ml</text:span><text:span text:style-name="T60">, </text:span><text:span text:style-name="T58"><text:s/></text:span></text:p>
          </table:table-cell>
          <table:table-cell table:style-name="Tabela5.E2" office:value-type="string">
            <text:p text:style-name="P283"><text:span text:style-name="T57">Zupa brokułowa z ziemn. 350ml (A:1,7,9), budyń got. na parze z sosem 170g (A:</text:span><text:span text:style-name="T50">1,3,6,7,</text:span><text:span text:style-name="T62">9,</text:span><text:span text:style-name="T59">11</text:span><text:span text:style-name="T50">), </text:span><text:span text:style-name="T64">ziemniaki got. z kop.</text:span><text:span text:style-name="T58">, </text:span><text:span text:style-name="T63">marchewka</text:span><text:span text:style-name="T58"> got.</text:span><text:span text:style-name="T65"> </text:span><text:span text:style-name="T58">150g, </text:span><text:span text:style-name="T60">kompot owocowy </text:span><text:span text:style-name="T61">250ml</text:span><text:span text:style-name="T60">, </text:span><text:span text:style-name="T58"><text:s/></text:span></text:p>
          </table:table-cell>
        </table:table-row>
        <table:table-row>
          <table:table-cell table:style-name="Tabela5.A2" office:value-type="string">
            <text:p text:style-name="P11">K<text:span text:style-name="T14">OLACJA</text:span></text:p>
          </table:table-cell>
          <table:table-cell table:style-name="Tabela5.A2" office:value-type="string">
            <text:p text:style-name="P100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58">p</text:span><text:span text:style-name="T142">asztetowa</text:span><text:span text:style-name="T58">, ogórek ś</text:span><text:span text:style-name="T70">w. 40g, sałata karb., </text:span><text:span text:style-name="T71">pomarańcza</text:span><text:span text:style-name="T70">, </text:span><text:span text:style-name="T72"><text:s/></text:span></text:p>
          </table:table-cell>
          <table:table-cell table:style-name="Tabela5.A2" office:value-type="string">
            <text:p text:style-name="P101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41">szynka wieprz. 6</text:span><text:span text:style-name="T58">0g (A:</text:span><text:span text:style-name="T141">6</text:span><text:span text:style-name="T58">,7), serek almette mini 1szt (A:7), jabłko piecz. 1szt, sałata karb.,</text:span></text:p>
          </table:table-cell>
          <table:table-cell table:style-name="Tabela5.A2" office:value-type="string">
            <text:p text:style-name="P101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141">szynka wieprz. 6</text:span><text:span text:style-name="T58">0g (A:</text:span><text:span text:style-name="T141">6</text:span><text:span text:style-name="T58">,7), serek almette mini 1szt (A:7), ogórek ś</text:span><text:span text:style-name="T70">w. 40g, </text:span><text:span text:style-name="T71">pomarańcza</text:span><text:span text:style-name="T58">, sałata karb.,</text:span></text:p>
          </table:table-cell>
          <table:table-cell table:style-name="Tabela5.E2" office:value-type="string">
            <text:p text:style-name="P101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141">szynka wieprz. 6</text:span><text:span text:style-name="T58">0g (A:</text:span><text:span text:style-name="T141">6</text:span><text:span text:style-name="T58">,7), serek almette mini 1szt (A:7), jabłko piecz. 1szt, sałata karb.,</text:span></text:p>
          </table:table-cell>
        </table:table-row>
        <table:table-row>
          <table:table-cell table:style-name="Tabela5.A2" office:value-type="string">
            <text:p text:style-name="P12">P<text:span text:style-name="T14">OSIŁEK UZUPEŁNIAJĄCY</text:span></text:p>
          </table:table-cell>
          <table:table-cell table:style-name="Tabela5.A2" office:value-type="string">
            <text:p text:style-name="P313">Jogurt owocowy 1szt <text:span text:style-name="T73">(A:7)</text:span>, </text:p>
          </table:table-cell>
          <table:table-cell table:style-name="Tabela5.A2" office:value-type="string">
            <text:p text:style-name="P313">Jogurt owocowy 1szt <text:span text:style-name="T73">(A:7)</text:span>, </text:p>
          </table:table-cell>
          <table:table-cell table:style-name="Tabela5.A2" office:value-type="string">
            <text:p text:style-name="P314">Jogurt <text:span text:style-name="T73">naturalny</text:span> 1szt <text:span text:style-name="T73">(A:7)</text:span>, </text:p>
          </table:table-cell>
          <table:table-cell table:style-name="Tabela5.E2" office:value-type="string">
            <text:p text:style-name="P314">Jogurt owocowy 1szt <text:span text:style-name="T73">(A:7)</text:span>, </text:p>
          </table:table-cell>
        </table:table-row>
        <table:table-row>
          <table:table-cell table:style-name="Tabela5.A2" office:value-type="string">
            <text:p text:style-name="P10">W<text:span text:style-name="T14">ARTOŚCI ODŻYWCZE</text:span></text:p>
          </table:table-cell>
          <table:table-cell table:style-name="Tabela5.A2" office:value-type="string">
            <text:p text:style-name="P211">Energia:<text:span text:style-name="T74">2</text:span><text:span text:style-name="T179">1</text:span><text:span text:style-name="T75">4</text:span><text:span text:style-name="T74">1,4</text:span> kcal</text:p>
            <text:p text:style-name="P211">Białko:<text:span text:style-name="T76">95,3</text:span>g</text:p>
            <text:p text:style-name="P211">Tłuszcz:<text:span text:style-name="T74">77,51</text:span>g</text:p>
            <text:p text:style-name="P211">w tym kw.tłu.nasyc.:<text:span text:style-name="T74">25,</text:span><text:span text:style-name="T75">4</text:span>g</text:p>
            <text:p text:style-name="P211">Węglowodany:<text:span text:style-name="T75">301</text:span><text:span text:style-name="T74">,</text:span><text:span text:style-name="T75">5</text:span>g</text:p>
            <text:p text:style-name="P211">w tym cukry:<text:span text:style-name="T77">4</text:span><text:span text:style-name="T75">1</text:span><text:span text:style-name="T77">,4</text:span>g</text:p>
            <text:p text:style-name="P230">Błonnik-<text:span text:style-name="T74">3</text:span><text:span text:style-name="T75">2</text:span><text:span text:style-name="T74">,34</text:span>g</text:p>
            <text:p text:style-name="P230">Sól-<text:span text:style-name="T75">8</text:span><text:span text:style-name="T74">,1</text:span>g</text:p>
          </table:table-cell>
          <table:table-cell table:style-name="Tabela5.A2" office:value-type="string">
            <text:p text:style-name="P151">Energia:<text:span text:style-name="T74">2</text:span><text:span text:style-name="T75">2</text:span><text:span text:style-name="T74">04,1</text:span> kcal</text:p>
            <text:p text:style-name="P211">Białko:<text:span text:style-name="T75">9</text:span><text:span text:style-name="T74">6,3</text:span>g</text:p>
            <text:p text:style-name="P211">Tłuszcz:<text:span text:style-name="T74">73,</text:span><text:span text:style-name="T75">5</text:span>g</text:p>
            <text:p text:style-name="P211">w tym kw.tłu.nasyc.:<text:span text:style-name="T74">24,</text:span><text:span text:style-name="T75">9</text:span>g</text:p>
            <text:p text:style-name="P211">Węglowodany:<text:span text:style-name="T75">300</text:span><text:span text:style-name="T74">,1</text:span>g</text:p>
            <text:p text:style-name="P221">w tym cukry:<text:span text:style-name="T77">39,</text:span><text:span text:style-name="T75">7</text:span>g</text:p>
            <text:p text:style-name="P230">Błonnik-<text:span text:style-name="T78">3</text:span><text:span text:style-name="T75">1</text:span><text:span text:style-name="T78">,8</text:span>g</text:p>
            <text:p text:style-name="P230">Sól-<text:span text:style-name="T75">7</text:span><text:span text:style-name="T74">,</text:span><text:span text:style-name="T75">2</text:span>g</text:p>
          </table:table-cell>
          <table:table-cell table:style-name="Tabela5.A2" office:value-type="string">
            <text:p text:style-name="P151">Energia:<text:span text:style-name="T74">21</text:span><text:span text:style-name="T75">5</text:span><text:span text:style-name="T74">0,</text:span><text:span text:style-name="T75">6</text:span> kcal</text:p>
            <text:p text:style-name="P211">Białko:<text:span text:style-name="T75">9</text:span><text:span text:style-name="T74">3,9</text:span>g</text:p>
            <text:p text:style-name="P211">Tłuszcz:<text:span text:style-name="T74">68,9</text:span>g</text:p>
            <text:p text:style-name="P211">w tym kw.tłu.nasyc.:<text:span text:style-name="T74">25</text:span>g</text:p>
            <text:p text:style-name="P211">Węglowodany:<text:span text:style-name="T179">28</text:span><text:span text:style-name="T75">1</text:span><text:span text:style-name="T76">,</text:span><text:span text:style-name="T75">5</text:span>g</text:p>
            <text:p text:style-name="P221">w tym cukry:<text:span text:style-name="T74">2</text:span><text:span text:style-name="T75">8</text:span><text:span text:style-name="T74">,4</text:span>g</text:p>
            <text:p text:style-name="P230">Błonnik-<text:span text:style-name="T74">3</text:span><text:span text:style-name="T75">1</text:span><text:span text:style-name="T74">,12</text:span>g</text:p>
            <text:p text:style-name="P230">Sól-<text:span text:style-name="T75">7</text:span><text:span text:style-name="T74">,</text:span><text:span text:style-name="T75">3</text:span>g</text:p>
          </table:table-cell>
          <table:table-cell table:style-name="Tabela5.E2" office:value-type="string">
            <text:p text:style-name="P152">Energia:<text:span text:style-name="T74">21</text:span><text:span text:style-name="T75">4</text:span><text:span text:style-name="T74">0,</text:span><text:span text:style-name="T75">6</text:span> kcal</text:p>
            <text:p text:style-name="P212">Białko:<text:span text:style-name="T75">95</text:span><text:span text:style-name="T74">,4</text:span>g</text:p>
            <text:p text:style-name="P212">Tłuszcz:<text:span text:style-name="T74">64,9</text:span>g</text:p>
            <text:p text:style-name="P212">w tym kw.tłu.nasyc.:<text:span text:style-name="T74">24,8</text:span>g</text:p>
            <text:p text:style-name="P212">Węglowodany:<text:span text:style-name="T74">2</text:span><text:span text:style-name="T75">9</text:span><text:span text:style-name="T74">9,98</text:span>g</text:p>
            <text:p text:style-name="P222">w tym cukry:<text:span text:style-name="T77">39,9</text:span>g</text:p>
            <text:p text:style-name="P231">Błonnik-<text:span text:style-name="T74">3</text:span><text:span text:style-name="T75">1</text:span><text:span text:style-name="T74">,1</text:span>g</text:p>
            <text:p text:style-name="P231">Sól-<text:span text:style-name="T75">7</text:span><text:span text:style-name="T74">,</text:span><text:span text:style-name="T75">01</text:span>g</text:p>
          </table:table-cell>
        </table:table-row>
        <table:table-row>
          <table:table-cell table:style-name="Tabela5.A2" office:value-type="string">
            <text:p text:style-name="P10"/>
          </table:table-cell>
          <table:table-cell table:style-name="Tabela5.A2" office:value-type="string">
            <text:p text:style-name="P21">D07 </text:p>
            <text:p text:style-name="P22">D<text:span text:style-name="T12">IETA BOGATOBIAŁKOWA</text:span></text:p>
            <text:p text:style-name="P21"/>
          </table:table-cell>
          <table:table-cell table:style-name="Tabela5.A2" office:value-type="string">
            <text:p text:style-name="P25"><text:span text:style-name="T13">P</text:span>01 </text:p>
            <text:p text:style-name="P25">DIETA PODSTAWOWA - <text:span text:style-name="T79">PEDIATRYCZNY</text:span></text:p>
          </table:table-cell>
          <table:table-cell table:style-name="Tabela5.A2" office:value-type="string">
            <text:p text:style-name="P25"><text:span text:style-name="T12"><text:s/></text:span><text:span text:style-name="T80">C</text:span><text:span text:style-name="T12">0</text:span><text:span text:style-name="T13">2</text:span></text:p>
            <text:p text:style-name="P25">DIETA <text:span text:style-name="T79">KOBIET W OKRESIE LAKTACJI</text:span></text:p>
          </table:table-cell>
          <table:table-cell table:style-name="Tabela5.E2" office:value-type="string">
            <text:p text:style-name="P26"/>
          </table:table-cell>
        </table:table-row>
        <table:table-row>
          <table:table-cell table:style-name="Tabela5.A2" office:value-type="string">
            <text:p text:style-name="P11">Ś<text:span text:style-name="T14">NIADANIE</text:span></text:p>
          </table:table-cell>
          <table:table-cell table:style-name="Tabela5.A2" office:value-type="string">
            <text:p text:style-name="P62"><text:span text:style-name="T181">Ryż</text:span><text:span text:style-name="T182"> got.</text:span><text:span text:style-name="T183"> na ml. 350ml (A: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</text:span><text:soft-page-break/><text:span text:style-name="T183">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 </text:span>10g – 2szt, <text:span text:style-name="T189">polędwica sopocka 60g (A:6,7,9), miód nat. 1szt, sałata karb., </text:span><text:span text:style-name="T184"><text:s/></text:span></text:p>
          </table:table-cell>
          <table:table-cell table:style-name="Tabela5.A2" office:value-type="string">
            <text:p text:style-name="P62"><text:span text:style-name="T181">Ryż</text:span><text:span text:style-name="T182"> got.</text:span><text:span text:style-name="T183"> na ml. 350ml (A:7), <text:s/>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 </text:span><text:span text:style-name="T183">chleb </text:span><text:soft-page-break/><text:span text:style-name="T183">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89">polędwica sopocka 60g (A:6,7,9), miód nat. 1szt, sałata karb., </text:span><text:span text:style-name="T184"><text:s/></text:span></text:p>
          </table:table-cell>
          <table:table-cell table:style-name="Tabela5.A2" office:value-type="string">
            <text:p text:style-name="P62"><text:span text:style-name="T181">Ryż</text:span><text:span text:style-name="T182"> got.</text:span><text:span text:style-name="T183"> na ml. 350ml (A:7), <text:s/>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 </text:span><text:span text:style-name="T183">chleb </text:span><text:soft-page-break/><text:span text:style-name="T183">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89">polędwica sopocka 60g (A:6,7,9), miód nat. 1szt, sałata karb., </text:span><text:span text:style-name="T184"><text:s/></text:span></text:p>
          </table:table-cell>
          <table:table-cell table:style-name="Tabela5.E2" office:value-type="string">
            <text:p text:style-name="P20"><text:span text:style-name="T30"/></text:p>
          </table:table-cell>
        </table:table-row>
        <table:table-row>
          <table:table-cell table:style-name="Tabela5.A2" office:value-type="string">
            <text:p text:style-name="P11">II Ś<text:span text:style-name="T14">NIADANIE</text:span></text:p>
          </table:table-cell>
          <table:table-cell table:style-name="Tabela5.A2" office:value-type="string">
            <text:p text:style-name="P69"><text:span text:style-name="T183">B</text:span><text:span text:style-name="T180">ułka drożdżowa z serem 1szt </text:span><text:span text:style-name="T195">(A:1,3,6,7,</text:span><text:span text:style-name="T188">11</text:span><text:span text:style-name="T195">)</text:span></text:p>
          </table:table-cell>
          <table:table-cell table:style-name="Tabela5.A2" office:value-type="string">
            <text:p text:style-name="P69"><text:span text:style-name="T183">Bułka drożdżowa z serem 1szt </text:span><text:span text:style-name="T195">(A:1,3,6,7,</text:span><text:span text:style-name="T188">11</text:span><text:span text:style-name="T195">)</text:span></text:p>
          </table:table-cell>
          <table:table-cell table:style-name="Tabela5.A2" office:value-type="string">
            <text:p text:style-name="P69"><text:span text:style-name="T183">Bułka drożdżowa z serem 1szt </text:span><text:span text:style-name="T195">(A:1,3,6,7,</text:span><text:span text:style-name="T188">11</text:span><text:span text:style-name="T195">)</text:span></text:p>
          </table:table-cell>
          <table:table-cell table:style-name="Tabela5.E2" office:value-type="string">
            <text:p text:style-name="P23"><text:span text:style-name="T18"/></text:p>
          </table:table-cell>
        </table:table-row>
        <table:table-row>
          <table:table-cell table:style-name="Tabela5.A2" office:value-type="string">
            <text:p text:style-name="P11">O<text:span text:style-name="T14">BIAD</text:span></text:p>
          </table:table-cell>
          <table:table-cell table:style-name="Tabela5.A2" office:value-type="string">
            <text:p text:style-name="P284"><text:span text:style-name="T57">Zupa brokułowa z ziemn. 350ml (A:1,7,9), budyń got. na parze z sosem </text:span><text:span text:style-name="T65">26</text:span><text:span text:style-name="T57">0g (A:</text:span><text:span text:style-name="T50">1,3,6,7,</text:span><text:span text:style-name="T62">9,</text:span><text:span text:style-name="T59">11</text:span><text:span text:style-name="T50">), </text:span><text:span text:style-name="T58">kasza jęcz. got. 150g (A:1), <text:s/></text:span><text:span text:style-name="T63">fasolka szpar.</text:span><text:span text:style-name="T58"> got. 150g, </text:span><text:span text:style-name="T60">kompot owocowy </text:span><text:span text:style-name="T61">250ml</text:span><text:span text:style-name="T60">, </text:span><text:span text:style-name="T58"><text:s/></text:span></text:p>
          </table:table-cell>
          <table:table-cell table:style-name="Tabela5.A2" office:value-type="string">
            <text:p text:style-name="P284"><text:span text:style-name="T57">Zupa brokułowa z ziemn. 350ml (A:1,7,9), budyń got. na parze z sosem 170g (A:</text:span><text:span text:style-name="T50">1,3,6,7,</text:span><text:span text:style-name="T62">9,</text:span><text:span text:style-name="T59">11</text:span><text:span text:style-name="T50">), </text:span><text:span text:style-name="T58">kasza jęcz. got. 150g (A:1), <text:s/></text:span><text:span text:style-name="T63">fasolka szpar.</text:span><text:span text:style-name="T58"> got. 150g, </text:span><text:span text:style-name="T60">kompot owocowy </text:span><text:span text:style-name="T61">250ml</text:span><text:span text:style-name="T60">, </text:span><text:span text:style-name="T58"><text:s/></text:span></text:p>
          </table:table-cell>
          <table:table-cell table:style-name="Tabela5.A2" office:value-type="string">
            <text:p text:style-name="P284"><text:span text:style-name="T57">Zupa brokułowa z ziemn. 350ml (A:1,7,9), budyń got. na parze z sosem 170g (A:</text:span><text:span text:style-name="T50">1,3,6,7,</text:span><text:span text:style-name="T62">9,</text:span><text:span text:style-name="T59">11</text:span><text:span text:style-name="T50">), </text:span><text:span text:style-name="T58">kasza jęcz. got. 150g (A:1), <text:s/></text:span><text:span text:style-name="T63">fasolka szpar.</text:span><text:span text:style-name="T58"> got. 150g, </text:span><text:span text:style-name="T60">kompot owocowy </text:span><text:span text:style-name="T61">250ml</text:span><text:span text:style-name="T60">, </text:span><text:span text:style-name="T58"><text:s/></text:span></text:p>
          </table:table-cell>
          <table:table-cell table:style-name="Tabela5.E2" office:value-type="string">
            <text:p text:style-name="P9"/>
          </table:table-cell>
        </table:table-row>
        <table:table-row>
          <table:table-cell table:style-name="Tabela5.A2" office:value-type="string">
            <text:p text:style-name="P11">K<text:span text:style-name="T14">OLACJA</text:span></text:p>
          </table:table-cell>
          <table:table-cell table:style-name="Tabela5.A2" office:value-type="string">
            <text:p text:style-name="P101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58"><text:s/></text:span><text:span text:style-name="T141">szynka wieprz. </text:span><text:span text:style-name="T142">8</text:span><text:span text:style-name="T58">0g (A:</text:span><text:span text:style-name="T141">6</text:span><text:span text:style-name="T58">,7),serek almette mini </text:span><text:span text:style-name="T65">2</text:span><text:span text:style-name="T58">szt (A:7), jabłko piecz. 1szt, sałata karb.,</text:span></text:p>
          </table:table-cell>
          <table:table-cell table:style-name="Tabela5.A2" office:value-type="string">
            <text:p text:style-name="P101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41">szynka wieprz. 6</text:span><text:span text:style-name="T58">0g (A:</text:span><text:span text:style-name="T141">6</text:span><text:span text:style-name="T58">,7), serek almette mini 1szt (A:7), </text:span><text:span text:style-name="T71">pomarańcza</text:span><text:span text:style-name="T58">, sałata karb., ogórek ś</text:span><text:span text:style-name="T70">w. 40g,</text:span></text:p>
          </table:table-cell>
          <table:table-cell table:style-name="Tabela5.A2" office:value-type="string">
            <text:p text:style-name="P101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58"><text:s/></text:span><text:span text:style-name="T141">szynka wieprz. 6</text:span><text:span text:style-name="T58">0g (A:</text:span><text:span text:style-name="T141">6</text:span><text:span text:style-name="T58">,7), serek almette mini 1szt (A:7), jabłko piecz. 1szt, sałata karb.,</text:span></text:p>
          </table:table-cell>
          <table:table-cell table:style-name="Tabela5.E2" office:value-type="string">
            <text:p text:style-name="P8"/>
          </table:table-cell>
        </table:table-row>
        <table:table-row>
          <table:table-cell table:style-name="Tabela5.A2" office:value-type="string">
            <text:p text:style-name="P12">P<text:span text:style-name="T14">OSIŁEK UZUPEŁNIAJĄCY</text:span></text:p>
          </table:table-cell>
          <table:table-cell table:style-name="Tabela5.A2" office:value-type="string">
            <text:p text:style-name="P314">Jogurt owocowy 1szt <text:span text:style-name="T73">(A:7)</text:span>, </text:p>
          </table:table-cell>
          <table:table-cell table:style-name="Tabela5.A2" office:value-type="string">
            <text:p text:style-name="P314">Jogurt owocowy 1szt <text:span text:style-name="T73">(A:7)</text:span>, </text:p>
          </table:table-cell>
          <table:table-cell table:style-name="Tabela5.A2" office:value-type="string">
            <text:p text:style-name="P314">Jogurt owocowy 1szt <text:span text:style-name="T73">(A:7)</text:span>, </text:p>
          </table:table-cell>
          <table:table-cell table:style-name="Tabela5.E2" office:value-type="string">
            <text:p text:style-name="P31"/>
          </table:table-cell>
        </table:table-row>
        <table:table-row>
          <table:table-cell table:style-name="Tabela5.A2" office:value-type="string">
            <text:p text:style-name="P10">W<text:span text:style-name="T14">ARTOŚCI ODŻYWCZE</text:span></text:p>
          </table:table-cell>
          <table:table-cell table:style-name="Tabela5.A2" office:value-type="string">
            <text:p text:style-name="P153">Energia:<text:span text:style-name="T74">2</text:span><text:span text:style-name="T75">374,2</text:span> kcal</text:p>
            <text:p text:style-name="P213">Białko:<text:span text:style-name="T75">140,6</text:span>g</text:p>
            <text:p text:style-name="P213">Tłuszcz:<text:span text:style-name="T74">7</text:span><text:span text:style-name="T75">8</text:span><text:span text:style-name="T74">,</text:span><text:span text:style-name="T75">5</text:span>g</text:p>
            <text:p text:style-name="P213">w tym kw.tłu.nasyc.:<text:span text:style-name="T74">2</text:span><text:span text:style-name="T75">5,9</text:span>g</text:p>
            <text:p text:style-name="P213">Węglowodany:<text:span text:style-name="T75">354,7</text:span>g</text:p>
            <text:p text:style-name="P223">w tym cukry:<text:span text:style-name="T75">4</text:span><text:span text:style-name="T77">9,</text:span><text:span text:style-name="T75">8</text:span>g</text:p>
            <text:p text:style-name="P232">Błonnik-<text:span text:style-name="T78">3</text:span><text:span text:style-name="T75">3</text:span>g</text:p>
            <text:p text:style-name="P232">Sól-<text:span text:style-name="T75">7</text:span><text:span text:style-name="T74">,</text:span><text:span text:style-name="T75">5</text:span>g</text:p>
          </table:table-cell>
          <table:table-cell table:style-name="Tabela5.A2" office:value-type="string">
            <text:p text:style-name="P153">Energia:<text:span text:style-name="T74">2</text:span><text:span text:style-name="T75">345</text:span> kcal</text:p>
            <text:p text:style-name="P213">Białko:<text:span text:style-name="T179">97</text:span><text:span text:style-name="T74">,3</text:span>g</text:p>
            <text:p text:style-name="P213">Tłuszcz:<text:span text:style-name="T74">7</text:span><text:span text:style-name="T179">0</text:span><text:span text:style-name="T74">,</text:span><text:span text:style-name="T75">3</text:span>g</text:p>
            <text:p text:style-name="P213">w tym kw.tłu.nasyc.:<text:span text:style-name="T74">2</text:span><text:span text:style-name="T75">5,3</text:span>g</text:p>
            <text:p text:style-name="P213">Węglowodany:<text:span text:style-name="T75">354,2</text:span>g</text:p>
            <text:p text:style-name="P223">w tym cukry:<text:span text:style-name="T75">4</text:span><text:span text:style-name="T77">9,</text:span><text:span text:style-name="T75">6</text:span>g</text:p>
            <text:p text:style-name="P232">Błonnik-<text:span text:style-name="T78">3</text:span><text:span text:style-name="T75">3</text:span>g</text:p>
            <text:p text:style-name="P232">Sól-<text:span text:style-name="T75">7</text:span><text:span text:style-name="T74">,</text:span><text:span text:style-name="T75">5</text:span>g</text:p>
          </table:table-cell>
          <table:table-cell table:style-name="Tabela5.A2" office:value-type="string">
            <text:p text:style-name="P153">Energia:<text:span text:style-name="T74">2</text:span><text:span text:style-name="T75">345</text:span> kcal</text:p>
            <text:p text:style-name="P213">Białko:<text:span text:style-name="T179">98</text:span><text:span text:style-name="T74">,3</text:span>g</text:p>
            <text:p text:style-name="P213">Tłuszcz:<text:span text:style-name="T74">7</text:span><text:span text:style-name="T75">6</text:span><text:span text:style-name="T74">,</text:span><text:span text:style-name="T75">3</text:span>g</text:p>
            <text:p text:style-name="P213">w tym kw.tłu.nasyc.:<text:span text:style-name="T74">2</text:span><text:span text:style-name="T75">5,3</text:span>g</text:p>
            <text:p text:style-name="P213">Węglowodany:<text:span text:style-name="T75">354,2</text:span>g</text:p>
            <text:p text:style-name="P223">w tym cukry:<text:span text:style-name="T75">4</text:span><text:span text:style-name="T77">9,</text:span><text:span text:style-name="T75">6</text:span>g</text:p>
            <text:p text:style-name="P232">Błonnik-<text:span text:style-name="T78">3</text:span><text:span text:style-name="T75">3</text:span>g</text:p>
            <text:p text:style-name="P232">Sól-<text:span text:style-name="T75">7</text:span><text:span text:style-name="T74">,</text:span><text:span text:style-name="T75">5</text:span>g</text:p>
          </table:table-cell>
          <table:table-cell table:style-name="Tabela5.E2" office:value-type="string">
            <text:p text:style-name="P13"/>
          </table:table-cell>
        </table:table-row>
      </table:table>
      <text:p text:style-name="P30"><text:span text:style-name="T1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oft-page-break/><text:span text:style-name="T2">Jadłospis na dzień </text:span><text:span text:style-name="T3">2</text:span><text:span text:style-name="T2">.</text:span><text:span text:style-name="T4">0</text:span><text:span text:style-name="T6">9</text:span><text:span text:style-name="T5">.202</text:span><text:span text:style-name="T4">6</text:span><text:span text:style-name="T2"> </text:span><text:span text:style-name="T1">(jadłospis może ulec zmianie)</text:span></text:p>
      <table:table table:name="Tabela6" table:style-name="Tabela6">
        <table:table-column table:style-name="Tabela6.A" table:number-columns-repeated="5"/>
        <table:table-row>
          <table:table-cell table:style-name="Tabela6.A1" office:value-type="string">
            <text:p text:style-name="P24">P<text:span text:style-name="T11">OSIŁEK</text:span></text:p>
          </table:table-cell>
          <table:table-cell table:style-name="Tabela6.A1" office:value-type="string">
            <text:p text:style-name="P25">D01 </text:p>
            <text:p text:style-name="P26">DIETA PODSTAWOWA</text:p>
            <text:p text:style-name="P25"/>
          </table:table-cell>
          <table:table-cell table:style-name="Tabela6.A1" office:value-type="string">
            <text:p text:style-name="P25"><text:span text:style-name="T12">D0</text:span><text:span text:style-name="T13">2</text:span></text:p>
            <text:p text:style-name="P26">DIETA ŁATWOSTRAWNA</text:p>
            <text:p text:style-name="P28"><text:s/></text:p>
          </table:table-cell>
          <table:table-cell table:style-name="Tabela6.A1" office:value-type="string">
            <text:p text:style-name="P25">D03 </text:p>
            <text:p text:style-name="P27">DIETA Z OGR. ŁATWO PRZYSWAJALNYCH WĘGLOWODANÓW</text:p>
          </table:table-cell>
          <table:table-cell table:style-name="Tabela6.E1" office:value-type="string">
            <text:p text:style-name="P25">D05 </text:p>
            <text:p text:style-name="P27">DIETA ŁATWOSTRAWNA </text:p>
            <text:p text:style-name="P27">Z OGR. TŁUSZCZU</text:p>
            <text:p text:style-name="P25"/>
          </table:table-cell>
        </table:table-row>
        <table:table-row>
          <table:table-cell table:style-name="Tabela6.A2" office:value-type="string">
            <text:p text:style-name="P11">Ś<text:span text:style-name="T14">NIADANIE</text:span></text:p>
          </table:table-cell>
          <table:table-cell table:style-name="Tabela6.A2" office:value-type="string">
            <text:p text:style-name="P63"><text:span text:style-name="T181">Kasza jęcz.</text:span><text:span text:style-name="T182"> got.</text:span><text:span text:style-name="T183"> na ml. 350ml (A:1,7), kawa ml. 250ml (A:1,7), chleb miesz. </text:span><text:span text:style-name="T196">2</text:span><text:span text:style-name="T183">0g (A:1,3,6,7,</text:span><text:span text:style-name="T188">11</text:span><text:span text:style-name="T183">),</text:span> <text:span text:style-name="T185">bułka kajzerka 1szt </text:span><text:span text:style-name="T184">(A:1,3,6,7,</text:span><text:span text:style-name="T197">11</text:span><text:span text:style-name="T184">), </text:span><text:span text:style-name="T48">m</text:span>a<text:span text:style-name="T49">sło</text:span> 10g – 2szt, <text:span text:style-name="T198">serek wiejski 1szt (A:7), jajko got. 1szt (A:3), szczypior, dżem 1szt, sałata karb., </text:span><text:span text:style-name="T199"><text:s/></text:span></text:p>
          </table:table-cell>
          <table:table-cell table:style-name="Tabela6.A2" office:value-type="string">
            <text:p text:style-name="P63"><text:span text:style-name="T181">Kasza jęcz.</text:span><text:span text:style-name="T182"> got.</text:span><text:span text:style-name="T183"> na ml. 350ml (A:1,7), kawa ml. 250ml (A:1,7), chleb miesz. </text:span><text:span text:style-name="T196">2</text:span><text:span text:style-name="T183">0g (A:1,3,6,7,</text:span><text:span text:style-name="T188">11</text:span><text:span text:style-name="T183">),</text:span> <text:span text:style-name="T185">bułka kajzerka 1szt </text:span><text:span text:style-name="T184">(A:1,3,6,7,</text:span><text:span text:style-name="T197">11</text:span><text:span text:style-name="T184">), </text:span><text:span text:style-name="T48">m</text:span>a<text:span text:style-name="T49">sło</text:span> 10g – 2szt, <text:span text:style-name="T198">serek wiejski 1szt (A:7), jajko got. 1szt (A:3), dżem 1szt, sałata karb.,</text:span></text:p>
          </table:table-cell>
          <table:table-cell table:style-name="Tabela6.A2" office:value-type="string">
            <text:p text:style-name="P84"><text:s/>Kawa ml. 250ml (A:1,7), chleb <text:span text:style-name="T53">raz</text:span>. <text:span text:style-name="T54">6</text:span>0g (A:1,3,6,7,<text:span text:style-name="T55">11</text:span>), <text:span text:style-name="T48">m</text:span>a<text:span text:style-name="T49">sło</text:span> </text:p>
            <text:p text:style-name="P84">10g – <text:span text:style-name="T56">1</text:span>szt, <text:span text:style-name="T70">serek wiejski 1szt (A:7), jajko got. 1szt (A:3), </text:span></text:p>
            <text:p text:style-name="P122">sałata karb., szczypior,</text:p>
          </table:table-cell>
          <table:table-cell table:style-name="Tabela6.E2" office:value-type="string">
            <text:p text:style-name="P58"><text:span text:style-name="T181">Kasza jęcz.</text:span><text:span text:style-name="T182"> got. </text:span><text:span text:style-name="T183">na ml. 350ml (A:1,7), kawa ml. 250ml (A:1,7), chleb miesz. </text:span><text:span text:style-name="T196">2</text:span><text:span text:style-name="T183">0g (A:1,3,6,7,</text:span><text:span text:style-name="T188">11</text:span><text:span text:style-name="T183">),</text:span><text:span text:style-name="T192"> </text:span><text:span text:style-name="T185">bułka kajzerka 1szt </text:span><text:span text:style-name="T184">(A:1,3,6,7,</text:span><text:span text:style-name="T197">11</text:span><text:span text:style-name="T184">), </text:span><text:span text:style-name="T193">m</text:span><text:span text:style-name="T192">a</text:span><text:span text:style-name="T194">sło</text:span> 10g – <text:span text:style-name="T56">1</text:span>szt, <text:span text:style-name="T198">serek wiejski 1szt (A:7), </text:span><text:span text:style-name="T200">polędwica drobiowa 40g</text:span><text:span text:style-name="T198"> (A:</text:span><text:span text:style-name="T200">1,6,7,9</text:span><text:span text:style-name="T198">), dżem 1szt, sałata karb.,</text:span></text:p>
          </table:table-cell>
        </table:table-row>
        <table:table-row>
          <table:table-cell table:style-name="Tabela6.A2" office:value-type="string">
            <text:p text:style-name="P11">II Ś<text:span text:style-name="T14">NIADANIE</text:span></text:p>
          </table:table-cell>
          <table:table-cell table:style-name="Tabela6.A2" office:value-type="string">
            <text:p text:style-name="P205"/>
          </table:table-cell>
          <table:table-cell table:style-name="Tabela6.A2" office:value-type="string">
            <text:p text:style-name="P206"/>
          </table:table-cell>
          <table:table-cell table:style-name="Tabela6.A2" office:value-type="string">
            <text:p text:style-name="P243">Kisiel ow. got. b/c 200ml, </text:p>
          </table:table-cell>
          <table:table-cell table:style-name="Tabela6.E2" office:value-type="string">
            <text:p text:style-name="P206"/>
          </table:table-cell>
        </table:table-row>
        <table:table-row>
          <table:table-cell table:style-name="Tabela6.A2" office:value-type="string">
            <text:p text:style-name="P11">O<text:span text:style-name="T14">BIAD</text:span></text:p>
          </table:table-cell>
          <table:table-cell table:style-name="Tabela6.A2" office:value-type="string">
            <text:p text:style-name="P282"><text:span text:style-name="T70">Zupa ogórkowa z mak. 350ml (A:1,7,9), filet drobiowy smażony 100g (A:</text:span><text:span text:style-name="T50">1,3,6,7,</text:span><text:span text:style-name="T59">11</text:span><text:span text:style-name="T50">), </text:span><text:span text:style-name="T70">ziemniaki got. z kop. 200g, s</text:span><text:span text:style-name="T179">ałatka z buraczków</text:span><text:span text:style-name="T70"> z ol. 120g, kompot owocowy 250ml, </text:span><text:span text:style-name="T50"><text:s/></text:span></text:p>
          </table:table-cell>
          <table:table-cell table:style-name="Tabela6.A2" office:value-type="string">
            <text:p text:style-name="P294">Zupa ogórkowa z mak. 350ml (A:1,7,9), filet drobiowy piecz. </text:p>
            <text:p text:style-name="P294">w sosie kop. 170g (A:1,7,9), ziemniaki got. z kop. 200g, marchewka opr. 150g (A:1,7), kompot owocowy 250ml, </text:p>
          </table:table-cell>
          <table:table-cell table:style-name="Tabela6.A2" office:value-type="string">
            <text:p text:style-name="P294">Zupa ogórkowa z mak. 350ml (A:1,7,9), filet drobiowy piecz. </text:p>
            <text:p text:style-name="P285"><text:span text:style-name="T70">w sosie kop. 170g (A:1,7,9), ziemniaki got. z kop. 200g, marchewka opr. 150g (A:1,7), s</text:span><text:span text:style-name="T179">ałatka z buraczków</text:span><text:span text:style-name="T70"> z ol. 120g, kompot owocowy </text:span><text:span text:style-name="T81">b/c </text:span><text:span text:style-name="T70">250ml, </text:span></text:p>
          </table:table-cell>
          <table:table-cell table:style-name="Tabela6.E2" office:value-type="string">
            <text:p text:style-name="P295">Zupa ryżowa got. na wyw. 350ml (A:9), <text:span text:style-name="T70">filet drobiowy piecz. w sosie kop. 170g (A:1,7,9), ziemniaki got. z kop. 200g, marchewka opr. 150g (A:1,7), kompot owocowy 250ml, </text:span></text:p>
          </table:table-cell>
        </table:table-row>
        <table:table-row>
          <table:table-cell table:style-name="Tabela6.A2" office:value-type="string">
            <text:p text:style-name="P11">K<text:span text:style-name="T14">OLACJA</text:span></text:p>
          </table:table-cell>
          <table:table-cell table:style-name="Tabela6.A2" office:value-type="string">
            <text:p text:style-name="P102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82">z cytryną</text:span> <text:span text:style-name="T68">250ml, </text:span><text:span text:style-name="T70">pasta z wędliny 100g (A:1,6,7,9,10), ser topiony </text:span><text:span text:style-name="T69">plastry 2szt</text:span><text:span text:style-name="T70"> (A:7), ketchup 20g (A:9), </text:span><text:span text:style-name="T72"><text:s/></text:span><text:span text:style-name="T70">sałata karb., </text:span><text:span text:style-name="T83">papryka </text:span><text:span text:style-name="T69">św.</text:span><text:span text:style-name="T83"> 40g, </text:span><text:span text:style-name="T72"><text:s/></text:span></text:p>
          </table:table-cell>
          <table:table-cell table:style-name="Tabela6.A2" office:value-type="string">
            <text:p text:style-name="P103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82">z cytryną</text:span> <text:span text:style-name="T68">250ml, <text:s/></text:span><text:span text:style-name="T70">szynka wieprz. got. 60g (A:6,7), sałata karb., </text:span><text:span text:style-name="T72"><text:s/></text:span></text:p>
          </table:table-cell>
          <table:table-cell table:style-name="Tabela6.A2" office:value-type="string">
            <text:p text:style-name="P104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82">z cytryną</text:span> <text:span text:style-name="T68">250ml, </text:span><text:span text:style-name="T70">szynka wieprz. got. 60g (A:6,7), sałata karb., </text:span><text:span text:style-name="T72"><text:s/></text:span><text:span text:style-name="T83">papryka </text:span><text:span text:style-name="T69">św.</text:span><text:span text:style-name="T83"> 40g, </text:span></text:p>
          </table:table-cell>
          <table:table-cell table:style-name="Tabela6.E2" office:value-type="string">
            <text:p text:style-name="P105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82">z cytryną</text:span> <text:span text:style-name="T68">250ml, </text:span><text:span text:style-name="T70">szynka wieprz. got. 60g (A:6,7), sałata karb., </text:span><text:span text:style-name="T72"><text:s/></text:span></text:p>
          </table:table-cell>
        </table:table-row>
        <table:table-row>
          <table:table-cell table:style-name="Tabela6.A2" office:value-type="string">
            <text:p text:style-name="P12">P<text:span text:style-name="T14">OSIŁEK UZUPEŁNIAJĄCY</text:span></text:p>
          </table:table-cell>
          <table:table-cell table:style-name="Tabela6.A2" office:value-type="string">
            <text:p text:style-name="P316">Babka piaskowa 70g (A:1,3,6,7), </text:p>
          </table:table-cell>
          <table:table-cell table:style-name="Tabela6.A2" office:value-type="string">
            <text:p text:style-name="P316">Babka piaskowa 70g (A:1,3,6,7), </text:p>
          </table:table-cell>
          <table:table-cell table:style-name="Tabela6.A2" office:value-type="string">
            <text:p text:style-name="P316"><text:span text:style-name="T66">S</text:span>ok pomidorowy 1szt, </text:p>
          </table:table-cell>
          <table:table-cell table:style-name="Tabela6.E2" office:value-type="string">
            <text:p text:style-name="P316">Babka piaskowa 70g (A:1,3,6,7), </text:p>
          </table:table-cell>
        </table:table-row>
        <table:table-row>
          <table:table-cell table:style-name="Tabela6.A2" office:value-type="string">
            <text:p text:style-name="P10">W<text:span text:style-name="T14">ARTOŚCI ODŻYWCZE</text:span></text:p>
          </table:table-cell>
          <table:table-cell table:style-name="Tabela6.A2" office:value-type="string">
            <text:p text:style-name="P244"><text:span text:style-name="T84">Energia</text:span> : 2<text:span text:style-name="T85">21</text:span>5,<text:span text:style-name="T86">1</text:span> kcal; </text:p>
            <text:p text:style-name="P244">Białko: <text:span text:style-name="T86">9</text:span><text:span text:style-name="T87">9</text:span><text:span text:style-name="T86">,</text:span>1<text:span text:style-name="T88">2</text:span> g</text:p>
            <text:p text:style-name="P160">Tłuszcz: <text:span text:style-name="T86">78</text:span>,<text:span text:style-name="T89">1g</text:span> </text:p>
            <text:p text:style-name="P244">w tym kw.tłu. <text:span text:style-name="T87">n</text:span>as.:<text:span text:style-name="T86">2</text:span><text:span text:style-name="T87">5</text:span><text:span text:style-name="T86">,</text:span>3 g Węglowodany: 2<text:span text:style-name="T87">89</text:span>,4 g </text:p>
            <text:p text:style-name="P245">w tym cukry: <text:span text:style-name="T87">4</text:span><text:span text:style-name="T90">9,</text:span>4 g </text:p>
            <text:p text:style-name="P245">Błonnik: 3<text:span text:style-name="T87">1</text:span><text:span text:style-name="T86">,</text:span>9g </text:p>
            <text:p text:style-name="P244">Sól: <text:span text:style-name="T87">9</text:span><text:span text:style-name="T89">,</text:span>24g</text:p>
          </table:table-cell>
          <table:table-cell table:style-name="Tabela6.A2" office:value-type="string">
            <text:p text:style-name="P154">Energia:<text:span text:style-name="T91">21</text:span><text:span text:style-name="T87">8</text:span><text:span text:style-name="T91">9,1</text:span> kcal</text:p>
            <text:p text:style-name="P214">Białko:<text:span text:style-name="T86">9</text:span><text:span text:style-name="T87">7</text:span><text:span text:style-name="T86">,2</text:span>g</text:p>
            <text:p text:style-name="P214">Tłuszcz:<text:span text:style-name="T91">7</text:span><text:span text:style-name="T87">5</text:span><text:span text:style-name="T91">,8</text:span>g</text:p>
            <text:p text:style-name="P214">w tym kw.tłu.nasyc.:<text:span text:style-name="T91">24,9</text:span>g</text:p>
            <text:p text:style-name="P214">Węglowodany:<text:span text:style-name="T86">285,1</text:span>g</text:p>
            <text:p text:style-name="P224">w tym cukry:<text:span text:style-name="T87">4</text:span><text:span text:style-name="T90">8,7</text:span>g</text:p>
            <text:p text:style-name="P233">Błonnik-<text:span text:style-name="T91">3</text:span><text:span text:style-name="T87">1</text:span>g</text:p>
            <text:p text:style-name="P233">Sól-<text:span text:style-name="T87">7</text:span><text:span text:style-name="T89">,</text:span><text:span text:style-name="T87">5</text:span>g</text:p>
          </table:table-cell>
          <table:table-cell table:style-name="Tabela6.A2" office:value-type="string">
            <text:p text:style-name="P162"><text:span text:style-name="T84">Energia: </text:span>2<text:span text:style-name="T87">10</text:span>6,27 kcal</text:p>
            <text:p text:style-name="P163"><text:s/>Białko: <text:span text:style-name="T90">9</text:span><text:span text:style-name="T87">6</text:span><text:span text:style-name="T90">,</text:span>6 g </text:p>
            <text:p text:style-name="P163">Tłuszcz: 6<text:span text:style-name="T89">9,</text:span>71 g </text:p>
            <text:p text:style-name="P163">w tym kw. tłu nas.: 2<text:span text:style-name="T86">4,</text:span>6 g</text:p>
            <text:p text:style-name="P163">Węglowodany: 2<text:span text:style-name="T87">82</text:span>,03 g</text:p>
            <text:p text:style-name="P164">w tym cukry: <text:span text:style-name="T89">2</text:span><text:span text:style-name="T87">9</text:span><text:span text:style-name="T89">,</text:span>73 g <text:s/></text:p>
            <text:p text:style-name="P164">Błonnik: 3<text:span text:style-name="T87">1</text:span><text:span text:style-name="T89">,</text:span>40 g</text:p>
            <text:p text:style-name="P162">Sól:7,<text:span text:style-name="T87">1</text:span> g</text:p>
          </table:table-cell>
          <table:table-cell table:style-name="Tabela6.E2" office:value-type="string">
            <text:p text:style-name="P165"><text:span text:style-name="T84">Energia: </text:span>2<text:span text:style-name="T87">10</text:span><text:span text:style-name="T89">8,</text:span>4 kcal </text:p>
            <text:p text:style-name="P165">Białko: <text:span text:style-name="T90">9</text:span><text:span text:style-name="T87">6</text:span><text:span text:style-name="T90">,</text:span>6 g </text:p>
            <text:p text:style-name="P165">Tłuszcz: <text:span text:style-name="T86">6</text:span><text:span text:style-name="T87">4</text:span><text:span text:style-name="T86">,9</text:span> g </text:p>
            <text:p text:style-name="P165"><text:span text:style-name="T92">w tym k</text:span>w. tłu. <text:span text:style-name="T92">n</text:span>as.:2<text:span text:style-name="T86">4,</text:span>5 g</text:p>
            <text:p text:style-name="P165">Węglowodany: 2<text:span text:style-name="T90">8</text:span>1,87 g</text:p>
            <text:p text:style-name="P166">w tym cukry: <text:span text:style-name="T87">4</text:span><text:span text:style-name="T90">4,</text:span>7 g <text:s text:c="2"/></text:p>
            <text:p text:style-name="P166">Błonnik:30,5 g</text:p>
            <text:p text:style-name="P165">Sól: <text:span text:style-name="T87">7,</text:span>2 g</text:p>
          </table:table-cell>
        </table:table-row>
        <table:table-row>
          <table:table-cell table:style-name="Tabela6.A2" office:value-type="string">
            <text:p text:style-name="P10"/>
          </table:table-cell>
          <table:table-cell table:style-name="Tabela6.A2" office:value-type="string">
            <text:p text:style-name="P21">D07 </text:p>
            <text:p text:style-name="P22">D<text:span text:style-name="T12">IETA BOGATOBIAŁKOWA</text:span></text:p>
            <text:p text:style-name="P21"/>
          </table:table-cell>
          <table:table-cell table:style-name="Tabela6.A2" office:value-type="string">
            <text:p text:style-name="P25"><text:span text:style-name="T13">P</text:span>01 </text:p>
            <text:p text:style-name="P25">DIETA PODSTAWOWA - <text:span text:style-name="T79">PEDIATRYCZNY</text:span></text:p>
          </table:table-cell>
          <table:table-cell table:style-name="Tabela6.A2" office:value-type="string">
            <text:p text:style-name="P25"><text:span text:style-name="T12"><text:s/></text:span><text:span text:style-name="T80">C</text:span><text:span text:style-name="T12">0</text:span><text:span text:style-name="T13">2</text:span></text:p>
            <text:p text:style-name="P25">DIETA <text:span text:style-name="T79">KOBIET W OKRESIE LAKTACJI</text:span></text:p>
          </table:table-cell>
          <table:table-cell table:style-name="Tabela6.E2" office:value-type="string">
            <text:p text:style-name="P26"/>
          </table:table-cell>
        </table:table-row>
        <text:soft-page-break/>
        <table:table-row>
          <table:table-cell table:style-name="Tabela6.A2" office:value-type="string">
            <text:p text:style-name="P11">Ś<text:span text:style-name="T14">NIADANIE</text:span></text:p>
          </table:table-cell>
          <table:table-cell table:style-name="Tabela6.A2" office:value-type="string">
            <text:p text:style-name="P62"><text:span text:style-name="T181">Kasza jęcz.</text:span><text:span text:style-name="T182"> got.</text:span><text:span text:style-name="T183"> na ml. 350ml (A:1,7), </text:span><text:span text:style-name="T185">bułka kajzerka 1szt </text:span><text:span text:style-name="T184">(A:1,3,6,7,</text:span><text:span text:style-name="T197">11</text:span><text:span text:style-name="T184">),</text:span><text:span text:style-name="T183"> chleb miesz. </text:span><text:span text:style-name="T196">2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98">serek wiejski 1szt (A:7), jajko got. 1szt (A:3), dżem 1szt, sałata karb.,</text:span></text:p>
          </table:table-cell>
          <table:table-cell table:style-name="Tabela6.A2" office:value-type="string">
            <text:p text:style-name="P62"><text:span text:style-name="T181">Kasza jęcz.</text:span><text:span text:style-name="T182"> got.</text:span><text:span text:style-name="T183"> na ml. 350ml (A:1,7), </text:span><text:span text:style-name="T184">ka</text:span><text:span text:style-name="T201">wa ml.</text:span><text:span text:style-name="T186"> </text:span><text:span text:style-name="T184">250ml (A:1,7),</text:span><text:span text:style-name="T183"> chleb miesz. </text:span><text:span text:style-name="T196">2</text:span><text:span text:style-name="T183">0g (A:1,3,6,7,</text:span><text:span text:style-name="T188">11</text:span><text:span text:style-name="T183">),</text:span> <text:span text:style-name="T185">bułka kajzerka 1szt </text:span><text:span text:style-name="T184">(A:1,3,6,7,</text:span><text:span text:style-name="T197">11</text:span><text:span text:style-name="T184">), </text:span><text:span text:style-name="T48">m</text:span>a<text:span text:style-name="T49">sło</text:span> 10g – 2szt, <text:span text:style-name="T198">serek w</text:span><text:span text:style-name="T200">aniliowy</text:span><text:span text:style-name="T198"> 1szt (A:7), jaj</text:span><text:span text:style-name="T200">ecznica na maśle</text:span><text:span text:style-name="T198"> 1szt (A:3,</text:span><text:span text:style-name="T202">7</text:span><text:span text:style-name="T198">), dżem 1szt, sałata karb.,</text:span></text:p>
          </table:table-cell>
          <table:table-cell table:style-name="Tabela6.A2" office:value-type="string">
            <text:p text:style-name="P62"><text:span text:style-name="T181">Kasza jęcz.</text:span><text:span text:style-name="T182"> got.</text:span><text:span text:style-name="T183"> na ml. 350ml (A:1,7), <text:s/></text:span><text:span text:style-name="T184">ka</text:span><text:span text:style-name="T201">wa ml.</text:span><text:span text:style-name="T186"> </text:span><text:span text:style-name="T184">250ml (A:1,7), </text:span><text:span text:style-name="T183">chleb miesz. </text:span><text:span text:style-name="T196">2</text:span><text:span text:style-name="T183">0g (A:1,3,6,7,</text:span><text:span text:style-name="T188">11</text:span><text:span text:style-name="T183">),</text:span> <text:span text:style-name="T185">bułka kajzerka 1szt </text:span><text:span text:style-name="T184">(A:1,3,6,7,</text:span><text:span text:style-name="T197">11</text:span><text:span text:style-name="T184">), </text:span><text:span text:style-name="T48">m</text:span>a<text:span text:style-name="T49">sło</text:span> 10g – 2szt, <text:span text:style-name="T198">serek wiejski 1szt (A:7), jaj</text:span><text:span text:style-name="T200">ecznica na maśle</text:span><text:span text:style-name="T198"> 1szt (A:3,</text:span><text:span text:style-name="T202">7</text:span><text:span text:style-name="T198">), dżem 1szt, sałata karb.,</text:span></text:p>
          </table:table-cell>
          <table:table-cell table:style-name="Tabela6.E2" office:value-type="string">
            <text:p text:style-name="P20"><text:span text:style-name="T30"/></text:p>
          </table:table-cell>
        </table:table-row>
        <table:table-row>
          <table:table-cell table:style-name="Tabela6.A2" office:value-type="string">
            <text:p text:style-name="P11">II Ś<text:span text:style-name="T14">NIADANIE</text:span></text:p>
          </table:table-cell>
          <table:table-cell table:style-name="Tabela6.A2" office:value-type="string">
            <text:p text:style-name="P317">Ciastka 50g (A:1,3,7),</text:p>
          </table:table-cell>
          <table:table-cell table:style-name="Tabela6.A2" office:value-type="string">
            <text:p text:style-name="P317">Ciastka 50g (A:1,3,7),</text:p>
          </table:table-cell>
          <table:table-cell table:style-name="Tabela6.A2" office:value-type="string">
            <text:p text:style-name="P317">Ciastka 50g (A:1,3,7),</text:p>
          </table:table-cell>
          <table:table-cell table:style-name="Tabela6.E2" office:value-type="string">
            <text:p text:style-name="P23"><text:span text:style-name="T18"/></text:p>
          </table:table-cell>
        </table:table-row>
        <table:table-row>
          <table:table-cell table:style-name="Tabela6.A2" office:value-type="string">
            <text:p text:style-name="P11">O<text:span text:style-name="T14">BIAD</text:span></text:p>
          </table:table-cell>
          <table:table-cell table:style-name="Tabela6.A2" office:value-type="string">
            <text:p text:style-name="P294">Zupa ogórkowa z mak. 350ml (A:1,7,9), filet drobiowy piecz. </text:p>
            <text:p text:style-name="P286"><text:span text:style-name="T70">w sosie kop. </text:span><text:span text:style-name="T93">26</text:span><text:span text:style-name="T70">0g (A:1,7,9), ziemniaki got. z kop. 200g, marchewka opr. 150g (A:1,7), kompot owocowy 250ml, </text:span></text:p>
          </table:table-cell>
          <table:table-cell table:style-name="Tabela6.A2" office:value-type="string">
            <text:p text:style-name="P285"><text:span text:style-name="T70">Zupa ogórkowa z mak. 350ml (A:1,7,9), filet drobiowy smażony 100g (A:</text:span><text:span text:style-name="T50">1,3,6,7,</text:span><text:span text:style-name="T59">11</text:span><text:span text:style-name="T50">), </text:span><text:span text:style-name="T70">ziemniaki got. z kop. 200g, s</text:span><text:span text:style-name="T179">ałatka z buraczków</text:span><text:span text:style-name="T70"> <text:s/>z ol. 120g, marchewka opr. 150g (A:1,7), kompot owocowy 250ml, </text:span><text:span text:style-name="T50"><text:s/></text:span></text:p>
          </table:table-cell>
          <table:table-cell table:style-name="Tabela6.A2" office:value-type="string">
            <text:p text:style-name="P295">Zupa ryżowa got. na wyw. 350ml (A:9), <text:span text:style-name="T70">filet drobiowy piecz. w sosie kop. 170g (A:1,7,9), ziemniaki got. z kop. 200g, marchewka opr. 150g (A:1,7), kompot owocowy 250ml, </text:span></text:p>
          </table:table-cell>
          <table:table-cell table:style-name="Tabela6.E2" office:value-type="string">
            <text:p text:style-name="P9"/>
          </table:table-cell>
        </table:table-row>
        <table:table-row>
          <table:table-cell table:style-name="Tabela6.A2" office:value-type="string">
            <text:p text:style-name="P11">K<text:span text:style-name="T14">OLACJA</text:span></text:p>
          </table:table-cell>
          <table:table-cell table:style-name="Tabela6.A2" office:value-type="string">
            <text:p text:style-name="P105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82">z cytryną</text:span> <text:span text:style-name="T68">250ml, </text:span><text:span text:style-name="T70">szynka wieprz. got. 60g (A:6,7), </text:span><text:span text:style-name="T65">biały ser 80g (A:7), </text:span><text:span text:style-name="T70">sałata karb., </text:span><text:span text:style-name="T72"><text:s/></text:span></text:p>
          </table:table-cell>
          <table:table-cell table:style-name="Tabela6.A2" office:value-type="string">
            <text:p text:style-name="P104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82">z cytryną</text:span> <text:span text:style-name="T68">250ml, </text:span><text:span text:style-name="T70">szynka wieprz. got. 60g (A:6,7), sałata karb., </text:span><text:span text:style-name="T83">papryka </text:span><text:span text:style-name="T69">św.</text:span><text:span text:style-name="T83"> 40g, </text:span></text:p>
            <text:p text:style-name="P123"><text:s/></text:p>
          </table:table-cell>
          <table:table-cell table:style-name="Tabela6.A2" office:value-type="string">
            <text:p text:style-name="P105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82">z cytryną</text:span> <text:span text:style-name="T68">250ml, </text:span><text:span text:style-name="T70">szynka wieprz. got. 60g (A:6,7), <text:s/></text:span><text:span text:style-name="T65">biały ser 80g (A:7), </text:span><text:span text:style-name="T70">sałata karb., </text:span><text:span text:style-name="T72"><text:s/></text:span></text:p>
          </table:table-cell>
          <table:table-cell table:style-name="Tabela6.E2" office:value-type="string">
            <text:p text:style-name="P8"/>
          </table:table-cell>
        </table:table-row>
        <table:table-row>
          <table:table-cell table:style-name="Tabela6.A2" office:value-type="string">
            <text:p text:style-name="P12">P<text:span text:style-name="T14">OSIŁEK UZUPEŁNIAJĄCY</text:span></text:p>
          </table:table-cell>
          <table:table-cell table:style-name="Tabela6.A2" office:value-type="string">
            <text:p text:style-name="P316">Babka piaskowa 70g (A:1,3,6,7), </text:p>
          </table:table-cell>
          <table:table-cell table:style-name="Tabela6.A2" office:value-type="string">
            <text:p text:style-name="P316">Babka piaskowa 70g (A:1,3,6,7), </text:p>
          </table:table-cell>
          <table:table-cell table:style-name="Tabela6.A2" office:value-type="string">
            <text:p text:style-name="P316">Babka piaskowa 70g (A:1,3,6,7), </text:p>
          </table:table-cell>
          <table:table-cell table:style-name="Tabela6.E2" office:value-type="string">
            <text:p text:style-name="P31"/>
          </table:table-cell>
        </table:table-row>
        <table:table-row>
          <table:table-cell table:style-name="Tabela6.A2" office:value-type="string">
            <text:p text:style-name="P10">W<text:span text:style-name="T14">ARTOŚCI ODŻYWCZE</text:span></text:p>
          </table:table-cell>
          <table:table-cell table:style-name="Tabela6.A2" office:value-type="string">
            <text:p text:style-name="P155">Energia:<text:span text:style-name="T91">2</text:span><text:span text:style-name="T94">298</text:span><text:span text:style-name="T91">,</text:span><text:span text:style-name="T94">9</text:span> kcal</text:p>
            <text:p text:style-name="P215">Białko:<text:span text:style-name="T94">142,2</text:span>g</text:p>
            <text:p text:style-name="P215">Tłuszcz:<text:span text:style-name="T91">7</text:span><text:span text:style-name="T94">6</text:span>g</text:p>
            <text:p text:style-name="P215">w tym kw.tłu.nasyc.:<text:span text:style-name="T91">2</text:span><text:span text:style-name="T94">5</text:span><text:span text:style-name="T91">,</text:span><text:span text:style-name="T94">1</text:span>g</text:p>
            <text:p text:style-name="P215">Węglowodany:<text:span text:style-name="T86">2</text:span><text:span text:style-name="T94">97</text:span><text:span text:style-name="T86">,</text:span><text:span text:style-name="T94">4</text:span>g</text:p>
            <text:p text:style-name="P225">w tym cukry:<text:span text:style-name="T87">4</text:span><text:span text:style-name="T94">9</text:span><text:span text:style-name="T90">,</text:span><text:span text:style-name="T94">8</text:span>g</text:p>
            <text:p text:style-name="P234">Błonnik-<text:span text:style-name="T91">3</text:span><text:span text:style-name="T94">3,3</text:span>g</text:p>
            <text:p text:style-name="P234">Sól-<text:span text:style-name="T87">7</text:span><text:span text:style-name="T89">,</text:span><text:span text:style-name="T87">5</text:span>g</text:p>
          </table:table-cell>
          <table:table-cell table:style-name="Tabela6.A2" office:value-type="string">
            <text:p text:style-name="P246"><text:span text:style-name="T84">Energia</text:span> : 2<text:span text:style-name="T85">2</text:span><text:span text:style-name="T95">64</text:span>,<text:span text:style-name="T95">5</text:span> kcal; </text:p>
            <text:p text:style-name="P246">Białko: <text:span text:style-name="T86">9</text:span><text:span text:style-name="T87">9</text:span><text:span text:style-name="T86">,</text:span><text:span text:style-name="T95">98</text:span> g</text:p>
            <text:p text:style-name="P161">Tłuszcz: <text:span text:style-name="T179">68</text:span>,<text:span text:style-name="T95">44</text:span><text:span text:style-name="T89">g</text:span> </text:p>
            <text:p text:style-name="P246">w tym kw.tłu. <text:span text:style-name="T87">n</text:span>as.:<text:span text:style-name="T86">2</text:span><text:span text:style-name="T87">5</text:span><text:span text:style-name="T86">,</text:span>3 g Węglowodany: <text:span text:style-name="T95">300</text:span>,<text:span text:style-name="T95">7</text:span> g </text:p>
            <text:p text:style-name="P246">w tym cukry: <text:span text:style-name="T87">4</text:span><text:span text:style-name="T90">9,</text:span><text:span text:style-name="T95">9</text:span> g </text:p>
            <text:p text:style-name="P246">Błonnik: 3<text:span text:style-name="T95">4</text:span><text:span text:style-name="T86">,</text:span>9<text:span text:style-name="T95">2</text:span>g </text:p>
            <text:p text:style-name="P246">Sól: <text:span text:style-name="T95">7</text:span><text:span text:style-name="T89">,</text:span>2g</text:p>
          </table:table-cell>
          <table:table-cell table:style-name="Tabela6.A2" office:value-type="string">
            <text:p text:style-name="P155">Energia:<text:span text:style-name="T91">2</text:span><text:span text:style-name="T94">245</text:span><text:span text:style-name="T91">,</text:span><text:span text:style-name="T94">2</text:span> kcal</text:p>
            <text:p text:style-name="P215">Białko:<text:span text:style-name="T86">9</text:span><text:span text:style-name="T94">8,1</text:span>g</text:p>
            <text:p text:style-name="P215">Tłuszcz:<text:span text:style-name="T91">7</text:span><text:span text:style-name="T87">5</text:span><text:span text:style-name="T91">,</text:span><text:span text:style-name="T94">9</text:span>g</text:p>
            <text:p text:style-name="P215">w tym kw.tłu.nasyc.:<text:span text:style-name="T91">24,9</text:span>g</text:p>
            <text:p text:style-name="P215">Węglowodany:<text:span text:style-name="T86">2</text:span><text:span text:style-name="T94">96</text:span><text:span text:style-name="T86">,</text:span><text:span text:style-name="T94">4</text:span>g</text:p>
            <text:p text:style-name="P225">w tym cukry:<text:span text:style-name="T87">4</text:span><text:span text:style-name="T94">9</text:span><text:span text:style-name="T90">,7</text:span>g</text:p>
            <text:p text:style-name="P234">Błonnik-<text:span text:style-name="T91">3</text:span><text:span text:style-name="T94">3,2</text:span>g</text:p>
            <text:p text:style-name="P234">Sól-<text:span text:style-name="T87">7</text:span><text:span text:style-name="T89">,</text:span><text:span text:style-name="T87">5</text:span>g</text:p>
          </table:table-cell>
          <table:table-cell table:style-name="Tabela6.E2" office:value-type="string">
            <text:p text:style-name="P13"/>
          </table:table-cell>
        </table:table-row>
      </table:table>
      <text:p text:style-name="P30"><text:span text:style-name="T1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oft-page-break/><text:span text:style-name="T2">Jadłospis na dzień </text:span><text:span text:style-name="T6">3</text:span><text:span text:style-name="T2">.</text:span><text:span text:style-name="T4">0</text:span><text:span text:style-name="T6">9</text:span><text:span text:style-name="T5">.202</text:span><text:span text:style-name="T4">6</text:span><text:span text:style-name="T2"> </text:span><text:span text:style-name="T1">(jadłospis może ulec zmianie)</text:span></text:p>
      <table:table table:name="Tabela7" table:style-name="Tabela7">
        <table:table-column table:style-name="Tabela7.A" table:number-columns-repeated="5"/>
        <table:table-row>
          <table:table-cell table:style-name="Tabela7.A1" office:value-type="string">
            <text:p text:style-name="P24">P<text:span text:style-name="T11">OSIŁEK</text:span></text:p>
          </table:table-cell>
          <table:table-cell table:style-name="Tabela7.A1" office:value-type="string">
            <text:p text:style-name="P25">D01 </text:p>
            <text:p text:style-name="P26">DIETA PODSTAWOWA</text:p>
            <text:p text:style-name="P25"/>
          </table:table-cell>
          <table:table-cell table:style-name="Tabela7.A1" office:value-type="string">
            <text:p text:style-name="P25"><text:span text:style-name="T12">D0</text:span><text:span text:style-name="T13">2</text:span></text:p>
            <text:p text:style-name="P26">DIETA ŁATWOSTRAWNA</text:p>
            <text:p text:style-name="P28"><text:s/></text:p>
          </table:table-cell>
          <table:table-cell table:style-name="Tabela7.A1" office:value-type="string">
            <text:p text:style-name="P25">D03 </text:p>
            <text:p text:style-name="P27">DIETA Z OGR. ŁATWO PRZYSWAJALNYCH WĘGLOWODANÓW</text:p>
          </table:table-cell>
          <table:table-cell table:style-name="Tabela7.E1" office:value-type="string">
            <text:p text:style-name="P25">D05 </text:p>
            <text:p text:style-name="P27">DIETA ŁATWOSTRAWNA </text:p>
            <text:p text:style-name="P27">Z OGR. TŁUSZCZU</text:p>
            <text:p text:style-name="P25"/>
          </table:table-cell>
        </table:table-row>
        <table:table-row>
          <table:table-cell table:style-name="Tabela7.A2" office:value-type="string">
            <text:p text:style-name="P11">Ś<text:span text:style-name="T14">NIADANIE</text:span></text:p>
          </table:table-cell>
          <table:table-cell table:style-name="Tabela7.A2" office:value-type="string">
            <text:p text:style-name="P64"><text:span text:style-name="T181">Płatki ow.</text:span><text:span text:style-name="T182"> got.</text:span><text:span text:style-name="T183"> na ml. 350ml (A:1,7), kawa ml. 250ml (A:1,7),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03">ser </text:span><text:span text:style-name="T204">gouda</text:span><text:span text:style-name="T203"> 60g (A:7), kiełbasa łowicka 60g (A:1,6), </text:span><text:span text:style-name="T205">sałata karb., </text:span><text:span text:style-name="T206"><text:s/></text:span><text:span text:style-name="T199"><text:s/></text:span></text:p>
          </table:table-cell>
          <table:table-cell table:style-name="Tabela7.A2" office:value-type="string">
            <text:p text:style-name="P64"><text:span text:style-name="T181">Płatki ow.</text:span><text:span text:style-name="T182"> got.</text:span><text:span text:style-name="T183"> na ml. 350ml (A:1,7), kawa ml. 250ml (A:1,7), 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05">twarożek 80g (A:7), pierś z indyka 60g, dżem 40g, sałata karb., </text:span><text:span text:style-name="T206"><text:s/></text:span></text:p>
          </table:table-cell>
          <table:table-cell table:style-name="Tabela7.A2" office:value-type="string">
            <text:p text:style-name="P85"><text:s/>Kawa ml. 250ml (A:1,7), chleb <text:span text:style-name="T53">raz</text:span>. <text:span text:style-name="T54">6</text:span>0g (A:1,3,6,7,<text:span text:style-name="T55">11</text:span>), <text:span text:style-name="T48">m</text:span>a<text:span text:style-name="T49">sło</text:span> 10g – <text:span text:style-name="T56">1</text:span>szt, <text:span text:style-name="T96">twarożek 80g(A:7), </text:span><text:span text:style-name="T97">rzodkiewka 40g,</text:span></text:p>
            <text:p text:style-name="P85"><text:span text:style-name="T96"><text:s/>pierś z indyka 60g, sałata karb., </text:span><text:span text:style-name="T98"><text:s/></text:span></text:p>
          </table:table-cell>
          <table:table-cell table:style-name="Tabela7.E2" office:value-type="string">
            <text:p text:style-name="P58"><text:span text:style-name="T181">Płatki ow.</text:span><text:span text:style-name="T182"> got. </text:span><text:span text:style-name="T183">na ml. 350ml (A:1,7), kawa ml. 250ml (A:1,7), chleb miesz. </text:span><text:span text:style-name="T191">6</text:span><text:span text:style-name="T183">0g (A:1,3,6,7,</text:span><text:span text:style-name="T188">11</text:span><text:span text:style-name="T183">),</text:span><text:span text:style-name="T192"> </text:span><text:span text:style-name="T193">m</text:span><text:span text:style-name="T192">a</text:span><text:span text:style-name="T194">sło</text:span> 10g – <text:span text:style-name="T56">1</text:span>szt, <text:span text:style-name="T205">twarożek 80g (A:7), pierś z indyka 60g, dżem 40g, sałata karb., </text:span><text:span text:style-name="T206"><text:s/></text:span></text:p>
          </table:table-cell>
        </table:table-row>
        <table:table-row>
          <table:table-cell table:style-name="Tabela7.A2" office:value-type="string">
            <text:p text:style-name="P11">II Ś<text:span text:style-name="T14">NIADANIE</text:span></text:p>
          </table:table-cell>
          <table:table-cell table:style-name="Tabela7.A2" office:value-type="string">
            <text:p text:style-name="P205"/>
          </table:table-cell>
          <table:table-cell table:style-name="Tabela7.A2" office:value-type="string">
            <text:p text:style-name="P206"/>
          </table:table-cell>
          <table:table-cell table:style-name="Tabela7.A2" office:value-type="string">
            <text:p text:style-name="P247">Jogurt naturalny 1szt (A:7)</text:p>
          </table:table-cell>
          <table:table-cell table:style-name="Tabela7.E2" office:value-type="string">
            <text:p text:style-name="P206"/>
          </table:table-cell>
        </table:table-row>
        <table:table-row>
          <table:table-cell table:style-name="Tabela7.A2" office:value-type="string">
            <text:p text:style-name="P11">O<text:span text:style-name="T14">BIAD</text:span></text:p>
          </table:table-cell>
          <table:table-cell table:style-name="Tabela7.A2" office:value-type="string">
            <text:p text:style-name="P178"><text:span text:style-name="T96">Krupnik z ziemn 350ml (A:1,9), makaron w sosie mięsno – warzywnym </text:span><text:span text:style-name="T99">270g (A:1,9), mandarynka 1szt, kompot owocowy 250ml, </text:span></text:p>
          </table:table-cell>
          <table:table-cell table:style-name="Tabela7.A2" office:value-type="string">
            <text:p text:style-name="P179"><text:span text:style-name="T96">Krupnik z ziemn 350ml (A:1,9), <text:s/></text:span><text:span text:style-name="T65">potrawka ze schabu </text:span><text:span text:style-name="T96">170g (A:1,9), ziemniaki got. z kop. 200g, </text:span><text:span text:style-name="T65">marchewka mini opr</text:span><text:span text:style-name="T96">. 150g (A:1,7), </text:span><text:span text:style-name="T70">kompot owocowy 250ml, </text:span></text:p>
          </table:table-cell>
          <table:table-cell table:style-name="Tabela7.A2" office:value-type="string">
            <text:p text:style-name="P179"><text:span text:style-name="T96">Krupnik z ziemn 350ml (A:1,9), makaron </text:span><text:span text:style-name="T97">pełnoziarnisty </text:span><text:span text:style-name="T96">w sosie mięsno – warzywnym </text:span><text:span text:style-name="T99">270g (A:1,9), mandarynka 1szt,</text:span><text:span text:style-name="T96"> </text:span><text:span text:style-name="T70">kompot owocowy </text:span><text:span text:style-name="T81">b/c</text:span><text:span text:style-name="T70"> 250ml, </text:span></text:p>
          </table:table-cell>
          <table:table-cell table:style-name="Tabela7.E2" office:value-type="string">
            <text:p text:style-name="P180"><text:span text:style-name="T96">Krupnik z ziemn 350ml (A:1,9), </text:span><text:span text:style-name="T65">potrawka ze schabu</text:span><text:span text:style-name="T96"> 170g (A:1,</text:span><text:span text:style-name="T65">7,</text:span><text:span text:style-name="T96">9), ziemniaki got. z kop. 200g, </text:span><text:span text:style-name="T65">marchewka mini opr</text:span><text:span text:style-name="T96">. 150g (A:1,7), </text:span><text:span text:style-name="T70">kompot owocowy 250ml, </text:span></text:p>
          </table:table-cell>
        </table:table-row>
        <table:table-row>
          <table:table-cell table:style-name="Tabela7.A2" office:value-type="string">
            <text:p text:style-name="P11">K<text:span text:style-name="T14">OLACJA</text:span></text:p>
          </table:table-cell>
          <table:table-cell table:style-name="Tabela7.A2" office:value-type="string">
            <text:p text:style-name="P102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96">pieczeń wieprz. 60g (A:1,7,9), serek fromage ½ szt (A:7), sałata karb., </text:span><text:span text:style-name="T100">ogórek </text:span><text:span text:style-name="T97">św.</text:span><text:span text:style-name="T100"> 40g, </text:span><text:span text:style-name="T72"><text:s text:c="4"/></text:span></text:p>
          </table:table-cell>
          <table:table-cell table:style-name="Tabela7.A2" office:value-type="string">
            <text:p text:style-name="P106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96">polędwica sopocka 60g (A:6,7,9), serek </text:span><text:span text:style-name="T65">almette 1</text:span><text:span text:style-name="T96"> szt (A:7), sałata karb., </text:span><text:span text:style-name="T72"><text:s/></text:span></text:p>
          </table:table-cell>
          <table:table-cell table:style-name="Tabela7.A2" office:value-type="string">
            <text:p text:style-name="P107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96">polędwica sopocka 60g (A:6,7,9), serek fromage ½ szt (A:7), sałata karb., </text:span><text:span text:style-name="T100">ogórek </text:span><text:span text:style-name="T97">św.</text:span><text:span text:style-name="T100"> 40g, </text:span></text:p>
          </table:table-cell>
          <table:table-cell table:style-name="Tabela7.E2" office:value-type="string">
            <text:p text:style-name="P105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text:s/></text:span><text:span text:style-name="T96">polędwica sopocka 60g (A:6,7,9), serek </text:span><text:span text:style-name="T65">almette 1</text:span><text:span text:style-name="T96"> szt (A:7), sałata karb., </text:span><text:span text:style-name="T72"><text:s/></text:span></text:p>
          </table:table-cell>
        </table:table-row>
        <table:table-row>
          <table:table-cell table:style-name="Tabela7.A2" office:value-type="string">
            <text:p text:style-name="P12">P<text:span text:style-name="T14">OSIŁEK UZUPEŁNIAJĄCY</text:span></text:p>
          </table:table-cell>
          <table:table-cell table:style-name="Tabela7.A2" office:value-type="string">
            <text:p text:style-name="P318">Sok pomidorowy 1szt, </text:p>
          </table:table-cell>
          <table:table-cell table:style-name="Tabela7.A2" office:value-type="string">
            <text:p text:style-name="P318">Sok pomidorowy 1szt, </text:p>
          </table:table-cell>
          <table:table-cell table:style-name="Tabela7.A2" office:value-type="string">
            <text:p text:style-name="P319">Sok pomidorowy 1szt, </text:p>
          </table:table-cell>
          <table:table-cell table:style-name="Tabela7.E2" office:value-type="string">
            <text:p text:style-name="P319">Sok pomidorowy 1szt, </text:p>
          </table:table-cell>
        </table:table-row>
        <table:table-row>
          <table:table-cell table:style-name="Tabela7.A2" office:value-type="string">
            <text:p text:style-name="P10">W<text:span text:style-name="T14">ARTOŚCI ODŻYWCZE</text:span></text:p>
          </table:table-cell>
          <table:table-cell table:style-name="Tabela7.A2" office:value-type="string">
            <text:p text:style-name="P248">Energia: 2<text:span text:style-name="T101">2</text:span><text:span text:style-name="T94">0</text:span><text:span text:style-name="T101">7</text:span>kcal</text:p>
            <text:p text:style-name="P248">Białko:9<text:span text:style-name="T94">2</text:span>,5g</text:p>
            <text:p text:style-name="P248">Tłuszcz:<text:span text:style-name="T102">78</text:span>,8g</text:p>
            <text:p text:style-name="P248">w tym kw.tłu.nasyc.:2<text:span text:style-name="T102">6</text:span>,1g</text:p>
            <text:p text:style-name="P248">Węglowodany:3<text:span text:style-name="T102">2</text:span>9g</text:p>
            <text:p text:style-name="P248">w tym cukry:<text:span text:style-name="T102">37</text:span>,5g</text:p>
            <text:p text:style-name="P258">Błonnik-<text:span text:style-name="T103">3</text:span><text:span text:style-name="T94">4</text:span><text:span text:style-name="T103">,9</text:span>g</text:p>
            <text:p text:style-name="P258">Sól-<text:span text:style-name="T94">8</text:span><text:span text:style-name="T104">,3</text:span>g</text:p>
          </table:table-cell>
          <table:table-cell table:style-name="Tabela7.A2" office:value-type="string">
            <text:p text:style-name="P167">Energia:2<text:span text:style-name="T101">2</text:span><text:span text:style-name="T94">0</text:span>6,1 kcal</text:p>
            <text:p text:style-name="P249">Białko:8<text:span text:style-name="T94">9</text:span>,4g</text:p>
            <text:p text:style-name="P249">Tłuszcz:<text:span text:style-name="T105">7</text:span>5,8g</text:p>
            <text:p text:style-name="P249">w tym kw.tłu.nasyc.:2<text:span text:style-name="T102">5</text:span>,2g</text:p>
            <text:p text:style-name="P249">Węglowodany:<text:span text:style-name="T102">28</text:span>6,7g</text:p>
            <text:p text:style-name="P249">w tym cukry:<text:span text:style-name="T102">3</text:span>4,2g</text:p>
            <text:p text:style-name="P259">Błonnik-<text:span text:style-name="T103">3</text:span><text:span text:style-name="T94">1</text:span><text:span text:style-name="T103">,09</text:span>g</text:p>
            <text:p text:style-name="P259">Sól-<text:span text:style-name="T94">7</text:span><text:span text:style-name="T103">,1</text:span>g</text:p>
          </table:table-cell>
          <table:table-cell table:style-name="Tabela7.A2" office:value-type="string">
            <text:p text:style-name="P167">Energia: 2<text:span text:style-name="T106">10</text:span>5,<text:span text:style-name="T105">4</text:span>kcal</text:p>
            <text:p text:style-name="P249">Białko:<text:span text:style-name="T106">8</text:span><text:span text:style-name="T94">8</text:span>,8<text:span text:style-name="T105">1</text:span>g</text:p>
            <text:p text:style-name="P249">Tłuszcz:<text:span text:style-name="T102">70,1</text:span>g</text:p>
            <text:p text:style-name="P249">w tym kw.tłu.nasyc.:2<text:span text:style-name="T102">5</text:span>,4g</text:p>
            <text:p text:style-name="P249">Węglowodany:<text:span text:style-name="T105">2</text:span><text:span text:style-name="T94">84</text:span>,5g</text:p>
            <text:p text:style-name="P249">w tym cukry:2<text:span text:style-name="T102">8</text:span>,1g</text:p>
            <text:p text:style-name="P259">Błonnik-<text:span text:style-name="T103">3</text:span><text:span text:style-name="T94">2</text:span><text:span text:style-name="T103">,2</text:span>g</text:p>
            <text:p text:style-name="P259">Sól-<text:span text:style-name="T94">6</text:span><text:span text:style-name="T107">,93</text:span>g</text:p>
          </table:table-cell>
          <table:table-cell table:style-name="Tabela7.E2" office:value-type="string">
            <text:p text:style-name="P168">Energia:2<text:span text:style-name="T94">11</text:span><text:span text:style-name="T106">9</text:span>,<text:span text:style-name="T106">1</text:span> kcal</text:p>
            <text:p text:style-name="P250">Białko:8<text:span text:style-name="T94">8</text:span>,2g</text:p>
            <text:p text:style-name="P250">Tłuszcz:<text:span text:style-name="T102">6</text:span><text:span text:style-name="T94">4</text:span>,<text:span text:style-name="T105">3</text:span>g</text:p>
            <text:p text:style-name="P250">w tym kw.tłu.nasyc.:<text:span text:style-name="T102">25</text:span>,2g</text:p>
            <text:p text:style-name="P250">Węglowodany:<text:span text:style-name="T102">28</text:span>2,8g</text:p>
            <text:p text:style-name="P250">w tym cukry:<text:span text:style-name="T102">34</text:span>,5g</text:p>
            <text:p text:style-name="P260">Błonnik-<text:span text:style-name="T104">30,8 </text:span>g</text:p>
            <text:p text:style-name="P260">Sól-<text:span text:style-name="T94">6</text:span><text:span text:style-name="T107">,73</text:span>g</text:p>
          </table:table-cell>
        </table:table-row>
        <table:table-row>
          <table:table-cell table:style-name="Tabela7.A2" office:value-type="string">
            <text:p text:style-name="P10"/>
          </table:table-cell>
          <table:table-cell table:style-name="Tabela7.A2" office:value-type="string">
            <text:p text:style-name="P21">D07 </text:p>
            <text:p text:style-name="P22">D<text:span text:style-name="T12">IETA BOGATOBIAŁKOWA</text:span></text:p>
            <text:p text:style-name="P21"/>
          </table:table-cell>
          <table:table-cell table:style-name="Tabela7.A2" office:value-type="string">
            <text:p text:style-name="P25"><text:span text:style-name="T13">P</text:span>01 </text:p>
            <text:p text:style-name="P25">DIETA PODSTAWOWA - <text:span text:style-name="T79">PEDIATRYCZNY</text:span></text:p>
          </table:table-cell>
          <table:table-cell table:style-name="Tabela7.A2" office:value-type="string">
            <text:p text:style-name="P25"><text:span text:style-name="T12"><text:s/></text:span><text:span text:style-name="T80">C</text:span><text:span text:style-name="T12">0</text:span><text:span text:style-name="T13">2</text:span></text:p>
            <text:p text:style-name="P25">DIETA <text:span text:style-name="T79">KOBIET W OKRESIE LAKTACJI</text:span></text:p>
          </table:table-cell>
          <table:table-cell table:style-name="Tabela7.E2" office:value-type="string">
            <text:p text:style-name="P26"/>
          </table:table-cell>
        </table:table-row>
        <table:table-row>
          <table:table-cell table:style-name="Tabela7.A2" office:value-type="string">
            <text:p text:style-name="P11">Ś<text:span text:style-name="T14">NIADANIE</text:span></text:p>
          </table:table-cell>
          <table:table-cell table:style-name="Tabela7.A2" office:value-type="string">
            <text:p text:style-name="P62"><text:span text:style-name="T181">Płatki ow.</text:span><text:span text:style-name="T182"> got.</text:span><text:span text:style-name="T183"> na ml. 350ml (A:1,7), kawa ml. 250ml (A:1,7), 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05">twarożek 80g </text:span><text:soft-page-break/><text:span text:style-name="T205">(A:7), pierś z indyka 60g, dżem 40g, sałata karb., </text:span><text:span text:style-name="T206"><text:s/></text:span></text:p>
          </table:table-cell>
          <table:table-cell table:style-name="Tabela7.A2" office:value-type="string">
            <text:p text:style-name="P62"><text:span text:style-name="T181">Płatki ow.</text:span><text:span text:style-name="T182"> got.</text:span><text:span text:style-name="T183"> na ml. 350ml (A:1,7), </text:span><text:span text:style-name="T184">ka</text:span><text:span text:style-name="T201">wa ml.</text:span><text:span text:style-name="T186"> </text:span><text:span text:style-name="T184">250ml (A:1,7),</text:span><text:span text:style-name="T183">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05">twarożek 80g </text:span><text:soft-page-break/><text:span text:style-name="T205">(A:7), pierś z indyka 60g, dżem 40g, sałata karb., </text:span><text:span text:style-name="T206"><text:s/></text:span></text:p>
          </table:table-cell>
          <table:table-cell table:style-name="Tabela7.A2" office:value-type="string">
            <text:p text:style-name="P62"><text:span text:style-name="T181">Płatki ow.</text:span><text:span text:style-name="T182"> got.</text:span><text:span text:style-name="T183"> na ml. 350ml (A:1,7), </text:span><text:span text:style-name="T184">ka</text:span><text:span text:style-name="T201">wa ml.</text:span><text:span text:style-name="T186"> </text:span><text:span text:style-name="T184">250ml (A:1,7),</text:span><text:span text:style-name="T183"> 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05">twarożek 80g </text:span><text:soft-page-break/><text:span text:style-name="T205">(A:7), pierś z indyka 60g, dżem 40g, sałata karb., </text:span><text:span text:style-name="T206"><text:s/></text:span></text:p>
          </table:table-cell>
          <table:table-cell table:style-name="Tabela7.E2" office:value-type="string">
            <text:p text:style-name="P20"><text:span text:style-name="T30"/></text:p>
          </table:table-cell>
        </table:table-row>
        <table:table-row>
          <table:table-cell table:style-name="Tabela7.A2" office:value-type="string">
            <text:p text:style-name="P11">II Ś<text:span text:style-name="T14">NIADANIE</text:span></text:p>
          </table:table-cell>
          <table:table-cell table:style-name="Tabela7.A2" office:value-type="string">
            <text:p text:style-name="P71"><text:span text:style-name="T183">J</text:span><text:span text:style-name="T180">ogurt owocowy b/c </text:span><text:span text:style-name="T207">1szt (A:7)</text:span></text:p>
          </table:table-cell>
          <table:table-cell table:style-name="Tabela7.A2" office:value-type="string">
            <text:p text:style-name="P94">Jogurt owocowy b/c <text:span text:style-name="T108">1szt (A:7)</text:span></text:p>
          </table:table-cell>
          <table:table-cell table:style-name="Tabela7.A2" office:value-type="string">
            <text:p text:style-name="P94">Jogurt owocowy b/c <text:span text:style-name="T108">1szt (A:7)</text:span></text:p>
          </table:table-cell>
          <table:table-cell table:style-name="Tabela7.E2" office:value-type="string">
            <text:p text:style-name="P23"><text:span text:style-name="T18"/></text:p>
          </table:table-cell>
        </table:table-row>
        <table:table-row>
          <table:table-cell table:style-name="Tabela7.A2" office:value-type="string">
            <text:p text:style-name="P11">O<text:span text:style-name="T14">BIAD</text:span></text:p>
          </table:table-cell>
          <table:table-cell table:style-name="Tabela7.A2" office:value-type="string">
            <text:p text:style-name="P179"><text:span text:style-name="T96">Krupnik z ziemn 350ml (A:1,9), bitka opiek. w sosie </text:span><text:span text:style-name="T65">26</text:span><text:span text:style-name="T96">0g (A:1,9), ziemniaki got. z kop. 200g, <text:s/></text:span><text:span text:style-name="T65">marchewka mini opr</text:span><text:span text:style-name="T96">. 150g (A:1,7), </text:span><text:span text:style-name="T70">kompot owocowy 250ml, </text:span></text:p>
          </table:table-cell>
          <table:table-cell table:style-name="Tabela7.A2" office:value-type="string">
            <text:p text:style-name="P179"><text:span text:style-name="T96">Krupnik z ziemn 350ml (A:1,9), bitka opiek. w sosie 170g (A:1,9), ziemniaki got. z kop. 200g, <text:s/></text:span><text:span text:style-name="T65">marchewka mini opr</text:span><text:span text:style-name="T96">. 150g (A:1,7), </text:span><text:span text:style-name="T70">kompot owocowy 250ml, </text:span></text:p>
          </table:table-cell>
          <table:table-cell table:style-name="Tabela7.A2" office:value-type="string">
            <text:p text:style-name="P180"><text:span text:style-name="T96">Krupnik z ziemn 350ml (A:1,9), bitka opiek. w sosie 170g (A:1,9), ziemniaki got. z kop. 200g, </text:span><text:span text:style-name="T65">marchewka mini opr</text:span><text:span text:style-name="T96">. 150g (A:1,7), </text:span><text:span text:style-name="T70">kompot owocowy 250ml, </text:span></text:p>
          </table:table-cell>
          <table:table-cell table:style-name="Tabela7.E2" office:value-type="string">
            <text:p text:style-name="P9"/>
          </table:table-cell>
        </table:table-row>
        <table:table-row>
          <table:table-cell table:style-name="Tabela7.A2" office:value-type="string">
            <text:p text:style-name="P11">K<text:span text:style-name="T14">OLACJA</text:span></text:p>
          </table:table-cell>
          <table:table-cell table:style-name="Tabela7.A2" office:value-type="string">
            <text:p text:style-name="P105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96">polędwica sopocka 60g (A:6,7,9), serek </text:span><text:span text:style-name="T65">almette 1</text:span><text:span text:style-name="T96"> szt (A:7), <text:s/>serek fromage ½ szt (A:7) sałata karb., </text:span><text:span text:style-name="T72"><text:s/></text:span></text:p>
          </table:table-cell>
          <table:table-cell table:style-name="Tabela7.A2" office:value-type="string">
            <text:p text:style-name="P107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96">polędwica sopocka 60g (A:6,7,9), serek </text:span><text:span text:style-name="T65">almette 1</text:span><text:span text:style-name="T96"> szt (A:7), sałata karb., </text:span><text:span text:style-name="T72"><text:s/></text:span><text:span text:style-name="T100">ogórek </text:span><text:span text:style-name="T97">św.</text:span><text:span text:style-name="T100"> 40g, </text:span></text:p>
          </table:table-cell>
          <table:table-cell table:style-name="Tabela7.A2" office:value-type="string">
            <text:p text:style-name="P105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96">polędwica sopocka 60g (A:6,7,9), serek </text:span><text:span text:style-name="T65">almette 1</text:span><text:span text:style-name="T96"> szt (A:7), sałata karb., </text:span><text:span text:style-name="T72"><text:s/></text:span></text:p>
          </table:table-cell>
          <table:table-cell table:style-name="Tabela7.E2" office:value-type="string">
            <text:p text:style-name="P8"/>
          </table:table-cell>
        </table:table-row>
        <table:table-row>
          <table:table-cell table:style-name="Tabela7.A2" office:value-type="string">
            <text:p text:style-name="P12">P<text:span text:style-name="T14">OSIŁEK UZUPEŁNIAJĄCY</text:span></text:p>
          </table:table-cell>
          <table:table-cell table:style-name="Tabela7.A2" office:value-type="string">
            <text:p text:style-name="P319">Sok pomidorowy 1szt, </text:p>
          </table:table-cell>
          <table:table-cell table:style-name="Tabela7.A2" office:value-type="string">
            <text:p text:style-name="P319">Sok pomidorowy 1szt, </text:p>
          </table:table-cell>
          <table:table-cell table:style-name="Tabela7.A2" office:value-type="string">
            <text:p text:style-name="P319">Sok pomidorowy 1szt, </text:p>
          </table:table-cell>
          <table:table-cell table:style-name="Tabela7.E2" office:value-type="string">
            <text:p text:style-name="P31"/>
          </table:table-cell>
        </table:table-row>
        <table:table-row>
          <table:table-cell table:style-name="Tabela7.A2" office:value-type="string">
            <text:p text:style-name="P10">W<text:span text:style-name="T14">ARTOŚCI ODŻYWCZE</text:span></text:p>
          </table:table-cell>
          <table:table-cell table:style-name="Tabela7.A2" office:value-type="string">
            <text:p text:style-name="P169">Energia:2<text:span text:style-name="T94">301</text:span>,<text:span text:style-name="T94">1</text:span> kcal</text:p>
            <text:p text:style-name="P251">Białko:<text:span text:style-name="T94">141,2</text:span>g</text:p>
            <text:p text:style-name="P251">Tłuszcz:<text:span text:style-name="T105">7</text:span><text:span text:style-name="T94">6,1</text:span>g</text:p>
            <text:p text:style-name="P251">w tym kw.tłu.nasyc.:2<text:span text:style-name="T94">6</text:span>g</text:p>
            <text:p text:style-name="P251">Węglowodany:<text:span text:style-name="T94">300</text:span>g</text:p>
            <text:p text:style-name="P251">w tym cukry:<text:span text:style-name="T94">4</text:span>4,<text:span text:style-name="T94">6</text:span>g</text:p>
            <text:p text:style-name="P261">Błonnik-<text:span text:style-name="T103">3</text:span><text:span text:style-name="T94">1,2</text:span>g</text:p>
            <text:p text:style-name="P261">Sól-<text:span text:style-name="T94">7</text:span><text:span text:style-name="T103">,</text:span><text:span text:style-name="T94">2</text:span>g</text:p>
          </table:table-cell>
          <table:table-cell table:style-name="Tabela7.A2" office:value-type="string">
            <text:p text:style-name="P169">Energia:2<text:span text:style-name="T101">2</text:span><text:span text:style-name="T94">88</text:span>,<text:span text:style-name="T94">2</text:span> kcal</text:p>
            <text:p text:style-name="P251">Białko:<text:span text:style-name="T94">96</text:span>,<text:span text:style-name="T94">9</text:span>g</text:p>
            <text:p text:style-name="P251">Tłuszcz:<text:span text:style-name="T179">69</text:span>,8g</text:p>
            <text:p text:style-name="P251">w tym kw.tłu.nasyc.:2<text:span text:style-name="T102">5</text:span>,<text:span text:style-name="T94">9</text:span>g</text:p>
            <text:p text:style-name="P251">Węglowodany:<text:span text:style-name="T102">2</text:span><text:span text:style-name="T94">99</text:span>,7g</text:p>
            <text:p text:style-name="P251">w tym cukry:<text:span text:style-name="T94">4</text:span>4,<text:span text:style-name="T94">6</text:span>g</text:p>
            <text:p text:style-name="P261">Błonnik-<text:span text:style-name="T103">3</text:span><text:span text:style-name="T94">1</text:span><text:span text:style-name="T103">,09</text:span>g</text:p>
            <text:p text:style-name="P261">Sól-<text:span text:style-name="T94">7</text:span><text:span text:style-name="T103">,</text:span><text:span text:style-name="T94">2</text:span>g</text:p>
          </table:table-cell>
          <table:table-cell table:style-name="Tabela7.A2" office:value-type="string">
            <text:p text:style-name="P169">Energia:2<text:span text:style-name="T101">2</text:span><text:span text:style-name="T94">88</text:span>,<text:span text:style-name="T94">2</text:span> kcal</text:p>
            <text:p text:style-name="P251">Białko:<text:span text:style-name="T94">96</text:span>,<text:span text:style-name="T94">9</text:span>g</text:p>
            <text:p text:style-name="P251">Tłuszcz:<text:span text:style-name="T105">7</text:span>5,8g</text:p>
            <text:p text:style-name="P251">w tym kw.tłu.nasyc.:2<text:span text:style-name="T102">5</text:span>,<text:span text:style-name="T94">9</text:span>g</text:p>
            <text:p text:style-name="P251">Węglowodany:<text:span text:style-name="T102">2</text:span><text:span text:style-name="T94">99</text:span>,7g</text:p>
            <text:p text:style-name="P251">w tym cukry:<text:span text:style-name="T94">4</text:span>4,<text:span text:style-name="T94">6</text:span>g</text:p>
            <text:p text:style-name="P261">Błonnik-<text:span text:style-name="T103">3</text:span><text:span text:style-name="T94">1</text:span><text:span text:style-name="T103">,09</text:span>g</text:p>
            <text:p text:style-name="P261">Sól-<text:span text:style-name="T94">7</text:span><text:span text:style-name="T103">,</text:span><text:span text:style-name="T94">2</text:span>g</text:p>
          </table:table-cell>
          <table:table-cell table:style-name="Tabela7.E2" office:value-type="string">
            <text:p text:style-name="P13"/>
          </table:table-cell>
        </table:table-row>
      </table:table>
      <text:p text:style-name="P30"><text:span text:style-name="T1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oft-page-break/><text:span text:style-name="T2">Jadłospis na dzień </text:span><text:span text:style-name="T6">4</text:span><text:span text:style-name="T2">.</text:span><text:span text:style-name="T4">0</text:span><text:span text:style-name="T6">9</text:span><text:span text:style-name="T5">.202</text:span><text:span text:style-name="T4">6</text:span><text:span text:style-name="T2"> </text:span><text:span text:style-name="T1">(jadłospis może ulec zmianie)</text:span></text:p>
      <table:table table:name="Tabela8" table:style-name="Tabela8">
        <table:table-column table:style-name="Tabela8.A" table:number-columns-repeated="5"/>
        <table:table-row>
          <table:table-cell table:style-name="Tabela8.A1" office:value-type="string">
            <text:p text:style-name="P24">P<text:span text:style-name="T11">OSIŁEK</text:span></text:p>
          </table:table-cell>
          <table:table-cell table:style-name="Tabela8.A1" office:value-type="string">
            <text:p text:style-name="P25">D01 </text:p>
            <text:p text:style-name="P26">DIETA PODSTAWOWA</text:p>
            <text:p text:style-name="P25"/>
          </table:table-cell>
          <table:table-cell table:style-name="Tabela8.A1" office:value-type="string">
            <text:p text:style-name="P25"><text:span text:style-name="T12">D0</text:span><text:span text:style-name="T13">2</text:span></text:p>
            <text:p text:style-name="P26">DIETA ŁATWOSTRAWNA</text:p>
            <text:p text:style-name="P28"><text:s/></text:p>
          </table:table-cell>
          <table:table-cell table:style-name="Tabela8.A1" office:value-type="string">
            <text:p text:style-name="P25">D03 </text:p>
            <text:p text:style-name="P27">DIETA Z OGR. ŁATWO PRZYSWAJALNYCH WĘGLOWODANÓW</text:p>
          </table:table-cell>
          <table:table-cell table:style-name="Tabela8.E1" office:value-type="string">
            <text:p text:style-name="P25">D05 </text:p>
            <text:p text:style-name="P27">DIETA ŁATWOSTRAWNA </text:p>
            <text:p text:style-name="P27">Z OGR. TŁUSZCZU</text:p>
            <text:p text:style-name="P25"/>
          </table:table-cell>
        </table:table-row>
        <table:table-row>
          <table:table-cell table:style-name="Tabela8.A2" office:value-type="string">
            <text:p text:style-name="P11">Ś<text:span text:style-name="T14">NIADANIE</text:span></text:p>
          </table:table-cell>
          <table:table-cell table:style-name="Tabela8.A2" office:value-type="string">
            <text:p text:style-name="P65"><text:span text:style-name="T181">Kasza manna</text:span><text:span text:style-name="T182"> got.</text:span><text:span text:style-name="T183"> na ml. 350ml (A:1,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03">kiełbasa krakowska 60g (A:1,9), serek topiony </text:span><text:span text:style-name="T204">plastry</text:span><text:span text:style-name="T203"> </text:span><text:span text:style-name="T204">2</text:span><text:span text:style-name="T203">szt (A:7), sałata karb., jogurt </text:span><text:span text:style-name="T208">naturalny</text:span><text:span text:style-name="T203"> 1szt </text:span><text:span text:style-name="T209">(A:7)</text:span><text:span text:style-name="T203">,</text:span><text:span text:style-name="T199"> </text:span></text:p>
          </table:table-cell>
          <table:table-cell table:style-name="Tabela8.A2" office:value-type="string">
            <text:p text:style-name="P63"><text:span text:style-name="T181">Kasza manna</text:span><text:span text:style-name="T182"> got.</text:span><text:span text:style-name="T183"> na ml. 350ml (A:1,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91">6</text:span><text:span text:style-name="T183">0g (A:1,3,6,7,</text:span><text:span text:style-name="T188">11</text:span><text:span text:style-name="T183">),</text:span> <text:s/><text:span text:style-name="T48">m</text:span>a<text:span text:style-name="T49">sło </text:span>10g – 2szt, <text:span text:style-name="T203">szynka z indyka 60g, dżem 1szt, </text:span></text:p>
            <text:p text:style-name="P98"><text:span text:style-name="T99">jogurt owocowy 1szt </text:span><text:span text:style-name="T109">(A:7)</text:span><text:span text:style-name="T99">, sałata karb., </text:span><text:span text:style-name="T98"><text:s/></text:span></text:p>
          </table:table-cell>
          <table:table-cell table:style-name="Tabela8.A2" office:value-type="string">
            <text:p text:style-name="P86"><text:s/>K<text:span text:style-name="T50">a</text:span><text:span text:style-name="T51">kao</text:span><text:span text:style-name="T52"> </text:span><text:span text:style-name="T50">250ml (A:1,</text:span><text:span text:style-name="T51">6,</text:span><text:span text:style-name="T50">7),</text:span> chleb </text:p>
            <text:p text:style-name="P86"><text:span text:style-name="T53">raz</text:span>. <text:span text:style-name="T54">6</text:span>0g (A:1,3,6,7,<text:span text:style-name="T55">11</text:span>), <text:span text:style-name="T48">m</text:span>a<text:span text:style-name="T49">sło </text:span>10g – <text:span text:style-name="T56">1</text:span>szt, <text:span text:style-name="T99">szynka z indyka 60g, </text:span></text:p>
            <text:p text:style-name="P124">serek topiony <text:span text:style-name="T63">plastry</text:span> <text:span text:style-name="T63">2</text:span>szt (A:7), </text:p>
            <text:p text:style-name="P86"><text:span text:style-name="T99">jogurt </text:span><text:span text:style-name="T81">naturalny</text:span><text:span text:style-name="T99"> 1szt </text:span><text:span text:style-name="T109">(A:7)</text:span><text:span text:style-name="T99">, sałata karb., </text:span><text:span text:style-name="T98"><text:s/></text:span></text:p>
          </table:table-cell>
          <table:table-cell table:style-name="Tabela8.E2" office:value-type="string">
            <text:p text:style-name="P58"><text:span text:style-name="T181">Kasza manna</text:span><text:span text:style-name="T182"> got. </text:span><text:span text:style-name="T183">na ml. 350ml (A:1,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91">6</text:span><text:span text:style-name="T183">0g (A:1,3,6,7,</text:span><text:span text:style-name="T188">11</text:span><text:span text:style-name="T183">), </text:span><text:span text:style-name="T193">m</text:span><text:span text:style-name="T183">a</text:span><text:span text:style-name="T194">sło</text:span><text:span text:style-name="T192"> </text:span><text:s/>10g – <text:span text:style-name="T56">1</text:span>szt, <text:span text:style-name="T203">szynka z indyka 60g, dżem 1szt, </text:span></text:p>
            <text:p text:style-name="P95"><text:span text:style-name="T99">jogurt owocowy 1szt </text:span><text:span text:style-name="T109">(A:7)</text:span><text:span text:style-name="T99">, sałata karb., </text:span><text:span text:style-name="T98"><text:s/></text:span></text:p>
          </table:table-cell>
        </table:table-row>
        <table:table-row>
          <table:table-cell table:style-name="Tabela8.A2" office:value-type="string">
            <text:p text:style-name="P11">II Ś<text:span text:style-name="T14">NIADANIE</text:span></text:p>
          </table:table-cell>
          <table:table-cell table:style-name="Tabela8.A2" office:value-type="string">
            <text:p text:style-name="P205"/>
          </table:table-cell>
          <table:table-cell table:style-name="Tabela8.A2" office:value-type="string">
            <text:p text:style-name="P206"/>
          </table:table-cell>
          <table:table-cell table:style-name="Tabela8.A2" office:value-type="string">
            <text:p text:style-name="P271">Kisiel ow. got. b/c 200ml, </text:p>
          </table:table-cell>
          <table:table-cell table:style-name="Tabela8.E2" office:value-type="string">
            <text:p text:style-name="P206"/>
          </table:table-cell>
        </table:table-row>
        <table:table-row>
          <table:table-cell table:style-name="Tabela8.A2" office:value-type="string">
            <text:p text:style-name="P11">O<text:span text:style-name="T14">BIAD</text:span></text:p>
          </table:table-cell>
          <table:table-cell table:style-name="Tabela8.A2" office:value-type="string">
            <text:p text:style-name="P286"><text:span text:style-name="T110">Czerwony barszcz z mak. 350ml (A:1,7,9), pieczeń rybna z sosem cytrynowym 170g (A:</text:span><text:span text:style-name="T50">1,3,</text:span><text:span text:style-name="T110">4,</text:span><text:span text:style-name="T50">6,7,</text:span><text:span text:style-name="T110">9,</text:span><text:span text:style-name="T59">11</text:span><text:span text:style-name="T50">), </text:span><text:span text:style-name="T99">ziemniaki got. </text:span></text:p>
            <text:p text:style-name="P286"><text:span text:style-name="T99">z kop. 200g, </text:span><text:span text:style-name="T110">surówka z kapusty </text:span></text:p>
            <text:p text:style-name="P286"><text:span text:style-name="T110">z ol. 120g, </text:span><text:span text:style-name="T99">kompot owocowy 250ml, </text:span></text:p>
          </table:table-cell>
          <table:table-cell table:style-name="Tabela8.A2" office:value-type="string">
            <text:p text:style-name="P296">Zupa ryżowa got. na wyw. 350ml (A:9), filet z morszczuka piecz. </text:p>
            <text:p text:style-name="P296">z warz. w sosie kop. 170g (A:1,4,9), ziemniaki got. z kop. 200g, bukiet warzyw got. 150g, kompot owocowy 250ml, </text:p>
          </table:table-cell>
          <table:table-cell table:style-name="Tabela8.A2" office:value-type="string">
            <text:p text:style-name="P296">Zupa ryżowa got. na wyw. 350ml (A:9), filet z morszczuka piecz. </text:p>
            <text:p text:style-name="P296">z warz. w sosie kop. 170g (A:1,4,9), ziemniaki got. z kop. 200g, bukiet warzyw got. 150g, <text:span text:style-name="T110">surówka z kapusty z ol. 120g,</text:span> kompot owocowy <text:span text:style-name="T111">b/c </text:span>250ml, </text:p>
          </table:table-cell>
          <table:table-cell table:style-name="Tabela8.E2" office:value-type="string">
            <text:p text:style-name="P296">Zupa ryżowa got. na wyw. 350ml (A:9), filet z morszczuka piecz. </text:p>
            <text:p text:style-name="P286"><text:span text:style-name="T99">z warz. w sosie kop. 170g (A:1,4,9), ziemniaki got. z kop. 200g, </text:span><text:span text:style-name="T112">marchewka</text:span><text:span text:style-name="T99"> got. 150g, kompot owocowy 250ml, </text:span></text:p>
          </table:table-cell>
        </table:table-row>
        <table:table-row>
          <table:table-cell table:style-name="Tabela8.A2" office:value-type="string">
            <text:p text:style-name="P11">K<text:span text:style-name="T14">OLACJA</text:span></text:p>
          </table:table-cell>
          <table:table-cell table:style-name="Tabela8.A2" office:value-type="string">
            <text:p text:style-name="P106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10">pasztet drobiowy 70g (A:6,7), </text:span><text:span text:style-name="T113">pomidor</text:span><text:span text:style-name="T110"> 40g, sałata karb., </text:span><text:span text:style-name="T72"><text:s/></text:span></text:p>
          </table:table-cell>
          <table:table-cell table:style-name="Tabela8.A2" office:value-type="string">
            <text:p text:style-name="P106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text:s/></text:span><text:span text:style-name="T99">pasta drobiowo-warzywna 90g (A:9), serek almette mini 1szt (A:7), sałata karb., </text:span><text:span text:style-name="T72"><text:s/></text:span></text:p>
          </table:table-cell>
          <table:table-cell table:style-name="Tabela8.A2" office:value-type="string">
            <text:p text:style-name="P108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99">pasta drobiowo-warzywna 90g (A:9), serek almette mini 1szt (A:7), sałata karb., </text:span><text:span text:style-name="T113">pomidor</text:span><text:span text:style-name="T110"> 40g,</text:span></text:p>
          </table:table-cell>
          <table:table-cell table:style-name="Tabela8.E2" office:value-type="string">
            <text:p text:style-name="P109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99">pasta drobiowo-warzywna 90g (A:9), serek almette mini 1szt (A:7), sałata karb., </text:span><text:span text:style-name="T72"><text:s/></text:span></text:p>
          </table:table-cell>
        </table:table-row>
        <table:table-row>
          <table:table-cell table:style-name="Tabela8.A2" office:value-type="string">
            <text:p text:style-name="P12">P<text:span text:style-name="T14">OSIŁEK UZUPEŁNIAJĄCY</text:span></text:p>
          </table:table-cell>
          <table:table-cell table:style-name="Tabela8.A2" office:value-type="string">
            <text:p text:style-name="P320"><text:span text:style-name="T99">Bułka drożdżowa z serem 1szt (A:</text:span><text:span text:style-name="T50">1,3,6,7,</text:span><text:span text:style-name="T59">11</text:span><text:span text:style-name="T50">),</text:span><text:span text:style-name="T223"> </text:span></text:p>
          </table:table-cell>
          <table:table-cell table:style-name="Tabela8.A2" office:value-type="string">
            <text:p text:style-name="P320"><text:span text:style-name="T99">Bułka drożdżowa z serem 1szt (A:</text:span><text:span text:style-name="T50">1,3,6,7,</text:span><text:span text:style-name="T59">11</text:span><text:span text:style-name="T50">),</text:span><text:span text:style-name="T223"> </text:span></text:p>
          </table:table-cell>
          <table:table-cell table:style-name="Tabela8.A2" office:value-type="string">
            <text:p text:style-name="P322">Kanapka z masłem, sałatą, wędliną i pomidorem <text:span text:style-name="T66">(A:1,3,6,7,</text:span><text:span text:style-name="T55">11</text:span><text:span text:style-name="T66">)</text:span></text:p>
          </table:table-cell>
          <table:table-cell table:style-name="Tabela8.E2" office:value-type="string">
            <text:p text:style-name="P321"><text:span text:style-name="T99">Bułka drożdżowa z serem 1szt (A:</text:span><text:span text:style-name="T50">1,3,6,7,</text:span><text:span text:style-name="T59">11</text:span><text:span text:style-name="T50">),</text:span><text:span text:style-name="T223"> </text:span></text:p>
          </table:table-cell>
        </table:table-row>
        <table:table-row>
          <table:table-cell table:style-name="Tabela8.A2" office:value-type="string">
            <text:p text:style-name="P10">W<text:span text:style-name="T14">ARTOŚCI ODŻYWCZE</text:span></text:p>
          </table:table-cell>
          <table:table-cell table:style-name="Tabela8.A2" office:value-type="string">
            <text:p text:style-name="P272">Energia:2<text:span text:style-name="T114">27</text:span>0,7 kcal</text:p>
            <text:p text:style-name="P272">Białko:9<text:span text:style-name="T115">9</text:span>,<text:span text:style-name="T114">42</text:span>g</text:p>
            <text:p text:style-name="P272">Tłuszcz:<text:span text:style-name="T102">78</text:span>,<text:span text:style-name="T114">1</text:span>g</text:p>
            <text:p text:style-name="P272">w tym kw.tłu.nasyc.:2<text:span text:style-name="T102">6</text:span>g</text:p>
            <text:p text:style-name="P272">Węglowodany:<text:span text:style-name="T115">311</text:span>,<text:span text:style-name="T115">7</text:span>g</text:p>
            <text:p text:style-name="P240">w tym cukry:<text:span text:style-name="T102">5</text:span><text:span text:style-name="T115">0,1</text:span>g</text:p>
            <text:p text:style-name="P262">Błonnik-<text:span text:style-name="T103">31,9</text:span>g</text:p>
            <text:p text:style-name="P262">Sól-<text:span text:style-name="T115">8</text:span><text:span text:style-name="T103">,2</text:span>g</text:p>
          </table:table-cell>
          <table:table-cell table:style-name="Tabela8.A2" office:value-type="string">
            <text:p text:style-name="P175">Energia: 2<text:span text:style-name="T116">20</text:span>7,05kcal</text:p>
            <text:p text:style-name="P272">Białko:<text:span text:style-name="T116">9</text:span><text:span text:style-name="T115">6</text:span>,61g</text:p>
            <text:p text:style-name="P272">Tłuszcz:7<text:span text:style-name="T102">5</text:span>,2g</text:p>
            <text:p text:style-name="P272">w tym kw.tłu.nasyc.:2<text:span text:style-name="T102">5</text:span>,5g</text:p>
            <text:p text:style-name="P272">Węglowodany:<text:span text:style-name="T115">300</text:span>,<text:span text:style-name="T115">5</text:span>g</text:p>
            <text:p text:style-name="P241">w tym cukry:<text:span text:style-name="T102">48</text:span>,<text:span text:style-name="T115">9</text:span>g</text:p>
            <text:p text:style-name="P268">Błonnik-<text:span text:style-name="T102">3</text:span><text:span text:style-name="T115">1</text:span>g</text:p>
            <text:p text:style-name="P268">Sól-<text:span text:style-name="T115">7</text:span><text:span text:style-name="T103">,6</text:span>g</text:p>
          </table:table-cell>
          <table:table-cell table:style-name="Tabela8.A2" office:value-type="string">
            <text:p text:style-name="P175">Energia:2<text:span text:style-name="T114">1</text:span><text:span text:style-name="T115">9</text:span><text:span text:style-name="T114">4</text:span>,1 kcal</text:p>
            <text:p text:style-name="P272">Białko:9<text:span text:style-name="T115">5</text:span>,2<text:span text:style-name="T115">2</text:span>g</text:p>
            <text:p text:style-name="P272">Tłuszcz:<text:span text:style-name="T102">69</text:span>,9g</text:p>
            <text:p text:style-name="P272">w tym kw.tłu.nasyc.:2<text:span text:style-name="T102">5</text:span>g</text:p>
            <text:p text:style-name="P272">Węglowodany:<text:span text:style-name="T115">301</text:span>1,07g</text:p>
            <text:p text:style-name="P241">w tym cukry:<text:span text:style-name="T102">29</text:span>,72g</text:p>
            <text:p text:style-name="P268">Błonnik-<text:span text:style-name="T102">3</text:span><text:span text:style-name="T115">1</text:span>,5g</text:p>
            <text:p text:style-name="P268">Sól-<text:span text:style-name="T115">7</text:span><text:span text:style-name="T103">,</text:span><text:span text:style-name="T115">2</text:span>g</text:p>
          </table:table-cell>
          <table:table-cell table:style-name="Tabela8.E2" office:value-type="string">
            <text:p text:style-name="P176">Energia:21<text:span text:style-name="T116">7</text:span>2,5 kcal</text:p>
            <text:p text:style-name="P273">Białko:<text:span text:style-name="T115">9</text:span><text:span text:style-name="T116">5</text:span>,21g</text:p>
            <text:p text:style-name="P273">Tłuszcz:<text:span text:style-name="T102">6</text:span><text:span text:style-name="T115">5</text:span>,9g</text:p>
            <text:p text:style-name="P273">w tym kw.tłu.nasyc.:2<text:span text:style-name="T102">5</text:span>,9g</text:p>
            <text:p text:style-name="P273">Węglowodany:<text:span text:style-name="T115">29</text:span>9,8g</text:p>
            <text:p text:style-name="P273">w tym cukry:<text:span text:style-name="T102">4</text:span>4,8g</text:p>
            <text:p text:style-name="P273"><text:span text:style-name="T117">Błonnik-</text:span><text:span text:style-name="T102">3</text:span><text:span text:style-name="T115">1</text:span><text:span text:style-name="T114">,4</text:span><text:span text:style-name="T117">g</text:span></text:p>
            <text:p text:style-name="P269">Sól-<text:span text:style-name="T115">7</text:span>,<text:span text:style-name="T115">4</text:span>g</text:p>
          </table:table-cell>
        </table:table-row>
        <table:table-row>
          <table:table-cell table:style-name="Tabela8.A2" office:value-type="string">
            <text:p text:style-name="P10"/>
          </table:table-cell>
          <table:table-cell table:style-name="Tabela8.A2" office:value-type="string">
            <text:p text:style-name="P21">D07 </text:p>
            <text:p text:style-name="P22">D<text:span text:style-name="T12">IETA BOGATOBIAŁKOWA</text:span></text:p>
            <text:p text:style-name="P21"/>
          </table:table-cell>
          <table:table-cell table:style-name="Tabela8.A2" office:value-type="string">
            <text:p text:style-name="P25"><text:span text:style-name="T13">P</text:span>01 </text:p>
            <text:p text:style-name="P25">DIETA PODSTAWOWA - <text:span text:style-name="T79">PEDIATRYCZNY</text:span></text:p>
          </table:table-cell>
          <table:table-cell table:style-name="Tabela8.A2" office:value-type="string">
            <text:p text:style-name="P25"><text:span text:style-name="T12"><text:s/></text:span><text:span text:style-name="T80">C</text:span><text:span text:style-name="T12">0</text:span><text:span text:style-name="T13">2</text:span></text:p>
            <text:p text:style-name="P25">DIETA <text:span text:style-name="T79">KOBIET W OKRESIE LAKTACJI</text:span></text:p>
          </table:table-cell>
          <table:table-cell table:style-name="Tabela8.E2" office:value-type="string">
            <text:p text:style-name="P26"/>
          </table:table-cell>
        </table:table-row>
        <text:soft-page-break/>
        <table:table-row>
          <table:table-cell table:style-name="Tabela8.A2" office:value-type="string">
            <text:p text:style-name="P11">Ś<text:span text:style-name="T14">NIADANIE</text:span></text:p>
          </table:table-cell>
          <table:table-cell table:style-name="Tabela8.A2" office:value-type="string">
            <text:p text:style-name="P62"><text:span text:style-name="T181">Kasza manna</text:span><text:span text:style-name="T182"> got.</text:span><text:span text:style-name="T183"> na ml. 350ml (A:1,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03">szynka z indyka 60g, dżem 1szt, jogurt owocowy 1szt </text:span><text:span text:style-name="T209">(A:7)</text:span><text:span text:style-name="T203">, sałata karb., </text:span><text:span text:style-name="T206"><text:s/></text:span></text:p>
          </table:table-cell>
          <table:table-cell table:style-name="Tabela8.A2" office:value-type="string">
            <text:p text:style-name="P62"><text:span text:style-name="T181">Kasza manna</text:span><text:span text:style-name="T182"> got.</text:span><text:span text:style-name="T183"> na ml. 350ml (A:1,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03">szynka z indyka 60g, dżem 1szt, jogurt owocowy 1szt </text:span><text:span text:style-name="T209">(A:7)</text:span><text:span text:style-name="T203">, sałata karb., </text:span><text:span text:style-name="T206"><text:s/></text:span></text:p>
          </table:table-cell>
          <table:table-cell table:style-name="Tabela8.A2" office:value-type="string">
            <text:p text:style-name="P62"><text:span text:style-name="T181">Kasza manna</text:span><text:span text:style-name="T182"> got.</text:span><text:span text:style-name="T183"> na ml. 350ml (A:1,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91">6</text:span><text:span text:style-name="T183">0g (A:1,3,6,7,</text:span><text:span text:style-name="T188">11</text:span><text:span text:style-name="T183">), </text:span><text:span text:style-name="T193">m</text:span><text:span text:style-name="T183">a</text:span><text:span text:style-name="T194">sło</text:span> 10g – 2szt, <text:span text:style-name="T203">szynka z indyka 60g, dżem 1szt, jogurt owocowy 1szt</text:span><text:span text:style-name="T209">(A:7)</text:span><text:span text:style-name="T203">, sałata karb., </text:span><text:span text:style-name="T206"><text:s/></text:span></text:p>
          </table:table-cell>
          <table:table-cell table:style-name="Tabela8.E2" office:value-type="string">
            <text:p text:style-name="P20"><text:span text:style-name="T30"/></text:p>
          </table:table-cell>
        </table:table-row>
        <table:table-row>
          <table:table-cell table:style-name="Tabela8.A2" office:value-type="string">
            <text:p text:style-name="P11">II Ś<text:span text:style-name="T14">NIADANIE</text:span></text:p>
          </table:table-cell>
          <table:table-cell table:style-name="Tabela8.A2" office:value-type="string">
            <text:p text:style-name="P72"><text:span text:style-name="T183">B</text:span><text:span text:style-name="T180">udyń ow. got. 200ml (A:7), </text:span></text:p>
          </table:table-cell>
          <table:table-cell table:style-name="Tabela8.A2" office:value-type="string">
            <text:p text:style-name="P96">Budyń ow. got. 200ml (A:7), </text:p>
          </table:table-cell>
          <table:table-cell table:style-name="Tabela8.A2" office:value-type="string">
            <text:p text:style-name="P96">Budyń ow. got. 200ml (A:7), </text:p>
          </table:table-cell>
          <table:table-cell table:style-name="Tabela8.E2" office:value-type="string">
            <text:p text:style-name="P23"><text:span text:style-name="T18"/></text:p>
          </table:table-cell>
        </table:table-row>
        <table:table-row>
          <table:table-cell table:style-name="Tabela8.A2" office:value-type="string">
            <text:p text:style-name="P11">O<text:span text:style-name="T14">BIAD</text:span></text:p>
          </table:table-cell>
          <table:table-cell table:style-name="Tabela8.A2" office:value-type="string">
            <text:p text:style-name="P296">Zupa ryżowa got. na wyw. 350ml (A:9), filet z morszczuka piecz. </text:p>
            <text:p text:style-name="P286"><text:span text:style-name="T99">z warz. w sosie kop. </text:span><text:span text:style-name="T118">26</text:span><text:span text:style-name="T99">0g (A:1,4,9), ziemniaki got. z kop. 200g, bukiet warzyw got. 150g, kompot owocowy 250ml, </text:span></text:p>
          </table:table-cell>
          <table:table-cell table:style-name="Tabela8.A2" office:value-type="string">
            <text:p text:style-name="P286"><text:span text:style-name="T99">Zupa ryżowa got. na wyw. 350ml (A:9), filet z morszczuka </text:span><text:span text:style-name="T118">smażony </text:span><text:span text:style-name="T99">1</text:span><text:span text:style-name="T118">0</text:span><text:span text:style-name="T99">0g (A:1,</text:span><text:span text:style-name="T118">3,</text:span><text:span text:style-name="T99">4), ziemniaki got. </text:span></text:p>
            <text:p text:style-name="P286"><text:span text:style-name="T99">z kop. 200g, bukiet warzyw got. 150g, </text:span><text:span text:style-name="T110">surówka z kapusty z ol. 120g, </text:span><text:span text:style-name="T99">kompot owocowy 250ml, </text:span></text:p>
          </table:table-cell>
          <table:table-cell table:style-name="Tabela8.A2" office:value-type="string">
            <text:p text:style-name="P286"><text:span text:style-name="T99">Zupa ryżowa got. na wyw. 350ml (A:9), filet z morszczuka </text:span><text:span text:style-name="T118">smażony </text:span><text:span text:style-name="T99">1</text:span><text:span text:style-name="T118">0</text:span><text:span text:style-name="T99">0g (A:1,</text:span><text:span text:style-name="T118">3,</text:span><text:span text:style-name="T99">4), ziemniaki got. </text:span></text:p>
            <text:p text:style-name="P286"><text:span text:style-name="T99">z kop. 200g, bukiet warzyw got. 150g, </text:span><text:span text:style-name="T110">surówka z kapusty z ol. 120g,</text:span><text:span text:style-name="T99"> kompot owocowy 250ml, </text:span></text:p>
          </table:table-cell>
          <table:table-cell table:style-name="Tabela8.E2" office:value-type="string">
            <text:p text:style-name="P9"/>
          </table:table-cell>
        </table:table-row>
        <table:table-row>
          <table:table-cell table:style-name="Tabela8.A2" office:value-type="string">
            <text:p text:style-name="P11">K<text:span text:style-name="T14">OLACJA</text:span></text:p>
          </table:table-cell>
          <table:table-cell table:style-name="Tabela8.A2" office:value-type="string">
            <text:p text:style-name="P109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99">pasta drobiowo-warzywna 90g (A:9), serek almette mini </text:span><text:span text:style-name="T112">2</text:span><text:span text:style-name="T99">szt (A:7), sałata karb., </text:span><text:span text:style-name="T72"><text:s/></text:span></text:p>
          </table:table-cell>
          <table:table-cell table:style-name="Tabela8.A2" office:value-type="string">
            <text:p text:style-name="P108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99">pasta drobiowo-warzywna 90g (A:9), serek almette mini 1szt (A:7), sałata karb., </text:span><text:span text:style-name="T113">pomidor</text:span><text:span text:style-name="T110"> 40g,</text:span><text:span text:style-name="T72"> </text:span></text:p>
          </table:table-cell>
          <table:table-cell table:style-name="Tabela8.A2" office:value-type="string">
            <text:p text:style-name="P109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99">pasta drobiowo-warzywna 90g (A:9), serek almette mini 1szt (A:7), sałata karb., </text:span><text:span text:style-name="T72"><text:s/></text:span></text:p>
          </table:table-cell>
          <table:table-cell table:style-name="Tabela8.E2" office:value-type="string">
            <text:p text:style-name="P8"/>
          </table:table-cell>
        </table:table-row>
        <table:table-row>
          <table:table-cell table:style-name="Tabela8.A2" office:value-type="string">
            <text:p text:style-name="P12">P<text:span text:style-name="T14">OSIŁEK UZUPEŁNIAJĄCY</text:span></text:p>
          </table:table-cell>
          <table:table-cell table:style-name="Tabela8.A2" office:value-type="string">
            <text:p text:style-name="P321"><text:span text:style-name="T99">Bułka drożdżowa z serem 1szt (A:</text:span><text:span text:style-name="T50">1,3,6,7,</text:span><text:span text:style-name="T59">11</text:span><text:span text:style-name="T50">),</text:span><text:span text:style-name="T223"> </text:span></text:p>
          </table:table-cell>
          <table:table-cell table:style-name="Tabela8.A2" office:value-type="string">
            <text:p text:style-name="P321"><text:span text:style-name="T99">Bułka drożdżowa z serem 1szt (A:</text:span><text:span text:style-name="T50">1,3,6,7,</text:span><text:span text:style-name="T59">11</text:span><text:span text:style-name="T50">),</text:span><text:span text:style-name="T223"> </text:span></text:p>
          </table:table-cell>
          <table:table-cell table:style-name="Tabela8.A2" office:value-type="string">
            <text:p text:style-name="P321"><text:span text:style-name="T99">Bułka drożdżowa z serem 1szt (A:</text:span><text:span text:style-name="T50">1,3,6,7,</text:span><text:span text:style-name="T59">11</text:span><text:span text:style-name="T50">),</text:span><text:span text:style-name="T223"> </text:span></text:p>
          </table:table-cell>
          <table:table-cell table:style-name="Tabela8.E2" office:value-type="string">
            <text:p text:style-name="P31"/>
          </table:table-cell>
        </table:table-row>
        <table:table-row>
          <table:table-cell table:style-name="Tabela8.A2" office:value-type="string">
            <text:p text:style-name="P10">W<text:span text:style-name="T14">ARTOŚCI ODŻYWCZE</text:span></text:p>
          </table:table-cell>
          <table:table-cell table:style-name="Tabela8.A2" office:value-type="string">
            <text:p text:style-name="P177">Energia: <text:span text:style-name="T115">2351</text:span>kcal</text:p>
            <text:p text:style-name="P274">Białko:<text:span text:style-name="T115">147,6</text:span>g</text:p>
            <text:p text:style-name="P274">Tłuszcz:7<text:span text:style-name="T115">8</text:span>g</text:p>
            <text:p text:style-name="P274">w tym kw.tłu.nasyc.:2<text:span text:style-name="T115">6,5</text:span>g</text:p>
            <text:p text:style-name="P274">Węglowodany:<text:span text:style-name="T115">339,8</text:span>g</text:p>
            <text:p text:style-name="P242">w tym cukry:<text:span text:style-name="T115">50</text:span>g</text:p>
            <text:p text:style-name="P270">Błonnik-<text:span text:style-name="T102">3</text:span><text:span text:style-name="T115">1</text:span>g</text:p>
            <text:p text:style-name="P270">Sól-<text:span text:style-name="T115">7</text:span><text:span text:style-name="T103">,6</text:span>g</text:p>
          </table:table-cell>
          <table:table-cell table:style-name="Tabela8.A2" office:value-type="string">
            <text:p text:style-name="P177">Energia: <text:span text:style-name="T115">2341</text:span>kcal</text:p>
            <text:p text:style-name="P274">Białko:<text:span text:style-name="T115">1</text:span><text:span text:style-name="T179">0</text:span><text:span text:style-name="T115">1</text:span>g</text:p>
            <text:p text:style-name="P274">Tłuszcz:7<text:span text:style-name="T179">0</text:span>g</text:p>
            <text:p text:style-name="P274">w tym kw.tłu.nasyc.:2<text:span text:style-name="T115">6</text:span>g</text:p>
            <text:p text:style-name="P274">Węglowodany:<text:span text:style-name="T115">334,1</text:span>g</text:p>
            <text:p text:style-name="P242">w tym cukry:<text:span text:style-name="T115">50</text:span>g</text:p>
            <text:p text:style-name="P270">Błonnik-<text:span text:style-name="T102">3</text:span><text:span text:style-name="T115">1</text:span>g</text:p>
            <text:p text:style-name="P270">Sól-<text:span text:style-name="T115">7</text:span><text:span text:style-name="T103">,6</text:span>g</text:p>
          </table:table-cell>
          <table:table-cell table:style-name="Tabela8.A2" office:value-type="string">
            <text:p text:style-name="P177">Energia: <text:span text:style-name="T115">2341</text:span>kcal</text:p>
            <text:p text:style-name="P274">Białko:<text:span text:style-name="T115">11</text:span><text:span text:style-name="T179">0</text:span>g</text:p>
            <text:p text:style-name="P274">Tłuszcz:7<text:span text:style-name="T115">7</text:span>g</text:p>
            <text:p text:style-name="P274">w tym kw.tłu.nasyc.:2<text:span text:style-name="T115">6</text:span>g</text:p>
            <text:p text:style-name="P274">Węglowodany:<text:span text:style-name="T115">334,1</text:span>g</text:p>
            <text:p text:style-name="P242">w tym cukry:<text:span text:style-name="T115">50</text:span>g</text:p>
            <text:p text:style-name="P270">Błonnik-<text:span text:style-name="T102">3</text:span><text:span text:style-name="T115">1</text:span>g</text:p>
            <text:p text:style-name="P270">Sól-<text:span text:style-name="T115">7</text:span><text:span text:style-name="T103">,6</text:span>g</text:p>
          </table:table-cell>
          <table:table-cell table:style-name="Tabela8.E2" office:value-type="string">
            <text:p text:style-name="P13"/>
          </table:table-cell>
        </table:table-row>
      </table:table>
      <text:p text:style-name="P30"><text:span text:style-name="T1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oft-page-break/><text:span text:style-name="T2">Jadłospis na dzień </text:span><text:span text:style-name="T6">5</text:span><text:span text:style-name="T2">.</text:span><text:span text:style-name="T4">0</text:span><text:span text:style-name="T6">9</text:span><text:span text:style-name="T5">.202</text:span><text:span text:style-name="T4">6</text:span><text:span text:style-name="T2"> </text:span><text:span text:style-name="T1">(jadłospis może ulec zmianie)</text:span></text:p>
      <table:table table:name="Tabela9" table:style-name="Tabela9">
        <table:table-column table:style-name="Tabela9.A" table:number-columns-repeated="5"/>
        <table:table-row>
          <table:table-cell table:style-name="Tabela9.A1" office:value-type="string">
            <text:p text:style-name="P24">P<text:span text:style-name="T11">OSIŁEK</text:span></text:p>
          </table:table-cell>
          <table:table-cell table:style-name="Tabela9.A1" office:value-type="string">
            <text:p text:style-name="P25">D01 </text:p>
            <text:p text:style-name="P26">DIETA PODSTAWOWA</text:p>
            <text:p text:style-name="P25"/>
          </table:table-cell>
          <table:table-cell table:style-name="Tabela9.A1" office:value-type="string">
            <text:p text:style-name="P25"><text:span text:style-name="T12">D0</text:span><text:span text:style-name="T13">2</text:span></text:p>
            <text:p text:style-name="P26">DIETA ŁATWOSTRAWNA</text:p>
            <text:p text:style-name="P28"><text:s/></text:p>
          </table:table-cell>
          <table:table-cell table:style-name="Tabela9.A1" office:value-type="string">
            <text:p text:style-name="P25">D03 </text:p>
            <text:p text:style-name="P27">DIETA Z OGR. ŁATWO PRZYSWAJALNYCH WĘGLOWODANÓW</text:p>
          </table:table-cell>
          <table:table-cell table:style-name="Tabela9.E1" office:value-type="string">
            <text:p text:style-name="P25">D05 </text:p>
            <text:p text:style-name="P27">DIETA ŁATWOSTRAWNA </text:p>
            <text:p text:style-name="P27">Z OGR. TŁUSZCZU</text:p>
            <text:p text:style-name="P25"/>
          </table:table-cell>
        </table:table-row>
        <table:table-row>
          <table:table-cell table:style-name="Tabela9.A2" office:value-type="string">
            <text:p text:style-name="P11">Ś<text:span text:style-name="T14">NIADANIE</text:span></text:p>
          </table:table-cell>
          <table:table-cell table:style-name="Tabela9.A2" office:value-type="string">
            <text:p text:style-name="P66"><text:span text:style-name="T181">Ryż</text:span><text:span text:style-name="T182"> got.</text:span><text:span text:style-name="T183"> na ml. 350ml (A:7), kawa ml. 250ml (A:1,7),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/><text:span text:style-name="T210">twaróg z jogurtem nat. </text:span></text:p>
            <text:p text:style-name="P125">i szczypiorem 80g (A:7), polędwica drobiowa z warz. 60g (A:1,6,7,9), sałata karb</text:p>
          </table:table-cell>
          <table:table-cell table:style-name="Tabela9.A2" office:value-type="string">
            <text:p text:style-name="P64"><text:span text:style-name="T181">Ryż</text:span><text:span text:style-name="T182"> got.</text:span><text:span text:style-name="T183"> na ml. 350ml (A:7), kawa ml. 250ml (A:1,7), 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/><text:span text:style-name="T210">twaróg z jogurtem nat. 80g (A:7), polędwica drobiowa z warz. 60g (A:1,6,7,9), sałata karb</text:span></text:p>
          </table:table-cell>
          <table:table-cell table:style-name="Tabela9.A2" office:value-type="string">
            <text:p text:style-name="P87"><text:s/>Kawa ml. 250ml (A:1,7), chleb <text:span text:style-name="T53">raz</text:span>. <text:span text:style-name="T54">6</text:span>0g (A:1,3,6,7,<text:span text:style-name="T55">11</text:span>), <text:span text:style-name="T48">m</text:span>a<text:span text:style-name="T49">sło</text:span> </text:p>
            <text:p text:style-name="P88">10g – <text:span text:style-name="T56">1</text:span>szt, <text:span text:style-name="T110">twaróg z jogurtem nat. </text:span></text:p>
            <text:p text:style-name="P126">i szczypiorem 80g (A:7), polędwica drobiowa z warz. 60g (A:1,6,7,9), sałata karb</text:p>
          </table:table-cell>
          <table:table-cell table:style-name="Tabela9.E2" office:value-type="string">
            <text:p text:style-name="P59"><text:span text:style-name="T181">Ryż</text:span><text:span text:style-name="T182"> got. </text:span><text:span text:style-name="T183">na ml. 350ml (A:7), kawa ml. 250ml (A:1,7), chleb miesz. </text:span><text:span text:style-name="T191">6</text:span><text:span text:style-name="T183">0g (A:1,3,6,7,</text:span><text:span text:style-name="T188">11</text:span><text:span text:style-name="T183">),</text:span><text:span text:style-name="T192"> </text:span><text:span text:style-name="T193">m</text:span><text:span text:style-name="T192">a</text:span><text:span text:style-name="T194">sło </text:span>10g – <text:span text:style-name="T56">1</text:span>szt, <text:span text:style-name="T210">twaróg z jogurtem nat. 80g (A:7), polędwica </text:span><text:span text:style-name="T211">sopocka</text:span><text:span text:style-name="T210"> 60g (A:6,7,9), sałata karb</text:span></text:p>
          </table:table-cell>
        </table:table-row>
        <table:table-row>
          <table:table-cell table:style-name="Tabela9.A2" office:value-type="string">
            <text:p text:style-name="P11">II Ś<text:span text:style-name="T14">NIADANIE</text:span></text:p>
          </table:table-cell>
          <table:table-cell table:style-name="Tabela9.A2" office:value-type="string">
            <text:p text:style-name="P205"/>
          </table:table-cell>
          <table:table-cell table:style-name="Tabela9.A2" office:value-type="string">
            <text:p text:style-name="P206"/>
          </table:table-cell>
          <table:table-cell table:style-name="Tabela9.A2" office:value-type="string">
            <text:p text:style-name="P271">Jogurt naturalny 1szt (A:7), </text:p>
          </table:table-cell>
          <table:table-cell table:style-name="Tabela9.E2" office:value-type="string">
            <text:p text:style-name="P206"/>
          </table:table-cell>
        </table:table-row>
        <table:table-row>
          <table:table-cell table:style-name="Tabela9.A2" office:value-type="string">
            <text:p text:style-name="P11">O<text:span text:style-name="T14">BIAD</text:span></text:p>
          </table:table-cell>
          <table:table-cell table:style-name="Tabela9.A2" office:value-type="string">
            <text:p text:style-name="P287"><text:span text:style-name="T119">Zupa ogonowa 350ml (A:1,7,9), </text:span><text:span text:style-name="T120">bigos 280g (A:1,6,9), bułka kajzerka 1szt </text:span><text:span text:style-name="T50">(A:1,3,6,7,</text:span><text:span text:style-name="T59">11</text:span><text:span text:style-name="T50">), </text:span><text:span text:style-name="T119">kompot owocowy 250ml,</text:span></text:p>
          </table:table-cell>
          <table:table-cell table:style-name="Tabela9.A2" office:value-type="string">
            <text:p text:style-name="P297">Kasza manna got. na wyw. 350ml (A:1,9), klopsik drobiowy got. </text:p>
            <text:p text:style-name="P286"><text:span text:style-name="T110">w sosie p</text:span><text:span text:style-name="T119">omidor</text:span><text:span text:style-name="T110">. 170g (A:</text:span><text:span text:style-name="T66">1,3,6,7</text:span><text:span text:style-name="T50">,</text:span><text:span text:style-name="T110">9,</text:span><text:span text:style-name="T59">11</text:span><text:span text:style-name="T66">), </text:span><text:span text:style-name="T119">ziemniaki got.</text:span></text:p>
            <text:p text:style-name="P286"><text:span text:style-name="T119"><text:s/>z kop. 200g, brokuł got. z ol. 150g, kompot owocowy 250ml, </text:span><text:span text:style-name="T66"><text:s/></text:span></text:p>
          </table:table-cell>
          <table:table-cell table:style-name="Tabela9.A2" office:value-type="string">
            <text:p text:style-name="P297">Kasza manna got. na wyw. 350ml (A:1,9), klopsik drobiowy got. </text:p>
            <text:p text:style-name="P286"><text:span text:style-name="T110">w sosie p</text:span><text:span text:style-name="T119">omidor</text:span><text:span text:style-name="T110">. 170g (A:</text:span><text:span text:style-name="T66">1,3,6,7</text:span><text:span text:style-name="T50">,</text:span><text:span text:style-name="T110">9,</text:span><text:span text:style-name="T59">11</text:span><text:span text:style-name="T66">), </text:span><text:span text:style-name="T119">ziemniaki got. </text:span></text:p>
            <text:p text:style-name="P286"><text:span text:style-name="T119">z kop. 200g, brokuł got. z ol. 150g, kompot owocowy </text:span><text:span text:style-name="T111">b/c </text:span><text:span text:style-name="T119">250ml, </text:span><text:span text:style-name="T66"><text:s/></text:span></text:p>
          </table:table-cell>
          <table:table-cell table:style-name="Tabela9.E2" office:value-type="string">
            <text:p text:style-name="P297">Kasza manna got. na wyw. 350ml (A:1,9), klopsik drobiowy got. </text:p>
            <text:p text:style-name="P286"><text:span text:style-name="T110">w sosie p</text:span><text:span text:style-name="T119">o</text:span><text:span text:style-name="T112">tr</text:span><text:span text:style-name="T110">. 170g (A:</text:span><text:span text:style-name="T66">1,3,6,7</text:span><text:span text:style-name="T50">,</text:span><text:span text:style-name="T110">9,</text:span><text:span text:style-name="T59">11</text:span><text:span text:style-name="T66">), </text:span><text:span text:style-name="T119">ziemniaki got. z kop. 200g, brokuł got. z ol. 150g, kompot owocowy 250ml, </text:span><text:span text:style-name="T66"><text:s/></text:span></text:p>
          </table:table-cell>
        </table:table-row>
        <table:table-row>
          <table:table-cell table:style-name="Tabela9.A2" office:value-type="string">
            <text:p text:style-name="P11">K<text:span text:style-name="T14">OLACJA</text:span></text:p>
          </table:table-cell>
          <table:table-cell table:style-name="Tabela9.A2" office:value-type="string">
            <text:p text:style-name="P102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19">jajko got. 1szt (A:3), polędwica drobiowa 60g (A:1,6,7,9), sałata karb., </text:span><text:span text:style-name="T121">pomidor</text:span><text:span text:style-name="T100"> 40g, </text:span><text:span text:style-name="T72"><text:s text:c="3"/></text:span></text:p>
          </table:table-cell>
          <table:table-cell table:style-name="Tabela9.A2" office:value-type="string">
            <text:p text:style-name="P106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19">jajko got. 1szt (A:3), polędwica drobiowa 60g (A:1,6,7,9), sałata karb., </text:span><text:span text:style-name="T72"><text:s/></text:span></text:p>
          </table:table-cell>
          <table:table-cell table:style-name="Tabela9.A2" office:value-type="string">
            <text:p text:style-name="P110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119">jajko got. 1szt (A:3), polędwica drobiowa 60g (A:1,6,7,9), sałata karb., </text:span><text:span text:style-name="T121">pomidor</text:span><text:span text:style-name="T100"> 40g,</text:span><text:span text:style-name="T72"> </text:span></text:p>
          </table:table-cell>
          <table:table-cell table:style-name="Tabela9.E2" office:value-type="string">
            <text:p text:style-name="P109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112">miód nat. 1szt</text:span><text:span text:style-name="T119">, polędwica drobiowa 60g (A:1,6,7,9), sałata karb., </text:span></text:p>
          </table:table-cell>
        </table:table-row>
        <table:table-row>
          <table:table-cell table:style-name="Tabela9.A2" office:value-type="string">
            <text:p text:style-name="P12">P<text:span text:style-name="T14">OSIŁEK UZUPEŁNIAJĄCY</text:span></text:p>
          </table:table-cell>
          <table:table-cell table:style-name="Tabela9.A2" office:value-type="string">
            <text:p text:style-name="P323">Budyń got. na ml. z sokiem 200ml (A:7), </text:p>
          </table:table-cell>
          <table:table-cell table:style-name="Tabela9.A2" office:value-type="string">
            <text:p text:style-name="P323">Budyń got. na ml. z sokiem 200ml (A:7), </text:p>
          </table:table-cell>
          <table:table-cell table:style-name="Tabela9.A2" office:value-type="string">
            <text:p text:style-name="P322">Banan 1szt, </text:p>
          </table:table-cell>
          <table:table-cell table:style-name="Tabela9.E2" office:value-type="string">
            <text:p text:style-name="P324">Budyń got. na ml. z sokiem 200ml (A:7), </text:p>
          </table:table-cell>
        </table:table-row>
        <table:table-row>
          <table:table-cell table:style-name="Tabela9.A2" office:value-type="string">
            <text:p text:style-name="P10">W<text:span text:style-name="T14">ARTOŚCI ODŻYWCZE</text:span></text:p>
          </table:table-cell>
          <table:table-cell table:style-name="Tabela9.A2" office:value-type="string">
            <text:p text:style-name="P248">Energia: 2<text:span text:style-name="T122">195</text:span>kcal</text:p>
            <text:p text:style-name="P248">Białko:9<text:span text:style-name="T115">0</text:span>,5g</text:p>
            <text:p text:style-name="P252">Tłuszcz:<text:span text:style-name="T122">75</text:span>,8g</text:p>
            <text:p text:style-name="P248">w tym kw.tłu.nasyc.:2<text:span text:style-name="T123">6</text:span>,1g</text:p>
            <text:p text:style-name="P248">Węglowodany:<text:span text:style-name="T123">28</text:span>9g</text:p>
            <text:p text:style-name="P248">w tym cukry:<text:span text:style-name="T115">4</text:span><text:span text:style-name="T102">5</text:span>,5g</text:p>
            <text:p text:style-name="P258">Błonnik-<text:span text:style-name="T103">3</text:span><text:span text:style-name="T115">2</text:span><text:span text:style-name="T103">,9</text:span>g</text:p>
            <text:p text:style-name="P258">Sól-<text:span text:style-name="T115">8</text:span><text:span text:style-name="T103">,3</text:span>g</text:p>
          </table:table-cell>
          <table:table-cell table:style-name="Tabela9.A2" office:value-type="string">
            <text:p text:style-name="P167">Energia:2<text:span text:style-name="T123">18</text:span>6,1 kcal</text:p>
            <text:p text:style-name="P249">Białko:<text:span text:style-name="T115">93</text:span>,4g</text:p>
            <text:p text:style-name="P249">Tłuszcz:<text:span text:style-name="T105">72</text:span>,8g</text:p>
            <text:p text:style-name="P249">w tym kw.tłu.nasyc.:2<text:span text:style-name="T105">6</text:span>,2g</text:p>
            <text:p text:style-name="P249">Węglowodany:<text:span text:style-name="T123">28</text:span>6,7g</text:p>
            <text:p text:style-name="P249">w tym cukry:<text:span text:style-name="T115">43</text:span>,<text:span text:style-name="T102">8</text:span>g</text:p>
            <text:p text:style-name="P259">Błonnik-<text:span text:style-name="T103">3</text:span><text:span text:style-name="T115">1</text:span>g</text:p>
            <text:p text:style-name="P259">Sól-<text:span text:style-name="T115">7</text:span><text:span text:style-name="T103">,1</text:span>g</text:p>
          </table:table-cell>
          <table:table-cell table:style-name="Tabela9.A2" office:value-type="string">
            <text:p text:style-name="P167">Energia: 2<text:span text:style-name="T124">10</text:span>5,<text:span text:style-name="T105">4</text:span>kcal</text:p>
            <text:p text:style-name="P249">Białko:<text:span text:style-name="T115">92</text:span>,<text:span text:style-name="T105">1</text:span>g</text:p>
            <text:p text:style-name="P249">Tłuszcz:<text:span text:style-name="T115">70</text:span><text:span text:style-name="T102">,18</text:span>g</text:p>
            <text:p text:style-name="P249">w tym kw.tłu.nasyc.:26,4g</text:p>
            <text:p text:style-name="P249">Węglowodany:<text:span text:style-name="T115">301</text:span>,5g</text:p>
            <text:p text:style-name="P249">w tym cukry:<text:span text:style-name="T115">32</text:span>,1g</text:p>
            <text:p text:style-name="P259">Błonnik-<text:span text:style-name="T103">3</text:span><text:span text:style-name="T115">3</text:span><text:span text:style-name="T103">,2</text:span>g</text:p>
            <text:p text:style-name="P259">Sól-<text:span text:style-name="T115">6</text:span><text:span text:style-name="T107">,93</text:span>g</text:p>
          </table:table-cell>
          <table:table-cell table:style-name="Tabela9.E2" office:value-type="string">
            <text:p text:style-name="P170">Energia:2<text:span text:style-name="T124">0</text:span><text:span text:style-name="T115">9</text:span>4,<text:span text:style-name="T105">4</text:span> kcal</text:p>
            <text:p text:style-name="P253">Białko:<text:span text:style-name="T115">92</text:span>,2g</text:p>
            <text:p text:style-name="P253">Tłuszcz:<text:span text:style-name="T102">65</text:span>,<text:span text:style-name="T105">3</text:span>g</text:p>
            <text:p text:style-name="P253">w tym kw.tłu.nasyc.:2<text:span text:style-name="T105">5</text:span>,2g</text:p>
            <text:p text:style-name="P253">Węglowodany:<text:span text:style-name="T123">28</text:span>2,8g</text:p>
            <text:p text:style-name="P253">w tym cukry:<text:span text:style-name="T115">42</text:span>,95g</text:p>
            <text:p text:style-name="P263">Błonnik-<text:span text:style-name="T115">30</text:span><text:span text:style-name="T107">,8 </text:span>g</text:p>
            <text:p text:style-name="P263">Sól-<text:span text:style-name="T115">6</text:span><text:span text:style-name="T107">,73</text:span>g</text:p>
          </table:table-cell>
        </table:table-row>
        <table:table-row>
          <table:table-cell table:style-name="Tabela9.A2" office:value-type="string">
            <text:p text:style-name="P10"/>
          </table:table-cell>
          <table:table-cell table:style-name="Tabela9.A2" office:value-type="string">
            <text:p text:style-name="P21">D07 </text:p>
            <text:p text:style-name="P22">D<text:span text:style-name="T12">IETA BOGATOBIAŁKOWA</text:span></text:p>
            <text:p text:style-name="P21"/>
          </table:table-cell>
          <table:table-cell table:style-name="Tabela9.A2" office:value-type="string">
            <text:p text:style-name="P25"><text:span text:style-name="T13">P</text:span>01 </text:p>
            <text:p text:style-name="P25">DIETA PODSTAWOWA - <text:span text:style-name="T79">PEDIATRYCZNY</text:span></text:p>
          </table:table-cell>
          <table:table-cell table:style-name="Tabela9.A2" office:value-type="string">
            <text:p text:style-name="P25"><text:span text:style-name="T12"><text:s/></text:span><text:span text:style-name="T80">C</text:span><text:span text:style-name="T12">0</text:span><text:span text:style-name="T13">2</text:span></text:p>
            <text:p text:style-name="P25">DIETA <text:span text:style-name="T79">KOBIET W OKRESIE LAKTACJI</text:span></text:p>
          </table:table-cell>
          <table:table-cell table:style-name="Tabela9.E2" office:value-type="string">
            <text:p text:style-name="P26"/>
          </table:table-cell>
        </table:table-row>
        <table:table-row>
          <table:table-cell table:style-name="Tabela9.A2" office:value-type="string">
            <text:p text:style-name="P11">Ś<text:span text:style-name="T14">NIADANIE</text:span></text:p>
          </table:table-cell>
          <table:table-cell table:style-name="Tabela9.A2" office:value-type="string">
            <text:p text:style-name="P66"><text:span text:style-name="T181">Ryż</text:span><text:span text:style-name="T182"> got.</text:span><text:span text:style-name="T183"> na ml. 350ml (A:7), kawa </text:span><text:soft-page-break/><text:span text:style-name="T183">ml. 250ml (A:1,7), chleb miesz. </text:span><text:span text:style-name="T191">6</text:span><text:span text:style-name="T183">0g (A:1,3,6,7,</text:span><text:span text:style-name="T188">11</text:span><text:span text:style-name="T183">),</text:span> <text:s/><text:span text:style-name="T48">m</text:span>a<text:span text:style-name="T49">sło </text:span>10g – 2szt, <text:span text:style-name="T210">twaróg z jogurtem nat. </text:span></text:p>
            <text:p text:style-name="P125">i szczypiorem 80g (A:7), polędwica drobiowa z warz. 60g (A:1,6,7,9), sałata karb</text:p>
          </table:table-cell>
          <table:table-cell table:style-name="Tabela9.A2" office:value-type="string">
            <text:p text:style-name="P66"><text:span text:style-name="T181">Ryż</text:span><text:span text:style-name="T182"> got.</text:span><text:span text:style-name="T183"> na ml. 350ml (A:7), </text:span><text:span text:style-name="T184">ka</text:span><text:span text:style-name="T201">wa </text:span><text:soft-page-break/><text:span text:style-name="T201">ml.</text:span><text:span text:style-name="T186"> </text:span><text:span text:style-name="T184">250ml (A:1,7),</text:span><text:span text:style-name="T183">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10">twaróg z jogurtem nat. </text:span></text:p>
            <text:p text:style-name="P125">i szczypiorem 80g (A:7), polędwica drobiowa z warz. 60g (A:1,6,7,9), sałata karb</text:p>
          </table:table-cell>
          <table:table-cell table:style-name="Tabela9.A2" office:value-type="string">
            <text:p text:style-name="P66"><text:span text:style-name="T181">Ryż</text:span><text:span text:style-name="T182"> got.</text:span><text:span text:style-name="T183"> na ml. 350ml (A:7), </text:span><text:span text:style-name="T184">ka</text:span><text:span text:style-name="T201">wa </text:span><text:soft-page-break/><text:span text:style-name="T201">ml.</text:span><text:span text:style-name="T186"> </text:span><text:span text:style-name="T184">250ml (A:1,7),</text:span><text:span text:style-name="T183"> chleb miesz. </text:span><text:span text:style-name="T191">6</text:span><text:span text:style-name="T183">0g (A:1,3,6,7,</text:span><text:span text:style-name="T188">11</text:span><text:span text:style-name="T183">),</text:span> <text:s/><text:span text:style-name="T48">m</text:span>a<text:span text:style-name="T49">sło </text:span>10g – 2szt, <text:s/><text:span text:style-name="T210">twaróg z jogurtem nat. 80g (A:7), polędwica drobiowa <text:s/></text:span></text:p>
            <text:p text:style-name="P125">z warz. 60g (A:1,6,7,9), sałata karb</text:p>
          </table:table-cell>
          <table:table-cell table:style-name="Tabela9.E2" office:value-type="string">
            <text:p text:style-name="P20"><text:span text:style-name="T30"/></text:p>
          </table:table-cell>
        </table:table-row>
        <table:table-row>
          <table:table-cell table:style-name="Tabela9.A2" office:value-type="string">
            <text:p text:style-name="P11">II Ś<text:span text:style-name="T14">NIADANIE</text:span></text:p>
          </table:table-cell>
          <table:table-cell table:style-name="Tabela9.A2" office:value-type="string">
            <text:p text:style-name="P72"><text:span text:style-name="T183">B</text:span><text:span text:style-name="T180">iszkopty 50g (A:1,3), </text:span></text:p>
          </table:table-cell>
          <table:table-cell table:style-name="Tabela9.A2" office:value-type="string">
            <text:p text:style-name="P96">Biszkopty 50g (A:1,3), </text:p>
          </table:table-cell>
          <table:table-cell table:style-name="Tabela9.A2" office:value-type="string">
            <text:p text:style-name="P96">Biszkopty 50g (A:1,3), </text:p>
          </table:table-cell>
          <table:table-cell table:style-name="Tabela9.E2" office:value-type="string">
            <text:p text:style-name="P23"><text:span text:style-name="T18"/></text:p>
          </table:table-cell>
        </table:table-row>
        <table:table-row>
          <table:table-cell table:style-name="Tabela9.A2" office:value-type="string">
            <text:p text:style-name="P11">O<text:span text:style-name="T14">BIAD</text:span></text:p>
          </table:table-cell>
          <table:table-cell table:style-name="Tabela9.A2" office:value-type="string">
            <text:p text:style-name="P297">Kasza manna got. na wyw. 350ml (A:1,9), klopsik drobiowy got. </text:p>
            <text:p text:style-name="P286"><text:span text:style-name="T110">w sosie p</text:span><text:span text:style-name="T119">omidor</text:span><text:span text:style-name="T110">. </text:span><text:span text:style-name="T112">26</text:span><text:span text:style-name="T110">0g (A:</text:span><text:span text:style-name="T66">1,3,6,7</text:span><text:span text:style-name="T50">,</text:span><text:span text:style-name="T110">9,</text:span><text:span text:style-name="T59">11</text:span><text:span text:style-name="T66">), </text:span><text:span text:style-name="T119">ziemniaki got. </text:span></text:p>
            <text:p text:style-name="P286"><text:span text:style-name="T119">z kop. 200g, brokuł got. z ol. 150g, kompot owocowy 250ml, </text:span><text:span text:style-name="T66"><text:s/></text:span></text:p>
          </table:table-cell>
          <table:table-cell table:style-name="Tabela9.A2" office:value-type="string">
            <text:p text:style-name="P297">Kasza manna got. na wyw. 350ml (A:1,9), klopsik drobiowy got. </text:p>
            <text:p text:style-name="P286"><text:span text:style-name="T110">w sosie p</text:span><text:span text:style-name="T119">omidor</text:span><text:span text:style-name="T110">. 170g (A:</text:span><text:span text:style-name="T66">1,3,6,7</text:span><text:span text:style-name="T50">,</text:span><text:span text:style-name="T110">9,</text:span><text:span text:style-name="T59">11</text:span><text:span text:style-name="T66">), </text:span><text:span text:style-name="T119">ziemniaki got. </text:span></text:p>
            <text:p text:style-name="P286"><text:span text:style-name="T119">z kop. 200g, brokuł got. z ol. 150g, kompot owocowy 250ml, </text:span><text:span text:style-name="T66"><text:s/></text:span></text:p>
          </table:table-cell>
          <table:table-cell table:style-name="Tabela9.A2" office:value-type="string">
            <text:p text:style-name="P297">Kasza manna got. na wyw. 350ml (A:1,9), klopsik drobiowy got. </text:p>
            <text:p text:style-name="P286"><text:span text:style-name="T110">w sosie p</text:span><text:span text:style-name="T119">omidor</text:span><text:span text:style-name="T110">. 170g (A:</text:span><text:span text:style-name="T66">1,3,6,7</text:span><text:span text:style-name="T50">,</text:span><text:span text:style-name="T110">9,</text:span><text:span text:style-name="T59">11</text:span><text:span text:style-name="T66">), </text:span><text:span text:style-name="T119">ziemniaki got. </text:span></text:p>
            <text:p text:style-name="P286"><text:span text:style-name="T119">z kop. 200g, brokuł got. z ol. 150g, kompot owocowy 250ml, </text:span><text:span text:style-name="T66"><text:s/></text:span></text:p>
          </table:table-cell>
          <table:table-cell table:style-name="Tabela9.E2" office:value-type="string">
            <text:p text:style-name="P9"/>
          </table:table-cell>
        </table:table-row>
        <table:table-row>
          <table:table-cell table:style-name="Tabela9.A2" office:value-type="string">
            <text:p text:style-name="P11">K<text:span text:style-name="T14">OLACJA</text:span></text:p>
          </table:table-cell>
          <table:table-cell table:style-name="Tabela9.A2" office:value-type="string">
            <text:p text:style-name="P111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19">jajko got. 1szt (A:3), polędwica drobiowa </text:span><text:span text:style-name="T125">10</text:span><text:span text:style-name="T119">0g (A:1,6,7,9), sałata karb., </text:span><text:span text:style-name="T72"><text:s/></text:span></text:p>
          </table:table-cell>
          <table:table-cell table:style-name="Tabela9.A2" office:value-type="string">
            <text:p text:style-name="P107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19">jajko got. 1szt (A:3), polędwica drobiowa 60g (A:1,6,7,9), sałata karb.,</text:span><text:span text:style-name="T72"> </text:span><text:span text:style-name="T121">pomidor</text:span><text:span text:style-name="T100"> 40g, </text:span><text:span text:style-name="T72"><text:s text:c="2"/></text:span></text:p>
          </table:table-cell>
          <table:table-cell table:style-name="Tabela9.A2" office:value-type="string">
            <text:p text:style-name="P111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19">jajko got. 1szt (A:3), polędwica drobiowa 60g (A:1,6,7,9), sałata karb., </text:span><text:span text:style-name="T72"><text:s/></text:span></text:p>
          </table:table-cell>
          <table:table-cell table:style-name="Tabela9.E2" office:value-type="string">
            <text:p text:style-name="P8"/>
          </table:table-cell>
        </table:table-row>
        <table:table-row>
          <table:table-cell table:style-name="Tabela9.A2" office:value-type="string">
            <text:p text:style-name="P12">P<text:span text:style-name="T14">OSIŁEK UZUPEŁNIAJĄCY</text:span></text:p>
          </table:table-cell>
          <table:table-cell table:style-name="Tabela9.A2" office:value-type="string">
            <text:p text:style-name="P324">Budyń got. na ml. z sokiem 200ml (A:7), </text:p>
          </table:table-cell>
          <table:table-cell table:style-name="Tabela9.A2" office:value-type="string">
            <text:p text:style-name="P324">Budyń got. na ml. z sokiem 200ml (A:7), </text:p>
          </table:table-cell>
          <table:table-cell table:style-name="Tabela9.A2" office:value-type="string">
            <text:p text:style-name="P324">Budyń got. na ml. z sokiem 200ml (A:7), </text:p>
          </table:table-cell>
          <table:table-cell table:style-name="Tabela9.E2" office:value-type="string">
            <text:p text:style-name="P31"/>
          </table:table-cell>
        </table:table-row>
        <table:table-row>
          <table:table-cell table:style-name="Tabela9.A2" office:value-type="string">
            <text:p text:style-name="P10">W<text:span text:style-name="T14">ARTOŚCI ODŻYWCZE</text:span></text:p>
          </table:table-cell>
          <table:table-cell table:style-name="Tabela9.A2" office:value-type="string">
            <text:p text:style-name="P171">Energia:2<text:span text:style-name="T115">3</text:span><text:span text:style-name="T126">90,6</text:span> kcal</text:p>
            <text:p text:style-name="P254">Białko:<text:span text:style-name="T126">135,6</text:span>g</text:p>
            <text:p text:style-name="P254">Tłuszcz:<text:span text:style-name="T105">7</text:span><text:span text:style-name="T126">7</text:span><text:span text:style-name="T115">,</text:span><text:span text:style-name="T126">9</text:span>g</text:p>
            <text:p text:style-name="P254">w tym kw.tłu.nasyc.:2<text:span text:style-name="T105">6</text:span>,<text:span text:style-name="T115">8</text:span>g</text:p>
            <text:p text:style-name="P254">Węglowodany:<text:span text:style-name="T115">32</text:span><text:span text:style-name="T126">1</text:span>g</text:p>
            <text:p text:style-name="P254">w tym cukry:<text:span text:style-name="T115">49</text:span>,<text:span text:style-name="T126">9</text:span>g</text:p>
            <text:p text:style-name="P264">Błonnik-<text:span text:style-name="T103">3</text:span><text:span text:style-name="T115">1,</text:span><text:span text:style-name="T126">2</text:span>g</text:p>
            <text:p text:style-name="P264">Sól-<text:span text:style-name="T115">7</text:span><text:span text:style-name="T103">,1</text:span>g</text:p>
          </table:table-cell>
          <table:table-cell table:style-name="Tabela9.A2" office:value-type="string">
            <text:p text:style-name="P172">Energia:2<text:span text:style-name="T115">3</text:span><text:span text:style-name="T123">8</text:span>6,1 kcal</text:p>
            <text:p text:style-name="P255">Białko:<text:span text:style-name="T115">98,5</text:span>g</text:p>
            <text:p text:style-name="P255">Tłuszcz:<text:span text:style-name="T105">7</text:span><text:span text:style-name="T224">0</text:span>g</text:p>
            <text:p text:style-name="P255">w tym kw.tłu.nasyc.:2<text:span text:style-name="T105">6</text:span>,<text:span text:style-name="T115">8</text:span>g</text:p>
            <text:p text:style-name="P255">Węglowodany:<text:span text:style-name="T115">320</text:span>g</text:p>
            <text:p text:style-name="P255">w tym cukry:<text:span text:style-name="T115">49</text:span>,<text:span text:style-name="T102">8</text:span>g</text:p>
            <text:p text:style-name="P265">Błonnik-<text:span text:style-name="T103">3</text:span><text:span text:style-name="T115">1</text:span>g</text:p>
            <text:p text:style-name="P265">Sól-<text:span text:style-name="T115">7</text:span><text:span text:style-name="T103">,1</text:span>g</text:p>
          </table:table-cell>
          <table:table-cell table:style-name="Tabela9.A2" office:value-type="string">
            <text:p text:style-name="P172">Energia:2<text:span text:style-name="T115">3</text:span><text:span text:style-name="T123">8</text:span>6,1 kcal</text:p>
            <text:p text:style-name="P255">Białko:<text:span text:style-name="T115">98,5</text:span>g</text:p>
            <text:p text:style-name="P255">Tłuszcz:<text:span text:style-name="T105">7</text:span><text:span text:style-name="T115">6</text:span>g</text:p>
            <text:p text:style-name="P255">w tym kw.tłu.nasyc.:2<text:span text:style-name="T105">6</text:span>,<text:span text:style-name="T115">8</text:span>g</text:p>
            <text:p text:style-name="P255">Węglowodany:<text:span text:style-name="T115">320</text:span>g</text:p>
            <text:p text:style-name="P255">w tym cukry:<text:span text:style-name="T115">49</text:span>,<text:span text:style-name="T102">8</text:span>g</text:p>
            <text:p text:style-name="P265">Błonnik-<text:span text:style-name="T103">3</text:span><text:span text:style-name="T115">1</text:span>g</text:p>
            <text:p text:style-name="P265">Sól-<text:span text:style-name="T115">7</text:span><text:span text:style-name="T103">,1</text:span>g</text:p>
          </table:table-cell>
          <table:table-cell table:style-name="Tabela9.E2" office:value-type="string">
            <text:p text:style-name="P13"/>
          </table:table-cell>
        </table:table-row>
      </table:table>
      <text:p text:style-name="P30"><text:span text:style-name="T1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pan text:style-name="T2"/></text:p>
      <text:p text:style-name="P29"><text:soft-page-break/><text:span text:style-name="T2">Jadłospis na dzień </text:span><text:span text:style-name="T6">6</text:span><text:span text:style-name="T2">.</text:span><text:span text:style-name="T4">0</text:span><text:span text:style-name="T6">9</text:span><text:span text:style-name="T5">.202</text:span><text:span text:style-name="T4">6</text:span><text:span text:style-name="T2"> </text:span><text:span text:style-name="T1">(jadłospis może ulec zmianie)</text:span></text:p>
      <table:table table:name="Tabela10" table:style-name="Tabela10">
        <table:table-column table:style-name="Tabela10.A" table:number-columns-repeated="5"/>
        <table:table-row>
          <table:table-cell table:style-name="Tabela10.A1" office:value-type="string">
            <text:p text:style-name="P24">P<text:span text:style-name="T11">OSIŁEK</text:span></text:p>
          </table:table-cell>
          <table:table-cell table:style-name="Tabela10.A1" office:value-type="string">
            <text:p text:style-name="P25">D01 </text:p>
            <text:p text:style-name="P26">DIETA PODSTAWOWA</text:p>
            <text:p text:style-name="P25"/>
          </table:table-cell>
          <table:table-cell table:style-name="Tabela10.A1" office:value-type="string">
            <text:p text:style-name="P25"><text:span text:style-name="T12">D0</text:span><text:span text:style-name="T13">2</text:span></text:p>
            <text:p text:style-name="P26">DIETA ŁATWOSTRAWNA</text:p>
            <text:p text:style-name="P28"><text:s/></text:p>
          </table:table-cell>
          <table:table-cell table:style-name="Tabela10.A1" office:value-type="string">
            <text:p text:style-name="P25">D03 </text:p>
            <text:p text:style-name="P27">DIETA Z OGR. ŁATWO PRZYSWAJALNYCH WĘGLOWODANÓW</text:p>
          </table:table-cell>
          <table:table-cell table:style-name="Tabela10.E1" office:value-type="string">
            <text:p text:style-name="P25">D05 </text:p>
            <text:p text:style-name="P27">DIETA ŁATWOSTRAWNA </text:p>
            <text:p text:style-name="P27">Z OGR. TŁUSZCZU</text:p>
            <text:p text:style-name="P25"/>
          </table:table-cell>
        </table:table-row>
        <table:table-row>
          <table:table-cell table:style-name="Tabela10.A2" office:value-type="string">
            <text:p text:style-name="P11">Ś<text:span text:style-name="T14">NIADANIE</text:span></text:p>
          </table:table-cell>
          <table:table-cell table:style-name="Tabela10.A2" office:value-type="string">
            <text:p text:style-name="P64"><text:span text:style-name="T181">Makaron</text:span><text:span text:style-name="T182"> got.</text:span><text:span text:style-name="T183"> na ml. 350ml (A:1,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87">6</text:span><text:span text:style-name="T183">0g (A:1,3,6,7,</text:span><text:span text:style-name="T188">11</text:span><text:span text:style-name="T183">), </text:span><text:span text:style-name="T193">m</text:span><text:span text:style-name="T183">a</text:span><text:span text:style-name="T194">sło</text:span> <text:s/>10g – 2szt, <text:span text:style-name="T212">szynka z indyka 60g, miód nat. 1szt, sałata karb., </text:span><text:span text:style-name="T184"><text:s/></text:span><text:span text:style-name="T199"><text:s/></text:span></text:p>
          </table:table-cell>
          <table:table-cell table:style-name="Tabela10.A2" office:value-type="string">
            <text:p text:style-name="P64"><text:span text:style-name="T181">Makaron</text:span><text:span text:style-name="T182"> got.</text:span><text:span text:style-name="T183"> na ml. 350ml (A:1,7), <text:s/>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 </text:span><text:span text:style-name="T183">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12">szynka z indyka 60g, miód nat. 1szt, sałata karb., </text:span><text:span text:style-name="T184"><text:s/></text:span><text:span text:style-name="T206"><text:s/></text:span></text:p>
          </table:table-cell>
          <table:table-cell table:style-name="Tabela10.A2" office:value-type="string">
            <text:p text:style-name="P89"><text:s/>K<text:span text:style-name="T50">a</text:span><text:span text:style-name="T51">kao</text:span><text:span text:style-name="T52"> </text:span><text:span text:style-name="T50">250ml (A:1,</text:span><text:span text:style-name="T51">6,</text:span><text:span text:style-name="T50">7),</text:span> chleb </text:p>
            <text:p text:style-name="P89"><text:span text:style-name="T53">raz</text:span>. <text:span text:style-name="T54">6</text:span>0g (A:1,3,6,7,<text:span text:style-name="T55">11</text:span>), <text:span text:style-name="T48">m</text:span>a<text:span text:style-name="T49">sło </text:span>10g – <text:span text:style-name="T56">1</text:span>szt, <text:span text:style-name="T120">szynka z indyka 60g, </text:span></text:p>
            <text:p text:style-name="P89"><text:span text:style-name="T111">serek fromage ½ </text:span><text:span text:style-name="T120">szt </text:span><text:span text:style-name="T127">(A:7)</text:span><text:span text:style-name="T120">, sałata karb., </text:span><text:span text:style-name="T50"><text:s/></text:span><text:span text:style-name="T98"><text:s/></text:span></text:p>
          </table:table-cell>
          <table:table-cell table:style-name="Tabela10.E2" office:value-type="string">
            <text:p text:style-name="P60"><text:span text:style-name="T181">Makaron</text:span><text:span text:style-name="T182"> got. </text:span><text:span text:style-name="T183">na ml. 350ml (A:1,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91">6</text:span><text:span text:style-name="T183">0g (A:1,3,6,7,</text:span><text:span text:style-name="T188">11</text:span><text:span text:style-name="T183">),</text:span><text:span text:style-name="T192"> </text:span><text:span text:style-name="T193">m</text:span><text:span text:style-name="T192">a</text:span><text:span text:style-name="T194">sło</text:span> 10g – <text:span text:style-name="T56">1</text:span>szt, <text:span text:style-name="T212">szynka z indyka 60g, miód nat. 1szt, sałata karb., </text:span><text:span text:style-name="T184"><text:s/></text:span><text:span text:style-name="T206"><text:s/></text:span></text:p>
          </table:table-cell>
        </table:table-row>
        <table:table-row>
          <table:table-cell table:style-name="Tabela10.A2" office:value-type="string">
            <text:p text:style-name="P11">II Ś<text:span text:style-name="T14">NIADANIE</text:span></text:p>
          </table:table-cell>
          <table:table-cell table:style-name="Tabela10.A2" office:value-type="string">
            <text:p text:style-name="P205"/>
          </table:table-cell>
          <table:table-cell table:style-name="Tabela10.A2" office:value-type="string">
            <text:p text:style-name="P206"/>
          </table:table-cell>
          <table:table-cell table:style-name="Tabela10.A2" office:value-type="string">
            <text:p text:style-name="P271">Bukiet warzyw got. 150g, </text:p>
          </table:table-cell>
          <table:table-cell table:style-name="Tabela10.E2" office:value-type="string">
            <text:p text:style-name="P206"/>
          </table:table-cell>
        </table:table-row>
        <table:table-row>
          <table:table-cell table:style-name="Tabela10.A2" office:value-type="string">
            <text:p text:style-name="P11">O<text:span text:style-name="T14">BIAD</text:span></text:p>
          </table:table-cell>
          <table:table-cell table:style-name="Tabela10.A2" office:value-type="string">
            <text:p text:style-name="P287"><text:span text:style-name="T120">Zupa jarzynowa z ziemn. 350ml (A:1,7,9), udko piecz. w sosie 220g (A:1,7), </text:span><text:span text:style-name="T128">ryż</text:span><text:span text:style-name="T120"> got. </text:span><text:span text:style-name="T128">180</text:span><text:span text:style-name="T120">g </text:span><text:span text:style-name="T128">(A:7)</text:span><text:span text:style-name="T120">, marchewka opr. 150g (A:1,7), kompot owocowy 250ml, <text:s/></text:span></text:p>
          </table:table-cell>
          <table:table-cell table:style-name="Tabela10.A2" office:value-type="string">
            <text:p text:style-name="P287"><text:span text:style-name="T120">Zupa jarzynowa z ziemn. 350ml (A:1,7,9), udko got. w sosie potr. 220g (A:1,7,9), <text:s/></text:span><text:span text:style-name="T128">ryż</text:span><text:span text:style-name="T120"> got. </text:span><text:span text:style-name="T128">180</text:span><text:span text:style-name="T120">g </text:span><text:span text:style-name="T128">(A:7)</text:span><text:span text:style-name="T120">,marchewka opr. 150g (A:1,7), kompot owocowy 250ml, <text:s/></text:span></text:p>
          </table:table-cell>
          <table:table-cell table:style-name="Tabela10.A2" office:value-type="string">
            <text:p text:style-name="P288"><text:span text:style-name="T120">Zupa jarzynowa z ziemn. 350ml (A:1,7,9), udko got. w sosie potr. 220g (A:1,7,9), <text:s/></text:span><text:span text:style-name="T128">ryż</text:span><text:span text:style-name="T120"> got. </text:span><text:span text:style-name="T128">180</text:span><text:span text:style-name="T120">g </text:span><text:span text:style-name="T128">(A:7)</text:span><text:span text:style-name="T120">,marchewka opr. 150g (A:1,7), kompot owocowy </text:span><text:span text:style-name="T111">b/c </text:span><text:span text:style-name="T120">250ml, <text:s/></text:span></text:p>
          </table:table-cell>
          <table:table-cell table:style-name="Tabela10.E2" office:value-type="string">
            <text:p text:style-name="P289"><text:span text:style-name="T120">Zupa jarzynowa z ziemn. 350ml (A:1,7,9), udko got. w sosie potr. 220g (A:1,7,9), <text:s/></text:span><text:span text:style-name="T128">ryż</text:span><text:span text:style-name="T120"> got. </text:span><text:span text:style-name="T128">180</text:span><text:span text:style-name="T120">g </text:span><text:span text:style-name="T128">(A:7)</text:span><text:span text:style-name="T120">,marchewka opr. 150g (A:1,7), kompot owocowy 250ml, <text:s/></text:span></text:p>
          </table:table-cell>
        </table:table-row>
        <table:table-row>
          <table:table-cell table:style-name="Tabela10.A2" office:value-type="string">
            <text:p text:style-name="P11">K<text:span text:style-name="T14">OLACJA</text:span></text:p>
          </table:table-cell>
          <table:table-cell table:style-name="Tabela10.A2" office:value-type="string">
            <text:p text:style-name="P102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72"><text:s/></text:span><text:span text:style-name="T120">szynka wieprz. 60g (A:6,7), </text:span><text:span text:style-name="T129">chrzan 20g (A:7,12),</text:span><text:span text:style-name="T120"> sałata karb., </text:span><text:span text:style-name="T83">papryka </text:span><text:span text:style-name="T97">św.</text:span><text:span text:style-name="T83"> 40g, </text:span><text:span text:style-name="T72"><text:s/></text:span></text:p>
          </table:table-cell>
          <table:table-cell table:style-name="Tabela10.A2" office:value-type="string">
            <text:p text:style-name="P106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20">szynka wieprz. 60g (A:6,7), sałata karb., jabłko piecz. 1szt, </text:span><text:span text:style-name="T72"><text:s/></text:span></text:p>
          </table:table-cell>
          <table:table-cell table:style-name="Tabela10.A2" office:value-type="string">
            <text:p text:style-name="P107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120">szynka wieprz. 60g (A:6,7), sałata karb., </text:span><text:span text:style-name="T83">papryka </text:span><text:span text:style-name="T97">św.</text:span><text:span text:style-name="T83"> 40g, </text:span><text:span text:style-name="T72"><text:s/></text:span></text:p>
          </table:table-cell>
          <table:table-cell table:style-name="Tabela10.E2" office:value-type="string">
            <text:p text:style-name="P112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120">szynka wieprz. 60g (A:6,7), sałata karb., jabłko piecz. 1szt, </text:span><text:span text:style-name="T72"><text:s/></text:span></text:p>
          </table:table-cell>
        </table:table-row>
        <table:table-row>
          <table:table-cell table:style-name="Tabela10.A2" office:value-type="string">
            <text:p text:style-name="P12">P<text:span text:style-name="T14">OSIŁEK UZUPEŁNIAJĄCY</text:span></text:p>
          </table:table-cell>
          <table:table-cell table:style-name="Tabela10.A2" office:value-type="string">
            <text:p text:style-name="P325">Kefir nat. 200ml (A:7), </text:p>
          </table:table-cell>
          <table:table-cell table:style-name="Tabela10.A2" office:value-type="string">
            <text:p text:style-name="P325">Kefir nat. 200ml (A:7), </text:p>
          </table:table-cell>
          <table:table-cell table:style-name="Tabela10.A2" office:value-type="string">
            <text:p text:style-name="P326">Kefir nat. 200ml (A:7), </text:p>
          </table:table-cell>
          <table:table-cell table:style-name="Tabela10.E2" office:value-type="string">
            <text:p text:style-name="P327">Kefir nat. 200ml (A:7), </text:p>
          </table:table-cell>
        </table:table-row>
        <table:table-row>
          <table:table-cell table:style-name="Tabela10.A2" office:value-type="string">
            <text:p text:style-name="P10">W<text:span text:style-name="T14">ARTOŚCI ODŻYWCZE</text:span></text:p>
          </table:table-cell>
          <table:table-cell table:style-name="Tabela10.A2" office:value-type="string">
            <text:p text:style-name="P248">Energia: 2<text:span text:style-name="T101">297</text:span>kcal</text:p>
            <text:p text:style-name="P248">Białko:<text:span text:style-name="T126">105</text:span>,5g</text:p>
            <text:p text:style-name="P248">Tłuszcz:<text:span text:style-name="T130">7</text:span><text:span text:style-name="T126">7,5</text:span>g</text:p>
            <text:p text:style-name="P248">w tym kw.tłu.nasyc.:2<text:span text:style-name="T130">6</text:span>,<text:span text:style-name="T126">4</text:span>g</text:p>
            <text:p text:style-name="P248">Węglowodany:<text:span text:style-name="T130">2</text:span><text:span text:style-name="T126">8</text:span>9,<text:span text:style-name="T126">5</text:span>g</text:p>
            <text:p text:style-name="P248">w tym cukry:<text:span text:style-name="T126">4</text:span><text:span text:style-name="T131">2</text:span>,5g</text:p>
            <text:p text:style-name="P258">Błonnik-<text:span text:style-name="T103">31,9</text:span>g</text:p>
            <text:p text:style-name="P258">Sól-<text:span text:style-name="T131">8</text:span><text:span text:style-name="T104">,3</text:span>g</text:p>
          </table:table-cell>
          <table:table-cell table:style-name="Tabela10.A2" office:value-type="string">
            <text:p text:style-name="P167">Energia:2<text:span text:style-name="T101">22</text:span><text:span text:style-name="T131">1</text:span>,1 kcal</text:p>
            <text:p text:style-name="P249">Białko:<text:span text:style-name="T131">99</text:span>g</text:p>
            <text:p text:style-name="P249">Tłuszcz:<text:span text:style-name="T130">75</text:span>,8g</text:p>
            <text:p text:style-name="P249">w tym kw.tłu.nasyc.:<text:span text:style-name="T131">2</text:span><text:span text:style-name="T130">5</text:span></text:p>
            <text:p text:style-name="P249">Węglowodany:<text:span text:style-name="T130">2</text:span><text:span text:style-name="T131">8</text:span>6,7g</text:p>
            <text:p text:style-name="P249">w tym cukry:4<text:span text:style-name="T131">0</text:span>,2g</text:p>
            <text:p text:style-name="P259">Błonnik-<text:span text:style-name="T103">30,9</text:span>g</text:p>
            <text:p text:style-name="P259">Sól-<text:span text:style-name="T131">7</text:span><text:span text:style-name="T103">,1</text:span>g</text:p>
          </table:table-cell>
          <table:table-cell table:style-name="Tabela10.A2" office:value-type="string">
            <text:p text:style-name="P167">Energia: 2<text:span text:style-name="T132">11</text:span>5,<text:span text:style-name="T105">4</text:span>kcal</text:p>
            <text:p text:style-name="P249">Białko:<text:span text:style-name="T131">98</text:span>,8<text:span text:style-name="T105">1</text:span>g</text:p>
            <text:p text:style-name="P249">Tłuszcz:<text:span text:style-name="T130">70,1</text:span>g</text:p>
            <text:p text:style-name="P249">w tym kw.tłu.nasyc.:2<text:span text:style-name="T130">5</text:span>,4g</text:p>
            <text:p text:style-name="P249">Węglowodany:<text:span text:style-name="T105">29</text:span><text:span text:style-name="T131">0</text:span>,5g</text:p>
            <text:p text:style-name="P249">w tym cukry:2<text:span text:style-name="T130">7</text:span>,1g</text:p>
            <text:p text:style-name="P259">Błonnik-<text:span text:style-name="T103">31,2</text:span>g</text:p>
            <text:p text:style-name="P259">Sól-<text:span text:style-name="T131">6</text:span><text:span text:style-name="T107">,93</text:span>g</text:p>
          </table:table-cell>
          <table:table-cell table:style-name="Tabela10.E2" office:value-type="string">
            <text:p text:style-name="P168">Energia:2<text:span text:style-name="T101">20</text:span>4,<text:span text:style-name="T105">4</text:span> kcal</text:p>
            <text:p text:style-name="P250">Białko:<text:span text:style-name="T131">98</text:span>,2g</text:p>
            <text:p text:style-name="P250">Tłuszcz:<text:span text:style-name="T130">6</text:span><text:span text:style-name="T131">4</text:span>,<text:span text:style-name="T132">99</text:span>g</text:p>
            <text:p text:style-name="P250">w tym kw.tłu.nasyc.:2<text:span text:style-name="T105">5</text:span>,2g</text:p>
            <text:p text:style-name="P250">Węglowodany:<text:span text:style-name="T130">28</text:span>2,8g</text:p>
            <text:p text:style-name="P250">w tym cukry:<text:span text:style-name="T131">40</text:span>,<text:span text:style-name="T131">1</text:span>g</text:p>
            <text:p text:style-name="P260">Błonnik-<text:span text:style-name="T104">30,8 </text:span>g</text:p>
            <text:p text:style-name="P260">Sól-<text:span text:style-name="T131">6</text:span><text:span text:style-name="T107">,73</text:span>g</text:p>
          </table:table-cell>
        </table:table-row>
        <table:table-row>
          <table:table-cell table:style-name="Tabela10.A2" office:value-type="string">
            <text:p text:style-name="P10"/>
          </table:table-cell>
          <table:table-cell table:style-name="Tabela10.A2" office:value-type="string">
            <text:p text:style-name="P21">D07 </text:p>
            <text:p text:style-name="P22">D<text:span text:style-name="T12">IETA BOGATOBIAŁKOWA</text:span></text:p>
            <text:p text:style-name="P21"/>
          </table:table-cell>
          <table:table-cell table:style-name="Tabela10.A2" office:value-type="string">
            <text:p text:style-name="P25"><text:span text:style-name="T13">P</text:span>01 </text:p>
            <text:p text:style-name="P25">DIETA PODSTAWOWA - <text:span text:style-name="T79">PEDIATRYCZNY</text:span></text:p>
          </table:table-cell>
          <table:table-cell table:style-name="Tabela10.A2" office:value-type="string">
            <text:p text:style-name="P25"><text:span text:style-name="T12"><text:s/></text:span><text:span text:style-name="T80">C</text:span><text:span text:style-name="T12">0</text:span><text:span text:style-name="T13">2</text:span></text:p>
            <text:p text:style-name="P25">DIETA <text:span text:style-name="T79">KOBIET W OKRESIE LAKTACJI</text:span></text:p>
          </table:table-cell>
          <table:table-cell table:style-name="Tabela10.E2" office:value-type="string">
            <text:p text:style-name="P26"/>
          </table:table-cell>
        </table:table-row>
        <table:table-row>
          <table:table-cell table:style-name="Tabela10.A2" office:value-type="string">
            <text:p text:style-name="P11">Ś<text:span text:style-name="T14">NIADANIE</text:span></text:p>
          </table:table-cell>
          <table:table-cell table:style-name="Tabela10.A2" office:value-type="string">
            <text:p text:style-name="P67"><text:span text:style-name="T181">Makaron</text:span><text:span text:style-name="T182"> got.</text:span><text:span text:style-name="T183"> na ml. 350ml (A:1,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 </text:span>10g – 2szt, <text:span text:style-name="T212">szynka z indyka </text:span><text:soft-page-break/><text:span text:style-name="T212">60g, miód nat. 1szt, sałata karb., </text:span><text:span text:style-name="T184"><text:s/></text:span><text:span text:style-name="T206"><text:s/></text:span></text:p>
          </table:table-cell>
          <table:table-cell table:style-name="Tabela10.A2" office:value-type="string">
            <text:p text:style-name="P67"><text:span text:style-name="T181">Makaron</text:span><text:span text:style-name="T182"> got.</text:span><text:span text:style-name="T183"> na ml. 350ml (A:1,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12">szynka z indyka </text:span><text:soft-page-break/><text:span text:style-name="T212">60g, miód nat. 1szt, sałata karb., </text:span><text:span text:style-name="T184"><text:s/></text:span><text:span text:style-name="T206"><text:s/></text:span></text:p>
          </table:table-cell>
          <table:table-cell table:style-name="Tabela10.A2" office:value-type="string">
            <text:p text:style-name="P67"><text:span text:style-name="T181">Makaron</text:span><text:span text:style-name="T182"> got.</text:span><text:span text:style-name="T183"> na ml. 350ml (A:1,7),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91">6</text:span><text:span text:style-name="T183">0g (A:1,3,6,7,</text:span><text:span text:style-name="T188">11</text:span><text:span text:style-name="T183">),</text:span> <text:s/><text:span text:style-name="T48">m</text:span>a<text:span text:style-name="T49">sło </text:span>10g – 2szt, <text:span text:style-name="T212">szynka z indyka </text:span><text:soft-page-break/><text:span text:style-name="T212">60g, miód nat. 1szt, </text:span><text:span text:style-name="T213">serek fromage ½ </text:span><text:span text:style-name="T212">szt </text:span><text:span text:style-name="T214">(A:7), </text:span><text:span text:style-name="T212"><text:s/>sałata karb., </text:span><text:span text:style-name="T184"><text:s/></text:span><text:span text:style-name="T206"><text:s/></text:span></text:p>
          </table:table-cell>
          <table:table-cell table:style-name="Tabela10.E2" office:value-type="string">
            <text:p text:style-name="P20"><text:span text:style-name="T30"/></text:p>
          </table:table-cell>
        </table:table-row>
        <table:table-row>
          <table:table-cell table:style-name="Tabela10.A2" office:value-type="string">
            <text:p text:style-name="P11">II Ś<text:span text:style-name="T14">NIADANIE</text:span></text:p>
          </table:table-cell>
          <table:table-cell table:style-name="Tabela10.A2" office:value-type="string">
            <text:p text:style-name="P73"><text:span text:style-name="T183">S</text:span><text:span text:style-name="T180">ok owocowo-warzywny 1szt, </text:span></text:p>
          </table:table-cell>
          <table:table-cell table:style-name="Tabela10.A2" office:value-type="string">
            <text:p text:style-name="P97">Sok owocowo-warzywny 1szt, </text:p>
          </table:table-cell>
          <table:table-cell table:style-name="Tabela10.A2" office:value-type="string">
            <text:p text:style-name="P97">Sok owocowo-warzywny 1szt, </text:p>
          </table:table-cell>
          <table:table-cell table:style-name="Tabela10.E2" office:value-type="string">
            <text:p text:style-name="P23"><text:span text:style-name="T18"/></text:p>
          </table:table-cell>
        </table:table-row>
        <table:table-row>
          <table:table-cell table:style-name="Tabela10.A2" office:value-type="string">
            <text:p text:style-name="P11">O<text:span text:style-name="T14">BIAD</text:span></text:p>
          </table:table-cell>
          <table:table-cell table:style-name="Tabela10.A2" office:value-type="string">
            <text:p text:style-name="P289"><text:span text:style-name="T120">Zupa jarzynowa z ziemn. 350ml (A:1,7,9), udko got. w sosie potr. </text:span><text:span text:style-name="T127">30</text:span><text:span text:style-name="T120">0g (A:1,7,9), <text:s/></text:span><text:span text:style-name="T128">ryż</text:span><text:span text:style-name="T120"> got. </text:span><text:span text:style-name="T128">180</text:span><text:span text:style-name="T120">g </text:span><text:span text:style-name="T128">(A:7)</text:span><text:span text:style-name="T120">,marchewka opr. 150g (A:1,7), kompot owocowy 250ml, <text:s/></text:span></text:p>
          </table:table-cell>
          <table:table-cell table:style-name="Tabela10.A2" office:value-type="string">
            <text:p text:style-name="P290"><text:span text:style-name="T120">Zupa jarzynowa z ziemn. 350ml (A:1,7,9), udko piecz. w sosie 220g (A:1,7), </text:span><text:span text:style-name="T128">ryż</text:span><text:span text:style-name="T120"> got. </text:span><text:span text:style-name="T128">180</text:span><text:span text:style-name="T120">g </text:span><text:span text:style-name="T128">(A:7)</text:span><text:span text:style-name="T120">, marchewka opr. 150g (A:1,7), kompot owocowy 250ml, <text:s/></text:span></text:p>
          </table:table-cell>
          <table:table-cell table:style-name="Tabela10.A2" office:value-type="string">
            <text:p text:style-name="P289"><text:span text:style-name="T120">Zupa jarzynowa z ziemn. 350ml (A:1,7,9), udko got. w sosie potr. 220g (A:1,7,9), <text:s/></text:span><text:span text:style-name="T128">ryż</text:span><text:span text:style-name="T120"> got. </text:span><text:span text:style-name="T128">180</text:span><text:span text:style-name="T120">g </text:span><text:span text:style-name="T128">(A:7)</text:span><text:span text:style-name="T120">,marchewka opr. 150g (A:1,7), kompot owocowy 250ml, <text:s/></text:span></text:p>
          </table:table-cell>
          <table:table-cell table:style-name="Tabela10.E2" office:value-type="string">
            <text:p text:style-name="P9"/>
          </table:table-cell>
        </table:table-row>
        <table:table-row>
          <table:table-cell table:style-name="Tabela10.A2" office:value-type="string">
            <text:p text:style-name="P11">K<text:span text:style-name="T14">OLACJA</text:span></text:p>
          </table:table-cell>
          <table:table-cell table:style-name="Tabela10.A2" office:value-type="string">
            <text:p text:style-name="P112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20">szynka wieprz. 60g (A:6,7), </text:span><text:span text:style-name="T133">ser edamski 40g (A:7), </text:span><text:span text:style-name="T120">sałata karb., jabłko piecz. 1szt, </text:span><text:span text:style-name="T72"><text:s/></text:span></text:p>
          </table:table-cell>
          <table:table-cell table:style-name="Tabela10.A2" office:value-type="string">
            <text:p text:style-name="P107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20">szynka wieprz. 60g (A:6,7), </text:span><text:span text:style-name="T129">chrzan 20g (A:7,12),</text:span><text:span text:style-name="T120"> sałata karb., </text:span><text:span text:style-name="T83">papryka </text:span><text:span text:style-name="T97">św.</text:span><text:span text:style-name="T83"> 40g, </text:span><text:span text:style-name="T72"><text:s/></text:span></text:p>
          </table:table-cell>
          <table:table-cell table:style-name="Tabela10.A2" office:value-type="string">
            <text:p text:style-name="P112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20">szynka wieprz. 60g (A:6,7), sałata karb., jabłko piecz. 1szt, </text:span><text:span text:style-name="T72"><text:s/></text:span></text:p>
          </table:table-cell>
          <table:table-cell table:style-name="Tabela10.E2" office:value-type="string">
            <text:p text:style-name="P8"/>
          </table:table-cell>
        </table:table-row>
        <table:table-row>
          <table:table-cell table:style-name="Tabela10.A2" office:value-type="string">
            <text:p text:style-name="P12">P<text:span text:style-name="T14">OSIŁEK UZUPEŁNIAJĄCY</text:span></text:p>
          </table:table-cell>
          <table:table-cell table:style-name="Tabela10.A2" office:value-type="string">
            <text:p text:style-name="P327">Kefir nat. 200ml (A:7), </text:p>
          </table:table-cell>
          <table:table-cell table:style-name="Tabela10.A2" office:value-type="string">
            <text:p text:style-name="P328">Jogurt owocowy b/c 1szt (A:7), </text:p>
          </table:table-cell>
          <table:table-cell table:style-name="Tabela10.A2" office:value-type="string">
            <text:p text:style-name="P327">Kefir nat. 200ml (A:7), </text:p>
          </table:table-cell>
          <table:table-cell table:style-name="Tabela10.E2" office:value-type="string">
            <text:p text:style-name="P31"/>
          </table:table-cell>
        </table:table-row>
        <table:table-row>
          <table:table-cell table:style-name="Tabela10.A2" office:value-type="string">
            <text:p text:style-name="P10">W<text:span text:style-name="T14">ARTOŚCI ODŻYWCZE</text:span></text:p>
          </table:table-cell>
          <table:table-cell table:style-name="Tabela10.A2" office:value-type="string">
            <text:p text:style-name="P173">Energia:2<text:span text:style-name="T131">371</text:span> kcal</text:p>
            <text:p text:style-name="P256">Białko:<text:span text:style-name="T131">144</text:span>g</text:p>
            <text:p text:style-name="P256">Tłuszcz:<text:span text:style-name="T130">7</text:span><text:span text:style-name="T131">6,7</text:span>g</text:p>
            <text:p text:style-name="P256">w tym kw.tłu.nasyc.:<text:span text:style-name="T131">2</text:span><text:span text:style-name="T130">5,</text:span><text:span text:style-name="T131">4</text:span></text:p>
            <text:p text:style-name="P256">Węglowodany:<text:span text:style-name="T131">302</text:span>g</text:p>
            <text:p text:style-name="P256">w tym cukry:<text:span text:style-name="T131">50</text:span>,2g</text:p>
            <text:p text:style-name="P266">Błonnik-<text:span text:style-name="T103">3</text:span><text:span text:style-name="T131">4</text:span>g</text:p>
            <text:p text:style-name="P266">Sól-<text:span text:style-name="T131">8</text:span><text:span text:style-name="T103">,</text:span><text:span text:style-name="T131">9</text:span>g</text:p>
          </table:table-cell>
          <table:table-cell table:style-name="Tabela10.A2" office:value-type="string">
            <text:p text:style-name="P256">Energia: 2<text:span text:style-name="T131">321</text:span>kcal</text:p>
            <text:p text:style-name="P256">Białko:<text:span text:style-name="T126">10</text:span><text:span text:style-name="T131">6</text:span>,<text:span text:style-name="T131">7</text:span>g</text:p>
            <text:p text:style-name="P256">Tłuszcz:<text:span text:style-name="T130">7</text:span><text:span text:style-name="T126">7,</text:span><text:span text:style-name="T131">8</text:span>g</text:p>
            <text:p text:style-name="P256">w tym kw.tłu.nasyc.:2<text:span text:style-name="T130">6</text:span>,<text:span text:style-name="T126">4</text:span>g</text:p>
            <text:p text:style-name="P256">Węglowodany:<text:span text:style-name="T131">302</text:span>,<text:span text:style-name="T126">5</text:span>g</text:p>
            <text:p text:style-name="P256">w tym cukry:<text:span text:style-name="T131">50</text:span>,<text:span text:style-name="T131">1</text:span>g</text:p>
            <text:p text:style-name="P266">Błonnik-<text:span text:style-name="T103">3</text:span><text:span text:style-name="T131">5</text:span>g</text:p>
            <text:p text:style-name="P266">Sól-<text:span text:style-name="T131">8</text:span><text:span text:style-name="T104">,</text:span><text:span text:style-name="T131">9</text:span>g</text:p>
          </table:table-cell>
          <table:table-cell table:style-name="Tabela10.A2" office:value-type="string">
            <text:p text:style-name="P173">Energia:2<text:span text:style-name="T131">370</text:span>,1 kcal</text:p>
            <text:p text:style-name="P256">Białko:<text:span text:style-name="T131">102,5</text:span>g</text:p>
            <text:p text:style-name="P256">Tłuszcz:<text:span text:style-name="T130">7</text:span><text:span text:style-name="T131">6</text:span>g</text:p>
            <text:p text:style-name="P256">w tym kw.tłu.nasyc.:<text:span text:style-name="T131">2</text:span><text:span text:style-name="T130">5,</text:span><text:span text:style-name="T131">2</text:span></text:p>
            <text:p text:style-name="P256">Węglowodany:<text:span text:style-name="T131">300</text:span>g</text:p>
            <text:p text:style-name="P256">w tym cukry:<text:span text:style-name="T131">50</text:span>,2g</text:p>
            <text:p text:style-name="P266">Błonnik-<text:span text:style-name="T103">3</text:span><text:span text:style-name="T131">3</text:span><text:span text:style-name="T103">,9</text:span>g</text:p>
            <text:p text:style-name="P266">Sól-<text:span text:style-name="T131">7</text:span><text:span text:style-name="T103">,1</text:span>g</text:p>
          </table:table-cell>
          <table:table-cell table:style-name="Tabela10.E2" office:value-type="string">
            <text:p text:style-name="P13"/>
          </table:table-cell>
        </table:table-row>
      </table:table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P42"><text:soft-page-break/><text:span text:style-name="T2">Jadłospis na dzień </text:span><text:span text:style-name="T6">7</text:span><text:span text:style-name="T2">.</text:span><text:span text:style-name="T4">0</text:span><text:span text:style-name="T6">9</text:span><text:span text:style-name="T5">.202</text:span><text:span text:style-name="T4">6</text:span><text:span text:style-name="T2"> </text:span><text:span text:style-name="T1">(jadłospis może ulec zmianie)</text:span></text:p>
      <table:table table:name="Tabela1_1" table:style-name="Tabela1_5f_1">
        <table:table-column table:style-name="Tabela1_5f_1.A" table:number-columns-repeated="5"/>
        <table:table-row>
          <table:table-cell table:style-name="Tabela1_5f_1.A1" office:value-type="string">
            <text:p text:style-name="P35">P<text:span text:style-name="T11">OSIŁEK</text:span></text:p>
          </table:table-cell>
          <table:table-cell table:style-name="Tabela1_5f_1.A1" office:value-type="string">
            <text:p text:style-name="P36">D01 </text:p>
            <text:p text:style-name="P37">DIETA PODSTAWOWA</text:p>
            <text:p text:style-name="P36"/>
          </table:table-cell>
          <table:table-cell table:style-name="Tabela1_5f_1.A1" office:value-type="string">
            <text:p text:style-name="P36"><text:span text:style-name="T12">D0</text:span><text:span text:style-name="T13">2</text:span></text:p>
            <text:p text:style-name="P37">DIETA ŁATWOSTRAWNA</text:p>
            <text:p text:style-name="P39"><text:s/></text:p>
          </table:table-cell>
          <table:table-cell table:style-name="Tabela1_5f_1.A1" office:value-type="string">
            <text:p text:style-name="P36">D03 </text:p>
            <text:p text:style-name="P38">DIETA Z OGR. ŁATWO PRZYSWAJALNYCH WĘGLOWODANÓW</text:p>
          </table:table-cell>
          <table:table-cell table:style-name="Tabela1_5f_1.E1" office:value-type="string">
            <text:p text:style-name="P36">D05 </text:p>
            <text:p text:style-name="P38">DIETA ŁATWOSTRAWNA </text:p>
            <text:p text:style-name="P38">Z OGR. TŁUSZCZU</text:p>
            <text:p text:style-name="P36"/>
          </table:table-cell>
        </table:table-row>
        <table:table-row>
          <table:table-cell table:style-name="Tabela1_5f_1.A2" office:value-type="string">
            <text:p text:style-name="P18">Ś<text:span text:style-name="T14">NIADANIE</text:span></text:p>
          </table:table-cell>
          <table:table-cell table:style-name="Tabela1_5f_1.A2" office:value-type="string">
            <text:p text:style-name="P74"><text:span text:style-name="T215">Kasza jęcz.</text:span><text:span text:style-name="T182"> got.</text:span><text:span text:style-name="T183"> na ml. 350ml (A:1,7), ka</text:span><text:span text:style-name="T215">kao</text:span><text:span text:style-name="T183"> 250ml (A:1,</text:span><text:span text:style-name="T215">6,</text:span><text:span text:style-name="T183">7),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34">serek truskawkowy 1szt (A:7), parówka wieprz. 1szt (A:6), ketchup 20g (A:9), sałata karb., </text:span></text:p>
          </table:table-cell>
          <table:table-cell table:style-name="Tabela1_5f_1.A2" office:value-type="string">
            <text:p text:style-name="P74"><text:span text:style-name="T182"><text:s/></text:span><text:span text:style-name="T215">Kasza jęcz.</text:span><text:span text:style-name="T216"> </text:span><text:span text:style-name="T182">got.</text:span><text:span text:style-name="T183"> na ml. 350ml (A:1,7), ka</text:span><text:span text:style-name="T215">kao</text:span><text:span text:style-name="T183"> 250ml (A:1,</text:span><text:span text:style-name="T215">6,</text:span><text:span text:style-name="T183">7), chleb miesz. </text:span><text:span text:style-name="T191">6</text:span><text:span text:style-name="T183">0g (A:1,3,6,7,</text:span><text:span text:style-name="T188">11</text:span><text:span text:style-name="T183">)</text:span><text:span text:style-name="T135">, </text:span><text:span text:style-name="T48">m</text:span><text:span text:style-name="T135">a</text:span><text:span text:style-name="T49">sło</text:span><text:span text:style-name="T135"> 10g-2szt, </text:span><text:span text:style-name="T134">serek truskawkowy 1szt (A:7), parówka wieprz. 1szt (A:6), sałata karb., </text:span></text:p>
          </table:table-cell>
          <table:table-cell table:style-name="Tabela1_5f_1.A2" office:value-type="string">
            <text:p text:style-name="P90"><text:s/>Ka<text:span text:style-name="T134">kao</text:span> 250ml (A:1,<text:span text:style-name="T134">6,</text:span>7), chleb <text:span text:style-name="T53">raz</text:span>. <text:span text:style-name="T54">6</text:span>0g (A:1,3,6,7,<text:span text:style-name="T55">11</text:span>), <text:span text:style-name="T48">m</text:span>a<text:span text:style-name="T49">sło</text:span> 10g – </text:p>
            <text:p text:style-name="P90"><text:span text:style-name="T56">1</text:span>szt, <text:span text:style-name="T134">serek </text:span><text:span text:style-name="T63">wiejski</text:span><text:span text:style-name="T134"> 1szt (A:7), </text:span></text:p>
            <text:p text:style-name="P127">parówka wieprz. 1szt (A:6), </text:p>
            <text:p text:style-name="P127">ketchup 20g (A:9), sałata karb., </text:p>
          </table:table-cell>
          <table:table-cell table:style-name="Tabela1_5f_1.E2" office:value-type="string">
            <text:p text:style-name="P75"><text:span text:style-name="T215">Kasza jęcz.</text:span><text:span text:style-name="T216"> </text:span><text:span text:style-name="T182">got. </text:span><text:span text:style-name="T183">na ml. 350ml (A:1,7), ka</text:span><text:span text:style-name="T215">kao</text:span><text:span text:style-name="T183"> 250ml (A:1,</text:span><text:span text:style-name="T215">6,</text:span><text:span text:style-name="T183">7), chleb miesz.</text:span><text:span text:style-name="T191">6</text:span><text:span text:style-name="T183">0g, (A:1,3,6,7,</text:span><text:span text:style-name="T188">11</text:span><text:span text:style-name="T183">),</text:span><text:span text:style-name="T192"> </text:span><text:s/><text:span text:style-name="T48">m</text:span>a<text:span text:style-name="T49">sło </text:span>10g – <text:span text:style-name="T56">1</text:span>szt, <text:span text:style-name="T134">serek truskawkowy 1szt (A:7), </text:span><text:span text:style-name="T63">szynka konserwowa 60g (A:1,6), </text:span><text:span text:style-name="T134">sałata karb., </text:span></text:p>
            <text:p text:style-name="P76"/>
          </table:table-cell>
        </table:table-row>
        <table:table-row>
          <table:table-cell table:style-name="Tabela1_5f_1.A2" office:value-type="string">
            <text:p text:style-name="P18">II Ś<text:span text:style-name="T14">NIADANIE</text:span></text:p>
          </table:table-cell>
          <table:table-cell table:style-name="Tabela1_5f_1.A2" office:value-type="string">
            <text:p text:style-name="P275"/>
          </table:table-cell>
          <table:table-cell table:style-name="Tabela1_5f_1.A2" office:value-type="string">
            <text:p text:style-name="P276"/>
          </table:table-cell>
          <table:table-cell table:style-name="Tabela1_5f_1.A2" office:value-type="string">
            <text:p text:style-name="P278">Kisiel owocowy got. b/c 200ml, </text:p>
          </table:table-cell>
          <table:table-cell table:style-name="Tabela1_5f_1.E2" office:value-type="string">
            <text:p text:style-name="P276"/>
          </table:table-cell>
        </table:table-row>
        <table:table-row>
          <table:table-cell table:style-name="Tabela1_5f_1.A2" office:value-type="string">
            <text:p text:style-name="P18">O<text:span text:style-name="T14">BIAD</text:span></text:p>
          </table:table-cell>
          <table:table-cell table:style-name="Tabela1_5f_1.A2" office:value-type="string">
            <text:p text:style-name="P298">Zupa <text:span text:style-name="T136">kalafiorowa</text:span> z ziemn. 350ml (A:1,7,9), makaron z boczkiem </text:p>
            <text:p text:style-name="P298">i twarogiem 280g (A:1,7), brzoskwinia 1szt, kompot owocowy 250ml, </text:p>
          </table:table-cell>
          <table:table-cell table:style-name="Tabela1_5f_1.A2" office:value-type="string">
            <text:p text:style-name="P299">Zupa <text:span text:style-name="T136">kalafiorowa</text:span> z ziemn. 350ml (A:1,7,9), makaron z twarogiem 280g (A:1,7), jabłko pieczone 1szt, kompot owocowy 250ml, </text:p>
          </table:table-cell>
          <table:table-cell table:style-name="Tabela1_5f_1.A2" office:value-type="string">
            <text:p text:style-name="P298">Zupa <text:span text:style-name="T136">kalafiorowa</text:span> z ziemn. 350ml (A:1,7,9), makaron <text:span text:style-name="T63">pełnoziarnisty </text:span></text:p>
            <text:p text:style-name="P298">z <text:s/>twarogiem 280g (A:1,7), brzoskwinia 1szt, kompot owocowy <text:span text:style-name="T63">b/c </text:span>250ml, </text:p>
          </table:table-cell>
          <table:table-cell table:style-name="Tabela1_5f_1.E2" office:value-type="string">
            <text:p text:style-name="P298">Zupa <text:span text:style-name="T136">kalafiorowa</text:span> z ziemn. 350ml (A:1,7,9), <text:span text:style-name="T63">pierogi z serem </text:span></text:p>
            <text:p text:style-name="P298"><text:span text:style-name="T63">i jogurtem naturalnym 300g (A:1,7), </text:span>jabłko pieczone 1szt, kompot owocowy 250ml, </text:p>
          </table:table-cell>
        </table:table-row>
        <table:table-row>
          <table:table-cell table:style-name="Tabela1_5f_1.A2" office:value-type="string">
            <text:p text:style-name="P18">K<text:span text:style-name="T14">OLACJA</text:span></text:p>
          </table:table-cell>
          <table:table-cell table:style-name="Tabela1_5f_1.A2" office:value-type="string">
            <text:p text:style-name="P113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34">pieczeń wieprz. 60g (A:1,6,7), ogórek kisz. 40g, <text:s/>sałata karb., </text:span></text:p>
          </table:table-cell>
          <table:table-cell table:style-name="Tabela1_5f_1.A2" office:value-type="string">
            <text:p text:style-name="P114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34">polędwica drobiowa 60g (A:1,6,7,9), dżem 1szt, sałata karb., </text:span></text:p>
            <text:p text:style-name="P130"/>
          </table:table-cell>
          <table:table-cell table:style-name="Tabela1_5f_1.A2" office:value-type="string">
            <text:p text:style-name="P115">Chleb <text:span text:style-name="T137">razowy</text:span><text:span text:style-name="T66"> (A:1,3,6,7,</text:span><text:span text:style-name="T55">11</text:span><text:span text:style-name="T66">) masło 10g (A:7), </text:span><text:s/>herbata <text:span text:style-name="T68">250ml, </text:span><text:span text:style-name="T134">polędwica drobiowa 60g (A:1,6,7,9), ogórek kisz. 40g, sałata karb., </text:span></text:p>
            <text:p text:style-name="P131"/>
            <text:p text:style-name="P134"/>
          </table:table-cell>
          <table:table-cell table:style-name="Tabela1_5f_1.E2" office:value-type="string">
            <text:p text:style-name="P115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134">polędwica drobiowa 60g (A:1,6,7,9), dżem 1szt, sałata karb., </text:span></text:p>
            <text:p text:style-name="P131"/>
          </table:table-cell>
        </table:table-row>
        <table:table-row>
          <table:table-cell table:style-name="Tabela1_5f_1.A2" office:value-type="string">
            <text:p text:style-name="P19">P<text:span text:style-name="T14">OSIŁEK UZUPEŁNIAJĄCY</text:span></text:p>
          </table:table-cell>
          <table:table-cell table:style-name="Tabela1_5f_1.A2" office:value-type="string">
            <text:p text:style-name="P128">Jogurt owocowy 1szt (A:7),</text:p>
          </table:table-cell>
          <table:table-cell table:style-name="Tabela1_5f_1.A2" office:value-type="string">
            <text:p text:style-name="P128">Jogurt owocowy 1szt (A:7), </text:p>
          </table:table-cell>
          <table:table-cell table:style-name="Tabela1_5f_1.A2" office:value-type="string">
            <text:p text:style-name="P129">Jogurt <text:span text:style-name="T138">naturalny</text:span> 1szt (A:7),</text:p>
          </table:table-cell>
          <table:table-cell table:style-name="Tabela1_5f_1.E2" office:value-type="string">
            <text:p text:style-name="P129">Jogurt owocowy 1szt (A:7),</text:p>
          </table:table-cell>
        </table:table-row>
        <table:table-row>
          <table:table-cell table:style-name="Tabela1_5f_1.A2" office:value-type="string">
            <text:p text:style-name="P17">W<text:span text:style-name="T14">ARTOŚCI ODŻYWCZE</text:span></text:p>
          </table:table-cell>
          <table:table-cell table:style-name="Tabela1_5f_1.A2" office:value-type="string">
            <text:p text:style-name="P248">Energia: 2<text:span text:style-name="T101">2</text:span><text:span text:style-name="T136">68</text:span>kcal</text:p>
            <text:p text:style-name="P248">Białko:<text:span text:style-name="T136">96</text:span>,<text:span text:style-name="T136">4</text:span>g</text:p>
            <text:p text:style-name="P248">Tłuszcz:<text:span text:style-name="T130">7</text:span><text:span text:style-name="T136">0</text:span><text:span text:style-name="T126">,5</text:span>g</text:p>
            <text:p text:style-name="P248">w tym kw.tłu.nasyc.:2<text:span text:style-name="T130">6</text:span>g</text:p>
            <text:p text:style-name="P248">Węglowodany:<text:span text:style-name="T130">2</text:span><text:span text:style-name="T136">94</text:span>,<text:span text:style-name="T136">6</text:span>g</text:p>
            <text:p text:style-name="P248">w tym cukry:<text:span text:style-name="T136">38</text:span>,<text:span text:style-name="T136">4</text:span>g</text:p>
            <text:p text:style-name="P258">Błonnik-<text:span text:style-name="T103">3</text:span><text:span text:style-name="T136">2</text:span>g</text:p>
            <text:p text:style-name="P258">Sól-<text:span text:style-name="T131">8</text:span><text:span text:style-name="T104">,</text:span><text:span text:style-name="T136">4</text:span>g</text:p>
          </table:table-cell>
          <table:table-cell table:style-name="Tabela1_5f_1.A2" office:value-type="string">
            <text:p text:style-name="P167">Energia:2<text:span text:style-name="T101">2</text:span><text:span text:style-name="T136">0</text:span><text:span text:style-name="T131">1</text:span>,<text:span text:style-name="T136">7</text:span> kcal</text:p>
            <text:p text:style-name="P249">Białko:<text:span text:style-name="T131">9</text:span><text:span text:style-name="T136">4,5</text:span>g</text:p>
            <text:p text:style-name="P249">Tłuszcz:<text:span text:style-name="T136">68</text:span>,<text:span text:style-name="T136">4</text:span>g</text:p>
            <text:p text:style-name="P249">w tym kw.tłu.nasyc.:<text:span text:style-name="T131">2</text:span><text:span text:style-name="T130">5,</text:span><text:span text:style-name="T136">2g</text:span></text:p>
            <text:p text:style-name="P249">Węglowodany:<text:span text:style-name="T130">2</text:span><text:span text:style-name="T136">90</text:span>,<text:span text:style-name="T136">1</text:span>g</text:p>
            <text:p text:style-name="P249">w tym cukry:<text:span text:style-name="T136">37,3</text:span>g</text:p>
            <text:p text:style-name="P259">Błonnik-<text:span text:style-name="T103">3</text:span><text:span text:style-name="T136">1</text:span>g</text:p>
            <text:p text:style-name="P259">Sól-<text:span text:style-name="T131">7</text:span><text:span text:style-name="T103">,</text:span><text:span text:style-name="T136">5</text:span>g</text:p>
          </table:table-cell>
          <table:table-cell table:style-name="Tabela1_5f_1.A2" office:value-type="string">
            <text:p text:style-name="P167">Energia: 2<text:span text:style-name="T132">1</text:span><text:span text:style-name="T136">23</text:span>,<text:span text:style-name="T136">1</text:span>kcal</text:p>
            <text:p text:style-name="P249">Białko:<text:span text:style-name="T131">9</text:span><text:span text:style-name="T136">1</text:span>,<text:span text:style-name="T105">1</text:span>g</text:p>
            <text:p text:style-name="P249">Tłuszcz:<text:span text:style-name="T136">68</text:span><text:span text:style-name="T130">,</text:span><text:span text:style-name="T136">2</text:span>g</text:p>
            <text:p text:style-name="P249">w tym kw.tłu.nasyc.:2<text:span text:style-name="T130">5</text:span>,<text:span text:style-name="T136">1</text:span>g</text:p>
            <text:p text:style-name="P249">Węglowodany:<text:span text:style-name="T105">29</text:span><text:span text:style-name="T136">1</text:span>,<text:span text:style-name="T136">1</text:span>g</text:p>
            <text:p text:style-name="P249">w tym cukry:2<text:span text:style-name="T136">5</text:span>,<text:span text:style-name="T136">2</text:span>g</text:p>
            <text:p text:style-name="P259">Błonnik-<text:span text:style-name="T103">3</text:span><text:span text:style-name="T136">2</text:span>g</text:p>
            <text:p text:style-name="P259">Sól-<text:span text:style-name="T136">7</text:span>g</text:p>
          </table:table-cell>
          <table:table-cell table:style-name="Tabela1_5f_1.E2" office:value-type="string">
            <text:p text:style-name="P168">Energia:2<text:span text:style-name="T136">181</text:span> kcal</text:p>
            <text:p text:style-name="P250">Białko:<text:span text:style-name="T131">9</text:span><text:span text:style-name="T136">3</text:span>,<text:span text:style-name="T136">1</text:span>g</text:p>
            <text:p text:style-name="P250">Tłuszcz:<text:span text:style-name="T130">6</text:span><text:span text:style-name="T131">4</text:span>,<text:span text:style-name="T136">2</text:span>g</text:p>
            <text:p text:style-name="P250">w tym kw.tłu.nasyc.:2<text:span text:style-name="T136">6</text:span>,2g</text:p>
            <text:p text:style-name="P250">Węglowodany:<text:span text:style-name="T130">2</text:span><text:span text:style-name="T136">90</text:span>,8g</text:p>
            <text:p text:style-name="P250">w tym cukry:<text:span text:style-name="T136">37,</text:span><text:span text:style-name="T131">1</text:span>g</text:p>
            <text:p text:style-name="P260">Błonnik-<text:span text:style-name="T104">30,</text:span><text:span text:style-name="T136">5</text:span>g</text:p>
            <text:p text:style-name="P260">Sól-<text:span text:style-name="T131">6</text:span><text:span text:style-name="T107">,73</text:span>g</text:p>
          </table:table-cell>
        </table:table-row>
        <table:table-row>
          <table:table-cell table:style-name="Tabela1_5f_1.A2" office:value-type="string">
            <text:p text:style-name="P17"/>
          </table:table-cell>
          <table:table-cell table:style-name="Tabela1_5f_1.A2" office:value-type="string">
            <text:p text:style-name="P40">D07 </text:p>
            <text:p text:style-name="P41">D<text:span text:style-name="T12">IETA BOGATOBIAŁKOWA</text:span></text:p>
            <text:p text:style-name="P40"/>
          </table:table-cell>
          <table:table-cell table:style-name="Tabela1_5f_1.A2" office:value-type="string">
            <text:p text:style-name="P36"><text:span text:style-name="T13">P</text:span>01 </text:p>
            <text:p text:style-name="P36">DIETA PODSTAWOWA - <text:span text:style-name="T79">PEDIATRYCZNY</text:span></text:p>
          </table:table-cell>
          <table:table-cell table:style-name="Tabela1_5f_1.A2" office:value-type="string">
            <text:p text:style-name="P36"><text:span text:style-name="T12"><text:s/></text:span><text:span text:style-name="T80">C</text:span><text:span text:style-name="T12">0</text:span><text:span text:style-name="T13">2</text:span></text:p>
            <text:p text:style-name="P36">DIETA <text:span text:style-name="T79">KOBIET W OKRESIE LAKTACJI</text:span></text:p>
          </table:table-cell>
          <table:table-cell table:style-name="Tabela1_5f_1.E2" office:value-type="string">
            <text:p text:style-name="P37"/>
          </table:table-cell>
        </table:table-row>
        <table:table-row>
          <table:table-cell table:style-name="Tabela1_5f_1.A2" office:value-type="string">
            <text:p text:style-name="P18">Ś<text:span text:style-name="T14">NIADANIE</text:span></text:p>
          </table:table-cell>
          <table:table-cell table:style-name="Tabela1_5f_1.A2" office:value-type="string">
            <text:p text:style-name="P79"><text:span text:style-name="T215">Kasza jęcz.</text:span><text:span text:style-name="T182"> got.</text:span><text:span text:style-name="T183"> na ml. 350ml </text:span><text:soft-page-break/><text:span text:style-name="T183">(A:1,7), ka</text:span><text:span text:style-name="T215">kao</text:span><text:span text:style-name="T183"> 250ml (A:1,</text:span><text:span text:style-name="T215">6,</text:span><text:span text:style-name="T183">7), chleb miesz. </text:span><text:span text:style-name="T191">6</text:span><text:span text:style-name="T183">0g (A:1,3,6,7,</text:span><text:span text:style-name="T188">11</text:span><text:span text:style-name="T183">),</text:span> <text:s/><text:span text:style-name="T48">m</text:span>a<text:span text:style-name="T49">sło</text:span> 10g – 2szt, <text:span text:style-name="T134">serek truskawkowy 1szt (A:7), parówka wieprz. 1szt (A:6), sałata karb., </text:span></text:p>
          </table:table-cell>
          <table:table-cell table:style-name="Tabela1_5f_1.A2" office:value-type="string">
            <text:p text:style-name="P79"><text:span text:style-name="T215">Kasza jęcz.</text:span><text:span text:style-name="T182"> got.</text:span><text:span text:style-name="T183"> na ml. 350ml </text:span><text:soft-page-break/><text:span text:style-name="T183">(A:1,7), ka</text:span><text:span text:style-name="T215">kao</text:span><text:span text:style-name="T183"> 250ml (A:1,</text:span><text:span text:style-name="T215">6,</text:span><text:span text:style-name="T183">7)</text:span><text:span text:style-name="T184">,</text:span><text:span text:style-name="T183">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34">serek truskawkowy 1szt (A:7), parówka wieprz. 1szt (A:6), sałata karb., </text:span></text:p>
          </table:table-cell>
          <table:table-cell table:style-name="Tabela1_5f_1.A2" office:value-type="string">
            <text:p text:style-name="P79"><text:span text:style-name="T215">Kasza jęcz.</text:span><text:span text:style-name="T182"> got.</text:span><text:span text:style-name="T183"> na ml. 350ml </text:span><text:soft-page-break/><text:span text:style-name="T183">(A:1,7), ka</text:span><text:span text:style-name="T215">kao</text:span><text:span text:style-name="T183"> 250ml (A:1,</text:span><text:span text:style-name="T215">6,</text:span><text:span text:style-name="T183">7)</text:span><text:span text:style-name="T184">,</text:span><text:span text:style-name="T183"> 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34">serek truskawkowy 1szt (A:7), parówka wieprz. 1szt (A:6), sałata karb., </text:span></text:p>
          </table:table-cell>
          <table:table-cell table:style-name="Tabela1_5f_1.E2" office:value-type="string">
            <text:p text:style-name="P33"><text:span text:style-name="T36"/></text:p>
          </table:table-cell>
        </table:table-row>
        <table:table-row>
          <table:table-cell table:style-name="Tabela1_5f_1.A2" office:value-type="string">
            <text:p text:style-name="P18">II Ś<text:span text:style-name="T14">NIADANIE</text:span></text:p>
          </table:table-cell>
          <table:table-cell table:style-name="Tabela1_5f_1.A2" office:value-type="string">
            <text:p text:style-name="P80"><text:span text:style-name="T183">G</text:span><text:span text:style-name="T180">alaretka ow. got. z tartym jabłkiem 200ml, </text:span></text:p>
          </table:table-cell>
          <table:table-cell table:style-name="Tabela1_5f_1.A2" office:value-type="string">
            <text:p text:style-name="P99">Galaretka ow. got. z tartym jabłkiem 200ml, </text:p>
          </table:table-cell>
          <table:table-cell table:style-name="Tabela1_5f_1.A2" office:value-type="string">
            <text:p text:style-name="P99">Galaretka ow. got. z tartym jabłkiem 200ml, </text:p>
          </table:table-cell>
          <table:table-cell table:style-name="Tabela1_5f_1.E2" office:value-type="string">
            <text:p text:style-name="P34"><text:span text:style-name="T18"/></text:p>
          </table:table-cell>
        </table:table-row>
        <table:table-row>
          <table:table-cell table:style-name="Tabela1_5f_1.A2" office:value-type="string">
            <text:p text:style-name="P18">O<text:span text:style-name="T14">BIAD</text:span></text:p>
          </table:table-cell>
          <table:table-cell table:style-name="Tabela1_5f_1.A2" office:value-type="string">
            <text:p text:style-name="P298">Zupa <text:span text:style-name="T136">kalafiorowa</text:span> z ziemn. 350ml (A:1,7,9), <text:span text:style-name="T139">udko z kurczaka got. </text:span></text:p>
            <text:p text:style-name="P300">w sosie potr. 300g (A:1,7,9), ziemniaki got. z kop. 200g, marchewka got. 150g (A:7), kompot owocowy 250ml, </text:p>
          </table:table-cell>
          <table:table-cell table:style-name="Tabela1_5f_1.A2" office:value-type="string">
            <text:p text:style-name="P298">Zupa <text:span text:style-name="T136">kalafiorowa</text:span> <text:s/>z ziemn. 350ml (A:1,7,9), makaron z boczkiem </text:p>
            <text:p text:style-name="P298">i twarogiem 280g (A:1,7), brzoskwinia 1szt, kompot owocowy 250ml, </text:p>
          </table:table-cell>
          <table:table-cell table:style-name="Tabela1_5f_1.A2" office:value-type="string">
            <text:p text:style-name="P299">Zupa <text:span text:style-name="T136">kalafiorowa</text:span> z ziemn. 350ml (A:1,7,9), makaron z twarogiem 280g (A:1,7), jabłko pieczone 1szt, kompot owocowy 250ml, </text:p>
          </table:table-cell>
          <table:table-cell table:style-name="Tabela1_5f_1.E2" office:value-type="string">
            <text:p text:style-name="P16"/>
          </table:table-cell>
        </table:table-row>
        <table:table-row>
          <table:table-cell table:style-name="Tabela1_5f_1.A2" office:value-type="string">
            <text:p text:style-name="P18">K<text:span text:style-name="T14">OLACJA</text:span></text:p>
          </table:table-cell>
          <table:table-cell table:style-name="Tabela1_5f_1.A2" office:value-type="string">
            <text:p text:style-name="P116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34">polędwica drobiowa 60g (A:1,6,7,9), </text:span><text:span text:style-name="T139">biały ser 80g (A:7), </text:span><text:span text:style-name="T134">dżem 1szt, sałata karb., </text:span></text:p>
          </table:table-cell>
          <table:table-cell table:style-name="Tabela1_5f_1.A2" office:value-type="string">
            <text:p text:style-name="P116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34">polędwica drobiowa 60g (A:1,6,7,9), dżem 1szt, sałata karb., </text:span></text:p>
          </table:table-cell>
          <table:table-cell table:style-name="Tabela1_5f_1.A2" office:value-type="string">
            <text:p text:style-name="P116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34">polędwica drobiowa 60g (A:1,6,7,9), dżem 1szt, sałata karb., </text:span></text:p>
          </table:table-cell>
          <table:table-cell table:style-name="Tabela1_5f_1.E2" office:value-type="string">
            <text:p text:style-name="P15"/>
          </table:table-cell>
        </table:table-row>
        <table:table-row>
          <table:table-cell table:style-name="Tabela1_5f_1.A2" office:value-type="string">
            <text:p text:style-name="P19">P<text:span text:style-name="T14">OSIŁEK UZUPEŁNIAJĄCY</text:span></text:p>
          </table:table-cell>
          <table:table-cell table:style-name="Tabela1_5f_1.A2" office:value-type="string">
            <text:p text:style-name="P129">Jogurt owocowy 1szt (A:7),</text:p>
          </table:table-cell>
          <table:table-cell table:style-name="Tabela1_5f_1.A2" office:value-type="string">
            <text:p text:style-name="P129">Jogurt owocowy 1szt (A:7),</text:p>
          </table:table-cell>
          <table:table-cell table:style-name="Tabela1_5f_1.A2" office:value-type="string">
            <text:p text:style-name="P129">Jogurt owocowy 1szt (A:7),</text:p>
          </table:table-cell>
          <table:table-cell table:style-name="Tabela1_5f_1.E2" office:value-type="string">
            <text:p text:style-name="P32"/>
          </table:table-cell>
        </table:table-row>
        <table:table-row>
          <table:table-cell table:style-name="Tabela1_5f_1.A2" office:value-type="string">
            <text:p text:style-name="P17">W<text:span text:style-name="T14">ARTOŚCI ODŻYWCZE</text:span></text:p>
          </table:table-cell>
          <table:table-cell table:style-name="Tabela1_5f_1.A2" office:value-type="string">
            <text:p text:style-name="P173">Energia:2<text:span text:style-name="T131">3</text:span><text:span text:style-name="T136">2</text:span><text:span text:style-name="T131">1,</text:span><text:span text:style-name="T136">4</text:span> kcal</text:p>
            <text:p text:style-name="P256">Białko:<text:span text:style-name="T131">14</text:span><text:span text:style-name="T136">3,4</text:span>g</text:p>
            <text:p text:style-name="P256">Tłuszcz:<text:span text:style-name="T130">7</text:span><text:span text:style-name="T136">0</text:span><text:span text:style-name="T131">,</text:span><text:span text:style-name="T136">1</text:span>g</text:p>
            <text:p text:style-name="P256">w tym kw.tłu.nasyc.:<text:span text:style-name="T131">2</text:span><text:span text:style-name="T136">6,1g</text:span></text:p>
            <text:p text:style-name="P256">Węglowodany:<text:span text:style-name="T136">290,4</text:span>g</text:p>
            <text:p text:style-name="P256">w tym cukry:<text:span text:style-name="T136">48</text:span>,<text:span text:style-name="T136">1</text:span>g</text:p>
            <text:p text:style-name="P266">Błonnik-<text:span text:style-name="T103">3</text:span><text:span text:style-name="T136">3,2</text:span>g</text:p>
            <text:p text:style-name="P266">Sól-<text:span text:style-name="T136">7</text:span><text:span text:style-name="T103">,</text:span><text:span text:style-name="T136">8</text:span>g</text:p>
          </table:table-cell>
          <table:table-cell table:style-name="Tabela1_5f_1.A2" office:value-type="string">
            <text:p text:style-name="P174">Energia:2<text:span text:style-name="T101">2</text:span><text:span text:style-name="T136">98</text:span>,<text:span text:style-name="T136">8</text:span> kcal</text:p>
            <text:p text:style-name="P257">Białko:<text:span text:style-name="T131">9</text:span><text:span text:style-name="T136">4,9</text:span>g</text:p>
            <text:p text:style-name="P257">Tłuszcz:<text:span text:style-name="T136">69</text:span>,<text:span text:style-name="T136">6</text:span>g</text:p>
            <text:p text:style-name="P257">w tym kw.tłu.nasyc.:<text:span text:style-name="T131">2</text:span><text:span text:style-name="T130">5,</text:span><text:span text:style-name="T136">9g</text:span></text:p>
            <text:p text:style-name="P257">Węglowodany:<text:span text:style-name="T130">2</text:span><text:span text:style-name="T136">95</text:span>g</text:p>
            <text:p text:style-name="P257">w tym cukry:<text:span text:style-name="T136">41</text:span>g</text:p>
            <text:p text:style-name="P267">Błonnik-<text:span text:style-name="T103">3</text:span><text:span text:style-name="T140">2</text:span>g</text:p>
            <text:p text:style-name="P267">Sól-<text:span text:style-name="T131">7</text:span><text:span text:style-name="T103">,</text:span><text:span text:style-name="T140">1</text:span>g</text:p>
          </table:table-cell>
          <table:table-cell table:style-name="Tabela1_5f_1.A2" office:value-type="string">
            <text:p text:style-name="P173">Energia:2<text:span text:style-name="T131">370</text:span>,1 kcal</text:p>
            <text:p text:style-name="P256">Białko:<text:span text:style-name="T140">94</text:span><text:span text:style-name="T131">,5</text:span>g</text:p>
            <text:p text:style-name="P256">Tłuszcz:<text:span text:style-name="T140">69</text:span>g</text:p>
            <text:p text:style-name="P256">w tym kw.tłu.nasyc.:<text:span text:style-name="T131">2</text:span><text:span text:style-name="T130">5,</text:span><text:span text:style-name="T131">2</text:span></text:p>
            <text:p text:style-name="P256">Węglowodany:<text:span text:style-name="T140">296</text:span>g</text:p>
            <text:p text:style-name="P256">w tym cukry:<text:span text:style-name="T140">43</text:span>,2g</text:p>
            <text:p text:style-name="P266">Błonnik-<text:span text:style-name="T103">3</text:span><text:span text:style-name="T140">1,2</text:span>g</text:p>
            <text:p text:style-name="P266">Sól-<text:span text:style-name="T131">7</text:span><text:span text:style-name="T103">,</text:span><text:span text:style-name="T140">2</text:span>g</text:p>
          </table:table-cell>
          <table:table-cell table:style-name="Tabela1_5f_1.E2" office:value-type="string">
            <text:p text:style-name="P14"/>
          </table:table-cell>
        </table:table-row>
      </table:table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pan text:style-name="T1"/></text:p>
      <text:p text:style-name="Standard"><text:soft-page-break/><text:span text:style-name="T1"/></text:p>
      <text:p text:style-name="P43"><text:span text:style-name="T2">Jadłospis na dzień </text:span><text:span text:style-name="T8">8</text:span><text:span text:style-name="T2">.</text:span><text:span text:style-name="T7">0</text:span><text:span text:style-name="T8">9</text:span><text:span text:style-name="T5">.202</text:span><text:span text:style-name="T8">6</text:span><text:span text:style-name="T2"> </text:span><text:span text:style-name="T1">(jadłospis może ulec zmianie)</text:span></text:p>
      <text:p text:style-name="P4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office:value-type="string">
            <text:p text:style-name="P2">P<text:span text:style-name="T11">OSIŁEK</text:span></text:p>
          </table:table-cell>
          <table:table-cell table:style-name="Tabela1.A1" office:value-type="string">
            <text:p text:style-name="P4">DIETA PODSTAWOWA</text:p>
          </table:table-cell>
          <table:table-cell table:style-name="Tabela1.A1" office:value-type="string">
            <text:p text:style-name="P4">DIETA ŁATWOSTRAWNA</text:p>
          </table:table-cell>
          <table:table-cell table:style-name="Tabela1.A1" office:value-type="string">
            <text:p text:style-name="P3">DIETA Z OGR. ŁATWO PRZYSWAJALNYCH WĘGLOWODANÓW</text:p>
          </table:table-cell>
          <table:table-cell table:style-name="Tabela1.E1" office:value-type="string">
            <text:p text:style-name="P3">DIETA ŁATWOSTRAWNA Z OGR. TŁUSZCZU</text:p>
          </table:table-cell>
        </table:table-row>
        <table:table-row>
          <table:table-cell table:style-name="Tabela1.A2" office:value-type="string">
            <text:p text:style-name="P6">Ś<text:span text:style-name="T14">NIADANIE</text:span></text:p>
          </table:table-cell>
          <table:table-cell table:style-name="Tabela1.A2" office:value-type="string">
            <text:p text:style-name="P81"><text:span text:style-name="T217">Kasza manna got.</text:span><text:span text:style-name="T182"> got.</text:span><text:span text:style-name="T183"> na ml. 350ml (A:1,7), kawa ml. 250ml (A:1,7), chleb miesz. </text:span><text:span text:style-name="T218">2</text:span><text:span text:style-name="T183">0g (A:1,3,6,7,</text:span><text:span text:style-name="T188">11</text:span><text:span text:style-name="T183">),</text:span> <text:span text:style-name="T217">bułka kajzerka 1szt </text:span><text:span text:style-name="T183">(A:1,3,6,7,</text:span><text:span text:style-name="T188">11</text:span><text:span text:style-name="T183">),</text:span><text:span text:style-name="T217"> </text:span><text:span text:style-name="T48">m</text:span>a<text:span text:style-name="T49">sło</text:span> 10g – 2szt, <text:span text:style-name="T219">p</text:span><text:span text:style-name="T220">asztet drobiowy</text:span><text:span text:style-name="T219"> </text:span><text:span text:style-name="T220">7</text:span><text:span text:style-name="T219">0g </text:span><text:span text:style-name="T145">(A:</text:span><text:span text:style-name="T146">6,7</text:span><text:span text:style-name="T147">)</text:span><text:span text:style-name="T145">, miód nat. 1szt, pomidor 50g, sałata, </text:span></text:p>
          </table:table-cell>
          <table:table-cell table:style-name="Tabela1.A2" office:value-type="string">
            <text:p text:style-name="P81"><text:span text:style-name="T182"><text:s/></text:span><text:span text:style-name="T217">Kasza manna got.</text:span><text:span text:style-name="T216"> </text:span><text:span text:style-name="T182">got.</text:span><text:span text:style-name="T183"> na ml. 350ml (A:1,7), kawa ml. 250ml (A:1,7), chleb miesz. </text:span><text:span text:style-name="T218">2</text:span><text:span text:style-name="T183">0g (A:1,3,6,7,</text:span><text:span text:style-name="T188">11</text:span><text:span text:style-name="T183">)</text:span><text:span text:style-name="T135">, </text:span><text:span text:style-name="T217">bułka kajzerka 1szt </text:span><text:span text:style-name="T183">(A:1,3,6,7,</text:span><text:span text:style-name="T188">11</text:span><text:span text:style-name="T183">),</text:span><text:span text:style-name="T217"> </text:span><text:span text:style-name="T48">m</text:span><text:span text:style-name="T135">a</text:span><text:span text:style-name="T49">sło</text:span><text:span text:style-name="T135"> 10g-2szt, </text:span><text:span text:style-name="T173">polędwica sopocka 60g (A:6,7,9), </text:span><text:span text:style-name="T219">miód nat. 1szt, </text:span><text:span text:style-name="T218">sałata, </text:span></text:p>
          </table:table-cell>
          <table:table-cell table:style-name="Tabela1.A2" office:value-type="string">
            <text:p text:style-name="P91"><text:s/>Kawa ml. 250ml (A:1,7), chleb <text:span text:style-name="T53">raz</text:span>. <text:span text:style-name="T54">6</text:span>0g (A:1,3,6,7,<text:span text:style-name="T55">11</text:span>), <text:span text:style-name="T48">m</text:span>a<text:span text:style-name="T49">sło</text:span> 10g – <text:span text:style-name="T56">1</text:span>szt, <text:span text:style-name="T173">polędwica sopocka 60g (A:6,7,9), pomidor 50g,</text:span><text:span text:style-name="T148"> </text:span><text:span text:style-name="T173">sałata, </text:span></text:p>
          </table:table-cell>
          <table:table-cell table:style-name="Tabela1.E2" office:value-type="string">
            <text:p text:style-name="P77"><text:span text:style-name="T217">Kasza manna got.</text:span><text:span text:style-name="T216"> </text:span><text:span text:style-name="T182">got. </text:span><text:span text:style-name="T183">na ml. 350ml (A:1,7), kawa ml. 250ml (A:1,7), chleb miesz. </text:span><text:span text:style-name="T218">2</text:span><text:span text:style-name="T183">0g, (A:1,3,6,7,</text:span><text:span text:style-name="T188">11</text:span><text:span text:style-name="T183">),</text:span><text:span text:style-name="T192"> </text:span><text:span text:style-name="T217">bułka kajzerka 1szt </text:span><text:span text:style-name="T183">(A:1,3,6,7,</text:span><text:span text:style-name="T188">11</text:span><text:span text:style-name="T183">),</text:span> <text:span text:style-name="T48">m</text:span>a<text:span text:style-name="T49">sło </text:span>10g – <text:span text:style-name="T56">1</text:span>szt, <text:span text:style-name="T173">polędwica sopocka 60g (A:6,7,9), </text:span><text:span text:style-name="T219">miód nat. 1szt, </text:span><text:span text:style-name="T218">sałata, </text:span></text:p>
            <text:p text:style-name="P77"/>
          </table:table-cell>
        </table:table-row>
        <table:table-row>
          <table:table-cell table:style-name="Tabela1.A2" office:value-type="string">
            <text:p text:style-name="P6">II Ś<text:span text:style-name="T14">NIADANIE</text:span></text:p>
          </table:table-cell>
          <table:table-cell table:style-name="Tabela1.A2" office:value-type="string">
            <text:p text:style-name="P279"/>
          </table:table-cell>
          <table:table-cell table:style-name="Tabela1.A2" office:value-type="string">
            <text:p text:style-name="P279"/>
          </table:table-cell>
          <table:table-cell table:style-name="Tabela1.A2" office:value-type="string">
            <text:p text:style-name="P136">Budyń ow. got. b/c 200ml (A:7)</text:p>
          </table:table-cell>
          <table:table-cell table:style-name="Tabela1.E2" office:value-type="string">
            <text:p text:style-name="P279"/>
          </table:table-cell>
        </table:table-row>
        <table:table-row>
          <table:table-cell table:style-name="Tabela1.A2" office:value-type="string">
            <text:p text:style-name="P6">O<text:span text:style-name="T14">BIAD</text:span></text:p>
          </table:table-cell>
          <table:table-cell table:style-name="Tabela1.A2" office:value-type="string">
            <text:p text:style-name="P301">Zupa brokułowa z mak. 350ml (A:1,7,9), kotlet schabowy smaż. 100g (A:1,3,6,7), ziemniaki got. </text:p>
            <text:p text:style-name="P301">z kop. 200g, <text:span text:style-name="T172">bukiet warzyw got. z ol. 150g,</text:span> kompot owocowy 250ml, </text:p>
          </table:table-cell>
          <table:table-cell table:style-name="Tabela1.A2" office:value-type="string">
            <text:p text:style-name="P302">Zupa brokułowa z mak. 350ml (A:1,7,9), <text:span text:style-name="T172">bitki</text:span> duszone w sosie warz, 170g (A:1,3,7,9), ziemniaki got. z kop. 200g, <text:span text:style-name="T172">marchewka got. z ol. 150g,</text:span> kompot owocowy 250ml, </text:p>
          </table:table-cell>
          <table:table-cell table:style-name="Tabela1.A2" office:value-type="string">
            <text:p text:style-name="P302">Zupa brokułowa z mak. 350ml (A:1,7,9), <text:span text:style-name="T172">bitki</text:span> duszone w sosie warz, 170g (A:1,3,7,9), ziemniaki got. z kop. 200g, <text:span text:style-name="T172">marchewka got. z ol. 150g,</text:span> <text:s/>kompot owocowy <text:span text:style-name="T149">b/c </text:span><text:s/>250ml, </text:p>
          </table:table-cell>
          <table:table-cell table:style-name="Tabela1.E2" office:value-type="string">
            <text:p text:style-name="P291"><text:span text:style-name="T148">Zupa brokułowa z mak. 350ml (A:1,7,9), </text:span><text:span text:style-name="T149">potrawka ze schabu 170g (A:1,7,9), </text:span><text:span text:style-name="T148">ziemniaki got. z kop. 200g, </text:span><text:span text:style-name="T149">marchewka got. </text:span><text:span text:style-name="T172">z ol.</text:span><text:span text:style-name="T149"> 150g, </text:span><text:span text:style-name="T148">kompot owocowy 250ml, </text:span></text:p>
          </table:table-cell>
        </table:table-row>
        <table:table-row>
          <table:table-cell table:style-name="Tabela1.A2" office:value-type="string">
            <text:p text:style-name="P6">K<text:span text:style-name="T14">OLACJA</text:span></text:p>
          </table:table-cell>
          <table:table-cell table:style-name="Tabela1.A2" office:value-type="string">
            <text:p text:style-name="P117">Chleb <text:span text:style-name="T66">miesz.100g (A:1,3,6,7) masło 20g (A:7), </text:span><text:s/>herbata <text:span text:style-name="T68">250ml, </text:span><text:span text:style-name="T148">twarożek </text:span><text:span text:style-name="T172">8</text:span><text:span text:style-name="T148">0g, kiełbasa piwna </text:span><text:span text:style-name="T172">6</text:span><text:span text:style-name="T148">0g </text:span><text:span text:style-name="T150">(A:7,10),</text:span><text:span text:style-name="T151"> </text:span><text:span text:style-name="T143">rzodkiewka, sałata, </text:span></text:p>
          </table:table-cell>
          <table:table-cell table:style-name="Tabela1.A2" office:value-type="string">
            <text:p text:style-name="P117">Chleb <text:span text:style-name="T66">miesz.100g (A:1,3,6,7) masło 20g (A:7), </text:span><text:s/>herbata <text:span text:style-name="T68">250ml, </text:span><text:span text:style-name="T148">twarożek </text:span><text:span text:style-name="T172">8</text:span><text:span text:style-name="T148">0g, szynka wieprz. </text:span><text:span text:style-name="T172">6</text:span><text:span text:style-name="T148">0g </text:span><text:span text:style-name="T143">(A:</text:span><text:span text:style-name="T144">6,9),</text:span><text:span text:style-name="T143"> sałata, </text:span></text:p>
          </table:table-cell>
          <table:table-cell table:style-name="Tabela1.A2" office:value-type="string">
            <text:p text:style-name="P117">Chleb <text:span text:style-name="T66">miesz.100g (A:1,3,6,7) masło 10g (A:7), </text:span><text:s/>herbata <text:span text:style-name="T68">250ml, </text:span><text:span text:style-name="T148">twarożek </text:span><text:span text:style-name="T172">8</text:span><text:span text:style-name="T148">0g, szynka wieprz. </text:span><text:span text:style-name="T172">6</text:span><text:span text:style-name="T148">0g </text:span><text:span text:style-name="T143">(A:</text:span><text:span text:style-name="T144">6,9),</text:span><text:span text:style-name="T151"> </text:span><text:span text:style-name="T143">rzodkiewka, sałata, </text:span></text:p>
          </table:table-cell>
          <table:table-cell table:style-name="Tabela1.E2" office:value-type="string">
            <text:p text:style-name="P117">Chleb <text:span text:style-name="T66">miesz.100g (A:1,3,6,7) masło 10g (A:7), </text:span><text:s/>herbata <text:span text:style-name="T68">250ml, </text:span><text:span text:style-name="T148">twarożek </text:span><text:span text:style-name="T172">8</text:span><text:span text:style-name="T148">0g, szynka wieprz. </text:span><text:span text:style-name="T172">6</text:span><text:span text:style-name="T148">0g </text:span><text:span text:style-name="T143">(A:</text:span><text:span text:style-name="T144">6,9),</text:span><text:span text:style-name="T143"> sałata, </text:span></text:p>
          </table:table-cell>
        </table:table-row>
        <table:table-row>
          <table:table-cell table:style-name="Tabela1.A2" office:value-type="string">
            <text:p text:style-name="P7">P<text:span text:style-name="T14">OSIŁEK UZUPEŁNIAJĄCY</text:span></text:p>
          </table:table-cell>
          <table:table-cell table:style-name="Tabela1.A2" office:value-type="string">
            <text:p text:style-name="P329">Bułka drożdżowa z serem 1szt (A:1,3,6,7), </text:p>
          </table:table-cell>
          <table:table-cell table:style-name="Tabela1.A2" office:value-type="string">
            <text:p text:style-name="P329">Bułka drożdżowa z serem 1szt (A:1,3,6,7), </text:p>
          </table:table-cell>
          <table:table-cell table:style-name="Tabela1.A2" office:value-type="string">
            <text:p text:style-name="P138">Sok pomidorowy 1szt, </text:p>
          </table:table-cell>
          <table:table-cell table:style-name="Tabela1.E2" office:value-type="string">
            <text:p text:style-name="P329">Bułka drożdżowa z serem 1szt (A:1,3,6,7), </text:p>
          </table:table-cell>
        </table:table-row>
        <table:table-row>
          <table:table-cell table:style-name="Tabela1.A2" office:value-type="string">
            <text:p text:style-name="P5">W<text:span text:style-name="T14">ARTOŚCI ODŻYWCZE</text:span></text:p>
          </table:table-cell>
          <table:table-cell table:style-name="Tabela1.A2" office:value-type="string">
            <text:p text:style-name="P156">Energia:<text:span text:style-name="T152">2</text:span><text:span text:style-name="T172">2</text:span><text:span text:style-name="T153">6</text:span><text:span text:style-name="T152">5,</text:span><text:span text:style-name="T153">9</text:span>kcal</text:p>
            <text:p text:style-name="P216">Białko:<text:span text:style-name="T153">98</text:span><text:span text:style-name="T154">,02</text:span>g</text:p>
            <text:p text:style-name="P216">Tłuszcz:<text:span text:style-name="T152">79,15</text:span>g</text:p>
            <text:p text:style-name="P216">w tym kw.tłu.nasyc.:<text:span text:style-name="T153">24</text:span><text:span text:style-name="T152">,45</text:span>g</text:p>
            <text:p text:style-name="P216">Węglowodany:<text:span text:style-name="T153">3</text:span><text:span text:style-name="T172">0</text:span><text:span text:style-name="T152">1,03</text:span>g</text:p>
            <text:p text:style-name="P226">w tym cukry: <text:span text:style-name="T155">4</text:span><text:span text:style-name="T224">1</text:span><text:span text:style-name="T155">,01</text:span>g</text:p>
            <text:p text:style-name="P235">Błonnik-<text:span text:style-name="T153">30</text:span><text:span text:style-name="T152">,02</text:span>g</text:p>
            <text:p text:style-name="P309">Sól-<text:span text:style-name="T153">8</text:span><text:span text:style-name="T152">,1</text:span>g</text:p>
          </table:table-cell>
          <table:table-cell table:style-name="Tabela1.A2" office:value-type="string">
            <text:p text:style-name="P156">Energia:<text:span text:style-name="T152">21</text:span><text:span text:style-name="T172">8</text:span><text:span text:style-name="T152">5,</text:span><text:span text:style-name="T153">7</text:span>kcal</text:p>
            <text:p text:style-name="P216">Białko:<text:span text:style-name="T153">98,5</text:span>g</text:p>
            <text:p text:style-name="P216">Tłuszcz:<text:span text:style-name="T152">7</text:span><text:span text:style-name="T153">5</text:span><text:span text:style-name="T152">,</text:span><text:span text:style-name="T153">25</text:span>g</text:p>
            <text:p text:style-name="P216">w tym kw.tłu.nasyc.:<text:span text:style-name="T153">24</text:span><text:span text:style-name="T152">,5</text:span>g</text:p>
            <text:p text:style-name="P216">Węglowodany:<text:span text:style-name="T172">2</text:span><text:span text:style-name="T224">9</text:span><text:span text:style-name="T152">1</text:span>g</text:p>
            <text:p text:style-name="P226">w tym cukry: <text:span text:style-name="T224">40,2</text:span>g</text:p>
            <text:p text:style-name="P235">Błonnik-<text:span text:style-name="T153">30</text:span>g</text:p>
            <text:p text:style-name="P309">Sól-<text:span text:style-name="T153">7,2</text:span>g</text:p>
          </table:table-cell>
          <table:table-cell table:style-name="Tabela1.A2" office:value-type="string">
            <text:p text:style-name="P156">Energia:<text:span text:style-name="T152">2</text:span><text:span text:style-name="T172">10</text:span><text:span text:style-name="T153">8</text:span><text:span text:style-name="T152">,</text:span><text:span text:style-name="T153">3</text:span>kcal</text:p>
            <text:p text:style-name="P216">Białko:<text:span text:style-name="T153">94,4</text:span>g</text:p>
            <text:p text:style-name="P216">Tłuszcz:<text:span text:style-name="T152">7</text:span><text:span text:style-name="T153">0</text:span><text:span text:style-name="T152">,</text:span><text:span text:style-name="T153">2</text:span>g</text:p>
            <text:p text:style-name="P216">w tym kw.tłu.nasyc.:<text:span text:style-name="T153">24</text:span>g</text:p>
            <text:p text:style-name="P216">Węglowodany:<text:span text:style-name="T153">2</text:span><text:span text:style-name="T172">8</text:span><text:span text:style-name="T152">1</text:span>g</text:p>
            <text:p text:style-name="P226">w tym cukry: <text:span text:style-name="T155">2</text:span><text:span text:style-name="T224">4</text:span><text:span text:style-name="T153">,8</text:span>g</text:p>
            <text:p text:style-name="P235">Błonnik-<text:span text:style-name="T153">30</text:span>g</text:p>
            <text:p text:style-name="P309">Sól-<text:span text:style-name="T153">7</text:span>g</text:p>
          </table:table-cell>
          <table:table-cell table:style-name="Tabela1.E2" office:value-type="string">
            <text:p text:style-name="P156">Energia:<text:span text:style-name="T152">2</text:span><text:span text:style-name="T153">077,4</text:span>kcal</text:p>
            <text:p text:style-name="P216">Białko:<text:span text:style-name="T153">9</text:span><text:span text:style-name="T172">5</text:span><text:span text:style-name="T153">,9</text:span>g</text:p>
            <text:p text:style-name="P216">Tłuszcz:<text:span text:style-name="T153">6</text:span><text:span text:style-name="T172">5</text:span>g</text:p>
            <text:p text:style-name="P216">w tym kw.tłu.nasyc.:<text:span text:style-name="T153">23</text:span>g</text:p>
            <text:p text:style-name="P216">Węglowodany:<text:span text:style-name="T153">2</text:span><text:span text:style-name="T224">9</text:span><text:span text:style-name="T172">0</text:span><text:span text:style-name="T153">,7</text:span>g</text:p>
            <text:p text:style-name="P226">w tym cukry: <text:span text:style-name="T224">40</text:span><text:span text:style-name="T153">,1</text:span>g</text:p>
            <text:p text:style-name="P235">Błonnik-<text:span text:style-name="T153">30</text:span>g</text:p>
            <text:p text:style-name="P309">Sól-<text:span text:style-name="T153">7</text:span>g</text:p>
          </table:table-cell>
        </table:table-row>
        <table:table-row>
          <table:table-cell table:style-name="Tabela1.A2" office:value-type="string">
            <text:p text:style-name="P148"/>
          </table:table-cell>
          <table:table-cell table:style-name="Tabela1.A2" office:value-type="string">
            <text:p text:style-name="P182">D07 </text:p>
            <text:p text:style-name="P184">D<text:span text:style-name="T12">IETA BOGATOBIAŁKOWA</text:span></text:p>
            <text:p text:style-name="P182"/>
          </table:table-cell>
          <table:table-cell table:style-name="Tabela1.A2" office:value-type="string">
            <text:p text:style-name="P187"><text:span text:style-name="T13">P</text:span>01 </text:p>
            <text:p text:style-name="P187">DIETA PODSTAWOWA - <text:span text:style-name="T79">PEDIATRYCZNY</text:span></text:p>
          </table:table-cell>
          <table:table-cell table:style-name="Tabela1.A2" office:value-type="string">
            <text:p text:style-name="P187"><text:span text:style-name="T12"><text:s/></text:span><text:span text:style-name="T80">C</text:span><text:span text:style-name="T12">0</text:span><text:span text:style-name="T13">2</text:span></text:p>
            <text:p text:style-name="P187">DIETA <text:span text:style-name="T79">KOBIET W OKRESIE LAKTACJI</text:span></text:p>
          </table:table-cell>
          <table:table-cell table:style-name="Tabela1.E2" office:value-type="string">
            <text:p text:style-name="P189"/>
          </table:table-cell>
        </table:table-row>
        <table:table-row>
          <table:table-cell table:style-name="Tabela1.A2" office:value-type="string">
            <text:p text:style-name="P198">Ś<text:span text:style-name="T14">NIADANIE</text:span></text:p>
          </table:table-cell>
          <table:table-cell table:style-name="Tabela1.A2" office:value-type="string">
            <text:p text:style-name="P81"><text:span text:style-name="T217">Kasza manna got.</text:span><text:span text:style-name="T182"> got.</text:span><text:span text:style-name="T183"> na ml. 350ml (A:1,7), kawa ml. 250ml </text:span><text:soft-page-break/><text:span text:style-name="T183">(A:1,7), chleb miesz. </text:span><text:span text:style-name="T218">2</text:span><text:span text:style-name="T183">0g (A:1,3,6,7,</text:span><text:span text:style-name="T188">11</text:span><text:span text:style-name="T183">),</text:span> <text:span text:style-name="T217">bułka kajzerka 1szt </text:span><text:span text:style-name="T183">(A:1,3,6,7,</text:span><text:span text:style-name="T188">11</text:span><text:span text:style-name="T183">),</text:span> <text:span text:style-name="T48">m</text:span>a<text:span text:style-name="T49">sło</text:span> 10g – 2szt, <text:span text:style-name="T173">polędwica sopocka 60g (A:6,7,9), </text:span><text:span text:style-name="T219">miód nat. 1szt, </text:span><text:span text:style-name="T218">sałata, </text:span></text:p>
          </table:table-cell>
          <table:table-cell table:style-name="Tabela1.A2" office:value-type="string">
            <text:p text:style-name="P81"><text:span text:style-name="T217">Kasza manna got.</text:span><text:span text:style-name="T182"> got.</text:span><text:span text:style-name="T183"> na ml. 350ml (A:1,7), </text:span><text:span text:style-name="T184">ka</text:span><text:span text:style-name="T201">wa ml.</text:span><text:span text:style-name="T186"> </text:span><text:span text:style-name="T184">250ml </text:span><text:soft-page-break/><text:span text:style-name="T184">(A:1,7),</text:span><text:span text:style-name="T183"> chleb miesz. </text:span><text:span text:style-name="T218">2</text:span><text:span text:style-name="T183">0g (A:1,3,6,7,</text:span><text:span text:style-name="T188">11</text:span><text:span text:style-name="T183">),</text:span> <text:span text:style-name="T217">bułka kajzerka 1szt </text:span><text:span text:style-name="T183">(A:1,3,6,7,</text:span><text:span text:style-name="T188">11</text:span><text:span text:style-name="T183">),</text:span><text:span text:style-name="T217"> </text:span><text:span text:style-name="T48">m</text:span>a<text:span text:style-name="T49">sło</text:span> 10g – 2szt, <text:span text:style-name="T173">polędwica sopocka 60g (A:6,7,9), </text:span><text:span text:style-name="T219">miód nat. 1szt, </text:span><text:span text:style-name="T218">pomidor 50g, sałata, </text:span></text:p>
          </table:table-cell>
          <table:table-cell table:style-name="Tabela1.A2" office:value-type="string">
            <text:p text:style-name="P81"><text:span text:style-name="T217">Kasza manna got.</text:span><text:span text:style-name="T182"> got.</text:span><text:span text:style-name="T183"> na ml. 350ml (A:1,7), </text:span><text:span text:style-name="T184">ka</text:span><text:span text:style-name="T201">wa ml.</text:span><text:span text:style-name="T186"> </text:span><text:span text:style-name="T184">250ml (A:1,7),</text:span><text:span text:style-name="T183"> </text:span><text:soft-page-break/><text:span text:style-name="T183">chleb miesz. </text:span><text:span text:style-name="T218">2</text:span><text:span text:style-name="T183">0g (A:1,3,6,7,</text:span><text:span text:style-name="T188">11</text:span><text:span text:style-name="T183">),</text:span> <text:span text:style-name="T217">bułka kajzerka 1szt </text:span><text:span text:style-name="T183">(A:1,3,6,7,</text:span><text:span text:style-name="T188">11</text:span><text:span text:style-name="T183">),</text:span><text:span text:style-name="T217"> </text:span><text:span text:style-name="T48">m</text:span>a<text:span text:style-name="T49">sło</text:span> 10g – 2szt, <text:span text:style-name="T173">polędwica sopocka 60g (A:6,7,9), </text:span><text:span text:style-name="T219">miód nat. 1szt, </text:span><text:span text:style-name="T218">sałata, </text:span></text:p>
          </table:table-cell>
          <table:table-cell table:style-name="Tabela1.E2" office:value-type="string">
            <text:p text:style-name="P51"><text:span text:style-name="T36"/></text:p>
          </table:table-cell>
        </table:table-row>
        <table:table-row>
          <table:table-cell table:style-name="Tabela1.A2" office:value-type="string">
            <text:p text:style-name="P198">II Ś<text:span text:style-name="T14">NIADANIE</text:span></text:p>
          </table:table-cell>
          <table:table-cell table:style-name="Tabela1.A2" office:value-type="string">
            <text:p text:style-name="P137"><text:span text:style-name="T183">Budyń ow. got. 200ml (A:7)</text:span></text:p>
          </table:table-cell>
          <table:table-cell table:style-name="Tabela1.A2" office:value-type="string">
            <text:p text:style-name="P137"><text:span text:style-name="T156">Budyń ow. got. 200ml (A:7)</text:span></text:p>
          </table:table-cell>
          <table:table-cell table:style-name="Tabela1.A2" office:value-type="string">
            <text:p text:style-name="P137"><text:span text:style-name="T156">Budyń ow. got. 200ml (A:7)</text:span></text:p>
          </table:table-cell>
          <table:table-cell table:style-name="Tabela1.E2" office:value-type="string">
            <text:p text:style-name="P52"><text:span text:style-name="T18"/></text:p>
          </table:table-cell>
        </table:table-row>
        <table:table-row>
          <table:table-cell table:style-name="Tabela1.A2" office:value-type="string">
            <text:p text:style-name="P198">O<text:span text:style-name="T14">BIAD</text:span></text:p>
          </table:table-cell>
          <table:table-cell table:style-name="Tabela1.A2" office:value-type="string">
            <text:p text:style-name="P302">Zupa brokułowa z mak. 350ml (A:1,7,9), <text:span text:style-name="T172">bitki</text:span> duszone w sosie warz, <text:span text:style-name="T172">26</text:span>0g (A:1,3,7,9), ziemniaki got. z kop. 200g, <text:span text:style-name="T172">marchewka got. z ol. 150g,</text:span> kompot owocowy 250ml, </text:p>
          </table:table-cell>
          <table:table-cell table:style-name="Tabela1.A2" office:value-type="string">
            <text:p text:style-name="P302">Zupa brokułowa z mak. 350ml (A:1,7,9), kotlet schabowy smaż. 100g (A:1,3,6,7), ziemniaki got. </text:p>
            <text:p text:style-name="P302">z kop. 200g, <text:span text:style-name="T172">bukiet warzyw got. z ol. 150g,</text:span> kompot owocowy 250ml,</text:p>
          </table:table-cell>
          <table:table-cell table:style-name="Tabela1.A2" office:value-type="string">
            <text:p text:style-name="P302">Zupa brokułowa z mak. 350ml (A:1,7,9), <text:span text:style-name="T172">bitki</text:span> duszone w sosie warz, 170g (A:1,3,7,9), ziemniaki got. z kop. 200g, <text:span text:style-name="T172">marchewka got. z ol. 150g,</text:span> kompot owocowy 250ml, </text:p>
          </table:table-cell>
          <table:table-cell table:style-name="Tabela1.E2" office:value-type="string">
            <text:p text:style-name="P202"/>
          </table:table-cell>
        </table:table-row>
        <table:table-row>
          <table:table-cell table:style-name="Tabela1.A2" office:value-type="string">
            <text:p text:style-name="P198">K<text:span text:style-name="T14">OLACJA</text:span></text:p>
          </table:table-cell>
          <table:table-cell table:style-name="Tabela1.A2" office:value-type="string">
            <text:p text:style-name="P118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48">twarożek </text:span><text:span text:style-name="T172">10</text:span><text:span text:style-name="T148">0g, szynka wieprz. </text:span><text:span text:style-name="T172">6</text:span><text:span text:style-name="T148">0g </text:span><text:span text:style-name="T143">(A:</text:span><text:span text:style-name="T144">6,9),</text:span><text:span text:style-name="T143"> sałata, </text:span></text:p>
          </table:table-cell>
          <table:table-cell table:style-name="Tabela1.A2" office:value-type="string">
            <text:p text:style-name="P118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48">twarożek </text:span><text:span text:style-name="T172">8</text:span><text:span text:style-name="T148">0g, kiełbasa piwna </text:span><text:span text:style-name="T172">6</text:span><text:span text:style-name="T148">0g </text:span><text:span text:style-name="T150">(A:7,10),</text:span><text:span text:style-name="T151"> </text:span><text:span text:style-name="T143">rzodkiewka, sałata, </text:span></text:p>
          </table:table-cell>
          <table:table-cell table:style-name="Tabela1.A2" office:value-type="string">
            <text:p text:style-name="P118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48">twarożek </text:span><text:span text:style-name="T172">8</text:span><text:span text:style-name="T148">0g, szynka wieprz. </text:span><text:span text:style-name="T172">6</text:span><text:span text:style-name="T148">0g </text:span><text:span text:style-name="T143">(A:</text:span><text:span text:style-name="T144">6,9),</text:span><text:span text:style-name="T143"> sałata, </text:span></text:p>
          </table:table-cell>
          <table:table-cell table:style-name="Tabela1.E2" office:value-type="string">
            <text:p text:style-name="P48"/>
          </table:table-cell>
        </table:table-row>
        <table:table-row>
          <table:table-cell table:style-name="Tabela1.A2" office:value-type="string">
            <text:p text:style-name="P200">P<text:span text:style-name="T14">OSIŁEK UZUPEŁNIAJĄCY</text:span></text:p>
          </table:table-cell>
          <table:table-cell table:style-name="Tabela1.A2" office:value-type="string">
            <text:p text:style-name="P330">Bułka drożdżowa z serem 1szt (A:1,3,6,7), </text:p>
          </table:table-cell>
          <table:table-cell table:style-name="Tabela1.A2" office:value-type="string">
            <text:p text:style-name="P330">Bułka drożdżowa z serem 1szt (A:1,3,6,7), </text:p>
          </table:table-cell>
          <table:table-cell table:style-name="Tabela1.A2" office:value-type="string">
            <text:p text:style-name="P330">Bułka drożdżowa z serem 1szt (A:1,3,6,7), </text:p>
          </table:table-cell>
          <table:table-cell table:style-name="Tabela1.E2" office:value-type="string">
            <text:p text:style-name="P311"/>
          </table:table-cell>
        </table:table-row>
        <table:table-row>
          <table:table-cell table:style-name="Tabela1.A2" office:value-type="string">
            <text:p text:style-name="P147">W<text:span text:style-name="T14">ARTOŚCI ODŻYWCZE</text:span></text:p>
          </table:table-cell>
          <table:table-cell table:style-name="Tabela1.A2" office:value-type="string">
            <text:p text:style-name="P157">Energia:<text:span text:style-name="T152">2</text:span><text:span text:style-name="T224">296,8</text:span>kcal</text:p>
            <text:p text:style-name="P217">Białko:<text:span text:style-name="T224">121</text:span>g</text:p>
            <text:p text:style-name="P217">Tłuszcz:<text:span text:style-name="T152">7</text:span><text:span text:style-name="T224">0</text:span><text:span text:style-name="T152">,</text:span><text:span text:style-name="T153">25</text:span>g</text:p>
            <text:p text:style-name="P217">w tym kw.tłu.nasyc.:<text:span text:style-name="T153">2</text:span><text:span text:style-name="T224">5</text:span>g</text:p>
            <text:p text:style-name="P217">Węglowodany:<text:span text:style-name="T172">2</text:span><text:span text:style-name="T224">95</text:span>g</text:p>
            <text:p text:style-name="P227">w tym cukry: <text:span text:style-name="T224">4</text:span><text:span text:style-name="T153">5</text:span>g</text:p>
            <text:p text:style-name="P236">Błonnik-<text:span text:style-name="T153">3</text:span><text:span text:style-name="T224">1</text:span>g</text:p>
            <text:p text:style-name="P310">Sól-<text:span text:style-name="T153">7,2</text:span>g</text:p>
          </table:table-cell>
          <table:table-cell table:style-name="Tabela1.A2" office:value-type="string">
            <text:p text:style-name="P157">Energia:<text:span text:style-name="T152">2</text:span><text:span text:style-name="T172">2</text:span><text:span text:style-name="T224">49</text:span><text:span text:style-name="T152">,</text:span><text:span text:style-name="T153">9</text:span>kcal</text:p>
            <text:p text:style-name="P217">Białko:<text:span text:style-name="T153">9</text:span><text:span text:style-name="T224">5</text:span><text:span text:style-name="T154">,</text:span><text:span text:style-name="T224">3</text:span>g</text:p>
            <text:p text:style-name="P217">Tłuszcz:<text:span text:style-name="T224">6</text:span><text:span text:style-name="T152">9,1</text:span>g</text:p>
            <text:p text:style-name="P217">w tym kw.tłu.nasyc.:<text:span text:style-name="T153">24</text:span><text:span text:style-name="T152">,5</text:span>g</text:p>
            <text:p text:style-name="P217">Węglowodany:<text:span text:style-name="T224">295</text:span><text:span text:style-name="T152">,3</text:span>g</text:p>
            <text:p text:style-name="P227">w tym cukry: <text:span text:style-name="T155">4</text:span><text:span text:style-name="T224">0</text:span><text:span text:style-name="T155">,1</text:span>g</text:p>
            <text:p text:style-name="P236">Błonnik-<text:span text:style-name="T153">3</text:span><text:span text:style-name="T224">1</text:span>g</text:p>
            <text:p text:style-name="P310">Sól-<text:span text:style-name="T224">7</text:span><text:span text:style-name="T152">,1</text:span>g</text:p>
          </table:table-cell>
          <table:table-cell table:style-name="Tabela1.A2" office:value-type="string">
            <text:p text:style-name="P157">Energia:<text:span text:style-name="T152">2</text:span><text:span text:style-name="T224">288,1</text:span>kcal</text:p>
            <text:p text:style-name="P217">Białko:<text:span text:style-name="T224">97</text:span>g</text:p>
            <text:p text:style-name="P217">Tłuszcz:<text:span text:style-name="T152">7</text:span><text:span text:style-name="T224">0</text:span><text:span text:style-name="T152">,</text:span><text:span text:style-name="T153">25</text:span>g</text:p>
            <text:p text:style-name="P217">w tym kw.tłu.nasyc.:<text:span text:style-name="T153">2</text:span><text:span text:style-name="T224">5</text:span>g</text:p>
            <text:p text:style-name="P217">Węglowodany:<text:span text:style-name="T172">2</text:span><text:span text:style-name="T224">95</text:span>g</text:p>
            <text:p text:style-name="P227">w tym cukry: <text:span text:style-name="T224">4</text:span><text:span text:style-name="T153">5</text:span>g</text:p>
            <text:p text:style-name="P236">Błonnik-<text:span text:style-name="T153">3</text:span><text:span text:style-name="T224">1</text:span>g</text:p>
            <text:p text:style-name="P310">Sól-<text:span text:style-name="T153">7,2</text:span>g</text:p>
          </table:table-cell>
          <table:table-cell table:style-name="Tabela1.E2" office:value-type="string">
            <text:p text:style-name="P311"/>
          </table:table-cell>
        </table:table-row>
      </table:table>
      <text:p text:style-name="P46"><text:span text:style-name="T1"/></text:p>
      <text:p text:style-name="P46"><text:span text:style-name="T1"/></text:p>
      <text:p text:style-name="P46"><text:span text:style-name="T1"/></text:p>
      <text:p text:style-name="P46"><text:span text:style-name="T1"/></text:p>
      <text:p text:style-name="P46"><text:span text:style-name="T1"/></text:p>
      <text:p text:style-name="P46"><text:span text:style-name="T1"/></text:p>
      <text:p text:style-name="P46"><text:span text:style-name="T1"/></text:p>
      <text:p text:style-name="P46"><text:span text:style-name="T1"/></text:p>
      <text:p text:style-name="P46"><text:span text:style-name="T1"/></text:p>
      <text:p text:style-name="P46"><text:span text:style-name="T1"/></text:p>
      <text:p text:style-name="P46"><text:span text:style-name="T1"/></text:p>
      <text:p text:style-name="P46"><text:span text:style-name="T1"/></text:p>
      <text:p text:style-name="P46"><text:span text:style-name="T1"/></text:p>
      <text:p text:style-name="P46"><text:span text:style-name="T1"/></text:p>
      <text:p text:style-name="P47"><text:soft-page-break/><text:span text:style-name="T160">Jadłospis na dzień </text:span><text:span text:style-name="T164">9</text:span><text:span text:style-name="T160">.</text:span><text:span text:style-name="T161">0</text:span><text:span text:style-name="T164">9</text:span><text:span text:style-name="T162">.202</text:span><text:span text:style-name="T164">6</text:span><text:span text:style-name="T160"> </text:span><text:span text:style-name="T163">(jadłospis może ulec zmianie)</text:span></text:p>
      <text:p text:style-name="P44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>
          <table:table-cell table:style-name="Tabela2.A1" office:value-type="string">
            <text:p text:style-name="P2">P<text:span text:style-name="T14">OSIŁEK</text:span></text:p>
          </table:table-cell>
          <table:table-cell table:style-name="Tabela2.A1" office:value-type="string">
            <text:p text:style-name="P4">DIETA PODSTAWOWA</text:p>
          </table:table-cell>
          <table:table-cell table:style-name="Tabela2.A1" office:value-type="string">
            <text:p text:style-name="P4">DIETA ŁATWOSTRAWNA</text:p>
          </table:table-cell>
          <table:table-cell table:style-name="Tabela2.A1" office:value-type="string">
            <text:p text:style-name="P3">DIETA Z OGR. ŁATWO PRZYSWAJALNYCH WĘGLOWODANÓW</text:p>
          </table:table-cell>
          <table:table-cell table:style-name="Tabela2.E1" office:value-type="string">
            <text:p text:style-name="P3">DIETA ŁATWOSTRAWNA Z OGR. TŁUSZCZU</text:p>
          </table:table-cell>
        </table:table-row>
        <table:table-row>
          <table:table-cell table:style-name="Tabela2.A2" office:value-type="string">
            <text:p text:style-name="P6">Ś<text:span text:style-name="T14">NIADANIE</text:span></text:p>
          </table:table-cell>
          <table:table-cell table:style-name="Tabela2.A2" office:value-type="string">
            <text:p text:style-name="P82"><text:span text:style-name="T221">Kasza jęcz.</text:span><text:span text:style-name="T182"> got. got.</text:span><text:span text:style-name="T183"> na ml. 350ml (A:1,7), kawa ml. 250ml (A:1,7),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22">pasta z boczku św., jajka ze szczypiorem 90g (A:3,9,10), dżem 1szt, ogórek św. 50g, sałata, </text:span></text:p>
          </table:table-cell>
          <table:table-cell table:style-name="Tabela2.A2" office:value-type="string">
            <text:p text:style-name="P82"><text:span text:style-name="T221">Kasza jęcz.</text:span><text:span text:style-name="T182"> got. </text:span><text:span text:style-name="T216"><text:s/></text:span><text:span text:style-name="T182">got.</text:span><text:span text:style-name="T183"> na ml. 350ml (A:1,7), kawa ml. 250ml (A:1,7), chleb miesz. </text:span><text:span text:style-name="T191">6</text:span><text:span text:style-name="T183">0g (A:1,3,6,7,</text:span><text:span text:style-name="T188">11</text:span><text:span text:style-name="T183">)</text:span><text:span text:style-name="T135">, </text:span><text:span text:style-name="T48">m</text:span><text:span text:style-name="T135">a</text:span><text:span text:style-name="T49">sło</text:span><text:span text:style-name="T135"> 10g-2szt, </text:span><text:span text:style-name="T222">polędwica sopocka 60g</text:span></text:p>
            <text:p text:style-name="P139"><text:s/>(A:6,9), serek almette mini </text:p>
            <text:p text:style-name="P140">1szt (A:7), sałata, </text:p>
          </table:table-cell>
          <table:table-cell table:style-name="Tabela2.A2" office:value-type="string">
            <text:p text:style-name="P92"><text:s/>Kawa ml. 250ml (A:1,7), chleb <text:span text:style-name="T53">raz</text:span>. <text:span text:style-name="T54">6</text:span>0g (A:1,3,6,7,<text:span text:style-name="T55">11</text:span>), <text:span text:style-name="T48">m</text:span>a<text:span text:style-name="T49">sło</text:span> 10g – <text:span text:style-name="T56">1</text:span>szt, <text:span text:style-name="T165">polędwica sopocka 60g</text:span></text:p>
            <text:p text:style-name="P139"><text:s/>(A:6,9), serek almette mini </text:p>
            <text:p text:style-name="P139">1szt (A:7), ogórek św. 50g, sałata, </text:p>
          </table:table-cell>
          <table:table-cell table:style-name="Tabela2.E2" office:value-type="string">
            <text:p text:style-name="P78"><text:span text:style-name="T221">Kasza jęcz.</text:span><text:span text:style-name="T182"> got.</text:span><text:span text:style-name="T216"> </text:span><text:span text:style-name="T182">got. </text:span><text:span text:style-name="T183">na ml. 350ml (A:1,7), kawa ml. 250ml (A:1,7), chleb miesz. </text:span><text:span text:style-name="T191">6</text:span><text:span text:style-name="T183">0g, (A:1,3,6,7,</text:span><text:span text:style-name="T188">11</text:span><text:span text:style-name="T183">),</text:span><text:span text:style-name="T192"> </text:span><text:s/><text:span text:style-name="T48">m</text:span>a<text:span text:style-name="T49">sło </text:span>10g – <text:span text:style-name="T56">1</text:span>szt, <text:span text:style-name="T222">polędwica sopocka 60g</text:span></text:p>
            <text:p text:style-name="P139"><text:s/>(A:6,9), serek almette mini </text:p>
            <text:p text:style-name="P141">1szt (A:7), sałata, </text:p>
            <text:p text:style-name="P78"/>
          </table:table-cell>
        </table:table-row>
        <table:table-row>
          <table:table-cell table:style-name="Tabela2.A2" office:value-type="string">
            <text:p text:style-name="P6">II Ś<text:span text:style-name="T14">NIADANIE</text:span></text:p>
          </table:table-cell>
          <table:table-cell table:style-name="Tabela2.A2" office:value-type="string">
            <text:p text:style-name="P280"/>
          </table:table-cell>
          <table:table-cell table:style-name="Tabela2.A2" office:value-type="string">
            <text:p text:style-name="P277"/>
          </table:table-cell>
          <table:table-cell table:style-name="Tabela2.A2" office:value-type="string">
            <text:p text:style-name="P142">Bukiet warzyw got. 150g, </text:p>
          </table:table-cell>
          <table:table-cell table:style-name="Tabela2.E2" office:value-type="string">
            <text:p text:style-name="P277"/>
          </table:table-cell>
        </table:table-row>
        <table:table-row>
          <table:table-cell table:style-name="Tabela2.A2" office:value-type="string">
            <text:p text:style-name="P6">O<text:span text:style-name="T14">BIAD</text:span></text:p>
          </table:table-cell>
          <table:table-cell table:style-name="Tabela2.A2" office:value-type="string">
            <text:p text:style-name="P303">Zupa jarzynowa b/kapusty 350ml (A:1,7,9), gołąbki </text:p>
            <text:p text:style-name="P292"><text:span text:style-name="T165">z ryżem w sosie pomidorowym 200g (A:3,7,9),</text:span><text:span text:style-name="T148">ziemniaki got. </text:span></text:p>
            <text:p text:style-name="P292"><text:span text:style-name="T148">z kop. 200g, </text:span><text:span text:style-name="T165">surówka z selera, jabłka i rodzynek z jogurtem grec. 120g (A:7,9), </text:span><text:span text:style-name="T148">kompot owocowy 250ml, </text:span><text:span text:style-name="T165"><text:s/></text:span></text:p>
          </table:table-cell>
          <table:table-cell table:style-name="Tabela2.A2" office:value-type="string">
            <text:p text:style-name="P292"><text:span text:style-name="T165">Zupa jarzynowa 350ml (A:1,7,9), gołąbki bez <text:s/>zawijania got. w sosie pot</text:span><text:span text:style-name="T159">r</text:span><text:span text:style-name="T165">. 170g (A:1,3,6,7,9), </text:span><text:span text:style-name="T148">ziemniaki got. z kop. 200g, </text:span><text:span text:style-name="T165">marchewka </text:span><text:span text:style-name="T157">opr. 150g (A:1,7),</text:span><text:span text:style-name="T165"> </text:span><text:span text:style-name="T148">kompot owocowy 250ml, </text:span></text:p>
          </table:table-cell>
          <table:table-cell table:style-name="Tabela2.A2" office:value-type="string">
            <text:p text:style-name="P293"><text:span text:style-name="T165">Zupa jarzynowa 350ml (A:1,7,9), gołąbki bez zawijania got. w sosie pomid 170g (A:1,3,6,7,9), </text:span><text:span text:style-name="T148">ziemni. got. z kop. 200g, </text:span><text:span text:style-name="T165">surówka </text:span></text:p>
            <text:p text:style-name="P293"><text:span text:style-name="T165">z selera i jabłka z jogurtem grec. 1</text:span><text:span text:style-name="T157">0</text:span><text:span text:style-name="T165">0g (A:7,9), marchewka </text:span><text:span text:style-name="T157">opr. 100g (A:1,7),</text:span><text:span text:style-name="T148">kompot ow </text:span><text:span text:style-name="T166">b/c </text:span><text:span text:style-name="T148">250ml</text:span></text:p>
          </table:table-cell>
          <table:table-cell table:style-name="Tabela2.E2" office:value-type="string">
            <text:p text:style-name="P293"><text:span text:style-name="T165">Zupa jarzynowa 350ml (A:1,7,9), gołąbki bez <text:s/>zawijania got. w sosie pot. 170g (A:1,3,6,7,9), </text:span><text:span text:style-name="T148">ziemniaki got. z kop. 200g, </text:span><text:span text:style-name="T165">marchewka </text:span><text:span text:style-name="T157">opr. 150g (A:1,7),</text:span><text:span text:style-name="T165"> </text:span><text:span text:style-name="T148">kompot owocowy 250ml,</text:span></text:p>
          </table:table-cell>
        </table:table-row>
        <table:table-row>
          <table:table-cell table:style-name="Tabela2.A2" office:value-type="string">
            <text:p text:style-name="P6">K<text:span text:style-name="T14">OLACJA</text:span></text:p>
          </table:table-cell>
          <table:table-cell table:style-name="Tabela2.A2" office:value-type="string">
            <text:p text:style-name="P119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text:s/></text:span><text:span text:style-name="T165">kieł. serdelowa na gorąco 1szt (A:3,9,10), ketchup 20g (A:9), ser topiony 1szt (A:7), </text:span><text:span text:style-name="T68"><text:s/></text:span><text:span text:style-name="T165">pomidor 50g, sałata, </text:span></text:p>
          </table:table-cell>
          <table:table-cell table:style-name="Tabela2.A2" office:value-type="string">
            <text:p text:style-name="P120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text:s/></text:span><text:span text:style-name="T165">kieł. serdelowa na gorąco 1szt (A:3,9,10), </text:span><text:span text:style-name="T225">twarożek 80g (A:7),</text:span><text:span text:style-name="T165"> sałata, </text:span></text:p>
            <text:p text:style-name="P132"/>
          </table:table-cell>
          <table:table-cell table:style-name="Tabela2.A2" office:value-type="string">
            <text:p text:style-name="P120">Chleb <text:span text:style-name="T137">razowy</text:span><text:span text:style-name="T66"> (A:1,3,6,7,</text:span><text:span text:style-name="T55">11</text:span><text:span text:style-name="T66">) masło 10g (A:7), </text:span><text:s/>herbata <text:span text:style-name="T68">250ml, </text:span><text:span text:style-name="T165">kieł. serdelowa na gorąco 1szt (A:3,9,10), ketchup 20g (A:9), ser topiony 1szt (A:7), </text:span><text:span text:style-name="T68"><text:s/></text:span><text:span text:style-name="T165">pomidor 50g, sałata, </text:span></text:p>
            <text:p text:style-name="P135"/>
          </table:table-cell>
          <table:table-cell table:style-name="Tabela2.E2" office:value-type="string">
            <text:p text:style-name="P120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225">polędwica sopocka 60g</text:span><text:span text:style-name="T165"> (A:</text:span><text:span text:style-name="T225">6,7</text:span><text:span text:style-name="T165">,9), </text:span><text:span text:style-name="T225">twarożek 80g (A:7),</text:span><text:span text:style-name="T165"> sałata, </text:span></text:p>
            <text:p text:style-name="P133"/>
          </table:table-cell>
        </table:table-row>
        <table:table-row>
          <table:table-cell table:style-name="Tabela2.A2" office:value-type="string">
            <text:p text:style-name="P7">P<text:span text:style-name="T14">OSIŁEK UZUPEŁNIAJĄCY</text:span></text:p>
          </table:table-cell>
          <table:table-cell table:style-name="Tabela2.A2" office:value-type="string">
            <text:p text:style-name="P303">Jogurt ow<text:span text:style-name="T178">ocowy</text:span> 1szt (A:7), </text:p>
          </table:table-cell>
          <table:table-cell table:style-name="Tabela2.A2" office:value-type="string">
            <text:p text:style-name="P304">Jogurt ow<text:span text:style-name="T178">ocowy</text:span> 1szt (A:7), </text:p>
          </table:table-cell>
          <table:table-cell table:style-name="Tabela2.A2" office:value-type="string">
            <text:p text:style-name="P142">Sok pomidorowy 1szt, </text:p>
          </table:table-cell>
          <table:table-cell table:style-name="Tabela2.E2" office:value-type="string">
            <text:p text:style-name="P304">Jogurt ow<text:span text:style-name="T178">ocowy</text:span> 1szt (A:7), </text:p>
          </table:table-cell>
        </table:table-row>
        <table:table-row>
          <table:table-cell table:style-name="Tabela2.A2" office:value-type="string">
            <text:p text:style-name="P5">W<text:span text:style-name="T14">ARTOŚCI ODŻYWCZE</text:span></text:p>
          </table:table-cell>
          <table:table-cell table:style-name="Tabela2.A2" office:value-type="string">
            <text:p text:style-name="P216">Energia:<text:span text:style-name="T167">2259</text:span> kcal</text:p>
            <text:p text:style-name="P216">Białko:<text:span text:style-name="T167">89,91</text:span>g</text:p>
            <text:p text:style-name="P216">Tłuszcz:<text:span text:style-name="T158">77</text:span><text:span text:style-name="T167">,9</text:span>g</text:p>
            <text:p text:style-name="P216">w tym kw.tłu.nasyc.:<text:span text:style-name="T167">25</text:span>g</text:p>
            <text:p text:style-name="P216">Węglowodany:<text:span text:style-name="T167">3</text:span><text:span text:style-name="T158">2</text:span><text:span text:style-name="T167">1,1</text:span>g</text:p>
            <text:p text:style-name="P216">w tym cukry:<text:span text:style-name="T167">2</text:span><text:span text:style-name="T158">8</text:span><text:span text:style-name="T167">,6</text:span>g</text:p>
            <text:p text:style-name="P235">Błonnik-<text:span text:style-name="T167">3</text:span><text:span text:style-name="T158">1</text:span><text:span text:style-name="T167">,1</text:span>g</text:p>
            <text:p text:style-name="P235">Sól-<text:span text:style-name="T167">7,1</text:span>g</text:p>
          </table:table-cell>
          <table:table-cell table:style-name="Tabela2.A2" office:value-type="string">
            <text:p text:style-name="P156">Energia: <text:span text:style-name="T167">21</text:span><text:span text:style-name="T158">6</text:span><text:span text:style-name="T168">8</text:span><text:span text:style-name="T167">,4</text:span>kcal</text:p>
            <text:p text:style-name="P216">Białko:<text:span text:style-name="T167">8</text:span><text:span text:style-name="T169">4</text:span><text:span text:style-name="T167">,9</text:span>g</text:p>
            <text:p text:style-name="P216">Tłuszcz:<text:span text:style-name="T167">7</text:span><text:span text:style-name="T158">5</text:span><text:span text:style-name="T167">,9</text:span>g</text:p>
            <text:p text:style-name="P216">w tym kw.tłu.nasyc.:<text:span text:style-name="T167">24</text:span>g</text:p>
            <text:p text:style-name="P216">Węglowodany:<text:span text:style-name="T167">301,2</text:span>g</text:p>
            <text:p text:style-name="P226">w tym cukry:<text:span text:style-name="T167">2</text:span><text:span text:style-name="T158">5</text:span><text:span text:style-name="T167">,1</text:span>g</text:p>
            <text:p text:style-name="P235">Błonnik-<text:span text:style-name="T167">3</text:span><text:span text:style-name="T158">0</text:span>g</text:p>
            <text:p text:style-name="P235">Sól-<text:span text:style-name="T167">6,</text:span><text:span text:style-name="T158">8</text:span>g</text:p>
          </table:table-cell>
          <table:table-cell table:style-name="Tabela2.A2" office:value-type="string">
            <text:p text:style-name="P156">Energia: <text:span text:style-name="T167">2</text:span><text:span text:style-name="T158">009</text:span><text:span text:style-name="T167">,7</text:span>kcal</text:p>
            <text:p text:style-name="P216">Białko:<text:span text:style-name="T170">8</text:span><text:span text:style-name="T158">4</text:span><text:span text:style-name="T170">,3</text:span>g</text:p>
            <text:p text:style-name="P216">Tłuszcz:<text:span text:style-name="T170">7</text:span><text:span text:style-name="T158">3</text:span><text:span text:style-name="T170">,1</text:span>g</text:p>
            <text:p text:style-name="P216">w tym kw.tłu.nasyc.:<text:span text:style-name="T170">2</text:span><text:span text:style-name="T158">4</text:span>g</text:p>
            <text:p text:style-name="P216">Węglowodany:<text:span text:style-name="T158">298</text:span><text:span text:style-name="T170">,7</text:span>g</text:p>
            <text:p text:style-name="P226">w tym cukry:<text:span text:style-name="T170">2</text:span><text:span text:style-name="T158">0</text:span><text:span text:style-name="T170">,2</text:span>g</text:p>
            <text:p text:style-name="P235">Błonnik-<text:span text:style-name="T170">3</text:span><text:span text:style-name="T158">0</text:span><text:span text:style-name="T170">,8</text:span>g</text:p>
            <text:p text:style-name="P235">Sól-<text:span text:style-name="T170">6,</text:span><text:span text:style-name="T158">4</text:span>g</text:p>
          </table:table-cell>
          <table:table-cell table:style-name="Tabela2.E2" office:value-type="string">
            <text:p text:style-name="P156">Energia:<text:span text:style-name="T170">21</text:span><text:span text:style-name="T168">00</text:span> kcal</text:p>
            <text:p text:style-name="P216">Białko:<text:span text:style-name="T170">8</text:span><text:span text:style-name="T158">2</text:span>g</text:p>
            <text:p text:style-name="P216">Tłuszcz:<text:span text:style-name="T158">67</text:span><text:span text:style-name="T170">,01</text:span>g</text:p>
            <text:p text:style-name="P216">w tym kw.tłu.nasyc.:<text:span text:style-name="T170">24</text:span>g</text:p>
            <text:p text:style-name="P216">Węglowodany:<text:span text:style-name="T170">3</text:span><text:span text:style-name="T158">00</text:span><text:span text:style-name="T170">,3</text:span>g</text:p>
            <text:p text:style-name="P226">w tym cukry:<text:span text:style-name="T170">2</text:span><text:span text:style-name="T158">4</text:span><text:span text:style-name="T170">,8</text:span>g</text:p>
            <text:p text:style-name="P235">Błonnik-<text:span text:style-name="T170">29</text:span>g</text:p>
            <text:p text:style-name="P235">Sól-<text:span text:style-name="T170">6,5</text:span>g</text:p>
          </table:table-cell>
        </table:table-row>
        <table:table-row>
          <table:table-cell table:style-name="Tabela2.A2" office:value-type="string">
            <text:p text:style-name="P1"/>
          </table:table-cell>
          <table:table-cell table:style-name="Tabela2.A2" office:value-type="string">
            <text:p text:style-name="P40">D07 </text:p>
            <text:p text:style-name="P40">D<text:span text:style-name="T12">IETA BOGATOBIAŁKOWA</text:span></text:p>
            <text:p text:style-name="P40"><text:soft-page-break/></text:p>
          </table:table-cell>
          <table:table-cell table:style-name="Tabela2.A2" office:value-type="string">
            <text:p text:style-name="P36"><text:span text:style-name="T13">P</text:span>01 </text:p>
            <text:p text:style-name="P36">DIETA PODSTAWOWA - <text:soft-page-break/><text:span text:style-name="T79">PEDIATRYCZNY</text:span></text:p>
          </table:table-cell>
          <table:table-cell table:style-name="Tabela2.A2" office:value-type="string">
            <text:p text:style-name="P36"><text:span text:style-name="T12"><text:s/></text:span><text:span text:style-name="T80">C</text:span><text:span text:style-name="T12">0</text:span><text:span text:style-name="T13">2</text:span></text:p>
            <text:p text:style-name="P36">DIETA <text:span text:style-name="T79">KOBIET W OKRESIE </text:span><text:soft-page-break/><text:span text:style-name="T79">LAKTACJI</text:span></text:p>
          </table:table-cell>
          <table:table-cell table:style-name="Tabela2.E2" office:value-type="string">
            <text:p text:style-name="P45"/>
          </table:table-cell>
        </table:table-row>
        <table:table-row>
          <table:table-cell table:style-name="Tabela2.A2" office:value-type="string">
            <text:p text:style-name="P6">Ś<text:span text:style-name="T14">NIADANIE</text:span></text:p>
          </table:table-cell>
          <table:table-cell table:style-name="Tabela2.A2" office:value-type="string">
            <text:p text:style-name="P82"><text:span text:style-name="T221">Kasza jęcz.</text:span><text:span text:style-name="T182"> got. got.</text:span><text:span text:style-name="T183"> na ml. 350ml (A:1,7), kawa ml. 250ml (A:1,7), chleb miesz. </text:span><text:span text:style-name="T191">6</text:span><text:span text:style-name="T183">0g (A:1,3,6,7,</text:span><text:span text:style-name="T188">11</text:span><text:span text:style-name="T183">),</text:span> <text:s/><text:span text:style-name="T48">m</text:span>a<text:span text:style-name="T49">sło</text:span> 10g – 2szt, <text:span text:style-name="T222">polędwica sopocka 60g</text:span></text:p>
            <text:p text:style-name="P139"><text:s/>(A:6,9), serek almette mini </text:p>
            <text:p text:style-name="P140">1szt (A:7), sałata, </text:p>
          </table:table-cell>
          <table:table-cell table:style-name="Tabela2.A2" office:value-type="string">
            <text:p text:style-name="P82"><text:span text:style-name="T221">Kasza jęcz.</text:span><text:span text:style-name="T182"> got. got.</text:span><text:span text:style-name="T183"> na ml. 350ml (A:1,7), </text:span><text:span text:style-name="T184">ka</text:span><text:span text:style-name="T201">wa ml.</text:span><text:span text:style-name="T186"> </text:span><text:span text:style-name="T184">250ml (A:1,7),</text:span><text:span text:style-name="T183">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22">polędwica sopocka 60g</text:span></text:p>
            <text:p text:style-name="P139"><text:s/>(A:6,9), serek almette mini </text:p>
            <text:p text:style-name="P140">1szt (A:7), sałata, </text:p>
          </table:table-cell>
          <table:table-cell table:style-name="Tabela2.A2" office:value-type="string">
            <text:p text:style-name="P82"><text:span text:style-name="T221">Kasza jęcz.</text:span><text:span text:style-name="T182"> got. got.</text:span><text:span text:style-name="T183"> na ml. 350ml (A:1,7), </text:span><text:span text:style-name="T184">ka</text:span><text:span text:style-name="T201">wa ml.</text:span><text:span text:style-name="T186"> </text:span><text:span text:style-name="T184">250ml (A:1,7),</text:span><text:span text:style-name="T183"> 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222">polędwica sopocka 60g</text:span></text:p>
            <text:p text:style-name="P139"><text:s/>(A:6,9), serek almette mini </text:p>
            <text:p text:style-name="P140">1szt (A:7), sałata, </text:p>
          </table:table-cell>
          <table:table-cell table:style-name="Tabela2.E2" office:value-type="string">
            <text:p text:style-name="P54"><text:span text:style-name="T47"/></text:p>
          </table:table-cell>
        </table:table-row>
        <table:table-row>
          <table:table-cell table:style-name="Tabela2.A2" office:value-type="string">
            <text:p text:style-name="P6">II Ś<text:span text:style-name="T14">NIADANIE</text:span></text:p>
          </table:table-cell>
          <table:table-cell table:style-name="Tabela2.A2" office:value-type="string">
            <text:p text:style-name="P306">Sok owocowo-warzywny 1szt,</text:p>
          </table:table-cell>
          <table:table-cell table:style-name="Tabela2.A2" office:value-type="string">
            <text:p text:style-name="P306">Sok owocowo-warzywny 1szt,</text:p>
          </table:table-cell>
          <table:table-cell table:style-name="Tabela2.A2" office:value-type="string">
            <text:p text:style-name="P306">Sok owocowo-warzywny 1szt,</text:p>
          </table:table-cell>
          <table:table-cell table:style-name="Tabela2.E2" office:value-type="string">
            <text:p text:style-name="P185"/>
          </table:table-cell>
        </table:table-row>
        <table:table-row>
          <table:table-cell table:style-name="Tabela2.A2" office:value-type="string">
            <text:p text:style-name="P6">O<text:span text:style-name="T14">BIAD</text:span></text:p>
          </table:table-cell>
          <table:table-cell table:style-name="Tabela2.A2" office:value-type="string">
            <text:p text:style-name="P307"><text:span text:style-name="T165">Zupa jarzynowa 350ml (A:1,7,9), gołąbki bez <text:s/>zawijania got. w sosie pot</text:span><text:span text:style-name="T159">r</text:span><text:span text:style-name="T165">. </text:span><text:span text:style-name="T171">26</text:span><text:span text:style-name="T165">0g (A:1,3,6,7,9), </text:span><text:span text:style-name="T148">ziemniaki got. z kop. 200g, </text:span><text:span text:style-name="T165">marchewka </text:span><text:span text:style-name="T157">opr. 150g (A:1,7),</text:span><text:span text:style-name="T165"> </text:span><text:span text:style-name="T148">kompot ow 250ml,</text:span></text:p>
          </table:table-cell>
          <table:table-cell table:style-name="Tabela2.A2" office:value-type="string">
            <text:p text:style-name="P308"><text:span text:style-name="T14"><text:s/></text:span><text:span text:style-name="T165">Zupa jarzynowa b/kapusty 350ml (A:1,7,9), gołąbki z ryżem w sosie pomi</text:span><text:span text:style-name="T171">d</text:span><text:span text:style-name="T165"> 200g (A:3,7,9), </text:span><text:span text:style-name="T148">ziemniaki got. z kop. 200g, </text:span><text:span text:style-name="T165">sur z selera, jabłka i rodzy z jogurtem grec. 120g (A:7,9), </text:span><text:span text:style-name="T148">kompot owocowy 250ml, </text:span><text:span text:style-name="T165"><text:s text:c="2"/></text:span></text:p>
          </table:table-cell>
          <table:table-cell table:style-name="Tabela2.A2" office:value-type="string">
            <text:p text:style-name="P308"><text:span text:style-name="T165">Zupa jarzynowa 350ml (A:1,7,9), gołąbki bez <text:s/>zawijania got. w sosie pot. 170g (A:1,3,6,7,9), </text:span><text:span text:style-name="T148">ziemniaki got. z kop. 200g, </text:span><text:span text:style-name="T165">marchewka </text:span><text:span text:style-name="T157">opr. 150g (A:1,7),</text:span><text:span text:style-name="T165"> </text:span><text:span text:style-name="T148">kompot owocowy 250ml, </text:span></text:p>
          </table:table-cell>
          <table:table-cell table:style-name="Tabela2.E2" office:value-type="string">
            <text:p text:style-name="P194"/>
          </table:table-cell>
        </table:table-row>
        <table:table-row>
          <table:table-cell table:style-name="Tabela2.A2" office:value-type="string">
            <text:p text:style-name="P6">K<text:span text:style-name="T14">OLACJA</text:span></text:p>
          </table:table-cell>
          <table:table-cell table:style-name="Tabela2.A2" office:value-type="string">
            <text:p text:style-name="P120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text:s/></text:span><text:span text:style-name="T165">kieł. serdelowa na gorąco 1szt (A:3,9,10), </text:span><text:span text:style-name="T225">twarożek 120g (A:7),</text:span><text:span text:style-name="T165"> sałata, </text:span></text:p>
            <text:p text:style-name="P133"/>
          </table:table-cell>
          <table:table-cell table:style-name="Tabela2.A2" office:value-type="string">
            <text:p text:style-name="P120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165">kieł. serdelowa na gorąco 1szt (A:3,9,10), ketchup 20g (A:9), </text:span><text:span text:style-name="T225">twarożek 80g</text:span><text:span text:style-name="T165"> (A:7), </text:span><text:span text:style-name="T68"><text:s/></text:span><text:span text:style-name="T165">pomidor 50g, sałata, </text:span></text:p>
            <text:p text:style-name="P133"/>
          </table:table-cell>
          <table:table-cell table:style-name="Tabela2.A2" office:value-type="string">
            <text:p text:style-name="P120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text:s/></text:span><text:span text:style-name="T165">kieł. serdelowa na gorąco 1szt (A:3,9,10), </text:span><text:span text:style-name="T225">twarożek 80g (A:7),</text:span><text:span text:style-name="T165"> sałata, </text:span></text:p>
            <text:p text:style-name="P133"/>
          </table:table-cell>
          <table:table-cell table:style-name="Tabela2.E2" office:value-type="string">
            <text:p text:style-name="P50"><text:span text:style-name="T176"/></text:p>
          </table:table-cell>
        </table:table-row>
        <table:table-row>
          <table:table-cell table:style-name="Tabela2.A2" office:value-type="string">
            <text:p text:style-name="P7">P<text:span text:style-name="T14">OSIŁEK UZUPEŁNIAJĄCY</text:span></text:p>
          </table:table-cell>
          <table:table-cell table:style-name="Tabela2.A2" office:value-type="string">
            <text:p text:style-name="P303">Jogurt ow<text:span text:style-name="T178">ocowy</text:span> 1szt (A:7), </text:p>
          </table:table-cell>
          <table:table-cell table:style-name="Tabela2.A2" office:value-type="string">
            <text:p text:style-name="P304">Jogurt ow<text:span text:style-name="T178">ocowy</text:span> 1szt (A:7), </text:p>
          </table:table-cell>
          <table:table-cell table:style-name="Tabela2.A2" office:value-type="string">
            <text:p text:style-name="P305">Jogurt ow<text:span text:style-name="T178">ocowy</text:span> 1szt (A:7), </text:p>
          </table:table-cell>
          <table:table-cell table:style-name="Tabela2.E2" office:value-type="string">
            <text:p text:style-name="P195"/>
          </table:table-cell>
        </table:table-row>
        <table:table-row>
          <table:table-cell table:style-name="Tabela2.A2" office:value-type="string">
            <text:p text:style-name="P146">W<text:span text:style-name="T14">ARTOŚCI ODŻYWCZE</text:span></text:p>
          </table:table-cell>
          <table:table-cell table:style-name="Tabela2.A2" office:value-type="string">
            <text:p text:style-name="P218">Energia:<text:span text:style-name="T167">2</text:span><text:span text:style-name="T158">302</text:span> kcal</text:p>
            <text:p text:style-name="P218">Białko:<text:span text:style-name="T158">131,</text:span><text:span text:style-name="T167">1</text:span>g</text:p>
            <text:p text:style-name="P218">Tłuszcz:<text:span text:style-name="T158">78</text:span><text:span text:style-name="T167">,</text:span><text:span text:style-name="T158">6</text:span>g</text:p>
            <text:p text:style-name="P218">w tym kw.tłu.nasyc.:<text:span text:style-name="T167">25</text:span>g</text:p>
            <text:p text:style-name="P218">Węglowodany:<text:span text:style-name="T167">3</text:span><text:span text:style-name="T158">22</text:span>g</text:p>
            <text:p text:style-name="P218">w tym cukry:<text:span text:style-name="T167">2</text:span><text:span text:style-name="T158">9</text:span><text:span text:style-name="T167">,6</text:span>g</text:p>
            <text:p text:style-name="P237">Błonnik-<text:span text:style-name="T167">3</text:span><text:span text:style-name="T158">1</text:span><text:span text:style-name="T167">,1</text:span>g</text:p>
            <text:p text:style-name="P237">Sól-<text:span text:style-name="T167">7,1</text:span>g</text:p>
          </table:table-cell>
          <table:table-cell table:style-name="Tabela2.A2" office:value-type="string">
            <text:p text:style-name="P219">Energia:<text:span text:style-name="T167">2</text:span><text:span text:style-name="T158">301</text:span> kcal</text:p>
            <text:p text:style-name="P219">Białko:<text:span text:style-name="T158">91,</text:span><text:span text:style-name="T167">1</text:span>g</text:p>
            <text:p text:style-name="P219">Tłuszcz:<text:span text:style-name="T158">77</text:span><text:span text:style-name="T167">,9</text:span>g</text:p>
            <text:p text:style-name="P219">w tym kw.tłu.nasyc.:<text:span text:style-name="T167">25</text:span>g</text:p>
            <text:p text:style-name="P219">Węglowodany:<text:span text:style-name="T167">3</text:span><text:span text:style-name="T158">22</text:span>g</text:p>
            <text:p text:style-name="P219">w tym cukry:<text:span text:style-name="T167">2</text:span><text:span text:style-name="T158">8</text:span><text:span text:style-name="T167">,6</text:span>g</text:p>
            <text:p text:style-name="P238">Błonnik-<text:span text:style-name="T167">3</text:span><text:span text:style-name="T158">1</text:span><text:span text:style-name="T167">,1</text:span>g</text:p>
            <text:p text:style-name="P238">Sól-<text:span text:style-name="T167">7,1</text:span>g</text:p>
          </table:table-cell>
          <table:table-cell table:style-name="Tabela2.A2" office:value-type="string">
            <text:p text:style-name="P158">Energia: <text:span text:style-name="T167">2</text:span><text:span text:style-name="T158">219</text:span><text:span text:style-name="T167">,</text:span><text:span text:style-name="T158">6</text:span>kcal</text:p>
            <text:p text:style-name="P219">Białko:<text:span text:style-name="T158">90</text:span><text:span text:style-name="T167">,9</text:span>g</text:p>
            <text:p text:style-name="P219">Tłuszcz:<text:span text:style-name="T167">7</text:span><text:span text:style-name="T158">5</text:span><text:span text:style-name="T167">,9</text:span>g</text:p>
            <text:p text:style-name="P219">w tym kw.tłu.nasyc.:<text:span text:style-name="T167">24</text:span>g</text:p>
            <text:p text:style-name="P219">Węglowodany:<text:span text:style-name="T167">301,2</text:span>g</text:p>
            <text:p text:style-name="P228">w tym cukry:<text:span text:style-name="T167">2</text:span><text:span text:style-name="T158">5</text:span><text:span text:style-name="T167">,1</text:span>g</text:p>
            <text:p text:style-name="P238">Błonnik-<text:span text:style-name="T167">3</text:span><text:span text:style-name="T158">0</text:span>g</text:p>
            <text:p text:style-name="P238">Sól-<text:span text:style-name="T167">6,</text:span><text:span text:style-name="T158">8</text:span>g</text:p>
          </table:table-cell>
          <table:table-cell table:style-name="Tabela2.E2" office:value-type="string">
            <text:p text:style-name="P195"/>
          </table:table-cell>
        </table:table-row>
      </table:table>
      <text:p text:style-name="P47"><text:span text:style-name="T160"/></text:p>
      <text:p text:style-name="P47"><text:span text:style-name="T160"/></text:p>
      <text:p text:style-name="P47"><text:span text:style-name="T160"/></text:p>
      <text:p text:style-name="P47"><text:span text:style-name="T160"/></text:p>
      <text:p text:style-name="P47"><text:span text:style-name="T160"/></text:p>
      <text:p text:style-name="P47"><text:span text:style-name="T160"/></text:p>
      <text:p text:style-name="P47"><text:span text:style-name="T160"/></text:p>
      <text:p text:style-name="P47"><text:span text:style-name="T160"/></text:p>
      <text:p text:style-name="P144"><text:soft-page-break/><text:span text:style-name="T2">Jadłospis na dzień </text:span><text:span text:style-name="T9">1</text:span><text:span text:style-name="T10">0</text:span><text:span text:style-name="T2">.</text:span><text:span text:style-name="T4">0</text:span><text:span text:style-name="T10">9</text:span><text:span text:style-name="T5">.202</text:span><text:span text:style-name="T4">6</text:span><text:span text:style-name="T2"> </text:span><text:span text:style-name="T1">(jadłospis może ulec zmianie)</text:span></text:p>
      <table:table table:name="Tabela3" table:style-name="Tabela3">
        <table:table-column table:style-name="Tabela3.A" table:number-columns-repeated="5"/>
        <table:table-row>
          <table:table-cell table:style-name="Tabela3.A1" office:value-type="string">
            <text:p text:style-name="P192">P<text:span text:style-name="T11">OSIŁEK</text:span></text:p>
          </table:table-cell>
          <table:table-cell table:style-name="Tabela3.A1" office:value-type="string">
            <text:p text:style-name="P188">D01 </text:p>
            <text:p text:style-name="P191">DIETA PODSTAWOWA</text:p>
            <text:p text:style-name="P188"/>
          </table:table-cell>
          <table:table-cell table:style-name="Tabela3.A1" office:value-type="string">
            <text:p text:style-name="P188"><text:span text:style-name="T12">D0</text:span><text:span text:style-name="T13">2</text:span></text:p>
            <text:p text:style-name="P191">DIETA ŁATWOSTRAWNA</text:p>
            <text:p text:style-name="P193"><text:s/></text:p>
          </table:table-cell>
          <table:table-cell table:style-name="Tabela3.A1" office:value-type="string">
            <text:p text:style-name="P188">D03 </text:p>
            <text:p text:style-name="P190">DIETA Z OGR. ŁATWO PRZYSWAJALNYCH WĘGLOWODANÓW</text:p>
          </table:table-cell>
          <table:table-cell table:style-name="Tabela3.E1" office:value-type="string">
            <text:p text:style-name="P188">D05 </text:p>
            <text:p text:style-name="P190">DIETA ŁATWOSTRAWNA </text:p>
            <text:p text:style-name="P190">Z OGR. TŁUSZCZU</text:p>
            <text:p text:style-name="P188"/>
          </table:table-cell>
        </table:table-row>
        <table:table-row>
          <table:table-cell table:style-name="Tabela3.A2" office:value-type="string">
            <text:p text:style-name="P199">Ś<text:span text:style-name="T14">NIADANIE</text:span></text:p>
          </table:table-cell>
          <table:table-cell table:style-name="Tabela3.A2" office:value-type="string">
            <text:p text:style-name="P68"><text:span text:style-name="T181">Ryż</text:span><text:span text:style-name="T182"> got.</text:span><text:span text:style-name="T183"> na ml. 350ml (A: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90">kiełbasa żywiecka 60g (A:1,9), serek fromage ½ szt (A:7), sałata karb., </text:span><text:span text:style-name="T184"><text:s/></text:span></text:p>
          </table:table-cell>
          <table:table-cell table:style-name="Tabela3.A2" office:value-type="string">
            <text:p text:style-name="P68"><text:span text:style-name="T181">Ryż</text:span><text:span text:style-name="T182"> got.</text:span><text:span text:style-name="T183"> na ml. 350ml (A:7), 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89">polędwica sopocka 60g (A:6,7,9), miód nat. 1szt, sałata karb., </text:span><text:span text:style-name="T184"><text:s/></text:span></text:p>
          </table:table-cell>
          <table:table-cell table:style-name="Tabela3.A2" office:value-type="string">
            <text:p text:style-name="P93"><text:s/>K<text:span text:style-name="T50">a</text:span><text:span text:style-name="T51">kao</text:span><text:span text:style-name="T52"> </text:span><text:span text:style-name="T50">250ml (A:1,</text:span><text:span text:style-name="T51">6,</text:span><text:span text:style-name="T50">7),</text:span> chleb <text:span text:style-name="T53">raz</text:span>. <text:span text:style-name="T54">6</text:span>0g (A:1,3,6,7,<text:span text:style-name="T55">11</text:span>), <text:span text:style-name="T48">m</text:span>a<text:span text:style-name="T49">sło</text:span> 10g – <text:span text:style-name="T56">1</text:span>szt, <text:span text:style-name="T57">polędwica sopocka 60g (A:6,7,9), </text:span><text:span text:style-name="T58"><text:s/>serek fromage ½ szt (A:7),</text:span><text:span text:style-name="T57"> sałata karb., </text:span><text:span text:style-name="T50"><text:s/></text:span></text:p>
          </table:table-cell>
          <table:table-cell table:style-name="Tabela3.E2" office:value-type="string">
            <text:p text:style-name="P61"><text:span text:style-name="T181">Ryż</text:span><text:span text:style-name="T182"> got. </text:span><text:span text:style-name="T183">na ml. 350ml (A:7), <text:s/></text:span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chleb miesz. </text:span><text:span text:style-name="T191">6</text:span><text:span text:style-name="T183">0g (A:1,3,6,7,</text:span><text:span text:style-name="T188">11</text:span><text:span text:style-name="T183">),</text:span><text:span text:style-name="T192"> </text:span><text:span text:style-name="T193">m</text:span><text:span text:style-name="T192">a</text:span><text:span text:style-name="T194">sło</text:span> 10g – <text:span text:style-name="T56">1</text:span>szt, <text:span text:style-name="T189">polędwica sopocka 60g (A:6,7,9), miód nat. 1szt, sałata karb., </text:span><text:span text:style-name="T184"><text:s/></text:span></text:p>
          </table:table-cell>
        </table:table-row>
        <table:table-row>
          <table:table-cell table:style-name="Tabela3.A2" office:value-type="string">
            <text:p text:style-name="P199">II Ś<text:span text:style-name="T14">NIADANIE</text:span></text:p>
          </table:table-cell>
          <table:table-cell table:style-name="Tabela3.A2" office:value-type="string">
            <text:p text:style-name="P208"/>
          </table:table-cell>
          <table:table-cell table:style-name="Tabela3.A2" office:value-type="string">
            <text:p text:style-name="P207"/>
          </table:table-cell>
          <table:table-cell table:style-name="Tabela3.A2" office:value-type="string">
            <text:p text:style-name="P210">Bukiet warzyw z patelni 150g, </text:p>
          </table:table-cell>
          <table:table-cell table:style-name="Tabela3.E2" office:value-type="string">
            <text:p text:style-name="P207"/>
          </table:table-cell>
        </table:table-row>
        <table:table-row>
          <table:table-cell table:style-name="Tabela3.A2" office:value-type="string">
            <text:p text:style-name="P199">O<text:span text:style-name="T14">BIAD</text:span></text:p>
          </table:table-cell>
          <table:table-cell table:style-name="Tabela3.A2" office:value-type="string">
            <text:p text:style-name="P285"><text:span text:style-name="T58">Barszcz ukraiński 350ml (A:1,7,9), kotlet mielony smażony w sosie 170g (A:</text:span><text:span text:style-name="T50">1,3,6,7,</text:span><text:span text:style-name="T59">11</text:span><text:span text:style-name="T50">), </text:span><text:span text:style-name="T58">kasza jęcz. got. 150g (A:1), sałatka z ogórków kisz. z ol. 120g (A:10), </text:span><text:span text:style-name="T60">kompot owocowy </text:span><text:span text:style-name="T61">250ml</text:span><text:span text:style-name="T60">, </text:span><text:span text:style-name="T58"><text:s/></text:span></text:p>
          </table:table-cell>
          <table:table-cell table:style-name="Tabela3.A2" office:value-type="string">
            <text:p text:style-name="P285"><text:span text:style-name="T57">Zupa brokułowa z ziemn. 350ml (A:1,7,9), budyń got. na parze z sosem 170g (A:</text:span><text:span text:style-name="T50">1,3,6,7,</text:span><text:span text:style-name="T62">9,</text:span><text:span text:style-name="T59">11</text:span><text:span text:style-name="T50">), </text:span><text:span text:style-name="T58">kasza jęcz. got. 150g (A:1), </text:span><text:span text:style-name="T63">fasolka szpar.</text:span><text:span text:style-name="T58"> got. 150g, </text:span><text:span text:style-name="T60">kompot owocowy </text:span><text:span text:style-name="T61">250ml</text:span><text:span text:style-name="T60">, </text:span><text:span text:style-name="T58"><text:s/></text:span></text:p>
          </table:table-cell>
          <table:table-cell table:style-name="Tabela3.A2" office:value-type="string">
            <text:p text:style-name="P285"><text:span text:style-name="T57">Zupa brokułowa z ziemn.</text:span><text:span text:style-name="T58"> 350ml (A:1,7,9), </text:span><text:span text:style-name="T57">budyń got. na parze z sosem 170g (A:</text:span><text:span text:style-name="T50">1,3,6,7,</text:span><text:span text:style-name="T62">9,</text:span><text:span text:style-name="T59">11</text:span><text:span text:style-name="T50">), </text:span><text:span text:style-name="T58">kasza jęcz. got. 150g (A:1), <text:s/></text:span><text:span text:style-name="T63">fasolka szpar.</text:span><text:span text:style-name="T58"> got. 150g, sałatka z ogórków kisz. z ol. 120g (A:10), </text:span><text:span text:style-name="T60">kompot owocowy </text:span><text:span text:style-name="T61">250ml</text:span><text:span text:style-name="T60">, </text:span><text:span text:style-name="T58"><text:s/></text:span></text:p>
          </table:table-cell>
          <table:table-cell table:style-name="Tabela3.E2" office:value-type="string">
            <text:p text:style-name="P285"><text:span text:style-name="T57">Zupa brokułowa z ziemn. 350ml (A:1,7,9), budyń got. na parze z sosem 170g (A:</text:span><text:span text:style-name="T50">1,3,6,7,</text:span><text:span text:style-name="T62">9,</text:span><text:span text:style-name="T59">11</text:span><text:span text:style-name="T50">), </text:span><text:span text:style-name="T64">ziemniaki got. z kop.</text:span><text:span text:style-name="T58">, </text:span><text:span text:style-name="T63">marchewka</text:span><text:span text:style-name="T58"> got.</text:span><text:span text:style-name="T65"> </text:span><text:span text:style-name="T58">150g, </text:span><text:span text:style-name="T60">kompot owocowy </text:span><text:span text:style-name="T61">250ml</text:span><text:span text:style-name="T60">, </text:span><text:span text:style-name="T58"><text:s/></text:span></text:p>
          </table:table-cell>
        </table:table-row>
        <table:table-row>
          <table:table-cell table:style-name="Tabela3.A2" office:value-type="string">
            <text:p text:style-name="P199">K<text:span text:style-name="T14">OLACJA</text:span></text:p>
          </table:table-cell>
          <table:table-cell table:style-name="Tabela3.A2" office:value-type="string">
            <text:p text:style-name="P121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58">p</text:span><text:span text:style-name="T69">ierś z indyka</text:span><text:span text:style-name="T58"> 60g </text:span><text:span text:style-name="T69">(A:6,7)</text:span><text:span text:style-name="T58">, ogórek ś</text:span><text:span text:style-name="T70">w. 40g, sałata karb., </text:span><text:span text:style-name="T71">pomarańcza</text:span><text:span text:style-name="T70">, </text:span><text:span text:style-name="T72"><text:s/></text:span></text:p>
          </table:table-cell>
          <table:table-cell table:style-name="Tabela3.A2" office:value-type="string">
            <text:p text:style-name="P121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</text:span><text:span text:style-name="T58">pasta z ryby piecz. 90g (A:4,7,9), serek almette mini 1szt (A:7), jabłko piecz. 1szt, sałata karb.,</text:span></text:p>
          </table:table-cell>
          <table:table-cell table:style-name="Tabela3.A2" office:value-type="string">
            <text:p text:style-name="P121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58">pasta z ryby piecz. 90g (A:4,7,9), serek almette mini 1szt (A:7), ogórek ś</text:span><text:span text:style-name="T70">w. 40g, </text:span><text:span text:style-name="T71">pomarańcza</text:span><text:span text:style-name="T58">, sałata karb.,</text:span></text:p>
          </table:table-cell>
          <table:table-cell table:style-name="Tabela3.E2" office:value-type="string">
            <text:p text:style-name="P121">Chleb <text:span text:style-name="T66">miesz.</text:span><text:span text:style-name="T54">8</text:span><text:span text:style-name="T66">0g (A:1,3,6,7,</text:span><text:span text:style-name="T55">11</text:span><text:span text:style-name="T66">) masło 10g (A:7), </text:span><text:s/>herbata <text:span text:style-name="T68">250ml, </text:span><text:span text:style-name="T58">pasta z ryby piecz. 90g (A:4,7,9), serek almette mini 1szt (A:7), jabłko piecz. 1szt, sałata karb.,</text:span></text:p>
          </table:table-cell>
        </table:table-row>
        <table:table-row>
          <table:table-cell table:style-name="Tabela3.A2" office:value-type="string">
            <text:p text:style-name="P201">P<text:span text:style-name="T14">OSIŁEK UZUPEŁNIAJĄCY</text:span></text:p>
          </table:table-cell>
          <table:table-cell table:style-name="Tabela3.A2" office:value-type="string">
            <text:p text:style-name="P315">Jogurt owocowy 1szt <text:span text:style-name="T73">(A:7)</text:span>, </text:p>
          </table:table-cell>
          <table:table-cell table:style-name="Tabela3.A2" office:value-type="string">
            <text:p text:style-name="P315">Jogurt owocowy 1szt <text:span text:style-name="T73">(A:7)</text:span>, </text:p>
          </table:table-cell>
          <table:table-cell table:style-name="Tabela3.A2" office:value-type="string">
            <text:p text:style-name="P315">Jogurt <text:span text:style-name="T73">naturalny</text:span> 1szt <text:span text:style-name="T73">(A:7)</text:span>, </text:p>
          </table:table-cell>
          <table:table-cell table:style-name="Tabela3.E2" office:value-type="string">
            <text:p text:style-name="P315">Jogurt owocowy 1szt <text:span text:style-name="T73">(A:7)</text:span>, </text:p>
          </table:table-cell>
        </table:table-row>
        <table:table-row>
          <table:table-cell table:style-name="Tabela3.A2" office:value-type="string">
            <text:p text:style-name="P149">W<text:span text:style-name="T14">ARTOŚCI ODŻYWCZE</text:span></text:p>
          </table:table-cell>
          <table:table-cell table:style-name="Tabela3.A2" office:value-type="string">
            <text:p text:style-name="P220">Energia:<text:span text:style-name="T74">22</text:span><text:span text:style-name="T75">4</text:span><text:span text:style-name="T74">1,4</text:span> kcal</text:p>
            <text:p text:style-name="P220">Białko:<text:span text:style-name="T76">95,3</text:span>g</text:p>
            <text:p text:style-name="P220">Tłuszcz:<text:span text:style-name="T74">77,51</text:span>g</text:p>
            <text:p text:style-name="P220">w tym kw.tłu.nasyc.:<text:span text:style-name="T74">25,</text:span><text:span text:style-name="T75">4</text:span>g</text:p>
            <text:p text:style-name="P220">Węglowodany:<text:span text:style-name="T75">301</text:span><text:span text:style-name="T74">,</text:span><text:span text:style-name="T75">5</text:span>g</text:p>
            <text:p text:style-name="P220">w tym cukry:<text:span text:style-name="T77">4</text:span><text:span text:style-name="T75">1</text:span><text:span text:style-name="T77">,4</text:span>g</text:p>
            <text:p text:style-name="P239">Błonnik-<text:span text:style-name="T74">3</text:span><text:span text:style-name="T75">2</text:span><text:span text:style-name="T74">,34</text:span>g</text:p>
            <text:p text:style-name="P239">Sól-<text:span text:style-name="T75">8</text:span><text:span text:style-name="T74">,1</text:span>g</text:p>
          </table:table-cell>
          <table:table-cell table:style-name="Tabela3.A2" office:value-type="string">
            <text:p text:style-name="P159">Energia:<text:span text:style-name="T74">2</text:span><text:span text:style-name="T75">2</text:span><text:span text:style-name="T74">04,1</text:span> kcal</text:p>
            <text:p text:style-name="P220">Białko:<text:span text:style-name="T75">9</text:span><text:span text:style-name="T74">6,3</text:span>g</text:p>
            <text:p text:style-name="P220">Tłuszcz:<text:span text:style-name="T74">73,</text:span><text:span text:style-name="T75">5</text:span>g</text:p>
            <text:p text:style-name="P220">w tym kw.tłu.nasyc.:<text:span text:style-name="T74">24,</text:span><text:span text:style-name="T75">9</text:span>g</text:p>
            <text:p text:style-name="P220">Węglowodany:<text:span text:style-name="T75">300</text:span><text:span text:style-name="T74">,1</text:span>g</text:p>
            <text:p text:style-name="P229">w tym cukry:<text:span text:style-name="T77">39,</text:span><text:span text:style-name="T75">7</text:span>g</text:p>
            <text:p text:style-name="P239">Błonnik-<text:span text:style-name="T78">3</text:span><text:span text:style-name="T75">1</text:span><text:span text:style-name="T78">,8</text:span>g</text:p>
            <text:p text:style-name="P239">Sól-<text:span text:style-name="T75">7</text:span><text:span text:style-name="T74">,</text:span><text:span text:style-name="T75">2</text:span>g</text:p>
          </table:table-cell>
          <table:table-cell table:style-name="Tabela3.A2" office:value-type="string">
            <text:p text:style-name="P159">Energia:<text:span text:style-name="T74">21</text:span><text:span text:style-name="T75">5</text:span><text:span text:style-name="T74">0,</text:span><text:span text:style-name="T75">6</text:span> kcal</text:p>
            <text:p text:style-name="P220">Białko:<text:span text:style-name="T75">9</text:span><text:span text:style-name="T74">3,9</text:span>g</text:p>
            <text:p text:style-name="P220">Tłuszcz:<text:span text:style-name="T74">68,9</text:span>g</text:p>
            <text:p text:style-name="P220">w tym kw.tłu.nasyc.:<text:span text:style-name="T74">25</text:span>g</text:p>
            <text:p text:style-name="P220">Węglowodany:<text:span text:style-name="T75">301</text:span><text:span text:style-name="T76">,</text:span><text:span text:style-name="T75">5</text:span>g</text:p>
            <text:p text:style-name="P229">w tym cukry:<text:span text:style-name="T74">2</text:span><text:span text:style-name="T75">8</text:span><text:span text:style-name="T74">,4</text:span>g</text:p>
            <text:p text:style-name="P239">Błonnik-<text:span text:style-name="T74">3</text:span><text:span text:style-name="T75">1</text:span><text:span text:style-name="T74">,12</text:span>g</text:p>
            <text:p text:style-name="P239">Sól-<text:span text:style-name="T75">7</text:span><text:span text:style-name="T74">,</text:span><text:span text:style-name="T75">3</text:span>g</text:p>
          </table:table-cell>
          <table:table-cell table:style-name="Tabela3.E2" office:value-type="string">
            <text:p text:style-name="P159">Energia:<text:span text:style-name="T74">21</text:span><text:span text:style-name="T75">4</text:span><text:span text:style-name="T74">0,</text:span><text:span text:style-name="T75">6</text:span> kcal</text:p>
            <text:p text:style-name="P220">Białko:<text:span text:style-name="T75">95</text:span><text:span text:style-name="T74">,4</text:span>g</text:p>
            <text:p text:style-name="P220">Tłuszcz:<text:span text:style-name="T74">64,9</text:span>g</text:p>
            <text:p text:style-name="P220">w tym kw.tłu.nasyc.:<text:span text:style-name="T74">24,8</text:span>g</text:p>
            <text:p text:style-name="P220">Węglowodany:<text:span text:style-name="T74">2</text:span><text:span text:style-name="T75">9</text:span><text:span text:style-name="T74">9,98</text:span>g</text:p>
            <text:p text:style-name="P229">w tym cukry:<text:span text:style-name="T77">39,9</text:span>g</text:p>
            <text:p text:style-name="P239">Błonnik-<text:span text:style-name="T74">3</text:span><text:span text:style-name="T75">1</text:span><text:span text:style-name="T74">,1</text:span>g</text:p>
            <text:p text:style-name="P239">Sól-<text:span text:style-name="T75">7</text:span><text:span text:style-name="T74">,</text:span><text:span text:style-name="T75">01</text:span>g</text:p>
          </table:table-cell>
        </table:table-row>
        <table:table-row>
          <table:table-cell table:style-name="Tabela3.A2" office:value-type="string">
            <text:p text:style-name="P149"/>
          </table:table-cell>
          <table:table-cell table:style-name="Tabela3.A2" office:value-type="string">
            <text:p text:style-name="P183">D07 </text:p>
            <text:p text:style-name="P186">D<text:span text:style-name="T12">IETA BOGATOBIAŁKOWA</text:span></text:p>
            <text:p text:style-name="P183"/>
          </table:table-cell>
          <table:table-cell table:style-name="Tabela3.A2" office:value-type="string">
            <text:p text:style-name="P188"><text:span text:style-name="T13">P</text:span>01 </text:p>
            <text:p text:style-name="P188">DIETA PODSTAWOWA - <text:span text:style-name="T79">PEDIATRYCZNY</text:span></text:p>
          </table:table-cell>
          <table:table-cell table:style-name="Tabela3.A2" office:value-type="string">
            <text:p text:style-name="P188"><text:span text:style-name="T12"><text:s/></text:span><text:span text:style-name="T80">C</text:span><text:span text:style-name="T12">0</text:span><text:span text:style-name="T13">2</text:span></text:p>
            <text:p text:style-name="P188">DIETA <text:span text:style-name="T79">KOBIET W OKRESIE LAKTACJI</text:span></text:p>
          </table:table-cell>
          <table:table-cell table:style-name="Tabela3.E2" office:value-type="string">
            <text:p text:style-name="P191"/>
          </table:table-cell>
        </table:table-row>
        <table:table-row>
          <table:table-cell table:style-name="Tabela3.A2" office:value-type="string">
            <text:p text:style-name="P199">Ś<text:span text:style-name="T14">NIADANIE</text:span></text:p>
          </table:table-cell>
          <table:table-cell table:style-name="Tabela3.A2" office:value-type="string">
            <text:p text:style-name="P68"><text:span text:style-name="T181">Ryż</text:span><text:span text:style-name="T182"> got.</text:span><text:span text:style-name="T183"> na ml. 350ml (A:7), </text:span><text:soft-page-break/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</text:span><text:span text:style-name="T183"> 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 </text:span>10g – 2szt, <text:span text:style-name="T189">polędwica sopocka 60g (A:6,7,9), miód nat. 1szt, sałata karb., </text:span><text:span text:style-name="T184"><text:s/></text:span></text:p>
          </table:table-cell>
          <table:table-cell table:style-name="Tabela3.A2" office:value-type="string">
            <text:p text:style-name="P68"><text:span text:style-name="T181">Ryż</text:span><text:span text:style-name="T182"> got.</text:span><text:span text:style-name="T183"> na ml. 350ml (A:7), <text:s/></text:span><text:soft-page-break/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 </text:span><text:span text:style-name="T183">chleb miesz. </text:span><text:span text:style-name="T187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89">polędwica sopocka 60g (A:6,7,9), miód nat. 1szt, sałata karb., </text:span><text:span text:style-name="T184"><text:s/></text:span></text:p>
          </table:table-cell>
          <table:table-cell table:style-name="Tabela3.A2" office:value-type="string">
            <text:p text:style-name="P68"><text:span text:style-name="T181">Ryż</text:span><text:span text:style-name="T182"> got.</text:span><text:span text:style-name="T183"> na ml. 350ml (A:7), <text:s/></text:span><text:soft-page-break/><text:span text:style-name="T184">ka</text:span><text:span text:style-name="T185">kao</text:span><text:span text:style-name="T186"> </text:span><text:span text:style-name="T184">250ml (A:1,</text:span><text:span text:style-name="T185">6,</text:span><text:span text:style-name="T184">7), </text:span><text:span text:style-name="T183">chleb miesz. </text:span><text:span text:style-name="T191">6</text:span><text:span text:style-name="T183">0g (A:1,3,6,7,</text:span><text:span text:style-name="T188">11</text:span><text:span text:style-name="T183">),</text:span> <text:span text:style-name="T48">m</text:span>a<text:span text:style-name="T49">sło</text:span> 10g – 2szt, <text:span text:style-name="T189">polędwica sopocka 60g (A:6,7,9), miód nat. 1szt, sałata karb., </text:span><text:span text:style-name="T184"><text:s/></text:span></text:p>
          </table:table-cell>
          <table:table-cell table:style-name="Tabela3.E2" office:value-type="string">
            <text:p text:style-name="P55"><text:span text:style-name="T36"/></text:p>
          </table:table-cell>
        </table:table-row>
        <table:table-row>
          <table:table-cell table:style-name="Tabela3.A2" office:value-type="string">
            <text:p text:style-name="P199">II Ś<text:span text:style-name="T14">NIADANIE</text:span></text:p>
          </table:table-cell>
          <table:table-cell table:style-name="Tabela3.A2" office:value-type="string">
            <text:p text:style-name="P70"><text:span text:style-name="T183">B</text:span><text:span text:style-name="T180">ułka drożdżowa z serem 1szt </text:span><text:span text:style-name="T195">(A:1,3,6,7,</text:span><text:span text:style-name="T188">11</text:span><text:span text:style-name="T195">)</text:span></text:p>
          </table:table-cell>
          <table:table-cell table:style-name="Tabela3.A2" office:value-type="string">
            <text:p text:style-name="P70"><text:span text:style-name="T183">Bułka drożdżowa z serem 1szt </text:span><text:span text:style-name="T195">(A:1,3,6,7,</text:span><text:span text:style-name="T188">11</text:span><text:span text:style-name="T195">)</text:span></text:p>
          </table:table-cell>
          <table:table-cell table:style-name="Tabela3.A2" office:value-type="string">
            <text:p text:style-name="P70"><text:span text:style-name="T183">Bułka drożdżowa z serem 1szt </text:span><text:span text:style-name="T195">(A:1,3,6,7,</text:span><text:span text:style-name="T188">11</text:span><text:span text:style-name="T195">)</text:span></text:p>
          </table:table-cell>
          <table:table-cell table:style-name="Tabela3.E2" office:value-type="string">
            <text:p text:style-name="P53"><text:span text:style-name="T18"/></text:p>
          </table:table-cell>
        </table:table-row>
        <table:table-row>
          <table:table-cell table:style-name="Tabela3.A2" office:value-type="string">
            <text:p text:style-name="P199">O<text:span text:style-name="T14">BIAD</text:span></text:p>
          </table:table-cell>
          <table:table-cell table:style-name="Tabela3.A2" office:value-type="string">
            <text:p text:style-name="P285"><text:span text:style-name="T57">Zupa brokułowa z ziemn. 350ml (A:1,7,9), budyń got. na parze z sosem </text:span><text:span text:style-name="T65">26</text:span><text:span text:style-name="T57">0g (A:</text:span><text:span text:style-name="T50">1,3,6,7,</text:span><text:span text:style-name="T62">9,</text:span><text:span text:style-name="T59">11</text:span><text:span text:style-name="T50">), </text:span><text:span text:style-name="T58">kasza jęcz. got. 150g (A:1), <text:s/></text:span><text:span text:style-name="T63">fasolka szpar.</text:span><text:span text:style-name="T58"> got. 150g, </text:span><text:span text:style-name="T60">kompot owocowy </text:span><text:span text:style-name="T61">250ml</text:span><text:span text:style-name="T60">, </text:span><text:span text:style-name="T58"><text:s/></text:span></text:p>
          </table:table-cell>
          <table:table-cell table:style-name="Tabela3.A2" office:value-type="string">
            <text:p text:style-name="P285"><text:span text:style-name="T57">Zupa brokułowa z ziemn. 350ml (A:1,7,9), budyń got. na parze z sosem 170g (A:</text:span><text:span text:style-name="T50">1,3,6,7,</text:span><text:span text:style-name="T62">9,</text:span><text:span text:style-name="T59">11</text:span><text:span text:style-name="T50">), </text:span><text:span text:style-name="T58">kasza jęcz. got. 150g (A:1), <text:s/></text:span><text:span text:style-name="T63">fasolka szpar.</text:span><text:span text:style-name="T58"> got. 150g, </text:span><text:span text:style-name="T60">kompot owocowy </text:span><text:span text:style-name="T61">250ml</text:span><text:span text:style-name="T60">, </text:span><text:span text:style-name="T58"><text:s/></text:span></text:p>
          </table:table-cell>
          <table:table-cell table:style-name="Tabela3.A2" office:value-type="string">
            <text:p text:style-name="P285"><text:span text:style-name="T57">Zupa brokułowa z ziemn. 350ml (A:1,7,9), budyń got. na parze z sosem 170g (A:</text:span><text:span text:style-name="T50">1,3,6,7,</text:span><text:span text:style-name="T62">9,</text:span><text:span text:style-name="T59">11</text:span><text:span text:style-name="T50">), </text:span><text:span text:style-name="T58">kasza jęcz. got. 150g (A:1), <text:s/></text:span><text:span text:style-name="T63">fasolka szpar.</text:span><text:span text:style-name="T58"> got. 150g, </text:span><text:span text:style-name="T60">kompot owocowy </text:span><text:span text:style-name="T61">250ml</text:span><text:span text:style-name="T60">, </text:span><text:span text:style-name="T58"><text:s/></text:span></text:p>
          </table:table-cell>
          <table:table-cell table:style-name="Tabela3.E2" office:value-type="string">
            <text:p text:style-name="P203"/>
          </table:table-cell>
        </table:table-row>
        <table:table-row>
          <table:table-cell table:style-name="Tabela3.A2" office:value-type="string">
            <text:p text:style-name="P199">K<text:span text:style-name="T14">OLACJA</text:span></text:p>
          </table:table-cell>
          <table:table-cell table:style-name="Tabela3.A2" office:value-type="string">
            <text:p text:style-name="P121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58">pasta z ryby piecz. 90g (A:4,7,9), serek almette mini </text:span><text:span text:style-name="T65">2</text:span><text:span text:style-name="T58">szt (A:7), jabłko piecz. 1szt, sałata karb.,</text:span></text:p>
          </table:table-cell>
          <table:table-cell table:style-name="Tabela3.A2" office:value-type="string">
            <text:p text:style-name="P121">Chleb <text:span text:style-name="T66">miesz.</text:span><text:span text:style-name="T67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58">pasta z ryby piecz. 90g (A:4,7,9), serek almette mini 1szt (A:7), </text:span><text:span text:style-name="T71">pomarańcza</text:span><text:span text:style-name="T58">, sałata karb., ogórek ś</text:span><text:span text:style-name="T70">w. 40g,</text:span></text:p>
          </table:table-cell>
          <table:table-cell table:style-name="Tabela3.A2" office:value-type="string">
            <text:p text:style-name="P121">Chleb <text:span text:style-name="T66">miesz.</text:span><text:span text:style-name="T54">8</text:span><text:span text:style-name="T66">0g (A:1,3,6,7,</text:span><text:span text:style-name="T55">11</text:span><text:span text:style-name="T66">) masło 20g (A:7), </text:span><text:s/>herbata <text:span text:style-name="T68">250ml, </text:span><text:span text:style-name="T58">pasta z ryby piecz. 90g (A:4,7,9), serek almette mini 1szt (A:7), jabłko piecz. 1szt, sałata karb.,</text:span></text:p>
          </table:table-cell>
          <table:table-cell table:style-name="Tabela3.E2" office:value-type="string">
            <text:p text:style-name="P49"/>
          </table:table-cell>
        </table:table-row>
        <table:table-row>
          <table:table-cell table:style-name="Tabela3.A2" office:value-type="string">
            <text:p text:style-name="P201">P<text:span text:style-name="T14">OSIŁEK UZUPEŁNIAJĄCY</text:span></text:p>
          </table:table-cell>
          <table:table-cell table:style-name="Tabela3.A2" office:value-type="string">
            <text:p text:style-name="P315">Jogurt owocowy 1szt <text:span text:style-name="T73">(A:7)</text:span>, </text:p>
          </table:table-cell>
          <table:table-cell table:style-name="Tabela3.A2" office:value-type="string">
            <text:p text:style-name="P315">Jogurt owocowy 1szt <text:span text:style-name="T73">(A:7)</text:span>, </text:p>
          </table:table-cell>
          <table:table-cell table:style-name="Tabela3.A2" office:value-type="string">
            <text:p text:style-name="P315">Jogurt owocowy 1szt <text:span text:style-name="T73">(A:7)</text:span>, </text:p>
          </table:table-cell>
          <table:table-cell table:style-name="Tabela3.E2" office:value-type="string">
            <text:p text:style-name="P312"/>
          </table:table-cell>
        </table:table-row>
        <table:table-row>
          <table:table-cell table:style-name="Tabela3.A2" office:value-type="string">
            <text:p text:style-name="P149">W<text:span text:style-name="T14">ARTOŚCI ODŻYWCZE</text:span></text:p>
          </table:table-cell>
          <table:table-cell table:style-name="Tabela3.A2" office:value-type="string">
            <text:p text:style-name="P159">Energia:<text:span text:style-name="T74">2</text:span><text:span text:style-name="T75">374,2</text:span> kcal</text:p>
            <text:p text:style-name="P220">Białko:<text:span text:style-name="T75">140,6</text:span>g</text:p>
            <text:p text:style-name="P220">Tłuszcz:<text:span text:style-name="T74">7</text:span><text:span text:style-name="T75">8</text:span><text:span text:style-name="T74">,</text:span><text:span text:style-name="T75">5</text:span>g</text:p>
            <text:p text:style-name="P220">w tym kw.tłu.nasyc.:<text:span text:style-name="T74">2</text:span><text:span text:style-name="T75">5,9</text:span>g</text:p>
            <text:p text:style-name="P220">Węglowodany:<text:span text:style-name="T75">354,7</text:span>g</text:p>
            <text:p text:style-name="P229">w tym cukry:<text:span text:style-name="T75">4</text:span><text:span text:style-name="T77">9,</text:span><text:span text:style-name="T75">8</text:span>g</text:p>
            <text:p text:style-name="P239">Błonnik-<text:span text:style-name="T78">3</text:span><text:span text:style-name="T75">3</text:span>g</text:p>
            <text:p text:style-name="P239">Sól-<text:span text:style-name="T75">7</text:span><text:span text:style-name="T74">,</text:span><text:span text:style-name="T75">5</text:span>g</text:p>
          </table:table-cell>
          <table:table-cell table:style-name="Tabela3.A2" office:value-type="string">
            <text:p text:style-name="P159">Energia:<text:span text:style-name="T74">2</text:span><text:span text:style-name="T75">345</text:span> kcal</text:p>
            <text:p text:style-name="P220">Białko:<text:span text:style-name="T75">103</text:span><text:span text:style-name="T74">,3</text:span>g</text:p>
            <text:p text:style-name="P220">Tłuszcz:<text:span text:style-name="T74">7</text:span><text:span text:style-name="T75">6</text:span><text:span text:style-name="T74">,</text:span><text:span text:style-name="T75">3</text:span>g</text:p>
            <text:p text:style-name="P220">w tym kw.tłu.nasyc.:<text:span text:style-name="T74">2</text:span><text:span text:style-name="T75">5,3</text:span>g</text:p>
            <text:p text:style-name="P220">Węglowodany:<text:span text:style-name="T75">354,2</text:span>g</text:p>
            <text:p text:style-name="P229">w tym cukry:<text:span text:style-name="T75">4</text:span><text:span text:style-name="T77">9,</text:span><text:span text:style-name="T75">6</text:span>g</text:p>
            <text:p text:style-name="P239">Błonnik-<text:span text:style-name="T78">3</text:span><text:span text:style-name="T75">3</text:span>g</text:p>
            <text:p text:style-name="P239">Sól-<text:span text:style-name="T75">7</text:span><text:span text:style-name="T74">,</text:span><text:span text:style-name="T75">5</text:span>g</text:p>
          </table:table-cell>
          <table:table-cell table:style-name="Tabela3.A2" office:value-type="string">
            <text:p text:style-name="P159">Energia:<text:span text:style-name="T74">2</text:span><text:span text:style-name="T75">345</text:span> kcal</text:p>
            <text:p text:style-name="P220">Białko:<text:span text:style-name="T75">103</text:span><text:span text:style-name="T74">,3</text:span>g</text:p>
            <text:p text:style-name="P220">Tłuszcz:<text:span text:style-name="T74">7</text:span><text:span text:style-name="T75">6</text:span><text:span text:style-name="T74">,</text:span><text:span text:style-name="T75">3</text:span>g</text:p>
            <text:p text:style-name="P220">w tym kw.tłu.nasyc.:<text:span text:style-name="T74">2</text:span><text:span text:style-name="T75">5,3</text:span>g</text:p>
            <text:p text:style-name="P220">Węglowodany:<text:span text:style-name="T75">354,2</text:span>g</text:p>
            <text:p text:style-name="P229">w tym cukry:<text:span text:style-name="T75">4</text:span><text:span text:style-name="T77">9,</text:span><text:span text:style-name="T75">6</text:span>g</text:p>
            <text:p text:style-name="P239">Błonnik-<text:span text:style-name="T78">3</text:span><text:span text:style-name="T75">3</text:span>g</text:p>
            <text:p text:style-name="P239">Sól-<text:span text:style-name="T75">7</text:span><text:span text:style-name="T74">,</text:span><text:span text:style-name="T75">5</text:span>g</text:p>
          </table:table-cell>
          <table:table-cell table:style-name="Tabela3.E2" office:value-type="string">
            <text:p text:style-name="P204"/>
          </table:table-cell>
        </table:table-row>
      </table:table>
      <text:p text:style-name="P145"><text:span text:style-name="T163"/></text:p>
      <text:p text:style-name="P47"><text:span text:style-name="T160"/></text:p>
      <text:p text:style-name="P47"><text:span text:style-name="T160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_20_Spacing" style:display-name="No Spacing" style:family="paragraph" style:default-outline-level="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0" style:font-family-asian="0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Comment" style:family="paragraph" style:parent-style-name="Standard" style:class="extra">
      <style:text-properties fo:font-size="10pt" style:font-size-asian="10pt" style:font-size-complex="10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0.6cm" fo:margin-bottom="0.499cm" fo:margin-left="0.6cm" fo:margin-right="0.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31T10:24:03.519000000</meta:creation-date>
    <dc:date>2026-09-01T06:23:21.864000000</dc:date>
    <meta:editing-duration>PT26M11S</meta:editing-duration>
    <meta:editing-cycles>6</meta:editing-cycles>
    <meta:generator>LibreOffice/24.2.0.3$Windows_X86_64 LibreOffice_project/da48488a73ddd66ea24cf16bbc4f7b9c08e9bea1</meta:generator>
    <meta:print-date>2026-09-01T06:22:58.378000000</meta:print-date>
    <meta:document-statistic meta:table-count="10" meta:image-count="0" meta:object-count="0" meta:page-count="20" meta:paragraph-count="1230" meta:word-count="7173" meta:character-count="50840" meta:non-whitespace-character-count="44137"/>
  </office:meta>
</office:document-meta>
</file>